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d552727261f242c55690670604cacc.jpg"/>
  <manifest:file-entry manifest:media-type="image/jpeg" manifest:full-path="Pictures/b459a1ee00755a8c1d4bee8afe9ba705.jpg"/>
  <manifest:file-entry manifest:media-type="image/jpeg" manifest:full-path="Pictures/efd2ef82a463a0702f2c6b76784199f0.jpg"/>
  <manifest:file-entry manifest:media-type="image/jpeg" manifest:full-path="Pictures/5183a78fdbe795f63f4e965c18f502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19:cap5"/><text:bookmark-start text:name="__RefHeading___elaboracao_do_projeto_de_lei_de_diretrizes_orcamentarias_1"/><text:bookmark-start text:name="elaboracao_do_projeto_de_lei_de_diretrizes_orcamentarias"/>5 ELABORAÇÃO DO PROJETO DE LEI DE DIRETRIZES ORÇAMENTÁRIAS<text:bookmark-end text:name="__RefHeading___elaboracao_do_projeto_de_lei_de_diretrizes_orcamentarias_1"/><text:bookmark-end text:name="elaboracao_do_projeto_de_lei_de_diretrizes_orcamentarias"/></text:h>
      <text:p text:style-name="Text_20_body"><text:line-break/><text:line-break/>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</text:list>
      <text:h text:style-name="Heading_20_2" text:outline-level="2"><text:bookmark-start text:name="__RefHeading___contexto_2"/><text:bookmark-start text:name="contexto"/>5.1 CONTEXTO<text:bookmark-end text:name="__RefHeading___contexto_2"/><text:bookmark-end text:name="contexto"/></text:h>
      <text:h text:style-name="Heading_20_3" text:outline-level="3"><text:bookmark-start text:name="__RefHeading___um_pouco_da_historia_da_ldo_3"/><text:bookmark-start text:name="um_pouco_da_historia_da_ldo"/>5.1.1 UM POUCO DA HISTÓRIA DA LDO<text:bookmark-end text:name="__RefHeading___um_pouco_da_historia_da_ldo_3"/><text:bookmark-end text:name="um_pouco_da_historia_da_ldo"/></text:h>
      <text:p text:style-name="Text_20_body"><text:line-break/><text:line-break/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/text:p>
      <text:p text:style-name="Text_20_body"><text:a xlink:type="simple" xlink:href="http://www.planejamento.gov.br/assuntos/orcamento-1/orcamentos-anuais" text:style-name="Internet_20_link" text:visited-style-name="Visited_20_Internet_20_Link">http://www.planejamento.gov.br/assuntos/orcamento-1/orcamentos-anuais</text:a></text:p>
      <text:p text:style-name="Text_20_body"><text:line-break/>
<text:line-break/>
<text:a xlink:type="simple" xlink:href="http://www.orcamentofederal.gov.br/clientes/portalsof/portalsof/orcamentos-anuais" text:style-name="Internet_20_link" text:visited-style-name="Visited_20_Internet_20_Link">http://www.orcamentofederal.gov.br/clientes/portalsof/portalsof/orcamentos-anuais</text:a></text:p>
      <text:p text:style-name="Text_20_body"><text:a xlink:type="simple" xlink:href="http://www2.camara.leg.br/orcamento-da-uniao/leis-orcamentarias/ldo" text:style-name="Internet_20_link" text:visited-style-name="Visited_20_Internet_20_Link">http://www2.camara.leg.br/orcamento-da-uniao/leis-orcamentarias/ldo</text:a></text:p>
      <text:h text:style-name="Heading_20_3" text:outline-level="3"><text:bookmark-start text:name="__RefHeading___historia_recente_da_elaboracao_do_pldo_4"/><text:bookmark-start text:name="historia_recente_da_elaboracao_do_pldo"/>5.1.2 HISTÓRIA RECENTE DA ELABORAÇÃO DO PLDO<text:bookmark-end text:name="__RefHeading___historia_recente_da_elaboracao_do_pldo_4"/><text:bookmark-end text:name="historia_recente_da_elaboracao_do_pldo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Fonte</text:span></text:p>
      <text:p text:style-name="Text_20_body"><text:line-break/></text:p>
      <text:h text:style-name="Heading_20_2" text:outline-level="2"><text:bookmark-start text:name="__RefHeading___base_legal_5"/><text:bookmark-start text:name="base_legal"/>5.2 BASE LEGAL<text:bookmark-end text:name="__RefHeading___base_legal_5"/><text:bookmark-end text:name="base_legal"/></text:h>
      <text:h text:style-name="Heading_20_3" text:outline-level="3"><text:bookmark-start text:name="__RefHeading___constituicao_federal_cf_6"/><text:bookmark-start text:name="constituicao_federal_cf"/>5.2.1 CONSTITUIÇÃO FEDERAL (CF)<text:bookmark-end text:name="__RefHeading___constituicao_federal_cf_6"/><text:bookmark-end text:name="constituicao_federal_cf"/></text:h>
      <text:p text:style-name="Text_20_body"><text:line-break/><text:line-break/><text:span text:style-name="Emphasis">Art. 165. Leis de iniciativa do Poder Executivo estabelecerão: <text:line-break/>
I - o plano plurianual; <text:line-break/><text:span text:style-name="underline">II - as diretrizes orçamentárias;</text:span> <text:line-break/>
III - os orçamentos anuais. <text:line-break/>
(…) <text:line-break/>
§ 2º A lei de diretrizes orçamentárias compreenderá as <text:span text:style-name="underline">metas e prioridades</text:span> da administração pública federal, incluindo as <text:span text:style-name="underline">despesas de capital</text:span> para o exercício financeiro subsequente, <text:span text:style-name="underline">orientará a elaboração da lei orçamentária anual</text:span>, disporá sobre as <text:span text:style-name="underline">alterações na legislação tributária</text:span> e estabelecerá a <text:span text:style-name="underline">política de aplicação das agências financeiras oficiais de fomento</text:span>.</text:span><text:line-break/><text:line-break/><text:line-break/><text:line-break/><text:line-break/><text:line-break/><text:span text:style-name="Emphasis">Art. 35. (…) <text:line-break/>
§ 2º Até a entrada em vigor da lei complementar a que se refere o art. 165, § 9º, I e II, serão obedecidas as seguintes normas: (…) <text:line-break/>
II - o projeto de lei de diretrizes orçamentárias será encaminhado até oito meses e meio antes do encerramento do exercício financeiro e devolvido para sanção até o encerramento do primeiro período da sessão legislativa; (…).</text:span><text:line-break/><text:line-break/><text:line-break/><text:line-break/><text:span text:style-name="Emphasis">Art. 57. O Congresso Nacional reunir-se-á, anualmente, na Capital Federal, de 2 de fevereiro a 17 de julho e de 1º de agosto a 22 de dezembro. (…) <text:line-break/>
§ 2º A sessão legislativa não será interrompida sem a aprovação do projeto de lei de diretrizes orçamentárias.</text:span></text:p>
      <text:h text:style-name="Heading_20_3" text:outline-level="3"><text:bookmark-start text:name="__RefHeading___lei_de_responsabilidade_fiscal_lrf_7"/><text:bookmark-start text:name="lei_de_responsabilidade_fiscal_lrf"/>5.2.2 LEI DE RESPONSABILIDADE FISCAL (LRF)<text:bookmark-end text:name="__RefHeading___lei_de_responsabilidade_fiscal_lrf_7"/><text:bookmark-end text:name="lei_de_responsabilidade_fiscal_lrf"/></text:h>
      <text:p text:style-name="Text_20_body"><text:line-break/><text:line-break/><text:span text:style-name="Emphasis">Art. 4º A lei de diretrizes orçamentárias atenderá o disposto no §2º do art. 165 da Constituição e: <text:line-break/>
I - disporá também sobre: <text:line-break/>
a) equilíbrio entre receitas e despesas; <text:line-break/>
b) critérios e forma de limitação de empenho, a ser efetivada nas hipóteses previstas na alínea b do inciso II deste artigo, no art. 9º e no inciso II do § 1º do art. 31; (…) <text:line-break/>
e) normas relativas ao controle de custos e à avaliação dos resultados dos programas financiados com recursos dos orçamentos; <text:line-break/>
f) demais condições e exigências para transferências de recursos a entidades públicas e privadas; (…).</text:span><text:line-break/><text:line-break/><text:line-break/><text:line-break/><text:span text:style-name="Emphasis">Art. 4º (…) <text:line-break/>
§ 1º Integrará o projeto de lei de diretrizes orçamentárias Anexo de Metas Fiscais, em que serão estabelecidas metas anuais, em valores correntes e constantes, relativas a receitas, despesas, resultados nominal e primário e montante da dívida pública, para o exercício a que se referirem e para os dois seguintes. <text:line-break/>
§ 2º O Anexo conterá, ainda: <text:line-break/>
I - avaliação do cumprimento das metas relativas ao ano anterior; <text:line-break/>
II - demonstrativo das metas anuais, instruído com memória e metodologia de cálculo que justifiquem os resultados pretendidos, comparando-as com as fixadas nos três exercícios anteriores, e evidenciando a consistência delas com as premissas e os objetivos da política econômica nacional; <text:line-break/>
III - evolução do patrimônio líquido, também nos últimos três exercícios, destacando a origem e a aplicação dos recursos obtidos com a alienação de ativos; <text:line-break/>
IV - avaliação da situação financeira e atuarial: <text:line-break/>
a) dos regimes geral de previdência social e próprio dos servidores públicos e do Fundo de Amparo ao Trabalhador; <text:line-break/>
b) dos demais fundos públicos e programas estatais de natureza atuarial; <text:line-break/>
V - demonstrativo da estimativa e compensação da renúncia de receita e da margem de expansão das despesas obrigatórias de caráter continuado. <text:line-break/>
§ 3º A lei de diretrizes orçamentárias conterá Anexo de Riscos Fiscais, onde serão avaliados os passivos contingentes e outros riscos capazes de afetar as contas públicas, informando as providências a serem tomadas, caso se concretizem. <text:line-break/>
§ 4º A mensagem que encaminhar o projeto da União apresentará, em anexo específico, os objetivos das políticas monetária, creditícia e cambial, bem como os parâmetros e as projeções para seus principais agregados e variáveis, e ainda as metas de inflação, para o exercício subsequente.</text:span></text:p>
      <text:h text:style-name="Heading_20_3" text:outline-level="3"><text:bookmark-start text:name="__RefHeading___lei_do_plano_plurianual_2016-2019_8"/><text:bookmark-start text:name="lei_do_plano_plurianual_2016-2019"/>5.2.3 LEI DO PLANO PLURIANUAL 2016-2019<text:bookmark-end text:name="__RefHeading___lei_do_plano_plurianual_2016-2019_8"/><text:bookmark-end text:name="lei_do_plano_plurianual_2016-2019"/></text:h>
      <text:p text:style-name="Text_20_body"><text:line-break/><text:line-break/><text:span text:style-name="Emphasis">Art. 3º São prioridades da administração pública federal para o período 2016- 2019: <text:line-break/>
I - as metas inscritas no Plano Nacional de Educação (Lei nº 13.005, de 25 de junho de 2014); <text:line-break/>
II - o Programa de Aceleração do Crescimento - PAC, identificado nas leis orçamentárias anuais por meio de atributo específico; e <text:line-break/>
III - o Plano Brasil sem Miséria - PBSM, identificado nas leis orçamentárias anuais por meio de atributo específico.</text:span><text:line-break/><text:line-break/></text:p>
      <text:h text:style-name="Heading_20_2" text:outline-level="2"><text:bookmark-start text:name="__RefHeading___processo_de_elaboracao_do_pldo-2019_9"/><text:bookmark-start text:name="processo_de_elaboracao_do_pldo-2019"/>5.3 PROCESSO DE ELABORAÇÃO DO PLDO-2019<text:bookmark-end text:name="__RefHeading___processo_de_elaboracao_do_pldo-2019_9"/><text:bookmark-end text:name="processo_de_elaboracao_do_pldo-2019"/></text:h>
      <text:h text:style-name="Heading_20_3" text:outline-level="3"><text:bookmark-start text:name="__RefHeading___objetivos_10"/><text:bookmark-start text:name="objetivos"/>5.3.1 OBJETIVOS<text:bookmark-end text:name="__RefHeading___objetivos_10"/><text:bookmark-end text:name="objetivos"/></text:h>
      <text:list text:style-name="List_20_1" text:continue-numbering="false">
        <text:list-item/>
        <text:list-item/>
        <text:list-item/>
        <text:list-item/>
        <text:list-item/>
      </text:list>
      <text:h text:style-name="Heading_20_3" text:outline-level="3"><text:bookmark-start text:name="__RefHeading___mudancas_para_a_elaboracao_do_pldo-2019_11"/><text:bookmark-start text:name="mudancas_para_a_elaboracao_do_pldo-2019"/>5.3.2 MUDANÇAS PARA A ELABORAÇÃO DO PLDO-2019<text:bookmark-end text:name="__RefHeading___mudancas_para_a_elaboracao_do_pldo-2019_11"/><text:bookmark-end text:name="mudancas_para_a_elaboracao_do_pldo-2019"/></text:h>
      <text:list text:style-name="List_20_1" text:continue-numbering="false">
        <text:list-item/>
        <text:list-item/>
        <text:list-item/>
      </text:list>
      <text:h text:style-name="Heading_20_3" text:outline-level="3"><text:bookmark-start text:name="__RefHeading___visao_geral_do_processo_12"/><text:bookmark-start text:name="visao_geral_do_processo"/>5.3.3 VISÃO GERAL DO PROCESSO<text:bookmark-end text:name="__RefHeading___visao_geral_do_processo_12"/><text:bookmark-end text:name="visao_geral_do_processo"/></text:h>
      <text:p text:style-name="Text_20_body"><draw:frame draw:style-name="mediacenter" draw:name="5.3.jpg Legend" text:anchor-type="paragraph" draw:z-index="0" svg:width="18.388541666667cm" style:rel-width="100%"><draw:text-box><text:p text:style-name="legendcenter"><draw:frame draw:style-name="mediacenter" draw:name="5.3.jpg" text:anchor-type="paragraph" draw:z-index="0" svg:width="18.388541666667cm" style:rel-width="100%" svg:height="6.111875cm" style:rel-height="scale"><draw:image xlink:href="Pictures/3fd552727261f242c55690670604cacc.jpg" xlink:type="simple" xlink:show="embed" xlink:actuate="onLoad"/></draw:frame>5.3.jpg</text:p></draw:text-box></draw:frame></text:p>
      <text:p text:style-name="Text_20_body"><text:span text:style-name="Emphasis">planejamento do processo</text:span><text:line-break/><text:line-break/><text:span text:style-name="Emphasis">elaboração do texto do projeto de lei</text:span><text:span text:style-name="Emphasis">elaboração dos anexos</text:span><text:span text:style-name="Emphasis">do PLDO</text:span><text:line-break/><text:line-break/><text:line-break/><text:line-break/><text:line-break/><text:line-break/><text:span text:style-name="Emphasis">consolidação do PLDO </text:span><text:span text:style-name="Emphasis">envio do PLDO</text:span></text:p>
      <text:h text:style-name="Heading_20_3" text:outline-level="3"><text:bookmark-start text:name="__RefHeading___elaboracao_do_texto_do_pldo_13"/><text:bookmark-start text:name="elaboracao_do_texto_do_pldo"/>5.3.4 ELABORAÇÃO DO TEXTO DO PLDO<text:bookmark-end text:name="__RefHeading___elaboracao_do_texto_do_pldo_13"/><text:bookmark-end text:name="elaboracao_do_texto_do_pldo"/></text:h>
      <text:p text:style-name="Text_20_body"><draw:frame draw:style-name="mediacenter" draw:name="5.4_.jpg Legend" text:anchor-type="paragraph" draw:z-index="0" svg:width="24.421041666667cm" style:rel-width="100%"><draw:text-box><text:p text:style-name="legendcenter"><draw:frame draw:style-name="mediacenter" draw:name="5.4_.jpg" text:anchor-type="paragraph" draw:z-index="1" svg:width="24.421041666667cm" style:rel-width="100%" svg:height="24.950208333333cm" style:rel-height="scale"><draw:image xlink:href="Pictures/b459a1ee00755a8c1d4bee8afe9ba705.jpg" xlink:type="simple" xlink:show="embed" xlink:actuate="onLoad"/></draw:frame>5.4_.jpg</text:p></draw:text-box></draw:frame><text:line-break/>
</text:p>
      <text:p text:style-name="Text_20_body"><text:span text:style-name="Strong_20_Emphasis"/></text:p>
      <text:h text:style-name="Heading_20_4" text:outline-level="4"><text:bookmark-start text:name="__RefHeading___abrir_janelas_de_trabalho_14"/><text:bookmark-start text:name="abrir_janelas_de_trabalho"/>5.3.4.2 Abrir Janelas de Trabalho<text:bookmark-end text:name="__RefHeading___abrir_janelas_de_trabalho_14"/><text:bookmark-end text:name="abrir_janelas_de_trabalho"/></text:h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</table:table>
      <text:h text:style-name="Heading_20_4" text:outline-level="4"><text:bookmark-start text:name="__RefHeading___propor_emendas_15"/><text:bookmark-start text:name="propor_emendas"/>5.3.4.3 Propor Emendas<text:bookmark-end text:name="__RefHeading___propor_emendas_15"/><text:bookmark-end text:name="propor_emendas"/></text:h>
      <text:p text:style-name="Text_20_body"><text:line-break/><text:line-break/></text:p>
      <text:p text:style-name="Text_20_body"><text:span text:style-name="underline">Emenda Aditiva</text:span><text:line-break/>
<text:span text:style-name="underline">Emenda Modificativa</text:span><text:line-break/>
<text:span text:style-name="underline">Emenda Substitutiva</text:span><text:line-break/>
- <text:span text:style-name="underline">Emenda Supressiva</text:span></text:p>
      <text:h text:style-name="Heading_20_4" text:outline-level="4"><text:bookmark-start text:name="__RefHeading___analisar_e_enviar_as_emendas_16"/><text:bookmark-start text:name="analisar_e_enviar_as_emendas"/>5.3.4.4 Analisar e Enviar as Emendas<text:bookmark-end text:name="__RefHeading___analisar_e_enviar_as_emendas_16"/><text:bookmark-end text:name="analisar_e_enviar_as_emendas"/></text:h>
      <text:p text:style-name="Text_20_body">OS<text:span text:style-name="underline">aprovação</text:span><text:span text:style-name="underline">aprovação parcial</text:span><text:span text:style-name="underline">rejeição</text:span><text:line-break/><text:line-break/>OS<text:line-break/><text:line-break/></text:p>
      <text:p text:style-name="Text_20_body"><draw:frame draw:style-name="mediacenter" draw:name="5.6.jpg Legend" text:anchor-type="paragraph" draw:z-index="0" svg:width="21.166666666667cm" style:rel-width="100%"><draw:text-box><text:p text:style-name="legendcenter"><draw:frame draw:style-name="mediacenter" draw:name="5.6.jpg" text:anchor-type="paragraph" draw:z-index="2" svg:width="21.166666666667cm" style:rel-width="100%" svg:height="13.255625cm" style:rel-height="scale"><draw:image xlink:href="Pictures/efd2ef82a463a0702f2c6b76784199f0.jpg" xlink:type="simple" xlink:show="embed" xlink:actuate="onLoad"/></draw:frame>5.6.jpg</text:p></draw:text-box></draw:frame></text:p>
      <text:p text:style-name="Text_20_body"><text:span text:style-name="Strong_20_Emphasis">5.3.4.5 Analisar Previamente as Emendas</text:span></text:p>
      <text:h text:style-name="Heading_20_4" text:outline-level="4"><text:bookmark-start text:name="__RefHeading___emitir_parecer_sobre_emendas_17"/><text:bookmark-start text:name="emitir_parecer_sobre_emendas"/>5.3.4.6 Emitir Parecer sobre Emendas<text:bookmark-end text:name="__RefHeading___emitir_parecer_sobre_emendas_17"/><text:bookmark-end text:name="emitir_parecer_sobre_emendas"/></text:h>
      <text:p text:style-name="Text_20_body"><text:span text:style-name="underline">Pareceres voluntários</text:span><text:line-break/>
<text:span text:style-name="underline">Pareceres solicitados</text:span></text:p>
      <text:p text:style-name="Text_20_body">OS<text:line-break/><text:line-break/></text:p>
      <text:p text:style-name="Text_20_body"><text:span text:style-name="Strong_20_Emphasis"/></text:p>
      <text:h text:style-name="Heading_20_4" text:outline-level="4"><text:bookmark-start text:name="__RefHeading___analisar_pareceres_e_emendas_18"/><text:bookmark-start text:name="analisar_pareceres_e_emendas"/>5.3.4.8 Analisar Pareceres e Emendas<text:bookmark-end text:name="__RefHeading___analisar_pareceres_e_emendas_18"/><text:bookmark-end text:name="analisar_pareceres_e_emendas"/></text:h>
      <text:p text:style-name="Text_20_body"><text:span text:style-name="underline">aprovação</text:span><text:span text:style-name="underline">aprovação parcial</text:span><text:span text:style-name="underline">rejeição </text:span><text:line-break/><text:line-break/><text:line-break/><text:line-break/></text:p>
      <text:p text:style-name="Text_20_body"><text:span text:style-name="Strong_20_Emphasis"/></text:p>
      <text:h text:style-name="Heading_20_4" text:outline-level="4"><text:bookmark-start text:name="__RefHeading___formalizar_texto_do_pldo_19"/><text:bookmark-start text:name="formalizar_texto_do_pldo"/>5.3.4.10 Formalizar Texto do PLDO<text:bookmark-end text:name="__RefHeading___formalizar_texto_do_pldo_19"/><text:bookmark-end text:name="formalizar_texto_do_pldo"/></text:h>
      <text:p text:style-name="Text_20_body"><text:line-break/><text:line-break/></text:p>
      <text:h text:style-name="Heading_20_3" text:outline-level="3"><text:bookmark-start text:name="__RefHeading___fluxo_de_elaboracao_dos_anexos_20"/><text:bookmark-start text:name="fluxo_de_elaboracao_dos_anexos"/>5.3.5 FLUXO DE ELABORAÇÃO DOS ANEXOS<text:bookmark-end text:name="__RefHeading___fluxo_de_elaboracao_dos_anexos_20"/><text:bookmark-end text:name="fluxo_de_elaboracao_dos_anexos"/></text:h>
      <text:p text:style-name="Text_20_body"><draw:frame draw:style-name="mediacenter" draw:name="5.7_.jpg Legend" text:anchor-type="paragraph" draw:z-index="0" svg:width="23.01875cm" style:rel-width="100%"><draw:text-box><text:p text:style-name="legendcenter"><draw:frame draw:style-name="mediacenter" draw:name="5.7_.jpg" text:anchor-type="paragraph" draw:z-index="3" svg:width="23.01875cm" style:rel-width="100%" svg:height="30.427083333333cm" style:rel-height="scale"><draw:image xlink:href="Pictures/5183a78fdbe795f63f4e965c18f5020e.jpg" xlink:type="simple" xlink:show="embed" xlink:actuate="onLoad"/></draw:frame>5.7_.jpg</text:p></draw:text-box></draw:frame></text:p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responsabilidades_21"/><text:bookmark-start text:name="responsabilidades"/>5.4 RESPONSABILIDADES<text:bookmark-end text:name="__RefHeading___responsabilidades_21"/><text:bookmark-end text:name="responsabilidades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lista_de_agentes_tecnicos_22"/><text:bookmark-start text:name="lista_de_agentes_tecnicos"/>5.4.1 LISTA DE AGENTES TÉCNICOS<text:bookmark-end text:name="__RefHeading___lista_de_agentes_tecnicos_22"/><text:bookmark-end text:name="lista_de_agentes_tecnicos"/></text:h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erfis_e_papeis_para_acesso_ao_sistema_23"/><text:bookmark-start text:name="perfis_e_papeis_para_acesso_ao_sistema"/>5.5 PERFIS E PAPÉIS PARA ACESSO AO SISTEMA<text:bookmark-end text:name="__RefHeading___perfis_e_papeis_para_acesso_ao_sistema_23"/><text:bookmark-end text:name="perfis_e_papeis_para_acesso_ao_sistema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</table:table>
      <text:p text:style-name="Text_20_body"><text:line-break/></text:p>
      <text:h text:style-name="Heading_20_3" text:outline-level="3"><text:bookmark-start text:name="__RefHeading___como_obter_um_perfil_no_siop_24"/><text:bookmark-start text:name="como_obter_um_perfil_no_siop"/>5.5.1 COMO OBTER UM PERFIL NO SIOP<text:bookmark-end text:name="__RefHeading___como_obter_um_perfil_no_siop_24"/><text:bookmark-end text:name="como_obter_um_perfil_no_siop"/></text:h>
      <text:p text:style-name="Text_20_body"><text:a xlink:type="simple" xlink:href="https://www1.siop.planejamento.gov.br/siopdoc/doku.php/controle_acesso:solicitacao_acesso" text:style-name="Internet_20_link" text:visited-style-name="Visited_20_Internet_20_Link">https://www1.siop.planejamento.gov.br/siopdoc/doku.php/controle_acesso:solicitacao_acesso</text:a></text:p>
      <text:p text:style-name="Text_20_body"><text:a xlink:type="simple" xlink:href="https://www1.siop.planejamento.gov.br/siopdoc/doku.php/controle_acesso:lista_cadastradores_locais" text:style-name="Internet_20_link" text:visited-style-name="Visited_20_Internet_20_Link">https://www1.siop.planejamento.gov.br/siopdoc/doku.php/controle_acesso:lista_cadastradores_locais</text:a></text:p>
      <text:h text:style-name="Heading_20_2" text:outline-level="2"><text:bookmark-start text:name="__RefHeading___cronograma_25"/><text:bookmark-start text:name="cronograma"/>5.6 CRONOGRAMA<text:bookmark-end text:name="__RefHeading___cronograma_25"/><text:bookmark-end text:name="cronogram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canais_de_suporte_26"/><text:bookmark-start text:name="canais_de_suporte"/>5.7 CANAIS DE SUPORTE<text:bookmark-end text:name="__RefHeading___canais_de_suporte_26"/><text:bookmark-end text:name="canais_de_suporte"/></text:h>
      <text:h text:style-name="Heading_20_3" text:outline-level="3"><text:bookmark-start text:name="__RefHeading___area_de_negocio_27"/><text:bookmark-start text:name="area_de_negocio"/>5.7.1 ÁREA DE NEGÓCIO<text:bookmark-end text:name="__RefHeading___area_de_negocio_27"/><text:bookmark-end text:name="area_de_negocio"/></text:h>
      <text:p text:style-name="Text_20_body"><text:line-break/><text:line-break/><text:line-break/><text:line-break/></text:p>
      <text:h text:style-name="Heading_20_3" text:outline-level="3"><text:bookmark-start text:name="__RefHeading___area_de_tecnologia_da_informacao_28"/><text:bookmark-start text:name="area_de_tecnologia_da_informacao"/>5.7.2 ÁREA DE TECNOLOGIA DA INFORMAÇÃO<text:bookmark-end text:name="__RefHeading___area_de_tecnologia_da_informacao_28"/><text:bookmark-end text:name="area_de_tecnologia_da_informacao"/></text:h>
      <text:p text:style-name="Text_20_body">(<text:a xlink:type="simple" xlink:href="https://www1.siop.planejamento.gov.br/siopdoc/doku.php/pldo:2018" text:style-name="Internet_20_link" text:visited-style-name="Visited_20_Internet_20_Link">https://www1.siop.planejamento.gov.br/siopdoc/doku.php/pldo:2018</text:a>), <text:line-break/><text:line-break/><text:line-break/><text:line-break/> <text:line-break/>
site: <text:a xlink:type="simple" xlink:href="https://portaldeservicos.planejamento.gov.br" text:style-name="Internet_20_link" text:visited-style-name="Visited_20_Internet_20_Link">https://portaldeservicos.planejamento.gov.br</text:a></text:p>
      <text:h text:style-name="Heading_20_2" text:outline-level="2"><text:bookmark-start text:name="__RefHeading___NoTitle_29"/><text:bookmark-start text:name="section"/><text:bookmark-end text:name="__RefHeading___NoTitle_29"/><text:bookmark-end text:name="section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cap5</dc:title>
  </office:meta>
</office:document-meta>
</file>