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6309d07f9d0ef2997df5d594c54a01e.jpg"/>
  <manifest:file-entry manifest:media-type="image/jpeg" manifest:full-path="Pictures/27515044a6e769497681c515e6e8122e.jpg"/>
  <manifest:file-entry manifest:media-type="image/jpeg" manifest:full-path="Pictures/9ffc349b169ade315d59129d9d16ccdc.jpg"/>
  <manifest:file-entry manifest:media-type="image/jpeg" manifest:full-path="Pictures/e49250b4ec923537416c68b5d1e6703d.jpg"/>
  <manifest:file-entry manifest:media-type="image/jpeg" manifest:full-path="Pictures/3248732330388912e6435a65e6db202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19:cap6"/><text:bookmark-start text:name="__RefHeading___elaboracao_da_proposta_orcamentaria_1"/><text:bookmark-start text:name="elaboracao_da_proposta_orcamentaria"/>6 ELABORAÇÃO DA PROPOSTA ORÇAMENTÁRIA<text:bookmark-end text:name="__RefHeading___elaboracao_da_proposta_orcamentaria_1"/><text:bookmark-end text:name="elaboracao_da_proposta_orcamentaria"/></text:h>
      <text:p text:style-name="Text_20_body"><text:line-break/><text:line-break/></text:p>
      <text:list text:style-name="List_20_1" text:continue-numbering="false">
        <text:list-item/>
        <text:list-item/>
        <text:list-item/>
        <text:list-item/>
        <text:list-item/>
        <text:list-item/>
        <text:list-item/>
      </text:list>
      <text:p text:style-name="Horizontal_20_Line"/>
      <text:p text:style-name="Text_20_body"><text:span text:style-name="Strong_20_Emphasis">OBSERVAÇÃO</text:span><text:line-break/></text:p>
      <text:list text:style-name="List_20_1" text:continue-numbering="false">
        <text:list-item/>
        <text:list-item/>
        <text:list-item/>
      </text:list>
      <text:p text:style-name="Horizontal_20_Line"/>
      <text:h text:style-name="Heading_20_2" text:outline-level="2"><text:bookmark-start text:name="__RefHeading___processo_de_revisao_das_acoes_orcamentarias_para_elaboracao_do_projeto_de_lei_orcamentaria_de_2019_-_ploa_2019_2"/><text:bookmark-start text:name="processo_de_revisao_das_acoes_orcamentarias_para_elaboracao_do_projeto_de_lei_orcamentaria_de_2019_-_ploa_2019"/>6.1 PROCESSO DE REVISÃO DAS AÇÕES ORÇAMENTÁRIAS PARA ELABORAÇÃO DO PROJETO DE LEI ORÇAMENTÁRIA DE 2019 - PLOA 2019<text:bookmark-end text:name="__RefHeading___processo_de_revisao_das_acoes_orcamentarias_para_elaboracao_do_projeto_de_lei_orcamentaria_de_2019_-_ploa_2019_2"/><text:bookmark-end text:name="processo_de_revisao_das_acoes_orcamentarias_para_elaboracao_do_projeto_de_lei_orcamentaria_de_2019_-_ploa_2019"/></text:h>
      <text:p text:style-name="Text_20_body"><text:span text:style-name="Strong_20_Emphasis">finais</text:span><text:line-break/><text:line-break/><text:line-break/><text:span text:style-name="Strong_20_Emphasis">insumos estratégicos</text:span><text:line-break/></text:p>
      <text:p text:style-name="Horizontal_20_Line"/>
      <text:p text:style-name="Horizontal_20_Line"/>
      <text:p text:style-name="Text_20_body"><text:span text:style-name="Strong_20_Emphasis">bens </text:span><text:span text:style-name="Strong_20_Emphasis">produtos finais</text:span><text:line-break/><text:line-break/><text:span text:style-name="Strong_20_Emphasis">produtos intermediários</text:span><text:line-break/><text:line-break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 table:number-rows-spanned="3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h text:style-name="Heading_20_3" text:outline-level="3"><text:bookmark-start text:name="__RefHeading___plano_orcamentario_-_po_3"/><text:bookmark-start text:name="plano_orcamentario_-_po"/>6.1.1 PLANO ORÇAMENTÁRIO - PO<text:bookmark-end text:name="__RefHeading___plano_orcamentario_-_po_3"/><text:bookmark-end text:name="plano_orcamentario_-_po"/></text:h>
      <text:p text:style-name="Text_20_body"><text:line-break/><text:line-break/><text:line-break/><text:line-break/><text:line-break/><text:line-break/></text:p>
      <text:h text:style-name="Heading_20_3" text:outline-level="3"><text:bookmark-start text:name="__RefHeading___despesas_de_tecnologia_da_informacao_4"/><text:bookmark-start text:name="despesas_de_tecnologia_da_informacao"/>6.1.2 DESPESAS DE TECNOLOGIA DA INFORMAÇÃO<text:bookmark-end text:name="__RefHeading___despesas_de_tecnologia_da_informacao_4"/><text:bookmark-end text:name="despesas_de_tecnologia_da_informacao"/></text:h>
      <text:p text:style-name="Text_20_body"><text:span text:style-name="Emphasis">hardware</text:span><text:span text:style-name="Emphasis">software </text:span></text:p>
      <text:h text:style-name="Heading_20_2" text:outline-level="2"><text:bookmark-start text:name="__RefHeading___diretrizes_para_a_elaboracao_da_proposta_orcamentaria_5"/><text:bookmark-start text:name="diretrizes_para_a_elaboracao_da_proposta_orcamentaria"/>6.2 DIRETRIZES PARA A ELABORAÇÃO DA PROPOSTA ORÇAMENTÁRIA<text:bookmark-end text:name="__RefHeading___diretrizes_para_a_elaboracao_da_proposta_orcamentaria_5"/><text:bookmark-end text:name="diretrizes_para_a_elaboracao_da_proposta_orcamentaria"/></text:h>
      <text:h text:style-name="Heading_20_3" text:outline-level="3"><text:bookmark-start text:name="__RefHeading___plano_plurianual_6"/><text:bookmark-start text:name="plano_plurianual"/>6.2.1 PLANO PLURIANUAL<text:bookmark-end text:name="__RefHeading___plano_plurianual_6"/><text:bookmark-end text:name="plano_plurianual"/></text:h>
      <text:h text:style-name="Heading_20_3" text:outline-level="3"><text:bookmark-start text:name="__RefHeading___lei_de_diretrizes_orcamentarias_7"/><text:bookmark-start text:name="lei_de_diretrizes_orcamentarias"/>6.2.2 LEI DE DIRETRIZES ORÇAMENTÁRIAS<text:bookmark-end text:name="__RefHeading___lei_de_diretrizes_orcamentarias_7"/><text:bookmark-end text:name="lei_de_diretrizes_orcamentarias"/></text:h>
      <text:list text:style-name="List_20_1" text:continue-numbering="false">
        <text:list-item/>
        <text:list-item/>
        <text:list-item/>
        <text:list-item/>
        <text:list-item/>
        <text:list-item/>
        <text:list-item/>
        <text:list-item/>
      </text:list>
      <text:list text:style-name="List_20_1" text:continue-numbering="false">
        <text:list-item/>
        <text:list-item/>
        <text:list-item/>
        <text:list-item/>
        <text:list-item/>
        <text:list-item/>
      </text:list>
      <text:p text:style-name="Text_20_body"><text:span text:style-name="Strong_20_Emphasis"/></text:p>
      <text:p text:style-name="Text_20_body"><text:line-break/><text:line-break/><text:line-break/><text:line-break/><text:span text:style-name="Emphasis">Art. 3º As prioridades e metas da administração pública federal para o exercício de 2019, atendidas as despesas contidas no Anexo III e as de funcionamento dos órgãos e das entidades que integram os Orçamentos Fiscal e da Seguridade Social, correspondem às programações orçamentárias constantes do Anexo VII.</text:span></text:p>
      <text:h text:style-name="Heading_20_2" text:outline-level="2"><text:bookmark-start text:name="__RefHeading___etapas_e_produtos_do_processo_de_elaboracao_8"/><text:bookmark-start text:name="etapas_e_produtos_do_processo_de_elaboracao"/>6.3 ETAPAS E PRODUTOS DO PROCESSO DE ELABORAÇÃO<text:bookmark-end text:name="__RefHeading___etapas_e_produtos_do_processo_de_elaboracao_8"/><text:bookmark-end text:name="etapas_e_produtos_do_processo_de_elaboracao"/></text:h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 table:number-rows-spanned="7"/>
          <table:table-cell office:value-type="string" table:style-name="tablecell" table:number-rows-spanned="7"/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 table:number-rows-spanned="5"/>
          <table:table-cell office:value-type="string" table:style-name="tablecell" table:number-rows-spanned="5">
            <text:p text:style-name="tablealignleft"><text:line-break/><text:line-break/><text:line-break/>   </text:p>
          </table:table-cell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 table:number-rows-spanned="3"/>
          <table:table-cell office:value-type="string" table:style-name="tablecell" table:number-rows-spanned="3">
            <text:p text:style-name="tablealignleft"><text:line-break/><text:line-break/>   </text:p>
          </table:table-cell>
          <table:table-cell office:value-type="string" table:style-name="tablecell" table:number-rows-spanned="3"/>
        </table:table-row>
        <table:table-row/>
        <table:table-row/>
        <table:table-row>
          <table:table-cell office:value-type="string" table:style-name="tablecell" table:number-rows-spanned="6"/>
          <table:table-cell office:value-type="string" table:style-name="tablecell" table:number-rows-spanned="6">
            <text:p text:style-name="tablealignleft"><text:line-break/><text:line-break/><text:line-break/>   </text:p>
          </table:table-cell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 table:number-rows-spanned="5"/>
          <table:table-cell office:value-type="string" table:style-name="tablecell" table:number-rows-spanned="5">
            <text:p text:style-name="tablealignleft"><text:line-break/><text:line-break/><text:line-break/>   </text:p>
          </table:table-cell>
          <table:table-cell office:value-type="string" table:style-name="tablecell" table:number-rows-spanned="5"/>
        </table:table-row>
        <table:table-row/>
        <table:table-row/>
        <table:table-row/>
        <table:table-row/>
        <table:table-row>
          <table:table-cell office:value-type="string" table:style-name="tablecell" table:number-rows-spanned="3"/>
          <table:table-cell office:value-type="string" table:style-name="tablecell" table:number-rows-spanned="3">
            <text:p text:style-name="tablealignleft"><text:line-break/><text:line-break/>   </text:p>
          </table:table-cell>
          <table:table-cell office:value-type="string" table:style-name="tablecell" table:number-rows-spanned="3"/>
        </table:table-row>
        <table:table-row/>
        <table:table-row/>
        <table:table-row>
          <table:table-cell office:value-type="string" table:style-name="tablecell" table:number-rows-spanned="2"/>
          <table:table-cell office:value-type="string" table:style-name="tablecell" table:number-rows-spanned="2">
            <text:p text:style-name="tablealignleft"><text:line-break/>   </text:p>
          </table:table-cell>
          <table:table-cell office:value-type="string" table:style-name="tablecell" table:number-rows-spanned="2"/>
        </table:table-row>
        <table:table-row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rows-spanned="3"/>
          <table:table-cell office:value-type="string" table:style-name="tablecell" table:number-rows-spanned="3">
            <text:p text:style-name="tablealignleft"><text:line-break/><text:line-break/>   </text:p>
          </table:table-cell>
          <table:table-cell office:value-type="string" table:style-name="tablecell" table:number-rows-spanned="3"/>
        </table:table-row>
        <table:table-row/>
        <table:table-row/>
        <table:table-row>
          <table:table-cell office:value-type="string" table:style-name="tablecell" table:number-rows-spanned="4"/>
          <table:table-cell office:value-type="string" table:style-name="tablecell" table:number-rows-spanned="4">
            <text:p text:style-name="tablealignleft"><text:line-break/><text:line-break/>   </text:p>
          </table:table-cell>
          <table:table-cell office:value-type="string" table:style-name="tablecell" table:number-rows-spanned="4"/>
        </table:table-row>
        <table:table-row/>
        <table:table-row/>
        <table:table-row/>
        <table:table-row>
          <table:table-cell office:value-type="string" table:style-name="tablecell" table:number-rows-spanned="5"/>
          <table:table-cell office:value-type="string" table:style-name="tablecell" table:number-rows-spanned="5">
            <text:p text:style-name="tablealignleft"><text:line-break/><text:line-break/><text:line-break/>   </text:p>
          </table:table-cell>
          <table:table-cell office:value-type="string" table:style-name="tablecell" table:number-rows-spanned="5"/>
        </table:table-row>
        <table:table-row/>
        <table:table-row/>
        <table:table-row/>
        <table:table-row/>
      </table:table>
      <text:p text:style-name="Text_20_body"><text:line-break/></text:p>
      <text:h text:style-name="Heading_20_2" text:outline-level="2"><text:bookmark-start text:name="__RefHeading___fluxo_do_processo_de_elaboracao_9"/><text:bookmark-start text:name="fluxo_do_processo_de_elaboracao"/>6.4 FLUXO DO PROCESSO DE ELABORAÇÃO<text:bookmark-end text:name="__RefHeading___fluxo_do_processo_de_elaboracao_9"/><text:bookmark-end text:name="fluxo_do_processo_de_elaboracao"/></text:h>
      <text:p text:style-name="Text_20_body"><draw:frame draw:style-name="mediacenter" draw:name="6.3_.jpg Legend" text:anchor-type="paragraph" draw:z-index="0" svg:width="16.615833333333cm"><draw:text-box><text:p text:style-name="legendcenter"><draw:frame draw:style-name="mediacenter" draw:name="6.3_.jpg" text:anchor-type="paragraph" draw:z-index="0" svg:width="16.615833333333cm" svg:height="21.59cm"><draw:image xlink:href="Pictures/a6309d07f9d0ef2997df5d594c54a01e.jpg" xlink:type="simple" xlink:show="embed" xlink:actuate="onLoad"/></draw:frame>6.3_.jpg</text:p></draw:text-box></draw:frame></text:p>
      <text:h text:style-name="Heading_20_2" text:outline-level="2"><text:bookmark-start text:name="__RefHeading___instrucoes_para_o_detalhamento_da_proposta_setorial_10"/><text:bookmark-start text:name="instrucoes_para_o_detalhamento_da_proposta_setorial"/>6.5 INSTRUÇÕES PARA O DETALHAMENTO DA PROPOSTA SETORIAL<text:bookmark-end text:name="__RefHeading___instrucoes_para_o_detalhamento_da_proposta_setorial_10"/><text:bookmark-end text:name="instrucoes_para_o_detalhamento_da_proposta_setorial"/></text:h>
      <text:h text:style-name="Heading_20_3" text:outline-level="3"><text:bookmark-start text:name="__RefHeading___descricao_das_atividades_do_detalhamento_da_proposta_setorial_11"/><text:bookmark-start text:name="descricao_das_atividades_do_detalhamento_da_proposta_setorial"/>6.5.1 DESCRIÇÃO DAS ATIVIDADES DO DETALHAMENTO DA PROPOSTA SETORIAL<text:bookmark-end text:name="__RefHeading___descricao_das_atividades_do_detalhamento_da_proposta_setorial_11"/><text:bookmark-end text:name="descricao_das_atividades_do_detalhamento_da_proposta_setorial"/></text:h>
      <text:p text:style-name="Text_20_body"><text:line-break/><text:line-break/></text:p>
      <text:p text:style-name="Text_20_body"><text:line-break/>
<text:line-break/>
<text:line-break/><text:line-break/></text:p>
      <text:p text:style-name="Text_20_body"><text:line-break/>
- 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
- <text:line-break/>
- </text:p>
      <text:p text:style-name="Text_20_body"><text:a xlink:type="simple" xlink:href="http://www.siop.planejamento.gov.br.&amp;#60;/font" text:style-name="Internet_20_link" text:visited-style-name="Visited_20_Internet_20_Link">www.siop.planejamento.gov.br.</text:a><text:line-break/>
<text:line-break/>
</text:p>
      <text:p text:style-name="Text_20_body"><draw:frame draw:style-name="mediacenter" draw:name="6.5.jpg Legend" text:anchor-type="paragraph" draw:z-index="0" svg:width="14.896041666667cm"><draw:text-box><text:p text:style-name="legendcenter"><draw:frame draw:style-name="mediacenter" draw:name="6.5.jpg" text:anchor-type="paragraph" draw:z-index="1" svg:width="14.896041666667cm" svg:height="11.562291666667cm"><draw:image xlink:href="Pictures/27515044a6e769497681c515e6e8122e.jpg" xlink:type="simple" xlink:show="embed" xlink:actuate="onLoad"/></draw:frame>6.5.jpg</text:p></draw:text-box></draw:frame></text:p>
      <text:p text:style-name="Text_20_body"><text:span text:style-name="Strong_20_Emphasis">6.5.1.1 Momentos do processo e tipos de detalhamento da proposta setorial</text:span></text:p>
      <text:p text:style-name="Text_20_body"><text:line-break/><text:line-break/><text:line-break/>
<text:line-break/>
<draw:frame draw:style-name="mediacenter" draw:name="6.6.jpg Legend" text:anchor-type="paragraph" draw:z-index="0" svg:width="11.932708333333cm"><draw:text-box><text:p text:style-name="legendcenter"><draw:frame draw:style-name="mediacenter" draw:name="6.6.jpg" text:anchor-type="paragraph" draw:z-index="2" svg:width="11.932708333333cm" svg:height="6.6939583333333cm"><draw:image xlink:href="Pictures/9ffc349b169ade315d59129d9d16ccdc.jpg" xlink:type="simple" xlink:show="embed" xlink:actuate="onLoad"/></draw:frame>6.6.jpg</text:p></draw:text-box></draw:frame></text:p>
      <text:p text:style-name="Text_20_body"><draw:frame draw:style-name="mediacenter" draw:name="6.6xx.jpg Legend" text:anchor-type="paragraph" draw:z-index="0" svg:width="27.490208333333cm" style:rel-width="100%"><draw:text-box><text:p text:style-name="legendcenter"><draw:frame draw:style-name="mediacenter" draw:name="6.6xx.jpg" text:anchor-type="paragraph" draw:z-index="3" svg:width="27.490208333333cm" style:rel-width="100%" svg:height="17.78cm" style:rel-height="scale"><draw:image xlink:href="Pictures/e49250b4ec923537416c68b5d1e6703d.jpg" xlink:type="simple" xlink:show="embed" xlink:actuate="onLoad"/></draw:frame>6.6xx.jpg</text:p></draw:text-box></draw:frame></text:p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Text_20_body"><text:line-break/></text:p>
      <text:h text:style-name="Heading_20_2" text:outline-level="2"><text:bookmark-start text:name="__RefHeading___operacao_de_credito_externa_12"/><text:bookmark-start text:name="operacao_de_credito_externa"/>6.6 OPERAÇÃO DE CRÉDITO EXTERNA<text:bookmark-end text:name="__RefHeading___operacao_de_credito_externa_12"/><text:bookmark-end text:name="operacao_de_credito_externa"/></text:h>
      <text:p text:style-name="Text_20_body"><text:line-break/><text:line-break/><text:line-break/><text:line-break/><text:line-break/><text:line-break/><text:line-break/><text:line-break/><text:span text:style-name="Emphasis">ação </text:span><text:line-break/><text:line-break/></text:p>
      <text:p text:style-name="Text_20_body"> <text:line-break/> <text:line-break/><draw:frame draw:style-name="mediacenter" draw:name="6.8.jpg Legend" text:anchor-type="paragraph" draw:z-index="0" svg:width="13.573125cm"><draw:text-box><text:p text:style-name="legendcenter"><draw:frame draw:style-name="mediacenter" draw:name="6.8.jpg" text:anchor-type="paragraph" draw:z-index="4" svg:width="13.573125cm" svg:height="11.641666666667cm"><draw:image xlink:href="Pictures/3248732330388912e6435a65e6db2021.jpg" xlink:type="simple" xlink:show="embed" xlink:actuate="onLoad"/></draw:frame>6.8.jpg</text:p></draw:text-box></draw:frame></text:p>
      <text:h text:style-name="Heading_20_2" text:outline-level="2"><text:bookmark-start text:name="__RefHeading___limites_do_poder_executivo_das_despesas_primarias_conforme_novo_regime_fiscal_13"/><text:bookmark-start text:name="limites_do_poder_executivo_das_despesas_primarias_conforme_novo_regime_fiscal"/>6.7 LIMITES DO PODER EXECUTIVO DAS DESPESAS PRIMÁRIAS, CONFORME NOVO REGIME FISCAL<text:bookmark-end text:name="__RefHeading___limites_do_poder_executivo_das_despesas_primarias_conforme_novo_regime_fiscal_13"/><text:bookmark-end text:name="limites_do_poder_executivo_das_despesas_primarias_conforme_novo_regime_fiscal"/></text:h>
      <text:p text:style-name="Text_20_body"><text:a xlink:type="simple" xlink:href="http://www.ibge.gov.br/home/estatistica/pesquisas/pesquisa_resultados.php?indicador=1&amp;id_pesquisa=52" text:style-name="Internet_20_link" text:visited-style-name="Visited_20_Internet_20_Link">http://www.ibge.gov.br/home/estatistica/pesquisas/pesquisa_resultados.php?indicador=1&amp;id_pesquisa=52</text:a></text:p>
      <text:h text:style-name="Heading_20_2" text:outline-level="2"><text:bookmark-start text:name="__RefHeading___elaboracao_da_mensagem_presidencial_14"/><text:bookmark-start text:name="elaboracao_da_mensagem_presidencial"/>6.8 ELABORAÇÃO DA MENSAGEM PRESIDENCIAL<text:bookmark-end text:name="__RefHeading___elaboracao_da_mensagem_presidencial_14"/><text:bookmark-end text:name="elaboracao_da_mensagem_presidencial"/></text:h>
      <text:p text:style-name="Text_20_body"><text:line-break/><text:line-break/><text:span text:style-name="Emphasis">Art. 10. A Mensagem que encaminhar o Projeto de Lei Orçamentária de 2019 conterá: <text:line-break/>
I - resumo da política econômica do país, análise da conjuntura econômica e atualização das informações de que trata o § 4º do art. 4º da Lei de Responsabilidade Fiscal, com indicação do cenário macroeconômico para 2019, e suas implicações sobre a proposta orçamentária de 2019;</text:span> <text:line-break/><text:span text:style-name="Emphasis">II - resumo das principais políticas setoriais do governo; <text:line-break/>
III - avaliação das necessidades de financiamento do Governo Central relativas aos Orçamentos Fiscal e da Seguridade Social, explicitando receitas e despesas e os resultados primário e nominal implícitos no Projeto de Lei Orçamentária de 2019, na Lei Orçamentária de 2018 e em sua reprogramação, e aqueles realizados em 2017, de modo a evidenciar: <text:line-break/>
a) a metodologia de cálculo de todos os itens computados na avaliação das necessidades de financiamento; e <text:line-break/>
b) os parâmetros utilizados, informando, separadamente, as variáveis macroeconômicas de que trata o Anexo de Metas Fiscais referido no inciso II do § 2º do art. 4º da Lei de Responsabilidade Fiscal, verificadas em 2017 e suas projeções para 2018 e 2019; <text:line-break/>
IV - indicação do órgão que apurará os resultados primário e nominal, para fins de avaliação do cumprimento das metas; <text:line-break/>
V - demonstrativo sintético dos principais agregados da receita e da despesa; <text:line-break/>
VI - demonstrativo sintético, por empresa, do Programa de Dispêndios Globais, informando as fontes de financiamento, com o detalhamento mínimo igual ao estabelecido no § 3º do art. 44, bem como a previsão da sua respectiva aplicação, e o resultado primário dessas empresas com a metodologia de apuração do resultado; e <text:line-break/>
VII - demonstrativo da compatibilidade dos valores máximos da programação constante do Projeto de Lei Orçamentária de 2019 com os limites individualizados de despesas primárias calculados na forma do § 1º do art. 107 do Ato das Disposições Constitucionais Transitórias - ADCT.</text:span><text:line-break/><text:line-break/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19:cap6</dc:title>
  </office:meta>
</office:document-meta>
</file>