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642ce326fd03af4a7fd9f005b84c85.png"/>
  <manifest:file-entry manifest:media-type="image/png" manifest:full-path="Pictures/2dbd40a9e04c7deeee50c7bf59175b3e.png"/>
  <manifest:file-entry manifest:media-type="image/png" manifest:full-path="Pictures/e4340e649a4fb8a42ae0fcdd9df35ac5.png"/>
  <manifest:file-entry manifest:media-type="image/png" manifest:full-path="Pictures/292ee8c3e7c78f616f7f4e29b330ef02.png"/>
  <manifest:file-entry manifest:media-type="image/png" manifest:full-path="Pictures/58bea919db9f1e767d9fe30d4d3080ad.png"/>
  <manifest:file-entry manifest:media-type="image/png" manifest:full-path="Pictures/f79b7b382065b59df85d562f9b9036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19:cap7"/><text:bookmark-start text:name="__RefHeading___acompanhamento_e_controle_da_execucao_1"/><text:bookmark-start text:name="acompanhamento_e_controle_da_execucao"/>7 ACOMPANHAMENTO E CONTROLE DA EXECUÇÃO<text:bookmark-end text:name="__RefHeading___acompanhamento_e_controle_da_execucao_1"/><text:bookmark-end text:name="acompanhamento_e_controle_da_execucao"/></text:h>
      <text:h text:style-name="Heading_20_2" text:outline-level="2"><text:bookmark-start text:name="__RefHeading___decreto_de_programacao_orcamentaria_e_financeira_e_de_limitacao_de_empenho_e_movimentacao_financeira_2"/><text:bookmark-start text:name="decreto_de_programacao_orcamentaria_e_financeira_e_de_limitacao_de_empenho_e_movimentacao_financeira"/>7.1 DECRETO DE PROGRAMAÇÃO ORÇAMENTÁRIA E FINANCEIRA E DE LIMITAÇÃO DE EMPENHO E MOVIMENTAÇÃO FINANCEIRA<text:bookmark-end text:name="__RefHeading___decreto_de_programacao_orcamentaria_e_financeira_e_de_limitacao_de_empenho_e_movimentacao_financeira_2"/><text:bookmark-end text:name="decreto_de_programacao_orcamentaria_e_financeira_e_de_limitacao_de_empenho_e_movimentacao_financeira"/></text:h>
      <text:p text:style-name="Text_20_body"><text:line-break/><text:line-break/><text:line-break/><text:line-break/><text:line-break/><text:line-break/><text:line-break/></text:p>
      <text:h text:style-name="Heading_20_2" text:outline-level="2"><text:bookmark-start text:name="__RefHeading___metas_de_resultado_fiscal_3"/><text:bookmark-start text:name="metas_de_resultado_fiscal"/>7.2 METAS DE RESULTADO FISCAL<text:bookmark-end text:name="__RefHeading___metas_de_resultado_fiscal_3"/><text:bookmark-end text:name="metas_de_resultado_fiscal"/></text:h>
      <text:h text:style-name="Heading_20_2" text:outline-level="2"><text:bookmark-start text:name="__RefHeading___novo_regime_fiscal_4"/><text:bookmark-start text:name="novo_regime_fiscal"/>7.3 NOVO REGIME FISCAL<text:bookmark-end text:name="__RefHeading___novo_regime_fiscal_4"/><text:bookmark-end text:name="novo_regime_fiscal"/></text:h>
      <text:p text:style-name="Text_20_body"><text:line-break/><text:line-break/><text:line-break/><text:line-break/></text:p>
      <text:h text:style-name="Heading_20_2" text:outline-level="2"><text:bookmark-start text:name="__RefHeading___alteracoes_orcamentarias_5"/><text:bookmark-start text:name="alteracoes_orcamentarias"/>7.4 ALTERAÇÕES ORÇAMENTÁRIAS<text:bookmark-end text:name="__RefHeading___alteracoes_orcamentarias_5"/><text:bookmark-end text:name="alteracoes_orcamentarias"/></text:h>
      <text:p text:style-name="Text_20_body"><text:span text:style-name="Strong_20_Emphasis">créditos adicionais, reabertura de créditos e outras alterações orçamentárias.</text:span></text:p>
      <text:p text:style-name="Text_20_body"><draw:frame draw:style-name="mediacenter" draw:name="Quadro7.4.png Legend" text:anchor-type="paragraph" draw:z-index="0" svg:width="22.754166666667cm" style:rel-width="100%"><draw:text-box><text:p text:style-name="legendcenter"><draw:frame draw:style-name="mediacenter" draw:name="Quadro7.4.png" text:anchor-type="paragraph" draw:z-index="0" svg:width="22.754166666667cm" style:rel-width="100%" svg:height="31.988125cm" style:rel-height="scale"><draw:image xlink:href="Pictures/af642ce326fd03af4a7fd9f005b84c85.png" xlink:type="simple" xlink:show="embed" xlink:actuate="onLoad"/></draw:frame>Quadro7.4.png</text:p></draw:text-box></draw:frame></text:p>
      <text:h text:style-name="Heading_20_2" text:outline-level="2"><text:bookmark-start text:name="__RefHeading___base_legal_de_alteracoes_orcamentarias_6"/><text:bookmark-start text:name="base_legal_de_alteracoes_orcamentarias"/>7.5 BASE LEGAL DE ALTERAÇÕES ORÇAMENTÁRIAS<text:bookmark-end text:name="__RefHeading___base_legal_de_alteracoes_orcamentarias_6"/><text:bookmark-end text:name="base_legal_de_alteracoes_orcamentarias"/></text:h>
      <text:p text:style-name="Text_20_body"><text:span text:style-name="Strong_20_Emphasis">Legislação permanente:</text:span><text:line-break/>
<text:line-break/>
• <text:a xlink:type="simple" xlink:href="http://www.planalto.gov.br/ccivil_03/constituicao/constituicao.htm" text:style-name="Internet_20_link" text:visited-style-name="Visited_20_Internet_20_Link">Constituição Federal de 1988</text:a>;<text:line-break/>
• <text:a xlink:type="simple" xlink:href="http://www.planalto.gov.br/ccivil_03/leis/l4320.htm" text:style-name="Internet_20_link" text:visited-style-name="Visited_20_Internet_20_Link">Lei 4.320, de 17 de março de 1964</text:a>;<text:line-break/>
• <text:a xlink:type="simple" xlink:href="http://www.planalto.gov.br/ccivil_03/leis/lcp/lcp101.htm" text:style-name="Internet_20_link" text:visited-style-name="Visited_20_Internet_20_Link">Lei complementar nº 101, de 4 de maio de 2000, Lei de Responsabilidade Fiscal - LRF</text:a>;<text:line-break/>
• <text:a xlink:type="simple" xlink:href="http://www.planalto.gov.br/ccivil_03/decreto-lei/del0200.htm" text:style-name="Internet_20_link" text:visited-style-name="Visited_20_Internet_20_Link">Decreto-lei nº 200 de 25 de fevereiro de 1967</text:a>;</text:p>
      <text:p text:style-name="Text_20_body"><text:span text:style-name="Strong_20_Emphasis">Legislação provisória:</text:span></text:p>
      <text:p text:style-name="Text_20_body">• <text:a xlink:type="simple" xlink:href="http://www.planalto.gov.br/ccivil_03/_Ato2015-2018/2016/Lei/L13249.htm" text:style-name="Internet_20_link" text:visited-style-name="Visited_20_Internet_20_Link">Lei 13.249, de 13 de janeiro de 2016, Plano Plurianual - PPA 16-19</text:a>;<text:line-break/>
• <text:a xlink:type="simple" xlink:href="http://www.planalto.gov.br/ccivil_03/_ato2015-2018/2018/Lei/L13707.htm" text:style-name="Internet_20_link" text:visited-style-name="Visited_20_Internet_20_Link">Lei nº 13.707, de 14 de agosto de 2018, Lei de Diretrizes Orçamentárias de 2019, LDO-2019</text:a>;<text:line-break/>
• <text:a xlink:type="simple" xlink:href="http://www.planalto.gov.br/ccivil_03/_ato2019-2022/2019/lei/L13808.htm" text:style-name="Internet_20_link" text:visited-style-name="Visited_20_Internet_20_Link">Lei nº 13.808, de 15 de janeiro de 2019, Lei Orçamentária Anual de 2019, LOA-2019</text:a>;<text:line-break/>
<text:line-break/>
<text:span text:style-name="Strong_20_Emphasis">Delegações:</text:span><text:line-break/>
<text:line-break/>
• <text:a xlink:type="simple" xlink:href="http://www.planalto.gov.br/CCIVIL_03/_Ato2019-2022/2019/Decreto/D9702.htm" text:style-name="Internet_20_link" text:visited-style-name="Visited_20_Internet_20_Link">Decreto de delegação para o Ministro de Estado da Economia</text:a>;<text:line-break/>
• <text:a xlink:type="simple" xlink:href="http://www.in.gov.br/web/guest/materia/-/asset_publisher/Kujrw0TZC2Mb/content/id/72121116/do1-2019-04-18-portaria-n-172-de-17-de-abril-de-2019-72120840" text:style-name="Internet_20_link" text:visited-style-name="Visited_20_Internet_20_Link">Portaria de subdelegação para o Secretário Especial de Fazenda do Ministério da Economia</text:a>;<text:line-break/>
• <text:a xlink:type="simple" xlink:href="http://www.in.gov.br/web/dou/-/portaria-n-157-de-22-de-agosto-de-2019-212421178" text:style-name="Internet_20_link" text:visited-style-name="Visited_20_Internet_20_Link">Portaria de subdelegação para o Secretário Especial Adjunto de Fazenda do Ministério da Economia</text:a>;<text:line-break/>
<text:line-break/>
<text:span text:style-name="Strong_20_Emphasis">Programação orçamentária e financeira:</text:span><text:line-break/>
<text:line-break/>
• <text:a xlink:type="simple" xlink:href="http://www.economia.gov.br/central-de-conteudos/publicacoes/relatorios-e-boletins/relatorios-de-avaliacao-fiscal/relatorios-avaliacao-fiscal" text:style-name="Internet_20_link" text:visited-style-name="Visited_20_Internet_20_Link">Relatórios de avaliação bimestral</text:a>;<text:line-break/>
• <text:a xlink:type="simple" xlink:href="http://www.planejamento.gov.br/assuntos/orcamento-1/orcamentos-anuais/programacao-orcamentaria-decretos" text:style-name="Internet_20_link" text:visited-style-name="Visited_20_Internet_20_Link">Programação Orçamentária - Decretos</text:a>;<text:line-break/>
• <text:a xlink:type="simple" xlink:href="http://www.planejamento.gov.br/assuntos/orcamento-1/orcamentos-anuais/2019/legislacao/programacao/programacao-orcamentaria-portarias" text:style-name="Internet_20_link" text:visited-style-name="Visited_20_Internet_20_Link">Programação Orçamentária - Portarias</text:a>;<text:line-break/>
<text:line-break/>
<text:span text:style-name="Strong_20_Emphasis">Portarias de Créditos e alterações orçamentárias:</text:span><text:line-break/>
<text:line-break/>
• <text:a xlink:type="simple" xlink:href="http://pesquisa.in.gov.br/imprensa/jsp/visualiza/index.jsp?data=12/01/2010&amp;jornal=1&amp;pagina=64&amp;totalArquivos=104" text:style-name="Internet_20_link" text:visited-style-name="Visited_20_Internet_20_Link">Portaria SOF nº1 de 11 de janeiro de 2010, Portaria de Créditos adicionais destinados ao pagamento de sentenças judiciais no âmbito das empresas estatais dependentes</text:a>;<text:line-break/>
• <text:a xlink:type="simple" xlink:href="http://pesquisa.in.gov.br/imprensa/jsp/visualiza/index.jsp?data=15/02/2019&amp;jornal=515&amp;pagina=18" text:style-name="Internet_20_link" text:visited-style-name="Visited_20_Internet_20_Link">Portaria Geral de alterações orçamentárias, Portaria nº 1 de 13 de fevereiro de 2019</text:a>;<text:line-break/>
• <text:a xlink:type="simple" xlink:href="http://www.in.gov.br/materia/-/asset_publisher/Kujrw0TZC2Mb/content/id/62589986" text:style-name="Internet_20_link" text:visited-style-name="Visited_20_Internet_20_Link">Portaria SOF nº 1.144 de 7 de fevereiro de 2018, Portaria de alterações orçamentárias para os demais Poderes</text:a>;<text:line-break/>
• <text:a xlink:type="simple" xlink:href="http://pesquisa.in.gov.br/imprensa/jsp/visualiza/index.jsp?data=28/01/2019&amp;jornal=515&amp;pagina=63" text:style-name="Internet_20_link" text:visited-style-name="Visited_20_Internet_20_Link">Portaria SEST nº 776, de 25 de janeiro de 2019, Portaria de alterações orçamentárias do Orçamento de Investimento</text:a>;<text:line-break/>
• <text:a xlink:type="simple" xlink:href="http://www.in.gov.br/materia/-/asset_publisher/Kujrw0TZC2Mb/content/id/62977788" text:style-name="Internet_20_link" text:visited-style-name="Visited_20_Internet_20_Link">Portaria SOF nº 1.295, de 11 de fevereiro de 2019, Portaria de prazos do processo orçamentário</text:a>;<text:line-break/>
• <text:a xlink:type="simple" xlink:href="http://www.in.gov.br/materia/-/asset_publisher/Kujrw0TZC2Mb/content/id/69185089" text:style-name="Internet_20_link" text:visited-style-name="Visited_20_Internet_20_Link">Publicação do Superávit Financeiro de 2018</text:a>;<text:line-break/>
<text:line-break/>
<text:span text:style-name="Strong_20_Emphasis">Materiais de referência:</text:span><text:line-break/>
<text:line-break/>
• <text:a xlink:type="simple" xlink:href="https://www1.siop.planejamento.gov.br/siopdoc/doku.php/alteracoes_orcamentarias:tipos_2019" text:style-name="Internet_20_link" text:visited-style-name="Visited_20_Internet_20_Link">Página de tipos de Alterações Orçamentárias, regras e verificações de 2019</text:a>, disponível na <text:a xlink:type="simple" xlink:href="https://www1.siop.planejamento.gov.br/siopdoc/doku.php/alteracoes_orcamentarias:pagina_inicial" text:style-name="Internet_20_link" text:visited-style-name="Visited_20_Internet_20_Link">página de Alterações Orçamentárias do SIOP</text:a>.</text:p>
      <text:p text:style-name="Text_20_body"><text:span text:style-name="Strong_20_Emphasis">Atos legais de alterações orçamentárias publicados:</text:span><text:line-break/>
<text:line-break/>
• <text:a xlink:type="simple" xlink:href="http://www.planejamento.gov.br/assuntos/orcamento-1/orcamentos-anuais/2019/legislacao/alteracoes/alteracoes-orcamentarias-leis" text:style-name="Internet_20_link" text:visited-style-name="Visited_20_Internet_20_Link">Alterações Orçamentárias - Leis</text:a>;<text:line-break/>
• <text:a xlink:type="simple" xlink:href="http://www.planejamento.gov.br/assuntos/orcamento-1/orcamentos-anuais/2019/legislacao/alteracoes/alteracoes-orcamentarias-medidas-provisorias" text:style-name="Internet_20_link" text:visited-style-name="Visited_20_Internet_20_Link">Alterações Orçamentárias - Medidas Provisórias</text:a>;<text:line-break/>
• <text:a xlink:type="simple" xlink:href="http://www.planejamento.gov.br/assuntos/orcamento-1/orcamentos-anuais/2019/legislacao/alteracoes/alteracoes-orcamentarias-decretos" text:style-name="Internet_20_link" text:visited-style-name="Visited_20_Internet_20_Link">Alterações Orçamentárias - Decretos</text:a>;<text:line-break/>
• <text:a xlink:type="simple" xlink:href="http://www.planejamento.gov.br/assuntos/orcamento-1/orcamentos-anuais/2019/legislacao/alteracoes/alteracoes-orcamentarias-portarias" text:style-name="Internet_20_link" text:visited-style-name="Visited_20_Internet_20_Link">Alterações Orçamentárias - Portarias</text:a>;<text:line-break/>
• <text:a xlink:type="simple" xlink:href="http://www.planejamento.gov.br/assuntos/orcamento-1/orcamentos-anuais/2019/legislacao/alteracoes/alteracoes-orcamentarias-ato-proprio" text:style-name="Internet_20_link" text:visited-style-name="Visited_20_Internet_20_Link">Alterações Orçamentárias - Ato Próprio</text:a>.</text:p>
      <text:h text:style-name="Heading_20_2" text:outline-level="2"><text:bookmark-start text:name="__RefHeading___creditos_adicionais_7"/><text:bookmark-start text:name="creditos_adicionais"/>7.6 CRÉDITOS ADICIONAIS<text:bookmark-end text:name="__RefHeading___creditos_adicionais_7"/><text:bookmark-end text:name="creditos_adicionais"/></text:h>
      <text:p text:style-name="Text_20_body"> Os créditos adicionais, entendidos como autorizações de despesa não computadas ou insuficientemente dotadas na Lei de Orçamento, conforme estabelecido na <text:span text:style-name="Strong_20_Emphasis">Lei 4.320/64</text:span>, são classificados em 3 modalidades: <text:span text:style-name="Strong_20_Emphasis">Créditos Suplementares</text:span>, destinados a reforço de dotação da Lei Orçamentária; <text:span text:style-name="Strong_20_Emphasis">Créditos Especiais</text:span>, destinados a despesas para as quais não haja dotação na Lei Orçamentária aprovada; <text:span text:style-name="Strong_20_Emphasis">e Créditos Extraordinários</text:span>, destinados a despesas urgentes e imprevisíveis, como as decorrentes de guerra, comoção interna ou calamidade pública.</text:p>
      <text:h text:style-name="Heading_20_3" text:outline-level="3"><text:bookmark-start text:name="__RefHeading___modalidades_de_creditos_adicionais_8"/><text:bookmark-start text:name="modalidades_de_creditos_adicionais"/>7.6.1 MODALIDADES DE CRÉDITOS ADICIONAIS<text:bookmark-end text:name="__RefHeading___modalidades_de_creditos_adicionais_8"/><text:bookmark-end text:name="modalidades_de_creditos_adicionais"/></text:h>
      <text:h text:style-name="Heading_20_4" text:outline-level="4"><text:bookmark-start text:name="__RefHeading___creditos_suplementares_9"/><text:bookmark-start text:name="creditos_suplementares"/>7.6.1.1. Créditos suplementares<text:bookmark-end text:name="__RefHeading___creditos_suplementares_9"/><text:bookmark-end text:name="creditos_suplementares"/></text:h>
      <text:p text:style-name="Text_20_body"><text:line-break/><text:line-break/><text:line-break/></text:p>
      <text:p text:style-name="Text_20_body"><text:span text:style-name="Strong_20_Emphasis">Créditos Suplementares autorizados na Lei Orçamentária</text:span><text:span text:style-name="Strong_20_Emphasis">Créditos Suplementares dependentes de autorização legislativa</text:span></text:p>
      <text:h text:style-name="Heading_20_5" text:outline-level="5"><text:bookmark-start text:name="__RefHeading___creditos_suplementares_autorizados_na_loa_abertos_pelo_poder_executivo_10"/><text:bookmark-start text:name="creditos_suplementares_autorizados_na_loa_abertos_pelo_poder_executivo"/>7.6.1.1.1 Créditos suplementares autorizados na LOA, abertos pelo Poder Executivo<text:bookmark-end text:name="__RefHeading___creditos_suplementares_autorizados_na_loa_abertos_pelo_poder_executivo_10"/><text:bookmark-end text:name="creditos_suplementares_autorizados_na_loa_abertos_pelo_poder_executivo"/></text:h>
      <text:p text:style-name="Text_20_body"><text:line-break/><text:line-break/><text:line-break/><text:line-break/><text:line-break/></text:p>
      <text:h text:style-name="Heading_20_5" text:outline-level="5"><text:bookmark-start text:name="__RefHeading___creditos_suplementares_autorizados_na_loa_abertos_por_atos_proprios_dos_poderes_legislativo_e_judiciario_do_mpu_e_da_dpu_11"/><text:bookmark-start text:name="creditos_suplementares_autorizados_na_loa_abertos_por_atos_proprios_dos_poderes_legislativo_e_judiciario_do_mpu_e_da_dpu"/>7.6.1.1.2. Créditos Suplementares autorizados na LOA, abertos por atos próprios dos Poderes Legislativo e Judiciário, do MPU e da DPU<text:bookmark-end text:name="__RefHeading___creditos_suplementares_autorizados_na_loa_abertos_por_atos_proprios_dos_poderes_legislativo_e_judiciario_do_mpu_e_da_dpu_11"/><text:bookmark-end text:name="creditos_suplementares_autorizados_na_loa_abertos_por_atos_proprios_dos_poderes_legislativo_e_judiciario_do_mpu_e_da_dpu"/></text:h>
      <text:p text:style-name="Text_20_body"> No caso das ações de sua competência, os créditos suplementares autorizados na LOA podem ser abertos por atos próprios dos Poderes Legislativo e Judiciário, do MPU e da DPU se houver indicação de recursos compensatórios dos órgãos favorecidos. Ressalta-se que é vedado o cancelamento de despesas financeiras para suplementação de despesas primárias.</text:p>
      <text:h text:style-name="Heading_20_4" text:outline-level="4"><text:bookmark-start text:name="__RefHeading___creditos_especiais_12"/><text:bookmark-start text:name="creditos_especiais"/>7.6.1.2. Créditos especiais<text:bookmark-end text:name="__RefHeading___creditos_especiais_12"/><text:bookmark-end text:name="creditos_especiais"/></text:h>
      <text:p text:style-name="Text_20_body"><text:span text:style-name="Strong_20_Emphasis">Créditos Especiais</text:span><text:span text:style-name="Strong_20_Emphasis">Reabertura de Créditos Especiais</text:span></text:p>
      <text:h text:style-name="Heading_20_5" text:outline-level="5"><text:bookmark-start text:name="__RefHeading___reabertura_de_creditos_especiais_13"/><text:bookmark-start text:name="reabertura_de_creditos_especiais"/>7.6.1.2.1. Reabertura de Créditos Especiais<text:bookmark-end text:name="__RefHeading___reabertura_de_creditos_especiais_13"/><text:bookmark-end text:name="reabertura_de_creditos_especiais"/></text:h>
      <text:h text:style-name="Heading_20_4" text:outline-level="4"><text:bookmark-start text:name="__RefHeading___creditos_extraordinarios_14"/><text:bookmark-start text:name="creditos_extraordinarios"/>7.6.1.3. Créditos extraordinários<text:bookmark-end text:name="__RefHeading___creditos_extraordinarios_14"/><text:bookmark-end text:name="creditos_extraordinarios"/></text:h>
      <text:p text:style-name="Text_20_body"><text:span text:style-name="Strong_20_Emphasis">Crédito Extraordinário</text:span><text:span text:style-name="Strong_20_Emphasis">Reabertura de Crédito Extraordinário</text:span><text:span text:style-name="Strong_20_Emphasis">Alteração de GND</text:span></text:p>
      <text:h text:style-name="Heading_20_3" text:outline-level="3"><text:bookmark-start text:name="__RefHeading___projetos_de_lei_15"/><text:bookmark-start text:name="projetos_de_lei"/>7.6.2 PROJETOS DE LEI<text:bookmark-end text:name="__RefHeading___projetos_de_lei_15"/><text:bookmark-end text:name="projetos_de_lei"/></text:h>
      <text:p text:style-name="Text_20_body"><text:line-break/></text:p>
      <text:h text:style-name="Heading_20_2" text:outline-level="2"><text:bookmark-start text:name="__RefHeading___origens_ou_fontes_de_recursos_para_abertura_de_creditos_adicionais_16"/><text:bookmark-start text:name="origens_ou_fontes_de_recursos_para_abertura_de_creditos_adicionais"/>7.7 ORIGENS OU FONTES DE RECURSOS PARA ABERTURA DE CRÉDITOS ADICIONAIS<text:bookmark-end text:name="__RefHeading___origens_ou_fontes_de_recursos_para_abertura_de_creditos_adicionais_16"/><text:bookmark-end text:name="origens_ou_fontes_de_recursos_para_abertura_de_creditos_adicionais"/></text:h>
      <text:p text:style-name="Text_20_body"><text:line-break/><text:line-break/><text:line-break/><text:line-break/></text:p>
      <text:h text:style-name="Heading_20_3" text:outline-level="3"><text:bookmark-start text:name="__RefHeading___anulacao_parcial_ou_total_de_dotacoes_inclusive_reserva_de_contingencia_17"/><text:bookmark-start text:name="anulacao_parcial_ou_total_de_dotacoes_inclusive_reserva_de_contingencia"/>7.7.1 ANULAÇÃO PARCIAL OU TOTAL DE DOTAÇÕES, INCLUSIVE RESERVA DE CONTINGÊNCIA<text:bookmark-end text:name="__RefHeading___anulacao_parcial_ou_total_de_dotacoes_inclusive_reserva_de_contingencia_17"/><text:bookmark-end text:name="anulacao_parcial_ou_total_de_dotacoes_inclusive_reserva_de_contingencia"/></text:h>
      <text:p text:style-name="Horizontal_20_Line"/>
      <text:p text:style-name="Horizontal_20_Line"/>
      <text:h text:style-name="Heading_20_3" text:outline-level="3"><text:bookmark-start text:name="__RefHeading___excesso_da_arrecadacao_sobre_sua_previsao_18"/><text:bookmark-start text:name="excesso_da_arrecadacao_sobre_sua_previsao"/>7.7.2 EXCESSO DA ARRECADAÇÃO SOBRE SUA PREVISÃO<text:bookmark-end text:name="__RefHeading___excesso_da_arrecadacao_sobre_sua_previsao_18"/><text:bookmark-end text:name="excesso_da_arrecadacao_sobre_sua_previsao"/></text:h>
      <text:p text:style-name="Horizontal_20_Line"/>
      <text:p text:style-name="Text_20_body"><text:span text:style-name="Strong_20_Emphasis">+</text:span><text:span text:style-name="Strong_20_Emphasis">-</text:span></text:p>
      <text:p text:style-name="Horizontal_20_Line"/>
      <text:p text:style-name="Text_20_body"><text:line-break/><text:line-break/><text:line-break/><text:line-break/></text:p>
      <text:h text:style-name="Heading_20_3" text:outline-level="3"><text:bookmark-start text:name="__RefHeading___superavit_financeiro_apurado_no_balanco_patrimonial_do_exercicio_anterior_19"/><text:bookmark-start text:name="superavit_financeiro_apurado_no_balanco_patrimonial_do_exercicio_anterior"/>7.7.3 SUPERÁVIT FINANCEIRO APURADO NO BALANÇO PATRIMONIAL DO EXERCÍCIO ANTERIOR<text:bookmark-end text:name="__RefHeading___superavit_financeiro_apurado_no_balanco_patrimonial_do_exercicio_anterior_19"/><text:bookmark-end text:name="superavit_financeiro_apurado_no_balanco_patrimonial_do_exercicio_anterior"/></text:h>
      <text:p text:style-name="Text_20_body"><text:line-break/><text:line-break/><text:line-break/><text:line-break/></text:p>
      <text:h text:style-name="Heading_20_3" text:outline-level="3"><text:bookmark-start text:name="__RefHeading___produto_de_operacoes_de_credito_autorizadas_20"/><text:bookmark-start text:name="produto_de_operacoes_de_credito_autorizadas"/>7.7.4 PRODUTO DE OPERAÇÕES DE CRÉDITO AUTORIZADAS<text:bookmark-end text:name="__RefHeading___produto_de_operacoes_de_credito_autorizadas_20"/><text:bookmark-end text:name="produto_de_operacoes_de_credito_autorizadas"/></text:h>
      <text:p text:style-name="Text_20_body"><text:line-break/><text:line-break/><text:line-break/><text:line-break/><text:line-break/><text:line-break/></text:p>
      <text:h text:style-name="Heading_20_3" text:outline-level="3"><text:bookmark-start text:name="__RefHeading___recursos_sem_despesas_correspondentes_21"/><text:bookmark-start text:name="recursos_sem_despesas_correspondentes"/>7.7.5 RECURSOS SEM DESPESAS CORRESPONDENTES<text:bookmark-end text:name="__RefHeading___recursos_sem_despesas_correspondentes_21"/><text:bookmark-end text:name="recursos_sem_despesas_correspondentes"/></text:h>
      <text:p text:style-name="Text_20_body"> São aqueles recursos que, em decorrência de veto, emenda ou rejeição do projeto de lei orçamentária anual, ficarem sem despesas correspondentes. Esses recursos poderão ser utilizados, conforme o caso, mediante créditos especiais ou suplementares, com prévia e específica autorização legislativa. Contudo, para que sejam utilizados como fonte de recursos, o veto deve ter sido apreciado e mantido pelo Congresso Nacional (CN).</text:p>
      <text:h text:style-name="Heading_20_2" text:outline-level="2"><text:bookmark-start text:name="__RefHeading___outras_alteracoes_orcamentarias_22"/><text:bookmark-start text:name="outras_alteracoes_orcamentarias"/>7.8 OUTRAS ALTERAÇÕES ORÇAMENTÁRIAS<text:bookmark-end text:name="__RefHeading___outras_alteracoes_orcamentarias_22"/><text:bookmark-end text:name="outras_alteracoes_orcamentarias"/></text:h>
      <text:p text:style-name="Text_20_body"> Além dos créditos adicionais, outras alterações orçamentárias podem ser feitas ao orçamento, tanto das programações constantes da Lei Orçamentária aprovada, quanto dos créditos adicionais abertos (ou reabertos), assim como de outras classificações que não constam da Lei Orçamentária ou de créditos adicionais. As Outras Alterações Orçamentárias são divididas em <text:span text:style-name="Strong_20_Emphasis">“Transposição, remanejamento ou transferência”</text:span> e <text:span text:style-name="Strong_20_Emphasis">“Alteração de atributos da programação, mantidos os demais”</text:span>.</text:p>
      <text:h text:style-name="Heading_20_3" text:outline-level="3"><text:bookmark-start text:name="__RefHeading___transposicao_remanejamento_ou_transferencia_23"/><text:bookmark-start text:name="transposicao_remanejamento_ou_transferencia"/>7.8.1 TRANSPOSIÇÃO, REMANEJAMENTO OU TRANSFERÊNCIA<text:bookmark-end text:name="__RefHeading___transposicao_remanejamento_ou_transferencia_23"/><text:bookmark-end text:name="transposicao_remanejamento_ou_transferencia"/></text:h>
      <text:h text:style-name="Heading_20_4" text:outline-level="4"><text:bookmark-start text:name="__RefHeading___de_para_de_ciencia_tecnologia_e_inovacao_24"/><text:bookmark-start text:name="de_para_de_ciencia_tecnologia_e_inovacao"/>7.8.1.1. “De/Para” de ciência, tecnologia e inovação<text:bookmark-end text:name="__RefHeading___de_para_de_ciencia_tecnologia_e_inovacao_24"/><text:bookmark-end text:name="de_para_de_ciencia_tecnologia_e_inovacao"/></text:h>
      <text:h text:style-name="Heading_20_4" text:outline-level="4"><text:bookmark-start text:name="__RefHeading___de_para_decorrente_de_reestruturacao_institucional_25"/><text:bookmark-start text:name="de_para_decorrente_de_reestruturacao_institucional"/>7.8.1.2. “De/Para” decorrente de reestruturação Institucional<text:bookmark-end text:name="__RefHeading___de_para_decorrente_de_reestruturacao_institucional_25"/><text:bookmark-end text:name="de_para_decorrente_de_reestruturacao_institucional"/></text:h>
      <text:p text:style-name="Text_20_body"><text:line-break/><text:line-break/></text:p>
      <text:h text:style-name="Heading_20_3" text:outline-level="3"><text:bookmark-start text:name="__RefHeading___alteracao_de_atributos_da_programacao_mantidos_os_demais_26"/><text:bookmark-start text:name="alteracao_de_atributos_da_programacao_mantidos_os_demais"/>7.8.2 ALTERAÇÃO DE ATRIBUTOS DA PROGRAMAÇÃO, MANTIDOS OS DEMAIS<text:bookmark-end text:name="__RefHeading___alteracao_de_atributos_da_programacao_mantidos_os_demais_26"/><text:bookmark-end text:name="alteracao_de_atributos_da_programacao_mantidos_os_demais"/></text:h>
      <text:h text:style-name="Heading_20_4" text:outline-level="4"><text:bookmark-start text:name="__RefHeading___remanejamento_de_fontes_de_recursos_fte_27"/><text:bookmark-start text:name="remanejamento_de_fontes_de_recursos_fte"/>7.8.2.1. Remanejamento de fontes de recursos (Fte)<text:bookmark-end text:name="__RefHeading___remanejamento_de_fontes_de_recursos_fte_27"/><text:bookmark-end text:name="remanejamento_de_fontes_de_recursos_fte"/></text:h>
      <text:p text:style-name="Text_20_body"><text:line-break/><text:line-break/></text:p>
      <text:h text:style-name="Heading_20_4" text:outline-level="4"><text:bookmark-start text:name="__RefHeading___alteracao_do_identificador_de_uso_iu_ou_iduso_28"/><text:bookmark-start text:name="alteracao_do_identificador_de_uso_iu_ou_iduso"/>7.8.2.2. Alteração do Identificador de Uso (IU ou IDUSO)<text:bookmark-end text:name="__RefHeading___alteracao_do_identificador_de_uso_iu_ou_iduso_28"/><text:bookmark-end text:name="alteracao_do_identificador_de_uso_iu_ou_iduso"/></text:h>
      <text:h text:style-name="Heading_20_4" text:outline-level="4"><text:bookmark-start text:name="__RefHeading___alteracao_do_identificador_de_resultado_primario_rp_29"/><text:bookmark-start text:name="alteracao_do_identificador_de_resultado_primario_rp"/>7.8.2.3. Alteração do Identificador de Resultado Primário (RP)<text:bookmark-end text:name="__RefHeading___alteracao_do_identificador_de_resultado_primario_rp_29"/><text:bookmark-end text:name="alteracao_do_identificador_de_resultado_primario_rp"/></text:h>
      <text:h text:style-name="Heading_20_4" text:outline-level="4"><text:bookmark-start text:name="__RefHeading___alteracao_de_esfera_orcamentaria_esf_30"/><text:bookmark-start text:name="alteracao_de_esfera_orcamentaria_esf"/>7.8.2.4. Alteração de esfera orçamentária (Esf)<text:bookmark-end text:name="__RefHeading___alteracao_de_esfera_orcamentaria_esf_30"/><text:bookmark-end text:name="alteracao_de_esfera_orcamentaria_esf"/></text:h>
      <text:p text:style-name="Text_20_body"> A esfera orçamentária, dos Orçamentos Fiscal e da Seguridade Social, pode ser alterada por portaria do Secretário de Orçamento Federal. Contudo, não é autorizada a transferência da esfera 20 para 10 quando se tratar de fontes exclusivas do Orçamento de Seguridade Social.</text:p>
      <text:h text:style-name="Heading_20_4" text:outline-level="4"><text:bookmark-start text:name="__RefHeading___ajustes_nas_codificacoes_orcamentarias_31"/><text:bookmark-start text:name="ajustes_nas_codificacoes_orcamentarias"/>7.8.2.5. Ajustes nas codificações orçamentárias<text:bookmark-end text:name="__RefHeading___ajustes_nas_codificacoes_orcamentarias_31"/><text:bookmark-end text:name="ajustes_nas_codificacoes_orcamentarias"/></text:h>
      <text:p text:style-name="Text_20_body"> Nesta categoria estão os ajustes na codificação orçamentária, dos Orçamentos Fiscal e da Seguridade Social, decorrentes da necessidade de adequação à classificação vigente, desde que não impliquem em mudança de valores e de finalidade da programação. Devem ser realizados por meio de portaria do Secretário de Orçamento Federal e compreendem apenas alteração de código, devendo ser tratados como um estorno da lei orçamentária e não como crédito especial. Alterações nos títulos de ações e subtítulos (localizadores) serão realizadas diretamente no módulo Qualitativo após publicação do ato. Em resumo, devem ser mantidas as mesmas informações da categoria de programação, exceto o código alterado.</text:p>
      <text:h text:style-name="Heading_20_4" text:outline-level="4"><text:bookmark-start text:name="__RefHeading___ajustes_das_denominacoes_das_classificacoes_orcamentarias_32"/><text:bookmark-start text:name="ajustes_das_denominacoes_das_classificacoes_orcamentarias"/>7.8.2.6. Ajustes das denominações das classificações orçamentárias<text:bookmark-end text:name="__RefHeading___ajustes_das_denominacoes_das_classificacoes_orcamentarias_32"/><text:bookmark-end text:name="ajustes_das_denominacoes_das_classificacoes_orcamentarias"/></text:h>
      <text:h text:style-name="Heading_20_4" text:outline-level="4"><text:bookmark-start text:name="__RefHeading___alteracao_de_modalidade_de_aplicacao_ma_33"/><text:bookmark-start text:name="alteracao_de_modalidade_de_aplicacao_ma"/>7.8.2.7. Alteração de Modalidade de Aplicação (MA)<text:bookmark-end text:name="__RefHeading___alteracao_de_modalidade_de_aplicacao_ma_33"/><text:bookmark-end text:name="alteracao_de_modalidade_de_aplicacao_ma"/></text:h>
      <text:h text:style-name="Heading_20_4" text:outline-level="4"><text:bookmark-start text:name="__RefHeading___alteracao_dos_identificadores_de_doacao_e_operacao_de_credito_idoc_34"/><text:bookmark-start text:name="alteracao_dos_identificadores_de_doacao_e_operacao_de_credito_idoc"/>7.8.2.8. Alteração dos Identificadores de doação e operação de crédito (IDOC)<text:bookmark-end text:name="__RefHeading___alteracao_dos_identificadores_de_doacao_e_operacao_de_credito_idoc_34"/><text:bookmark-end text:name="alteracao_dos_identificadores_de_doacao_e_operacao_de_credito_idoc"/></text:h>
      <text:h text:style-name="Heading_20_4" text:outline-level="4"><text:bookmark-start text:name="__RefHeading___remanejamento_entre_planos_orcamentarios_po_inclusive_com_a_criacao_de_po_35"/><text:bookmark-start text:name="remanejamento_entre_planos_orcamentarios_po_inclusive_com_a_criacao_de_po"/>7.8.2.9. Remanejamento entre Planos Orçamentários (PO), inclusive com a criação de PO<text:bookmark-end text:name="__RefHeading___remanejamento_entre_planos_orcamentarios_po_inclusive_com_a_criacao_de_po_35"/><text:bookmark-end text:name="remanejamento_entre_planos_orcamentarios_po_inclusive_com_a_criacao_de_po"/></text:h>
      <text:h text:style-name="Heading_20_4" text:outline-level="4"><text:bookmark-start text:name="__RefHeading___retificacao_dos_autografos_do_ploa_e_de_creditos_adicionais_36"/><text:bookmark-start text:name="retificacao_dos_autografos_do_ploa_e_de_creditos_adicionais"/>7.8.2.10. Retificação dos autógrafos do PLOA e de créditos adicionais<text:bookmark-end text:name="__RefHeading___retificacao_dos_autografos_do_ploa_e_de_creditos_adicionais_36"/><text:bookmark-end text:name="retificacao_dos_autografos_do_ploa_e_de_creditos_adicionais"/></text:h>
      <text:p text:style-name="Text_20_body"><text:line-break/></text:p>
      <text:p text:style-name="Text_20_body"><text:line-break/><text:line-break/></text:p>
      <text:h text:style-name="Heading_20_3" text:outline-level="3"><text:bookmark-start text:name="__RefHeading___alteracao_de_atributos_da_programacao_em_creditos_suplementares_e_reaberturas_de_creditos_especiais_e_extraordinarios_37"/><text:bookmark-start text:name="alteracao_de_atributos_da_programacao_em_creditos_suplementares_e_reaberturas_de_creditos_especiais_e_extraordinarios"/>7.8.3 ALTERAÇÃO DE ATRIBUTOS DA PROGRAMAÇÃO EM CRÉDITOS SUPLEMENTARES E REABERTURAS DE CRÉDITOS ESPECIAIS E EXTRAORDINÁRIOS<text:bookmark-end text:name="__RefHeading___alteracao_de_atributos_da_programacao_em_creditos_suplementares_e_reaberturas_de_creditos_especiais_e_extraordinarios_37"/><text:bookmark-end text:name="alteracao_de_atributos_da_programacao_em_creditos_suplementares_e_reaberturas_de_creditos_especiais_e_extraordinarios"/></text:h>
      <text:p text:style-name="Text_20_body"> A LDO permite que as modificações de fonte de recursos (Fte), de identificadores de uso (IU), de identificadores de resultado primário (RP), de esfera orçamentária (Esf) e de modalidade de aplicação (MA) também possam ocorrer de forma concomitante nas programações favorecidas pela abertura de créditos suplementares autorizados na LOA, bem como na reabertura de créditos especiais e extraordinários.</text:p>
      <text:h text:style-name="Heading_20_2" text:outline-level="2"><text:bookmark-start text:name="__RefHeading___fluxo_do_processo_e_prazos_38"/><text:bookmark-start text:name="fluxo_do_processo_e_prazos"/>7.9 FLUXO DO PROCESSO E PRAZOS<text:bookmark-end text:name="__RefHeading___fluxo_do_processo_e_prazos_38"/><text:bookmark-end text:name="fluxo_do_processo_e_prazos"/></text:h>
      <text:h text:style-name="Heading_20_3" text:outline-level="3"><text:bookmark-start text:name="__RefHeading___fluxo_geral_do_processo_de_alteracoes_orcamentarias_39"/><text:bookmark-start text:name="fluxo_geral_do_processo_de_alteracoes_orcamentarias"/>7.9.1 FLUXO GERAL DO PROCESSO DE ALTERAÇÕES ORÇAMENTÁRIAS<text:bookmark-end text:name="__RefHeading___fluxo_geral_do_processo_de_alteracoes_orcamentarias_39"/><text:bookmark-end text:name="fluxo_geral_do_processo_de_alteracoes_orcamentarias"/></text:h>
      <text:p text:style-name="Text_20_body">OS</text:p>
      <text:p text:style-name="Text_20_body"><draw:frame draw:style-name="mediacenter" draw:name="7.2.png Legend" text:anchor-type="paragraph" draw:z-index="0" svg:width="36.618333333333cm" style:rel-width="100%"><draw:text-box><text:p text:style-name="legendcenter"><draw:frame draw:style-name="mediacenter" draw:name="7.2.png" text:anchor-type="paragraph" draw:z-index="1" svg:width="36.618333333333cm" style:rel-width="100%" svg:height="18.547291666667cm" style:rel-height="scale"><draw:image xlink:href="Pictures/2dbd40a9e04c7deeee50c7bf59175b3e.png" xlink:type="simple" xlink:show="embed" xlink:actuate="onLoad"/></draw:frame>7.2.png</text:p></draw:text-box></draw:frame></text:p>
      <text:h text:style-name="Heading_20_3" text:outline-level="3"><text:bookmark-start text:name="__RefHeading___periodos_para_solicitacao_de_alteracoes_orcamentarias_40"/><text:bookmark-start text:name="periodos_para_solicitacao_de_alteracoes_orcamentarias"/>7.9.2 PERÍODOS PARA SOLICITAÇÃO DE ALTERAÇÕES ORÇAMENTÁRIAS<text:bookmark-end text:name="__RefHeading___periodos_para_solicitacao_de_alteracoes_orcamentarias_40"/><text:bookmark-end text:name="periodos_para_solicitacao_de_alteracoes_orcamentarias"/></text:h>
      <text:h text:style-name="Heading_20_4" text:outline-level="4"><text:bookmark-start text:name="__RefHeading___creditos_especiais_e_suplementares_dependentes_de_autorizacao_legislativa_41"/><text:bookmark-start text:name="creditos_especiais_e_suplementares_dependentes_de_autorizacao_legislativa"/>7.9.2.1. Créditos Especiais e Suplementares dependentes de autorização legislativa<text:bookmark-end text:name="__RefHeading___creditos_especiais_e_suplementares_dependentes_de_autorizacao_legislativa_41"/><text:bookmark-end text:name="creditos_especiais_e_suplementares_dependentes_de_autorizacao_legislativa"/></text:h>
      <text:p text:style-name="Text_20_body"><draw:frame draw:style-name="mediacenter" draw:name="Quadro MTO 7.9.2.1.png Legend" text:anchor-type="paragraph" draw:z-index="0" svg:width="26.855208333333cm" style:rel-width="100%"><draw:text-box><text:p text:style-name="legendcenter"><draw:frame draw:style-name="mediacenter" draw:name="Quadro MTO 7.9.2.1.png" text:anchor-type="paragraph" draw:z-index="2" svg:width="26.855208333333cm" style:rel-width="100%" svg:height="10.95375cm" style:rel-height="scale"><draw:image xlink:href="Pictures/e4340e649a4fb8a42ae0fcdd9df35ac5.png" xlink:type="simple" xlink:show="embed" xlink:actuate="onLoad"/></draw:frame>Quadro MTO 7.9.2.1.png</text:p></draw:text-box></draw:frame></text:p>
      <text:h text:style-name="Heading_20_4" text:outline-level="4"><text:bookmark-start text:name="__RefHeading___NoTitle_42"/><text:bookmark-start text:name="section"/><text:bookmark-end text:name="__RefHeading___NoTitle_42"/><text:bookmark-end text:name="section"/></text:h>
      <text:h text:style-name="Heading_20_4" text:outline-level="4"><text:bookmark-start text:name="__RefHeading___creditos_suplementares_autorizados_na_loa_43"/><text:bookmark-start text:name="creditos_suplementares_autorizados_na_loa"/>7.9.2.2. Créditos Suplementares autorizados na LOA<text:bookmark-end text:name="__RefHeading___creditos_suplementares_autorizados_na_loa_43"/><text:bookmark-end text:name="creditos_suplementares_autorizados_na_loa"/></text:h>
      <text:p text:style-name="Text_20_body"><draw:frame draw:style-name="mediacenter" draw:name="Quadro MTO 7.9.2.2.png Legend" text:anchor-type="paragraph" draw:z-index="0" svg:width="23.918333333333cm" style:rel-width="100%"><draw:text-box><text:p text:style-name="legendcenter"><draw:frame draw:style-name="mediacenter" draw:name="Quadro MTO 7.9.2.2.png" text:anchor-type="paragraph" draw:z-index="3" svg:width="23.918333333333cm" style:rel-width="100%" svg:height="14.552083333333cm" style:rel-height="scale"><draw:image xlink:href="Pictures/292ee8c3e7c78f616f7f4e29b330ef02.png" xlink:type="simple" xlink:show="embed" xlink:actuate="onLoad"/></draw:frame>Quadro MTO 7.9.2.2.png</text:p></draw:text-box></draw:frame></text:p>
      <text:h text:style-name="Heading_20_4" text:outline-level="4"><text:bookmark-start text:name="__RefHeading___reabertura_de_creditos_extraordinarios_e_especiais_44"/><text:bookmark-start text:name="reabertura_de_creditos_extraordinarios_e_especiais"/>7.9.2.3. Reabertura de Créditos Extraordinários e Especiais<text:bookmark-end text:name="__RefHeading___reabertura_de_creditos_extraordinarios_e_especiais_44"/><text:bookmark-end text:name="reabertura_de_creditos_extraordinarios_e_especiais"/></text:h>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text:span text:style-name="Strong_20_Emphasis">Prazo para solicitação à SOF:</text:span><text:line-break/>   </text:p>
          </table:table-cell>
          <table:table-cell office:value-type="string" table:style-name="tablecell">
            <text:p text:style-name="tablealignleft"><text:span text:style-name="Strong_20_Emphasis">Prazo para solicitação à SOF:</text:span><text:line-break/>   </text:p>
          </table:table-cell>
          <table:table-cell office:value-type="string" table:style-name="tablecell">
            <text:p text:style-name="tablealignleft"><text:span text:style-name="Strong_20_Emphasis">Prazo para solicitação à SOF:</text:span><text:line-break/>   </text:p>
          </table:table-cell>
        </table:table-row>
        <table:table-row>
          <table:table-cell office:value-type="string" table:style-name="tablecell">
            <text:p text:style-name="tablealignleft"><text:span text:style-name="Strong_20_Emphasis">A partir de que data podem ser reabertos?</text:span><text:line-break/>   </text:p>
          </table:table-cell>
          <table:table-cell office:value-type="string" table:style-name="tablecell">
            <text:p text:style-name="tablealignleft"><text:span text:style-name="Strong_20_Emphasis">A partir de que data podem ser reabertos?</text:span><text:line-break/>   </text:p>
          </table:table-cell>
          <table:table-cell office:value-type="string" table:style-name="tablecell">
            <text:p text:style-name="tablealignleft"><text:span text:style-name="Strong_20_Emphasis">A partir de que data podem ser reabertos?</text:span><text:line-break/>   </text:p>
          </table:table-cell>
        </table:table-row>
        <table:table-row>
          <table:table-cell office:value-type="string" table:style-name="tablecell">
            <text:p text:style-name="tablealignleft"><text:span text:style-name="Strong_20_Emphasis">Até quando podem ser reabertos?</text:span><text:line-break/>   </text:p>
          </table:table-cell>
          <table:table-cell office:value-type="string" table:style-name="tablecell">
            <text:p text:style-name="tablealignleft"><text:span text:style-name="Strong_20_Emphasis">Até quando podem ser reabertos?</text:span><text:line-break/>   </text:p>
          </table:table-cell>
          <table:table-cell office:value-type="string" table:style-name="tablecell">
            <text:p text:style-name="tablealignleft"><text:span text:style-name="Strong_20_Emphasis">Até quando podem ser reabertos?</text:span><text:line-break/>   </text:p>
          </table:table-cell>
        </table:table-row>
      </table:table>
      <text:h text:style-name="Heading_20_4" text:outline-level="4"><text:bookmark-start text:name="__RefHeading___outras_alteracoes_orcamentarias_45"/><text:bookmark-start text:name="outras_alteracoes_orcamentarias1"/>7.9.2.4. Outras Alterações Orçamentárias<text:bookmark-end text:name="__RefHeading___outras_alteracoes_orcamentarias_45"/><text:bookmark-end text:name="outras_alteracoes_orcamentarias1"/></text:h>
      <text:p text:style-name="Text_20_body"><text:line-break/><text:line-break/><text:line-break/>““”<text:line-break/></text:p>
      <text:p text:style-name="Text_20_body"><text:line-break/></text:p>
      <text:h text:style-name="Heading_20_2" text:outline-level="2"><text:bookmark-start text:name="__RefHeading___procedimentos_para_solicitacao_de_alteracoes_orcamentarias_46"/><text:bookmark-start text:name="procedimentos_para_solicitacao_de_alteracoes_orcamentarias"/>7.10 PROCEDIMENTOS PARA SOLICITAÇÃO DE ALTERAÇÕES ORÇAMENTÁRIAS<text:bookmark-end text:name="__RefHeading___procedimentos_para_solicitacao_de_alteracoes_orcamentarias_46"/><text:bookmark-end text:name="procedimentos_para_solicitacao_de_alteracoes_orcamentarias"/></text:h>
      <text:h text:style-name="Heading_20_3" text:outline-level="3"><text:bookmark-start text:name="__RefHeading___analise_previa_47"/><text:bookmark-start text:name="analise_previa"/>7.10.1 ANÁLISE PRÉVIA<text:bookmark-end text:name="__RefHeading___analise_previa_47"/><text:bookmark-end text:name="analise_previa"/></text:h>
      <text:p text:style-name="Text_20_body"><text:line-break/><text:line-break/><text:line-break/><text:line-break/></text:p>
      <text:h text:style-name="Heading_20_4" text:outline-level="4"><text:bookmark-start text:name="__RefHeading___autorizacao_legal_e_tipo_de_alteracao_orcamentarias_48"/><text:bookmark-start text:name="autorizacao_legal_e_tipo_de_alteracao_orcamentarias"/>7.10.1.1. Autorização legal e tipo de alteração orçamentárias<text:bookmark-end text:name="__RefHeading___autorizacao_legal_e_tipo_de_alteracao_orcamentarias_48"/><text:bookmark-end text:name="autorizacao_legal_e_tipo_de_alteracao_orcamentarias"/></text:h>
      <text:p text:style-name="Text_20_body"> A Portaria de alterações editada anualmente traz, como Anexo, uma tabela de Tipos de Alterações Orçamentárias com as respectivas autorizações legais. A UO ou OS deve identificar a base legal que autoriza a alteração orçamentária necessária e, a partir daí, identificar a qual tipo de alteração orçamentária da tabela ela corresponde. Com base na autorização legal, com auxílio da tabela de tipos da Portaria de alterações orçamentárias e da página de regras de tipos de alterações constante do Manual SIOP, deve-se avaliar a viabilidade de aplicação ou ampliação desejada das dotações e as fontes de recursos passíveis de utilização.</text:p>
      <text:h text:style-name="Heading_20_4" text:outline-level="4"><text:bookmark-start text:name="__RefHeading___conformidade_da_aplicacao_de_recursos_49"/><text:bookmark-start text:name="conformidade_da_aplicacao_de_recursos"/>7.10.1.2. Conformidade da aplicação de recursos<text:bookmark-end text:name="__RefHeading___conformidade_da_aplicacao_de_recursos_49"/><text:bookmark-end text:name="conformidade_da_aplicacao_de_recursos"/></text:h>
      <text:p text:style-name="Text_20_body"> Caso a suplementação de dotações tenha um limite estabelecido, deve-se avaliar os créditos suplementares já editados e em tramitação que utilizam desses limites, concluindo se é possível utilizar-se da autorização selecionada para a solicitação de créditos suplementares. Entre as ferramentas disponíveis para avaliar a utilização dos limites de suplementação de programações está a funcionalidade de Localizadores/Dotações, em Consulta e Edição de Pedidos, do módulo de alterações orçamentárias do SIOP.</text:p>
      <text:h text:style-name="Heading_20_4" text:outline-level="4"><text:bookmark-start text:name="__RefHeading___conformidade_das_fontes_de_recursos_50"/><text:bookmark-start text:name="conformidade_das_fontes_de_recursos"/>7.10.1.3. Conformidade das fontes de recursos<text:bookmark-end text:name="__RefHeading___conformidade_das_fontes_de_recursos_50"/><text:bookmark-end text:name="conformidade_das_fontes_de_recursos"/></text:h>
      <text:p text:style-name="Text_20_body"> Além disso, é preciso avaliar a disponibilidade das fontes de recursos autorizadas no tipo de alteração selecionada. No caso de anulação ou cancelamento de programações, deve-se avaliar, além da disponibilidade de dotação, em decorrência da execução orçamentária ou contingenciamento e outros bloqueios, os créditos já editados e em tramitação que utilizem dos limites estabelecidos para anulação de recursos no tipo de crédito selecionado. No caso de utilização de superávit financeiro ou excesso de arrecadação, o Setorial deve avaliar os saldos disponíveis para utilização, observados os montantes já utilizados ou pré-reservados ou autorizados para utilização em outras alterações orçamentárias.</text:p>
      <text:h text:style-name="Heading_20_4" text:outline-level="4"><text:bookmark-start text:name="__RefHeading___NoTitle_51"/><text:bookmark-start text:name="section1"/><text:bookmark-end text:name="__RefHeading___NoTitle_51"/><text:bookmark-end text:name="section1"/></text:h>
      <text:h text:style-name="Heading_20_3" text:outline-level="3"><text:bookmark-start text:name="__RefHeading___preparativos_para_alteracoes_orcamentarias_52"/><text:bookmark-start text:name="preparativos_para_alteracoes_orcamentarias"/>7.10.2 PREPARATIVOS PARA ALTERAÇÕES ORÇAMENTÁRIAS<text:bookmark-end text:name="__RefHeading___preparativos_para_alteracoes_orcamentarias_52"/><text:bookmark-end text:name="preparativos_para_alteracoes_orcamentarias"/></text:h>
      <text:p text:style-name="Text_20_body"><text:line-break/><text:line-break/><text:line-break/><text:line-break/></text:p>
      <text:h text:style-name="Heading_20_4" text:outline-level="4"><text:bookmark-start text:name="__RefHeading___justificativas_para_alteracoes_orcamentarias_53"/><text:bookmark-start text:name="justificativas_para_alteracoes_orcamentarias"/>7.10.2.1. Justificativas para alterações orçamentárias<text:bookmark-end text:name="__RefHeading___justificativas_para_alteracoes_orcamentarias_53"/><text:bookmark-end text:name="justificativas_para_alteracoes_orcamentarias"/></text:h>
      <text:p text:style-name="Text_20_body"><text:line-break/><text:line-break/><text:line-break/><text:line-break/><text:line-break/><text:line-break/></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left"><text:span text:style-name="Strong_20_Emphasis">A necessidade da alteração</text:span>   </text:p>
          </table:table-cell>
          <table:table-cell office:value-type="string" table:style-name="tablecell">
            <text:p text:style-name="tablealignleft"><text:line-break/><text:line-break/><text:line-break/>   </text:p>
          </table:table-cell>
          <table:table-cell office:value-type="string" table:style-name="tablecell"/>
        </table:table-row>
        <table:table-row>
          <table:table-cell office:value-type="string" table:style-name="tablecell">
            <text:p text:style-name="tablealignleft"><text:span text:style-name="Strong_20_Emphasis">A causa da demanda</text:span>   </text:p>
          </table:table-cell>
          <table:table-cell office:value-type="string" table:style-name="tablecell">
            <text:p text:style-name="tablealignleft"><text:line-break/><text:line-break/>   </text:p>
          </table:table-cell>
          <table:table-cell office:value-type="string" table:style-name="tablecell"/>
        </table:table-row>
        <table:table-row>
          <table:table-cell office:value-type="string" table:style-name="tablecell">
            <text:p text:style-name="tablealignleft"><text:span text:style-name="Strong_20_Emphasis">As formas de financiamento do crédito</text:span>   </text:p>
          </table:table-cell>
          <table:table-cell office:value-type="string" table:style-name="tablecell">
            <text:p text:style-name="tablealignleft"><text:line-break/><text:line-break/><text:line-break/><text:line-break/><text:line-break/><text:line-break/><text:line-break/>   </text:p>
          </table:table-cell>
          <table:table-cell office:value-type="string" table:style-name="tablecell"/>
        </table:table-row>
        <table:table-row>
          <table:table-cell office:value-type="string" table:style-name="tablecell">
            <text:p text:style-name="tablealignleft"><text:span text:style-name="Strong_20_Emphasis">A conformidade legal das fontes de recursos e dos identificadores de uso - IU e de resultado primário – RP</text:span>   </text:p>
          </table:table-cell>
          <table:table-cell office:value-type="string" table:style-name="tablecell">
            <text:p text:style-name="tablealignleft"><text:line-break/>   </text:p>
          </table:table-cell>
          <table:table-cell office:value-type="string" table:style-name="tablecell"/>
        </table:table-row>
        <table:table-row>
          <table:table-cell office:value-type="string" table:style-name="tablecell">
            <text:p text:style-name="tablealignleft"><text:span text:style-name="Strong_20_Emphasis">A urgência, relevância e imprevisibilidade da despesa para a edição de Medida Provisória</text:span>   </text:p>
          </table:table-cell>
          <table:table-cell office:value-type="string" table:style-name="tablecell">
            <text:p text:style-name="tablealignleft"><text:line-break/><text:line-break/><text:line-break/>   </text:p>
          </table:table-cell>
          <table:table-cell office:value-type="string" table:style-name="tablecell">
            <text:p text:style-name="tablealignleft"><text:line-break/><text:line-break/><text:line-break/>   </text:p>
          </table:table-cell>
        </table:table-row>
        <table:table-row>
          <table:table-cell office:value-type="string" table:style-name="tablecell">
            <text:p text:style-name="tablealignleft"><text:span text:style-name="Strong_20_Emphasis">A legislação específica</text:span>   </text:p>
          </table:table-cell>
          <table:table-cell office:value-type="string" table:style-name="tablecell"/>
          <table:table-cell office:value-type="string" table:style-name="tablecell"/>
        </table:table-row>
        <table:table-row>
          <table:table-cell office:value-type="string" table:style-name="tablecell">
            <text:p text:style-name="tablealignleft"><text:span text:style-name="Strong_20_Emphasis">Outras informações que forem necessárias</text:span>   </text:p>
          </table:table-cell>
          <table:table-cell office:value-type="string" table:style-name="tablecell"/>
          <table:table-cell office:value-type="string" table:style-name="tablecell"/>
        </table:table-row>
      </table:table>
      <text:h text:style-name="Heading_20_4" text:outline-level="4"><text:bookmark-start text:name="__RefHeading___ajustes_para_aplicacao_de_recursos_em_acao_subtitulo_ou_plano_orcamentario_nao_existentes_no_exercicio_54"/><text:bookmark-start text:name="ajustes_para_aplicacao_de_recursos_em_acao_subtitulo_ou_plano_orcamentario_nao_existentes_no_exercicio"/>7.10.2.2. Ajustes para aplicação de recursos em ação, subtítulo ou plano orçamentário não existentes no exercício<text:bookmark-end text:name="__RefHeading___ajustes_para_aplicacao_de_recursos_em_acao_subtitulo_ou_plano_orcamentario_nao_existentes_no_exercicio_54"/><text:bookmark-end text:name="ajustes_para_aplicacao_de_recursos_em_acao_subtitulo_ou_plano_orcamentario_nao_existentes_no_exercicio"/></text:h>
      <text:p text:style-name="Text_20_body">OS</text:p>
      <text:p text:style-name="Text_20_body">OS</text:p>
      <text:h text:style-name="Heading_20_4" text:outline-level="4"><text:bookmark-start text:name="__RefHeading___especificidades_de_anulacao_ou_cancelamento_de_programacoes_55"/><text:bookmark-start text:name="especificidades_de_anulacao_ou_cancelamento_de_programacoes"/>7.10.2.3. Especificidades de Anulação ou cancelamento de programações<text:bookmark-end text:name="__RefHeading___especificidades_de_anulacao_ou_cancelamento_de_programacoes_55"/><text:bookmark-end text:name="especificidades_de_anulacao_ou_cancelamento_de_programacoes"/></text:h>
      <text:p text:style-name="Text_20_body"><text:span text:style-name="Strong_20_Emphasis">programações classificadas com RP 6 (emendas individuais impositivas) ou RP 7 (emendas de bancada estadual impositivas)</text:span></text:p>
      <text:h text:style-name="Heading_20_4" text:outline-level="4"><text:bookmark-start text:name="__RefHeading___bloqueios_para_anulacao_ou_cancelamento_de_programacoes_56"/><text:bookmark-start text:name="bloqueios_para_anulacao_ou_cancelamento_de_programacoes"/>7.10.2.4. Bloqueios para Anulação ou cancelamento de programações<text:bookmark-end text:name="__RefHeading___bloqueios_para_anulacao_ou_cancelamento_de_programacoes_56"/><text:bookmark-end text:name="bloqueios_para_anulacao_ou_cancelamento_de_programacoes"/></text:h>
      <text:p text:style-name="Text_20_body">OS</text:p>
      <text:h text:style-name="Heading_20_4" text:outline-level="4"><text:bookmark-start text:name="__RefHeading___utilizacao_de_excesso_de_arrecadacao_ou_superavit_financeiro_como_fonte_de_recursos_57"/><text:bookmark-start text:name="utilizacao_de_excesso_de_arrecadacao_ou_superavit_financeiro_como_fonte_de_recursos"/>7.10.2.5. Utilização de Excesso de arrecadação ou Superávit financeiro como fonte de recursos<text:bookmark-end text:name="__RefHeading___utilizacao_de_excesso_de_arrecadacao_ou_superavit_financeiro_como_fonte_de_recursos_57"/><text:bookmark-end text:name="utilizacao_de_excesso_de_arrecadacao_ou_superavit_financeiro_como_fonte_de_recursos"/></text:h>
      <text:h text:style-name="Heading_20_3" text:outline-level="3"><text:bookmark-start text:name="__RefHeading___elaboracao_e_envio_de_pedidos_de_alteracoes_58"/><text:bookmark-start text:name="elaboracao_e_envio_de_pedidos_de_alteracoes"/>7.10.3 ELABORAÇÃO E ENVIO DE PEDIDOS DE ALTERAÇÕES<text:bookmark-end text:name="__RefHeading___elaboracao_e_envio_de_pedidos_de_alteracoes_58"/><text:bookmark-end text:name="elaboracao_e_envio_de_pedidos_de_alteracoes"/></text:h>
      <text:h text:style-name="Heading_20_4" text:outline-level="4"><text:bookmark-start text:name="__RefHeading___caso_geral_de_elaboracao_e_envio_de_pedidos_de_alteracoes_59"/><text:bookmark-start text:name="caso_geral_de_elaboracao_e_envio_de_pedidos_de_alteracoes"/>7.10.3.1. Caso geral de elaboração e envio de pedidos de alterações<text:bookmark-end text:name="__RefHeading___caso_geral_de_elaboracao_e_envio_de_pedidos_de_alteracoes_59"/><text:bookmark-end text:name="caso_geral_de_elaboracao_e_envio_de_pedidos_de_alteracoes"/></text:h>
      <text:p text:style-name="Text_20_body"><draw:frame draw:style-name="mediacenter" draw:name="7.3.png Legend" text:anchor-type="paragraph" draw:z-index="0" svg:width="47.360416666667cm" style:rel-width="100%"><draw:text-box><text:p text:style-name="legendcenter"><draw:frame draw:style-name="mediacenter" draw:name="7.3.png" text:anchor-type="paragraph" draw:z-index="4" svg:width="47.360416666667cm" style:rel-width="100%" svg:height="10.795cm" style:rel-height="scale"><draw:image xlink:href="Pictures/58bea919db9f1e767d9fe30d4d3080ad.png" xlink:type="simple" xlink:show="embed" xlink:actuate="onLoad"/></draw:frame>7.3.png</text:p></draw:text-box></draw:frame></text:p>
      <text:p text:style-name="Text_20_body">OS<text:line-break/><text:line-break/><text:line-break/><text:line-break/><text:line-break/></text:p>
      <text:h text:style-name="Heading_20_4" text:outline-level="4"><text:bookmark-start text:name="__RefHeading___casos_especiais_de_elaboracao_e_tramitacao_de_pedidos_de_alteracoes_orcamentarias_60"/><text:bookmark-start text:name="casos_especiais_de_elaboracao_e_tramitacao_de_pedidos_de_alteracoes_orcamentarias"/>7.10.3.2. Casos especiais de elaboração e tramitação de pedidos de alterações orçamentárias<text:bookmark-end text:name="__RefHeading___casos_especiais_de_elaboracao_e_tramitacao_de_pedidos_de_alteracoes_orcamentarias_60"/><text:bookmark-end text:name="casos_especiais_de_elaboracao_e_tramitacao_de_pedidos_de_alteracoes_orcamentarias"/></text:h>
      <text:p text:style-name="Text_20_body"><text:line-break/><text:line-break/><text:line-break/><text:line-break/><text:line-break/></text:p>
      <text:p text:style-name="Text_20_body">OS</text:p>
      <text:h text:style-name="Heading_20_4" text:outline-level="4"><text:bookmark-start text:name="__RefHeading___bloqueio_ou_desbloqueio_de_programacoes_em_atendimento_ao_limite_estabelecido_no_decreto_de_programacao_orcamentaria_e_financeira_-_dpof_61"/><text:bookmark-start text:name="bloqueio_ou_desbloqueio_de_programacoes_em_atendimento_ao_limite_estabelecido_no_decreto_de_programacao_orcamentaria_e_financeira_-_dpof"/>7.10.3.3. Bloqueio ou Desbloqueio de programações em atendimento ao limite estabelecido no Decreto de Programação Orçamentária e Financeira - DPOF<text:bookmark-end text:name="__RefHeading___bloqueio_ou_desbloqueio_de_programacoes_em_atendimento_ao_limite_estabelecido_no_decreto_de_programacao_orcamentaria_e_financeira_-_dpof_61"/><text:bookmark-end text:name="bloqueio_ou_desbloqueio_de_programacoes_em_atendimento_ao_limite_estabelecido_no_decreto_de_programacao_orcamentaria_e_financeira_-_dpof"/></text:h>
      <text:p text:style-name="Text_20_body"><draw:frame draw:style-name="mediacenter" draw:name="7.4.png Legend" text:anchor-type="paragraph" draw:z-index="0" svg:width="28.654375cm" style:rel-width="100%"><draw:text-box><text:p text:style-name="legendcenter"><draw:frame draw:style-name="mediacenter" draw:name="7.4.png" text:anchor-type="paragraph" draw:z-index="5" svg:width="28.654375cm" style:rel-width="100%" svg:height="6.5352083333333cm" style:rel-height="scale"><draw:image xlink:href="Pictures/f79b7b382065b59df85d562f9b903609.png" xlink:type="simple" xlink:show="embed" xlink:actuate="onLoad"/></draw:frame>7.4.png</text:p></draw:text-box></draw:frame></text:p>
      <text:p text:style-name="Text_20_body"><text:line-break/><text:line-break/><text:line-break/><text:line-break/><text:line-break/>“”<text:line-break/></text:p>
      <text:p text:style-name="Text_20_body">OS“”</text:p>
      <text:p text:style-name="Text_20_body">“”</text:p>
      <text:h text:style-name="Heading_20_2" text:outline-level="2"><text:bookmark-start text:name="__RefHeading___NoTitle_62"/><text:bookmark-start text:name="section2"/><text:bookmark-end text:name="__RefHeading___NoTitle_62"/><text:bookmark-end text:name="section2"/></text:h>
      <text:h text:style-name="Heading_20_2" text:outline-level="2"><text:bookmark-start text:name="__RefHeading___acompanhamento_fisico-financeiro_das_acoes_orcamentarias_63"/><text:bookmark-start text:name="acompanhamento_fisico-financeiro_das_acoes_orcamentarias"/>7.11 ACOMPANHAMENTO FÍSICO-FINANCEIRO DAS AÇÕES ORÇAMENTÁRIAS<text:bookmark-end text:name="__RefHeading___acompanhamento_fisico-financeiro_das_acoes_orcamentarias_63"/><text:bookmark-end text:name="acompanhamento_fisico-financeiro_das_acoes_orcamentarias"/></text:h>
      <text:p text:style-name="Text_20_body">“”</text:p>
      <text:p text:style-name="Text_20_body"><text:line-break/></text:p>
      <text:h text:style-name="Heading_20_2" text:outline-level="2"><text:bookmark-start text:name="__RefHeading___canais_de_suporte_64"/><text:bookmark-start text:name="canais_de_suporte"/>7.12 CANAIS DE SUPORTE<text:bookmark-end text:name="__RefHeading___canais_de_suporte_64"/><text:bookmark-end text:name="canais_de_suporte"/></text:h>
      <text:p text:style-name="Text_20_body"><text:a xlink:type="simple" xlink:href="mailto:alteracoes@planejamento.gov.br" text:style-name="Internet_20_link" text:visited-style-name="Visited_20_Internet_20_Link">alteracoes@planejamento.gov.br</text:a></text:p>
      <text:list text:style-name="Numbering_20_1" text:continue-numbering="false">
        <text:list-item>
          <text:p text:style-name="Numbering_20_1_Content_First"> Telefone 0800 978 9003;</text:p>
        </text:list-item>
        <text:list-item>
          <text:p text:style-name="Numbering_20_1_Content_Last"> <text:a xlink:type="simple" xlink:href="https://portaldeservicos.planejamento.gov.br" text:style-name="Internet_20_link" text:visited-style-name="Visited_20_Internet_20_Link">Portal de serviços</text:a>, cujo horário de atendimento ocorre em dias úteis, das 8h às 20h.</text:p>
        </text:list-item>
      </text:list>
      <text:p text:style-name="Text_20_body"><text:a xlink:type="simple" xlink:href="https://www1.siop.planejamento.gov.br/siopdoc/doku.php/alteracoes_orcamentarias:pagina_inicial" text:style-name="Internet_20_link" text:visited-style-name="Visited_20_Internet_20_Link">Informações adicionais podem ser encontradas na página de Alterações Orçamentárias do SI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19:cap7</dc:title>
  </office:meta>
</office:document-meta>
</file>