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ef0c72c78215ee9d9f5a33a17f956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to2019"/>MANUAL TÉCNICO DO ORÇAMENTO - MTO 2019</text:span></text:p>
      <text:p text:style-name="Text_20_body">O Manual Técnico de Orçamento - MTO é um instrumento de apoio aos processos orçamentários da União. Conforme proposição da Secretaria de Orçamento Federal - SOF, o MTO será editado, anualmente, no início do processo de elaboração da proposta orçamentária.</text:p>
      <text:p text:style-name="Text_20_body">Desde 2006, o MTO está disponível em meio eletrônico, permitindo maior agilidade nas atualizações decorrentes de modificações nos processos orçamentários e na legislação aplicada, conforme disposto na <text:a xlink:type="simple" xlink:href="http://pesquisa.in.gov.br/imprensa/jsp/visualiza/index.jsp?data=05/05/2017&amp;jornal=1&amp;pagina=58&amp;totalArquivos=216" text:style-name="Internet_20_link" text:visited-style-name="Visited_20_Internet_20_Link">Portaria SOF nº 23, de 04 de maio de 2017</text:a>.<text:line-break/>
<text:line-break/>
Com o intuito de aprimorar continuamente o processo orçamentário federal, apresenta-se a edição do MTO para o exercício de 2019.</text:p>
      <text:p text:style-name="Text_20_body"><text:span text:style-name="Strong_20_Emphasis"><text:a xlink:type="simple" xlink:href="https://intrasof/mto/doku.php/mto2019:cap0" text:style-name="Internet_20_link" text:visited-style-name="Visited_20_Internet_20_Link">- LISTA DE SIGLAS E ABREVIAÇÕES</text:a></text:span> <text:line-break/>
<text:line-break/>
<text:a xlink:type="simple" xlink:href="https://intrasof/mto/doku.php/mto2019:cap1" text:style-name="Internet_20_link" text:visited-style-name="Visited_20_Internet_20_Link">1. SISTEMA DE PLANEJAMENTO E ORÇAMENTO FEDERAL</text:a><text:line-break/>
<text:a xlink:type="simple" xlink:href="https://intrasof/mto/doku.php/mto2019:cap2" text:style-name="Internet_20_link" text:visited-style-name="Visited_20_Internet_20_Link">2. CONCEITOS ORÇAMENTÁRIOS</text:a><text:line-break/>
<text:a xlink:type="simple" xlink:href="https://intrasof/mto/doku.php/mto2019:cap3" text:style-name="Internet_20_link" text:visited-style-name="Visited_20_Internet_20_Link">3. RECEITA</text:a><text:line-break/>
<text:a xlink:type="simple" xlink:href="https://intrasof/mto/doku.php/mto2019:cap4" text:style-name="Internet_20_link" text:visited-style-name="Visited_20_Internet_20_Link">4. DESPESA</text:a><text:line-break/>
<text:a xlink:type="simple" xlink:href="https://intrasof/mto/doku.php/mto2019:cap5" text:style-name="Internet_20_link" text:visited-style-name="Visited_20_Internet_20_Link">5. ELABORAÇÃO DO PROJETO DE LEI DE DIRETRIZES ORÇAMENTÁRIAS</text:a><text:line-break/>
<text:a xlink:type="simple" xlink:href="https://intrasof/mto/doku.php/mto2019:cap6" text:style-name="Internet_20_link" text:visited-style-name="Visited_20_Internet_20_Link">6. ELABORAÇÃO DA PROPOSTA ORÇAMENTÁRIA</text:a><text:line-break/>
<text:a xlink:type="simple" xlink:href="https://intrasof/mto/doku.php/mto2019:cap7" text:style-name="Internet_20_link" text:visited-style-name="Visited_20_Internet_20_Link">7. ACOMPANHAMENTO E CONTROLE DA EXECUÇÃO</text:a><text:line-break/>
<text:a xlink:type="simple" xlink:href="https://intrasof/mto/doku.php/mto2019:cap8" text:style-name="Internet_20_link" text:visited-style-name="Visited_20_Internet_20_Link">8. TABELAS DE CLASSIFICAÇÕES ORÇAMENTÁRIAS</text:a><text:line-break/>
<text:a xlink:type="simple" xlink:href="https://intrasof/mto/doku.php/mto2019:cap9" text:style-name="Internet_20_link" text:visited-style-name="Visited_20_Internet_20_Link">9. LEGISLAÇÃO ORÇAMENTÁRIA</text:a></text:p>
      <text:p text:style-name="Text_20_body"><text:span text:style-name="Strong_20_Emphasis"><text:a xlink:type="simple" xlink:href="https://intrasof/mto/doku.php/mto2019:version" text:style-name="Internet_20_link" text:visited-style-name="Visited_20_Internet_20_Link">- Histórico de versões</text:a></text:span></text:p>
      <text:p text:style-name="Text_20_body"><draw:frame draw:style-name="mediacenter" draw:name="0" text:anchor-type="paragraph" draw:z-index="0" svg:width="1.3229166666667cm" svg:height="1.3827095103578cm"><draw:image xlink:href="Pictures/92ef0c72c78215ee9d9f5a33a17f9564.png" xlink:type="simple" xlink:show="embed" xlink:actuate="onLoad"/></draw:frame> <text:span text:style-name="Source_20_Text">&lt;center&gt;</text:span> <text:a xlink:type="simple" xlink:href="https://intrasof/mto/doku.php/mto2019:mto2019-versao9.pdf" text:style-name="Internet_20_link" text:visited-style-name="Visited_20_Internet_20_Link">BAIXE EM PDF</text:a>  <text:span text:style-name="Source_20_Text">&lt;/center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19</dc:title>
  </office:meta>
</office:document-meta>
</file>