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5715e82f2bc0b9f5fa196e1dfa40df.jpg"/>
  <manifest:file-entry manifest:media-type="image/jpeg" manifest:full-path="Pictures/0d42d6d786f710bd4b1211c337d290d2.jpg"/>
  <manifest:file-entry manifest:media-type="image/jpeg" manifest:full-path="Pictures/9df7529adb7c5dc6645688a76a3b5937.jpg"/>
  <manifest:file-entry manifest:media-type="image/jpeg" manifest:full-path="Pictures/387e821d9a7ef8b7c65a8d3454d870c2.jpg"/>
  <manifest:file-entry manifest:media-type="image/jpeg" manifest:full-path="Pictures/950fb2f1f03a56b5506a891316e69a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3"/><text:bookmark-start text:name="__RefHeading___classificacao_da_receita_1"/><text:bookmark-start text:name="classificacao_da_receita"/>3 CLASSIFICAÇÃO DA RECEITA<text:bookmark-end text:name="__RefHeading___classificacao_da_receita_1"/><text:bookmark-end text:name="classificacao_da_receita"/></text:h>
      <text:h text:style-name="Heading_20_2" text:outline-level="2"><text:bookmark-start text:name="__RefHeading___introducao_2"/><text:bookmark-start text:name="introducao"/>3.1.INTRODUÇÃO<text:bookmark-end text:name="__RefHeading___introducao_2"/><text:bookmark-end text:name="introducao"/></text:h>
      <text:p text:style-name="Text_20_body"><text:line-break/><text:line-break/></text:p>
      <text:p text:style-name="Text_20_body"><draw:frame draw:style-name="mediacenter" draw:name="0" text:anchor-type="paragraph" draw:z-index="0" svg:width="14.261041666667cm" svg:height="3.3866666666667cm"><draw:image xlink:href="Pictures/e05715e82f2bc0b9f5fa196e1dfa40df.jpg" xlink:type="simple" xlink:show="embed" xlink:actuate="onLoad"/></draw:frame></text:p>
      <text:h text:style-name="Heading_20_3" text:outline-level="3"><text:bookmark-start text:name="__RefHeading___ingressos_extraorcamentarios_3"/><text:bookmark-start text:name="ingressos_extraorcamentarios"/>3.1.1 INGRESSOS EXTRAORÇAMENTÁRIOS<text:bookmark-end text:name="__RefHeading___ingressos_extraorcamentarios_3"/><text:bookmark-end text:name="ingressos_extraorcamentarios"/></text:h>
      <text:p text:style-name="Text_20_body"><text:a xlink:type="simple" xlink:href="http://www.planalto.gov.br/ccivil_03/leis/lcp/Lcp101.htm" text:style-name="Internet_20_link" text:visited-style-name="Visited_20_Internet_20_Link"> Lei nº 101, de 2000 - LRF</text:a><text:a xlink:type="simple" xlink:href="http://www.planalto.gov.br/ccivil_03/constituicao/ConstituicaoCompilado.htm" text:style-name="Internet_20_link" text:visited-style-name="Visited_20_Internet_20_Link"> CF</text:a> .</text:p>
      <text:h text:style-name="Heading_20_3" text:outline-level="3"><text:bookmark-start text:name="__RefHeading___receitas_orcamentarias_4"/><text:bookmark-start text:name="receitas_orcamentarias"/>3.1.2 RECEITAS ORÇAMENTÁRIAS<text:bookmark-end text:name="__RefHeading___receitas_orcamentarias_4"/><text:bookmark-end text:name="receitas_orcamentarias"/></text:h>
      <text:p text:style-name="Text_20_body"><text:span text:style-name="Emphasis">programas </text:span><text:span text:style-name="Emphasis">ações </text:span></text:p>
      <text:p text:style-name="Text_20_body"><text:span text:style-name="Emphasis">universalidade</text:span>, </text:p>
      <text:h text:style-name="Heading_20_2" text:outline-level="2"><text:bookmark-start text:name="__RefHeading___classificacoes_da_receita_orcamentaria_5"/><text:bookmark-start text:name="classificacoes_da_receita_orcamentaria"/>3.2 CLASSIFICAÇÕES DA RECEITA ORÇAMENTÁRIA<text:bookmark-end text:name="__RefHeading___classificacoes_da_receita_orcamentaria_5"/><text:bookmark-end text:name="classificacoes_da_receita_orcamentaria"/></text:h>
      <text:p text:style-name="Text_20_body"><text:line-break/><text:line-break/><text:line-break/></text:p>
      <text:p text:style-name="Horizontal_20_Line"/>
      <text:p text:style-name="Text_20_body"><text:span text:style-name="Strong_20_Emphasis"><text:span text:style-name="underline">OBSERVAÇÃO</text:span>:</text:span></text:p>
      <text:p text:style-name="Text_20_body"><text:span text:style-name="Strong_20_Emphasis">Receitas Originárias e Receitas Derivadas</text:span></text:p>
      <text:p text:style-name="Text_20_body"><text:span text:style-name="sup"> </text:span></text:p>
      <text:p text:style-name="Horizontal_20_Line"/>
      <text:h text:style-name="Heading_20_3" text:outline-level="3"><text:bookmark-start text:name="__RefHeading___classificacao_por_natureza_de_receita_6"/><text:bookmark-start text:name="classificacao_por_natureza_de_receita"/>3.2.1. CLASSIFICAÇÃO POR NATUREZA DE RECEITA<text:bookmark-end text:name="__RefHeading___classificacao_por_natureza_de_receita_6"/><text:bookmark-end text:name="classificacao_por_natureza_de_receita"/></text:h>
      <text:p text:style-name="Text_20_body"><text:line-break/>
<text:line-break/><text:line-break/><text:span text:style-name="Emphasis">classificação da receita por natureza</text:span><text:line-break/><text:line-break/><text:line-break/><text:line-break/><text:span text:style-name="Emphasis">Multas </text:span><text:span text:style-name="Emphasis">Juros</text:span><text:span text:style-name="Emphasis">Dívida Ativa</text:span><text:span text:style-name="Emphasis">Multas </text:span><text:span text:style-name="Emphasis">Juros da Dívida Ativa</text:span><text:line-break/>
<text:line-break/>
<draw:frame draw:style-name="mediacenter" draw:name="3.2_.jpg Legend" text:anchor-type="paragraph" draw:z-index="0" svg:width="15.107708333333cm"><draw:text-box><text:p text:style-name="legendcenter"><draw:frame draw:style-name="mediacenter" draw:name="3.2_.jpg" text:anchor-type="paragraph" draw:z-index="1" svg:width="15.107708333333cm" svg:height="2.1166666666667cm"><draw:image xlink:href="Pictures/0d42d6d786f710bd4b1211c337d290d2.jpg" xlink:type="simple" xlink:show="embed" xlink:actuate="onLoad"/></draw:frame>3.2_.jpg</text:p></draw:text-box></draw:frame></text:p>
      <text:p text:style-name="Text_20_body">“</text:p>
      <text:p text:style-name="Text_20_body"><draw:frame draw:style-name="mediacenter" draw:name="3.3.jpg Legend" text:anchor-type="paragraph" draw:z-index="0" svg:width="13.626041666667cm"><draw:text-box><text:p text:style-name="legendcenter"><draw:frame draw:style-name="mediacenter" draw:name="3.3.jpg" text:anchor-type="paragraph" draw:z-index="2" svg:width="13.626041666667cm" svg:height="7.7258333333333cm"><draw:image xlink:href="Pictures/9df7529adb7c5dc6645688a76a3b5937.jpg" xlink:type="simple" xlink:show="embed" xlink:actuate="onLoad"/></draw:frame>3.3.jpg</text:p></draw:text-box></draw:frame></text:p>
      <text:h text:style-name="Heading_20_4" text:outline-level="4"><text:bookmark-start text:name="__RefHeading___categoria_economica_7"/><text:bookmark-start text:name="categoria_economica"/>3.2.1.1. Categoria econômica<text:bookmark-end text:name="__RefHeading___categoria_economica_7"/><text:bookmark-end text:name="categoria_economica"/></text:h>
      <text:p text:style-name="Text_20_body"><text:span text:style-name="Emphasis">categoria econômica</text:span></text:p>
      <text:p text:style-name="Text_20_body"><text:span text:style-name="Strong_20_Emphasis">1 - Receitas Correntes</text:span><text:line-break/><text:line-break/><text:line-break/><text:span text:style-name="Strong_20_Emphasis">2 - Receitas de Capital</text:span><text:line-break/><text:a xlink:type="simple" xlink:href="https://www2.siop.planejamento.gov.br/proxy/4542f7c8/http/www.planalto.gov.br/ccivil_03/decreto-lei/Del1939.htm" text:style-name="Internet_20_link" text:visited-style-name="Visited_20_Internet_20_Link">Decreto-Lei nº 1.939</text:a> , </text:p>
      <text:p text:style-name="Horizontal_20_Line"/>
      <text:p text:style-name="Text_20_body"><text:span text:style-name="Strong_20_Emphasis">OBSERVAÇÃO: </text:span><text:line-break/><text:line-break/><text:span text:style-name="Strong_20_Emphasis">Receitas de Operações Intraorçamentárias</text:span><text:line-break/><text:line-break/><text:span text:style-name="Emphasis">modalidade de aplicação</text:span><text:line-break/><text:line-break/><text:span text:style-name="Emphasis">categorias econômicas</text:span><text:span text:style-name="Emphasis">categorias econômicas</text:span></text:p>
      <text:p text:style-name="Horizontal_20_Line"/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  <table:table-row>
          <table:table-cell office:value-type="string" table:style-name="tablecell" table:number-rows-spanned="3">
            <text:p text:style-name="tablealignleft"><text:line-break/>   </text:p>
          </table:table-cell>
          <table:table-cell office:value-type="string" table:style-name="tablecell" table:number-rows-spanned="3">
            <text:p text:style-name="tablealignleft"><text:line-break/>   </text:p>
          </table:table-cell>
        </table:table-row>
        <table:table-row/>
        <table:table-row/>
      </table:table>
      <text:h text:style-name="Heading_20_4" text:outline-level="4"><text:bookmark-start text:name="__RefHeading___origem_8"/><text:bookmark-start text:name="origem"/>3.2.1.2. Origem<text:bookmark-end text:name="__RefHeading___origem_8"/><text:bookmark-end text:name="origem"/></text:h>
      <text:p text:style-name="Text_20_body"><text:span text:style-name="Emphasis">origem </text:span><text:span text:style-name="Emphasis">categorias econômicas</text:span><text:line-break/><text:line-break/><text:span text:style-name="Emphasis">origem </text:span><text:line-break/><text:line-break/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span text:style-name="Emphasis">origem </text:span><text:span text:style-name="Emphasis">Receita Orçamentária Propriamente Dita</text:span><text:line-break/><text:span text:style-name="Emphasis">Receita Orçamentária Propriamente Dita</text:span><text:line-break/><text:line-break/><text:span text:style-name="Emphasis">origem </text:span><text:span text:style-name="Emphasis">multas</text:span><text:span text:style-name="Emphasis">juros</text:span><text:span text:style-name="Emphasis">dívida ativa</text:span><text:span text:style-name="Emphasis">multas</text:span><text:span text:style-name="Emphasis">juros da dívida ativa</text:span><text:span text:style-name="Emphasis">Receita Orçamentária Propriamente Dita</text:span><text:span text:style-name="Emphasis">origem</text:span></text:p>
      <text:p text:style-name="Text_20_body"><text:span text:style-name="Emphasis">origem </text:span></text:p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 table:number-rows-spanned="8">
            <text:p text:style-name="tablealignleft"><text:line-break/>   </text:p>
          </table:table-cell>
          <table:table-cell office:value-type="string" table:style-name="tablecell" table:number-rows-spanned="8">
            <text:p text:style-name="tablealignleft"><text:line-break/><text:line-break/><text:line-break/><text:line-break/><text:line-break/><text:line-break/><text:line-break/>   </text:p>
          </table:table-cell>
        </table:table-row>
        <table:table-row/>
        <table:table-row/>
        <table:table-row/>
        <table:table-row/>
        <table:table-row/>
        <table:table-row/>
        <table:table-row/>
        <table:table-row>
          <table:table-cell office:value-type="string" table:style-name="tablecell" table:number-rows-spanned="4">
            <text:p text:style-name="tablealignleft"><text:line-break/>   </text:p>
          </table:table-cell>
          <table:table-cell office:value-type="string" table:style-name="tablecell" table:number-rows-spanned="4">
            <text:p text:style-name="tablealignleft"><text:line-break/><text:line-break/><text:line-break/><text:line-break/>   </text:p>
          </table:table-cell>
        </table:table-row>
        <table:table-row/>
        <table:table-row/>
        <table:table-row/>
      </table:table>
      <text:p text:style-name="Text_20_body"><text:line-break/>
<text:span text:style-name="Strong_20_Emphasis">Origens que compõem as Receitas Correntes: </text:span><text:line-break/><text:line-break/><text:span text:style-name="Strong_20_Emphasis">Impostos, Taxas e Contribuições de Melhoria</text:span><text:line-break/><text:line-break/><text:span text:style-name="Strong_20_Emphasis">Contribuições</text:span><text:line-break/><text:line-break/><text:span text:style-name="Strong_20_Emphasis">Receita Patrimonial</text:span><text:line-break/><text:line-break/><text:span text:style-name="Strong_20_Emphasis">Receita Agropecuária</text:span><text:line-break/><text:line-break/><text:span text:style-name="Strong_20_Emphasis">Receita Industrial</text:span><text:line-break/><text:line-break/><text:span text:style-name="Strong_20_Emphasis">Receita de Serviços</text:span><text:line-break/><text:line-break/><text:span text:style-name="Strong_20_Emphasis">Transferências Correntes</text:span><text:line-break/><text:line-break/><text:span text:style-name="Strong_20_Emphasis">Outras Receitas Correntes</text:span></text:p>
      <text:p text:style-name="Text_20_body"><text:span text:style-name="Strong_20_Emphasis">Origens que compõem as Receitas de Capital:</text:span><text:line-break/><text:line-break/><text:span text:style-name="Strong_20_Emphasis">Operações de Crédito</text:span><text:line-break/><text:line-break/><text:span text:style-name="Strong_20_Emphasis">Alienação de Bens</text:span><text:line-break/><text:line-break/><text:span text:style-name="Strong_20_Emphasis">Amortização de Empréstimos</text:span><text:span text:style-name="Emphasis">origem </text:span><text:span text:style-name="Emphasis">categoria econômica </text:span><text:line-break/><text:line-break/><text:span text:style-name="Strong_20_Emphasis">Transferências de Capital</text:span><text:line-break/><text:line-break/><text:span text:style-name="Strong_20_Emphasis">Outras Receitas de Capital</text:span><text:span text:style-name="Emphasis">origem </text:span></text:p>
      <text:h text:style-name="Heading_20_4" text:outline-level="4"><text:bookmark-start text:name="__RefHeading___especie_9"/><text:bookmark-start text:name="especie"/>3.2.1.3. Espécie<text:bookmark-end text:name="__RefHeading___especie_9"/><text:bookmark-end text:name="especie"/></text:h>
      <text:p text:style-name="Text_20_body"><text:span text:style-name="Emphasis">espécie</text:span><text:span text:style-name="Emphasis">origem</text:span><text:span text:style-name="Emphasis">origem </text:span><text:line-break/><text:line-break/></text:p>
      <text:h text:style-name="Heading_20_4" text:outline-level="4"><text:bookmark-start text:name="__RefHeading___desdobramentos_para_identificacao_de_peculiaridades_da_receita_10"/><text:bookmark-start text:name="desdobramentos_para_identificacao_de_peculiaridades_da_receita"/>3.2.1.4. Desdobramentos para identificação de peculiaridades da receita<text:bookmark-end text:name="__RefHeading___desdobramentos_para_identificacao_de_peculiaridades_da_receita_10"/><text:bookmark-end text:name="desdobramentos_para_identificacao_de_peculiaridades_da_receita"/></text:h>
      <text:p text:style-name="Text_20_body"><text:line-break/><text:line-break/><text:line-break/><text:line-break/><text:span text:style-name="Emphasis">fontes</text:span><text:span text:style-name="Emphasis">resultado primário</text:span><text:span text:style-name="Emphasis">esfera orçamentária</text:span><text:line-break/>
<text:a xlink:type="simple" xlink:href="https://www2.siop.planejamento.gov.br/proxy/4542f7c8/http/www.planejamento.gov.br/assuntos/orcamento-1/informacoes-orcamentarias" text:style-name="Internet_20_link" text:visited-style-name="Visited_20_Internet_20_Link">http://www.planejamento.gov.br/assuntos/orcamento-1/informacoes-orcamentarias</text:a>.</text:p>
      <text:h text:style-name="Heading_20_4" text:outline-level="4"><text:bookmark-start text:name="__RefHeading___tipo_11"/><text:bookmark-start text:name="tipo"/>3.2.1.5. TIPO<text:bookmark-end text:name="__RefHeading___tipo_11"/><text:bookmark-end text:name="tipo"/></text:h>
      <text:p text:style-name="Text_20_body"><text:line-break/><text:line-break/><text:line-break/><text:span text:style-name="Emphasis">Principal </text:span><text:line-break/><text:span text:style-name="Emphasis">Multas e Juros de Mora</text:span><text:line-break/><text:span text:style-name="Emphasis">Dívida Ativa</text:span><text:line-break/><text:span text:style-name="Emphasis">Multas e Juros de Mora da Dívida Ativa</text:span><text:line-break/><text:line-break/></text:p>
      <text:p text:style-name="Text_20_body"><draw:frame draw:style-name="mediacenter" draw:name="3.6_.jpg Legend" text:anchor-type="paragraph" draw:z-index="0" svg:width="15.107708333333cm"><draw:text-box><text:p text:style-name="legendcenter"><draw:frame draw:style-name="mediacenter" draw:name="3.6_.jpg" text:anchor-type="paragraph" draw:z-index="3" svg:width="15.107708333333cm" svg:height="7.0114583333333cm"><draw:image xlink:href="Pictures/387e821d9a7ef8b7c65a8d3454d870c2.jpg" xlink:type="simple" xlink:show="embed" xlink:actuate="onLoad"/></draw:frame>3.6_.jpg</text:p></draw:text-box></draw:frame><text:line-break/>
<text:line-break/>
<text:line-break/><text:line-break/><text:line-break/><text:line-break/></text:p>
      <text:p text:style-name="Text_20_body"><text:line-break/></text:p>
      <text:h text:style-name="Heading_20_3" text:outline-level="3"><text:bookmark-start text:name="__RefHeading___classificacao_por_identificador_de_resultado_primario_12"/><text:bookmark-start text:name="classificacao_por_identificador_de_resultado_primario"/>3.2.2. CLASSIFICAÇÃO POR IDENTIFICADOR DE RESULTADO PRIMÁRIO<text:bookmark-end text:name="__RefHeading___classificacao_por_identificador_de_resultado_primario_12"/><text:bookmark-end text:name="classificacao_por_identificador_de_resultado_primario"/></text:h>
      <text:p text:style-name="Text_20_body"><text:span text:style-name="Emphasis">primárias</text:span><text:span text:style-name="Emphasis"> resultado primário</text:span><text:span text:style-name="Emphasis">financeiras</text:span><text:line-break/><text:line-break/><text:line-break/><text:line-break/><text:line-break/></text:p>
      <text:h text:style-name="Heading_20_3" text:outline-level="3"><text:bookmark-start text:name="__RefHeading___classificacao_por_fonte_destinacao_de_recursos_13"/><text:bookmark-start text:name="classificacao_por_fonte_destinacao_de_recursos"/>3.2.3. CLASSIFICAÇÃO POR FONTE/DESTINAÇÃO DE RECURSOS<text:bookmark-end text:name="__RefHeading___classificacao_por_fonte_destinacao_de_recursos_13"/><text:bookmark-end text:name="classificacao_por_fonte_destinacao_de_recursos"/></text:h>
      <text:p text:style-name="Text_20_body"><text:line-break/><text:line-break/><text:line-break/><text:line-break/><text:line-break/><text:line-break/><text:line-break/><text:line-break/><text:span text:style-name="Emphasis">Art. 8º […]<text:line-break/>
Parágrafo único. Os recursos legalmente vinculados a finalidade específica serão utilizados exclusivamente para atender ao objeto de sua vinculação, ainda que em exercício diverso daquele em que ocorrer o ingresso. […]<text:line-break/>
<text:line-break/>
Art. 50. Além de obedecer às demais normas de contabilidade pública, a escrituração das contas públicas observará as seguintes:<text:line-break/>
I - a disponibilidade de caixa constará de registro próprio, de modo que os recursos vinculados a órgão, fundo ou despesa obrigatória fiquem identificados e escriturados de forma individualizada.</text:span><text:line-break/><text:line-break/><text:line-break/><text:line-break/><text:line-break/><text:line-break/><text:line-break/><text:line-break/><text:line-break/><text:line-break/><text:span text:style-name="Emphasis">grupo de fonte</text:span><text:span text:style-name="Emphasis">especificação da font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sup">º </text:span>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<text:span text:style-name="sup">º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up">º</text:span>   </text:p>
          </table:table-cell>
          <table:table-cell office:value-type="string" table:style-name="tableheader">
            <text:p text:style-name="Table_20_Heading"><text:span text:style-name="sup">º</text:span><text:span text:style-name="sup">º</text:span> 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desvinculacao_de_receitas_da_uniao_dru_cf88_adct_art._76_14"/><text:bookmark-start text:name="desvinculacao_de_receitas_da_uniao_dru_cf88_adct_art._76"/>3.2.3.1. Desvinculação de Receitas da União – DRU (CF88/ADCT, art. 76)<text:bookmark-end text:name="__RefHeading___desvinculacao_de_receitas_da_uniao_dru_cf88_adct_art._76_14"/><text:bookmark-end text:name="desvinculacao_de_receitas_da_uniao_dru_cf88_adct_art._76"/></text:h>
      <text:p text:style-name="Text_20_body"><text:line-break/><text:line-break/></text:p>
      <text:p text:style-name="Text_20_body"><text:span text:style-name="underline">ADCT, Constituição Federal de 1988</text:span><text:line-break/>
<text:span text:style-name="Emphasis"><text:line-break/><text:line-break/><text:line-break/></text:span></text:p>
      <text:p text:style-name="Text_20_body"><text:line-break/></text:p>
      <text:h text:style-name="Heading_20_3" text:outline-level="3"><text:bookmark-start text:name="__RefHeading___classificacao_por_esfera_orcamentaria_15"/><text:bookmark-start text:name="classificacao_por_esfera_orcamentaria"/>3.2.4. CLASSIFICAÇÃO POR ESFERA ORÇAMENTÁRIA<text:bookmark-end text:name="__RefHeading___classificacao_por_esfera_orcamentaria_15"/><text:bookmark-end text:name="classificacao_por_esfera_orcamentaria"/></text:h>
      <text:p text:style-name="Text_20_body"><text:line-break/><text:line-break/><text:line-break/><text:line-break/><text:line-break/><text:line-break/><text:line-break/><text:line-break/><text:line-break/></text:p>
      <text:h text:style-name="Heading_20_2" text:outline-level="2"><text:bookmark-start text:name="__RefHeading___etapas_da_receita_orcamentaria_16"/><text:bookmark-start text:name="etapas_da_receita_orcamentaria"/>3.3 ETAPAS DA RECEITA ORÇAMENTÁRIA<text:bookmark-end text:name="__RefHeading___etapas_da_receita_orcamentaria_16"/><text:bookmark-end text:name="etapas_da_receita_orcamentaria"/></text:h>
      <text:p text:style-name="Text_20_body"><draw:frame draw:style-name="mediacenter" draw:name="3.10.jpg Legend" text:anchor-type="paragraph" draw:z-index="0" svg:width="13.943541666667cm"><draw:text-box><text:p text:style-name="legendcenter"><draw:frame draw:style-name="mediacenter" draw:name="3.10.jpg" text:anchor-type="paragraph" draw:z-index="4" svg:width="13.943541666667cm" svg:height="2.1166666666667cm"><draw:image xlink:href="Pictures/950fb2f1f03a56b5506a891316e69ae0.jpg" xlink:type="simple" xlink:show="embed" xlink:actuate="onLoad"/></draw:frame>3.10.jpg</text:p></draw:text-box></draw:frame></text:p>
      <text:p text:style-name="Horizontal_20_Line"/>
      <text:p text:style-name="Text_20_body"><text:span text:style-name="Strong_20_Emphasis">OBSERVAÇÃO: Exceção às Etapas da Receita</text:span><text:line-break/><text:line-break/></text:p>
      <text:p text:style-name="Horizontal_20_Line"/>
      <text:h text:style-name="Heading_20_3" text:outline-level="3"><text:bookmark-start text:name="__RefHeading___previsao_17"/><text:bookmark-start text:name="previsao"/>3.3.1. PREVISÃO<text:bookmark-end text:name="__RefHeading___previsao_17"/><text:bookmark-end text:name="previsao"/></text:h>
      <text:p text:style-name="Text_20_body"><text:line-break/><text:line-break/><text:span text:style-name="Emphasis">Art. 12. As previsões de receita observarão as normas técnicas e legais, considerarão os efeitos das alterações na legislação, da variação do índice de preços, do crescimento econômico ou de qualquer outro fator relevante e serão acompanhadas de demonstrativo de sua evolução nos últimos três anos, da projeção para os dois seguintes àquele a que se referirem, e da metodologia de cálculo e premissas utilizadas.</text:span><text:line-break/><text:line-break/><text:line-break/><text:line-break/></text:p>
      <text:h text:style-name="Heading_20_3" text:outline-level="3"><text:bookmark-start text:name="__RefHeading___lancamento_18"/><text:bookmark-start text:name="lancamento"/>3.3.2. LANÇAMENTO<text:bookmark-end text:name="__RefHeading___lancamento_18"/><text:bookmark-end text:name="lancamento"/></text:h>
      <text:p text:style-name="Text_20_body"><text:a xlink:type="simple" xlink:href="http://www.planalto.gov.br/ccivil_03/leis/l5172.htm" text:style-name="Internet_20_link" text:visited-style-name="Visited_20_Internet_20_Link"> CTN</text:a>, <text:line-break/>
<text:line-break/>
</text:p>
      <text:h text:style-name="Heading_20_3" text:outline-level="3"><text:bookmark-start text:name="__RefHeading___arrecadacao_19"/><text:bookmark-start text:name="arrecadacao"/>3.3.3. ARRECADAÇÃO<text:bookmark-end text:name="__RefHeading___arrecadacao_19"/><text:bookmark-end text:name="arrecadacao"/></text:h>
      <text:p text:style-name="Text_20_body"><text:line-break/><text:line-break/></text:p>
      <text:h text:style-name="Heading_20_3" text:outline-level="3"><text:bookmark-start text:name="__RefHeading___recolhimento_20"/><text:bookmark-start text:name="recolhimento"/>3.3.4. RECOLHIMENTO<text:bookmark-end text:name="__RefHeading___recolhimento_20"/><text:bookmark-end text:name="recolhimento"/></text:h>
      <text:p text:style-name="Text_20_body"><text:span text:style-name="Emphasis">unidade de tesouraria ou de caixa</text:span><text:line-break/><text:span text:style-name="Emphasis">Art. 56. O recolhimento de todas as receitas far-se-á em estrita observância ao princípio de unidade de tesouraria, vedada qualquer fragmentação para criação de caixas especiais.</text:span></text:p>
      <text:h text:style-name="Heading_20_2" text:outline-level="2"><text:bookmark-start text:name="__RefHeading___nocoes_basicas_sobre_tributos_21"/><text:bookmark-start text:name="nocoes_basicas_sobre_tributos"/>3.4. NOÇÕES BÁSICAS SOBRE TRIBUTOS<text:bookmark-end text:name="__RefHeading___nocoes_basicas_sobre_tributos_21"/><text:bookmark-end text:name="nocoes_basicas_sobre_tributos"/></text:h>
      <text:p text:style-name="Text_20_body"><text:span text:style-name="Emphasis">origens </text:span><text:span text:style-name="Emphasis">origem </text:span><text:line-break/><text:line-break/><text:line-break/><text:line-break/><text:line-break/><text:line-break/><text:span text:style-name="Emphasis">Tributo é toda prestação pecuniária compulsória, em moeda ou cujo valor nela se possa exprimir, que não constitua sanção de ato ilícito, instituída em lei e cobrada mediante atividade administrativa plenamente vinculada.</text:span><text:line-break/><text:line-break/><text:line-break/><text:line-break/></text:p>
      <text:h text:style-name="Heading_20_2" text:outline-level="2"><text:bookmark-start text:name="__RefHeading___NoTitle_22"/><text:bookmark-start text:name="section"/><text:bookmark-end text:name="__RefHeading___NoTitle_22"/><text:bookmark-end text:name="section"/></text:h>
      <text:h text:style-name="Heading_20_2" text:outline-level="2"><text:bookmark-start text:name="__RefHeading___NoTitle_23"/><text:bookmark-start text:name="section1"/><text:bookmark-end text:name="__RefHeading___NoTitle_23"/><text:bookmark-end text:name="section1"/></text:h>
      <text:h text:style-name="Heading_20_3" text:outline-level="3"><text:bookmark-start text:name="__RefHeading___impostos_24"/><text:bookmark-start text:name="impostos"/>3.4.1. IMPOSTOS<text:bookmark-end text:name="__RefHeading___impostos_24"/><text:bookmark-end text:name="impostos"/></text:h>
      <text:p text:style-name="Text_20_body"><text:span text:style-name="Emphasis">espécies </text:span><text:line-break/><text:line-break/></text:p>
      <text:h text:style-name="Heading_20_3" text:outline-level="3"><text:bookmark-start text:name="__RefHeading___taxas_25"/><text:bookmark-start text:name="taxas"/>3.4.2. TAXAS<text:bookmark-end text:name="__RefHeading___taxas_25"/><text:bookmark-end text:name="taxas"/></text:h>
      <text:p text:style-name="Text_20_body"><text:line-break/><text:line-break/><text:span text:style-name="Emphasis">As taxas cobradas pela União, pelos Estados, pelo Distrito Federal ou pelos Municípios, no âmbito de suas respectivas atribuições, têm como fato gerador o exercício regular do poder de polícia, ou a utilização, efetiva ou potencial, de serviço público específico e divisível, prestado ao contribuinte ou posto à sua disposição.</text:span><text:line-break/>
<text:line-break/>
</text:p>
      <text:p text:style-name="Text_20_body"><text:span text:style-name="Strong_20_Emphasis">Taxas de Fiscalização ou de Poder de Polícia</text:span><text:line-break/><text:line-break/><text:line-break/><text:line-break/><text:span text:style-name="Emphasis">Considera-se poder de polícia atividade da administração pública que, limitando ou disciplinando direito, interesse ou liberdade, regula a prática de ato ou abstenção de fato, em razão de interesse público concernente à segurança, à higiene, à ordem, aos costumes, à disciplina da produção e do mercado, ao exercício de atividades econômicas dependentes de concessão ou autorização do poder público, à tranquilidade pública ou ao respeito à propriedade e aos direitos individuais e coletivos.</text:span></text:p>
      <text:p text:style-name="Text_20_body"><text:span text:style-name="Strong_20_Emphasis">Taxas de Serviço Público</text:span><text:line-break/><text:line-break/><text:line-break/><text:line-break/><text:line-break/><text:line-break/><text:line-break/><text:line-break/><text:span text:style-name="Emphasis">Os serviços públicos têm que ser específicos e divisíveis, prestados ao contribuinte, ou colocados à sua disposição.</text:span><text:line-break/><text:line-break/></text:p>
      <text:p text:style-name="Horizontal_20_Line"/>
      <text:p text:style-name="Text_20_body"><text:span text:style-name="Strong_20_Emphasis">OBSERVAÇÃO:<text:line-break/>
Distinção entre Taxa e Preço Público</text:span><text:line-break/><text:line-break/><text:span text:style-name="Strong_20_Emphasis">Taxas </text:span><text:line-break/><text:line-break/><text:span text:style-name="Strong_20_Emphasis">Preço Público</text:span></text:p>
      <text:p text:style-name="Horizontal_20_Line"/>
      <text:h text:style-name="Heading_20_3" text:outline-level="3"><text:bookmark-start text:name="__RefHeading___contribuicao_de_melhoria_26"/><text:bookmark-start text:name="contribuicao_de_melhoria"/>3.4.3. CONTRIBUIÇÃO DE MELHORIA<text:bookmark-end text:name="__RefHeading___contribuicao_de_melhoria_26"/><text:bookmark-end text:name="contribuicao_de_melhoria"/></text:h>
      <text:p text:style-name="Text_20_body"><text:line-break/><text:line-break/><text:span text:style-name="Emphasis">A contribuição de melhoria cobrada pela União, Estados, pelo Distrito Federal e pelos Municípios, no âmbito de suas respectivas atribuições, é instituída para fazer face ao custo de obras públicas de que decorra valorização imobiliária, tendo como limite total a despesa realizada e como limite individual o acréscimo de valor que da obra resultar para cada imóvel beneficiado.</text:span><text:line-break/></text:p>
      <text:h text:style-name="Heading_20_3" text:outline-level="3"><text:bookmark-start text:name="__RefHeading___contribuicoes_sociais_27"/><text:bookmark-start text:name="contribuicoes_sociais"/>3.4.4. CONTRIBUIÇÕES SOCIAIS<text:bookmark-end text:name="__RefHeading___contribuicoes_sociais_27"/><text:bookmark-end text:name="contribuicoes_sociais"/></text:h>
      <text:p text:style-name="Text_20_body"><text:span text:style-name="Emphasis">espécie </text:span><text:line-break/><text:line-break/></text:p>
      <text:p text:style-name="Horizontal_20_Line"/>
      <text:p text:style-name="Text_20_body"><text:span text:style-name="Strong_20_Emphasis">OBSERVAÇÃO:<text:line-break/>
Seguridade Social</text:span><text:line-break/><text:line-break/><text:line-break/><text:line-break/><text:span text:style-name="Emphasis">Ementário de Receitas Orçamentárias</text:span><text:span text:style-name="Emphasis">da União</text:span><text:line-break/><text:line-break/><text:span text:style-name="Strong_20_Emphasis">Contribuições Sociais</text:span><text:line-break/><text:line-break/><text:span text:style-name="Strong_20_Emphasis">Demais Receitas</text:span><text:line-break/><text:line-break/><text:line-break/></text:p>
      <text:p text:style-name="Horizontal_20_Line"/>
      <text:h text:style-name="Heading_20_3" text:outline-level="3"><text:bookmark-start text:name="__RefHeading___contribuicoes_de_intervencao_no_dominio_economico_28"/><text:bookmark-start text:name="contribuicoes_de_intervencao_no_dominio_economico"/>3.4.5. CONTRIBUIÇÕES DE INTERVENÇÃO NO DOMÍNIO ECONÔMICO<text:bookmark-end text:name="__RefHeading___contribuicoes_de_intervencao_no_dominio_economico_28"/><text:bookmark-end text:name="contribuicoes_de_intervencao_no_dominio_economico"/></text:h>
      <text:p text:style-name="Text_20_body"><text:span text:style-name="Emphasis">espécie </text:span><text:line-break/><text:line-break/><text:line-break/></text:p>
      <text:h text:style-name="Heading_20_3" text:outline-level="3"><text:bookmark-start text:name="__RefHeading___contribuicao_de_interesse_das_categorias_profissionais_ou_economicas_29"/><text:bookmark-start text:name="contribuicao_de_interesse_das_categorias_profissionais_ou_economicas"/>3.4.6. CONTRIBUIÇÃO DE INTERESSE DAS CATEGORIAS PROFISSIONAIS OU ECONÔMICAS<text:bookmark-end text:name="__RefHeading___contribuicao_de_interesse_das_categorias_profissionais_ou_economicas_29"/><text:bookmark-end text:name="contribuicao_de_interesse_das_categorias_profissionais_ou_economicas"/></text:h>
      <text:p text:style-name="Text_20_body"><text:span text:style-name="Emphasis">espécie </text:span><text:line-break/><text:line-break/></text:p>
      <text:p text:style-name="Text_20_body"><text:span text:style-name="Strong_20_Emphasis">desde que prévia, voluntária, individual e expressamente autorizado              pelo empregado</text:span></text:p>
      <text:h text:style-name="Heading_20_3" text:outline-level="3"><text:bookmark-start text:name="__RefHeading___contribuicao_para_o_custeio_de_servico_de_iluminacao_publica_30"/><text:bookmark-start text:name="contribuicao_para_o_custeio_de_servico_de_iluminacao_publica"/>3.4.7. CONTRIBUIÇÃO PARA O CUSTEIO DE SERVIÇO DE ILUMINAÇÃO PÚBLICA<text:bookmark-end text:name="__RefHeading___contribuicao_para_o_custeio_de_servico_de_iluminacao_publica_30"/><text:bookmark-end text:name="contribuicao_para_o_custeio_de_servico_de_iluminacao_publica"/></text:h>
      <text:p text:style-name="Text_20_body"><text:line-break/><text:line-break/><text:span text:style-name="Emphasis">Art. 149-A. Os Municípios e o Distrito Federal poderão instituir contribuição, na forma das respectivas leis, para o custeio do serviço de iluminação pública, observado o disposto no art. 150, I e III.<text:line-break/>
Parágrafo único. É facultada a cobrança da contribuição a que se refere o caput, na fatura de consumo de energia elétrica.</text:span><text:line-break/><text:line-break/><text:span text:style-name="Emphasis">espécie </text:span><text:span text:style-name="Emphasis">origem </text:span><text:span text:style-name="Emphasis">categoria econômica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3</dc:title>
  </office:meta>
</office:document-meta>
</file>