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9bc250c07733dd020eaec4117c74f1.png"/>
  <manifest:file-entry manifest:media-type="image/png" manifest:full-path="Pictures/ebb1a43717f280c6487830976ac4027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to2020:cap7"/><text:bookmark-start text:name="__RefHeading___estimativas_de_receitas_orcamentarias_1"/><text:bookmark-start text:name="estimativas_de_receitas_orcamentarias"/>7 ESTIMATIVAS DE RECEITAS ORÇAMENTÁRIAS<text:bookmark-end text:name="__RefHeading___estimativas_de_receitas_orcamentarias_1"/><text:bookmark-end text:name="estimativas_de_receitas_orcamentarias"/></text:h>
      <text:h text:style-name="Heading_20_2" text:outline-level="2"><text:bookmark-start text:name="__RefHeading___etapas_do_fluxo_de_elaboracao_das_estimativas_de_receitas_orcamentarias_2"/><text:bookmark-start text:name="etapas_do_fluxo_de_elaboracao_das_estimativas_de_receitas_orcamentarias"/>7.1 ETAPAS DO FLUXO DE ELABORAÇÃO DAS ESTIMATIVAS DE RECEITAS ORÇAMENTÁRIAS<text:bookmark-end text:name="__RefHeading___etapas_do_fluxo_de_elaboracao_das_estimativas_de_receitas_orcamentarias_2"/><text:bookmark-end text:name="etapas_do_fluxo_de_elaboracao_das_estimativas_de_receitas_orcamentarias"/></text:h>
      <text:p text:style-name="Text_20_body"><text:line-break/><text:line-break/><text:line-break/><text:line-break/><text:line-break/><text:line-break/><text:span text:style-name="Strong_20_Emphasis">Etapa 1</text:span><text:line-break/><text:line-break/><text:span text:style-name="Strong_20_Emphasis">Etapa 2</text:span><text:line-break/><text:line-break/><text:span text:style-name="Strong_20_Emphasis">Etapa 3</text:span><text:line-break/><text:line-break/><text:span text:style-name="Strong_20_Emphasis">Etapa 4</text:span><text:line-break/><text:line-break/><text:line-break/><text:line-break/></text:p>
      <text:h text:style-name="Heading_20_2" text:outline-level="2"><text:bookmark-start text:name="__RefHeading___formulario_eletronico_para_solicitacao_de_alteracao_nas_estimativas_de_receita_modulo_de_captacao_de_base_externa_siop_3"/><text:bookmark-start text:name="formulario_eletronico_para_solicitacao_de_alteracao_nas_estimativas_de_receita_modulo_de_captacao_de_base_externa_siop"/>7.2 FORMULÁRIO ELETRÔNICO PARA SOLICITAÇÃO DE ALTERAÇÃO NAS ESTIMATIVAS DE RECEITA (MÓDULO DE CAPTAÇÃO DE BASE EXTERNA – SIOP)<text:bookmark-end text:name="__RefHeading___formulario_eletronico_para_solicitacao_de_alteracao_nas_estimativas_de_receita_modulo_de_captacao_de_base_externa_siop_3"/><text:bookmark-end text:name="formulario_eletronico_para_solicitacao_de_alteracao_nas_estimativas_de_receita_modulo_de_captacao_de_base_externa_siop"/></text:h>
      <text:p text:style-name="Text_20_body"><text:line-break/>
<text:line-break/><text:line-break/><text:a xlink:type="simple" xlink:href="http://www.siop.planejamento.gov.br" text:style-name="Internet_20_link" text:visited-style-name="Visited_20_Internet_20_Link">www.siop.planejamento.gov.br</text:a></text:p>
      <text:p text:style-name="Text_20_body"><draw:frame draw:style-name="media" draw:name="0" text:anchor-type="as-char" draw:z-index="0" svg:width="14.208125cm" svg:height="5.0535416666667cm"><draw:image xlink:href="Pictures/5b9bc250c07733dd020eaec4117c74f1.png" xlink:type="simple" xlink:show="embed" xlink:actuate="onLoad"/></draw:frame></text:p>
      <text:p text:style-name="Text_20_body"><text:line-break/>
<text:line-break/><text:line-break/></text:p>
      <text:h text:style-name="Heading_20_3" text:outline-level="3"><text:bookmark-start text:name="__RefHeading___justificativa_4"/><text:bookmark-start text:name="justificativa"/>7.2.1 JUSTIFICATIVA<text:bookmark-end text:name="__RefHeading___justificativa_4"/><text:bookmark-end text:name="justificativa"/></text:h>
      <text:p text:style-name="Horizontal_20_Line"/>
      <text:p text:style-name="Text_20_body"><text:span text:style-name="Strong_20_Emphasis">Observação:</text:span><text:line-break/><text:line-break/><text:line-break/><text:line-break/><text:line-break/><text:line-break/><text:line-break/></text:p>
      <text:p text:style-name="Horizontal_20_Line"/>
      <text:h text:style-name="Heading_20_3" text:outline-level="3"><text:bookmark-start text:name="__RefHeading___metodologia_5"/><text:bookmark-start text:name="metodologia"/>7.2.2 METODOLOGIA<text:bookmark-end text:name="__RefHeading___metodologia_5"/><text:bookmark-end text:name="metodologia"/></text:h>
      <text:h text:style-name="Heading_20_3" text:outline-level="3"><text:bookmark-start text:name="__RefHeading___memoria_de_calculo_6"/><text:bookmark-start text:name="memoria_de_calculo"/>7.2.3 MEMÓRIA DE CÁLCULO<text:bookmark-end text:name="__RefHeading___memoria_de_calculo_6"/><text:bookmark-end text:name="memoria_de_calculo"/></text:h>
      <text:p text:style-name="Horizontal_20_Line"/>
      <text:p text:style-name="Text_20_body"><text:span text:style-name="Strong_20_Emphasis">Observações: </text:span><text:line-break/><text:line-break/><text:line-break/></text:p>
      <text:p text:style-name="Horizontal_20_Line"/>
      <text:h text:style-name="Heading_20_3" text:outline-level="3"><text:bookmark-start text:name="__RefHeading___valor_solicitado_7"/><text:bookmark-start text:name="valor_solicitado"/>7.2.4 VALOR SOLICITADO<text:bookmark-end text:name="__RefHeading___valor_solicitado_7"/><text:bookmark-end text:name="valor_solicitado"/></text:h>
      <text:p text:style-name="Horizontal_20_Line"/>
      <text:p text:style-name="Text_20_body"><text:span text:style-name="Strong_20_Emphasis">Observações:</text:span><text:line-break/><text:line-break/><text:line-break/>“”</text:p>
      <text:p text:style-name="Horizontal_20_Line"/>
      <text:h text:style-name="Heading_20_2" text:outline-level="2"><text:bookmark-start text:name="__RefHeading___modulo_para_consultar_valores_de_cenario_8"/><text:bookmark-start text:name="modulo_para_consultar_valores_de_cenario"/>7.3 MÓDULO PARA CONSULTAR VALORES DE CENÁRIO<text:bookmark-end text:name="__RefHeading___modulo_para_consultar_valores_de_cenario_8"/><text:bookmark-end text:name="modulo_para_consultar_valores_de_cenario"/></text:h>
      <text:p text:style-name="Text_20_body"><draw:frame draw:style-name="media" draw:name="1" text:anchor-type="as-char" draw:z-index="1" svg:width="13.97cm" svg:height="4.9741666666667cm"><draw:image xlink:href="Pictures/ebb1a43717f280c6487830976ac40276.png" xlink:type="simple" xlink:show="embed" xlink:actuate="onLoad"/></draw:frame><text:line-break/>
<text:line-break/>
<text:line-break/><text:line-break/><text:line-break/><text:line-break/><text:line-break/></text:p>
      <text:h text:style-name="Heading_20_2" text:outline-level="2"><text:bookmark-start text:name="__RefHeading___prazos_do_processo_de_elaboracao_das_reestimativas_de_receitas_orcamentarias_loa-2020_9"/><text:bookmark-start text:name="prazos_do_processo_de_elaboracao_das_reestimativas_de_receitas_orcamentarias_loa-2020"/>7.4 PRAZOS DO PROCESSO DE ELABORAÇÃO DAS REESTIMATIVAS DE RECEITAS ORÇAMENTÁRIAS – LOA-2020<text:bookmark-end text:name="__RefHeading___prazos_do_processo_de_elaboracao_das_reestimativas_de_receitas_orcamentarias_loa-2020_9"/><text:bookmark-end text:name="prazos_do_processo_de_elaboracao_das_reestimativas_de_receitas_orcamentarias_loa-2020"/></text:h>
      <text:h text:style-name="Heading_20_3" text:outline-level="3"><text:bookmark-start text:name="__RefHeading___NoTitle_10"/><text:bookmark-start text:name="section"/><text:bookmark-end text:name="__RefHeading___NoTitle_10"/><text:bookmark-end text:name="section"/></text:h>
      <table:table table:style-name="Table"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NoTitle_11"/><text:bookmark-start text:name="section1"/><text:bookmark-end text:name="__RefHeading___NoTitle_11"/><text:bookmark-end text:name="section1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mto2020:cap7</dc:title>
  </office:meta>
</office:document-meta>
</file>