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4bd77a9e7e97577c5e039b9db71a73a.jpg"/>
  <manifest:file-entry manifest:media-type="image/png" manifest:full-path="Pictures/428c77ce5d77b79b5a2cf35a18b81282.png"/>
  <manifest:file-entry manifest:media-type="image/jpeg" manifest:full-path="Pictures/a57bc6200aa18dfa8cc9ee4545bd432d.jpg"/>
  <manifest:file-entry manifest:media-type="image/png" manifest:full-path="Pictures/d7701e4c8d78949eb05a1ee778c6b0a4.png"/>
  <manifest:file-entry manifest:media-type="image/png" manifest:full-path="Pictures/b7730e6355c9e5bd58de5dd0ffb25b2d.png"/>
  <manifest:file-entry manifest:media-type="image/jpeg" manifest:full-path="Pictures/0679f73a25dd98d14daff7fc2f3f289f.jpg"/>
  <manifest:file-entry manifest:media-type="image/jpeg" manifest:full-path="Pictures/bbeb2ca4c7d508b6f65ac2e680e4b50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to2020:cap8"/><text:bookmark-start text:name="__RefHeading___acompanhamento_e_controle_da_execucao_1"/><text:bookmark-start text:name="acompanhamento_e_controle_da_execucao"/>8 ACOMPANHAMENTO E CONTROLE DA EXECUÇÃO<text:bookmark-end text:name="__RefHeading___acompanhamento_e_controle_da_execucao_1"/><text:bookmark-end text:name="acompanhamento_e_controle_da_execucao"/></text:h>
      <text:h text:style-name="Heading_20_2" text:outline-level="2"><text:bookmark-start text:name="__RefHeading___execucao_provisoria_do_projeto_de_lei_orcamentaria_2"/><text:bookmark-start text:name="execucao_provisoria_do_projeto_de_lei_orcamentaria"/>8.1 EXECUÇÃO PROVISÓRIA DO PROJETO DE LEI ORÇAMENTÁRIA<text:bookmark-end text:name="__RefHeading___execucao_provisoria_do_projeto_de_lei_orcamentaria_2"/><text:bookmark-end text:name="execucao_provisoria_do_projeto_de_lei_orcamentaria"/></text:h>
      <text:p text:style-name="Text_20_body"><text:line-break/><text:line-break/><text:line-break/><text:line-break/><text:line-break/><text:line-break/><text:line-break/></text:p>
      <text:h text:style-name="Heading_20_2" text:outline-level="2"><text:bookmark-start text:name="__RefHeading___decreto_de_programacao_orcamentaria_e_financeira_e_de_limitacao_de_empenho_e_movimentacao_financeira_3"/><text:bookmark-start text:name="decreto_de_programacao_orcamentaria_e_financeira_e_de_limitacao_de_empenho_e_movimentacao_financeira"/>8.2 DECRETO DE PROGRAMAÇÃO ORÇAMENTÁRIA E FINANCEIRA E DE LIMITAÇÃO DE EMPENHO E MOVIMENTAÇÃO FINANCEIRA<text:bookmark-end text:name="__RefHeading___decreto_de_programacao_orcamentaria_e_financeira_e_de_limitacao_de_empenho_e_movimentacao_financeira_3"/><text:bookmark-end text:name="decreto_de_programacao_orcamentaria_e_financeira_e_de_limitacao_de_empenho_e_movimentacao_financeira"/></text:h>
      <text:p text:style-name="Text_20_body"><text:line-break/><text:line-break/><text:line-break/><text:line-break/><text:line-break/><text:line-break/><text:line-break/></text:p>
      <text:p text:style-name="Text_20_body"><text:span text:style-name="Emphasis">Art. 65. Na ocorrência de calamidade pública reconhecida pelo Congresso Nacional, no caso da União, ou pelas Assembleias Legislativas, na hipótese dos Estados e Municípios, enquanto perdurar a situação:<text:line-break/>
I - serão suspensas a contagem dos prazos e as disposições estabelecidas nos arts. 23, 31 e 70;<text:line-break/>
II - serão dispensados o atingimento dos resultados fiscais e a limitação de empenho prevista no art. 9º.<text:line-break/>
Parágrafo único. Aplica-se o disposto no caput no caso de estado de defesa ou de sítio, decretado na forma da Constituição. </text:span></text:p>
      <text:h text:style-name="Heading_20_3" text:outline-level="3"><text:bookmark-start text:name="__RefHeading___metas_de_resultado_fiscal_4"/><text:bookmark-start text:name="metas_de_resultado_fiscal"/>8.2.1 METAS DE RESULTADO FISCAL<text:bookmark-end text:name="__RefHeading___metas_de_resultado_fiscal_4"/><text:bookmark-end text:name="metas_de_resultado_fiscal"/></text:h>
      <text:h text:style-name="Heading_20_3" text:outline-level="3"><text:bookmark-start text:name="__RefHeading___novo_regime_fiscal_5"/><text:bookmark-start text:name="novo_regime_fiscal"/>8.2.2 NOVO REGIME FISCAL<text:bookmark-end text:name="__RefHeading___novo_regime_fiscal_5"/><text:bookmark-end text:name="novo_regime_fiscal"/></text:h>
      <text:p text:style-name="Text_20_body"><text:line-break/><text:line-break/><text:line-break/><text:line-break/><text:line-break/><text:line-break/></text:p>
      <text:h text:style-name="Heading_20_3" text:outline-level="3"><text:bookmark-start text:name="__RefHeading___dever_de_execucao_das_programacoes_orcamentarias_6"/><text:bookmark-start text:name="dever_de_execucao_das_programacoes_orcamentarias"/>8.2.3 DEVER DE EXECUÇÃO DAS PROGRAMAÇÕES ORÇAMENTÁRIAS<text:bookmark-end text:name="__RefHeading___dever_de_execucao_das_programacoes_orcamentarias_6"/><text:bookmark-end text:name="dever_de_execucao_das_programacoes_orcamentarias"/></text:h>
      <text:p text:style-name="Text_20_body"><text:line-break/><text:line-break/><text:span text:style-name="Emphasis">§ 10. A administração tem o dever de executar as programações orçamentárias, adotando os meios e as medidas necessários, com o propósito de garantir a efetiva entrega de bens e serviços à sociedade. (Incluído pela Emenda Constitucional nº 100, de 2019)<text:line-break/>
§ 11. O disposto no § 10 deste artigo, nos termos da lei de diretrizes orçamentárias: (Incluído pela Emenda Constitucional nº 102, de 2019)<text:line-break/>
I - subordina-se ao cumprimento de dispositivos constitucionais e legais que estabeleçam metas fiscais ou limites de despesas e não impede o cancelamento necessário à abertura de créditos adicionais;<text:line-break/>
II - não se aplica nos casos de impedimentos de ordem técnica devidamente justificados;<text:line-break/>
III - aplica-se exclusivamente às despesas primárias discricionárias. </text:span></text:p>
      <text:p text:style-name="Text_20_body"><text:line-break/><text:line-break/><text:line-break/><text:line-break/></text:p>
      <text:h text:style-name="Heading_20_2" text:outline-level="2"><text:bookmark-start text:name="__RefHeading___orientacoes_sobre_as_dotacoes_e_alteracoes_orcamentarias_relacionadas_com_o_enfrentamento_da_covid-19_e_de_seus_efeitos_7"/><text:bookmark-start text:name="orientacoes_sobre_as_dotacoes_e_alteracoes_orcamentarias_relacionadas_com_o_enfrentamento_da_covid-19_e_de_seus_efeitos"/>8.3 ORIENTAÇÕES SOBRE AS DOTAÇÕES E ALTERAÇÕES ORÇAMENTÁRIAS RELACIONADAS COM O ENFRENTAMENTO DA COVID-19 E DE SEUS EFEITOS<text:bookmark-end text:name="__RefHeading___orientacoes_sobre_as_dotacoes_e_alteracoes_orcamentarias_relacionadas_com_o_enfrentamento_da_covid-19_e_de_seus_efeitos_7"/><text:bookmark-end text:name="orientacoes_sobre_as_dotacoes_e_alteracoes_orcamentarias_relacionadas_com_o_enfrentamento_da_covid-19_e_de_seus_efeitos"/></text:h>
      <text:p text:style-name="Text_20_body"><text:span text:style-name="Strong_20_Emphasis">A COVID-19 E AS NOVAS DISPOSIÇÕES LEGAIS PARA DESPESAS RELACIONADAS COM SEU ENFRENTAMENTO</text:span></text:p>
      <text:list text:style-name="List_20_1" text:continue-numbering="false">
        <text:list-item>
          <text:p text:style-name="LastListParagraph_List_20_1_Content_First"> O <text:a xlink:type="simple" xlink:href="http://www.planalto.gov.br/ccivil_03/portaria/DLG6-2020.htm" text:style-name="Internet_20_link" text:visited-style-name="Visited_20_Internet_20_Link">Decreto Legislativo nº 6 de 2020</text:a>, <text:span text:style-name="Strong_20_Emphasis">estado de calamidade pública</text:span>  * A <text:a xlink:type="simple" xlink:href="http://www.planalto.gov.br/ccivil_03/constituicao/Emendas/Emc/emc106.htm" text:style-name="Internet_20_link" text:visited-style-name="Visited_20_Internet_20_Link">Emenda Constitucional nº 106, de 7 de maio de 2020</text:a>, <text:span text:style-name="Strong_20_Emphasis">regime extraordinário fiscal, financeiro e de contratações</text:span>  * O <text:a xlink:type="simple" xlink:href="http://www.in.gov.br/en/web/dou/-/decreto-n-10.360-de-21-de-maio-de-2020-258047313" text:style-name="Internet_20_link" text:visited-style-name="Visited_20_Internet_20_Link">Decreto Presidencial nº 10.360 de 21/05/2020</text:a>, <text:span text:style-name="Strong_20_Emphasis">identificação das autorizações de despesas</text:span>  * A <text:a xlink:type="simple" xlink:href="http://www.in.gov.br/en/web/dou/-/instrucao-normativa-n-41-de-29-de-maio-de-2020-261275952" text:style-name="Internet_20_link" text:visited-style-name="Visited_20_Internet_20_Link"> Instrução Normativa nº 41 de 29 de maio de 2020</text:a>, <text:span text:style-name="Strong_20_Emphasis">orientações</text:span></text:p>
        </text:list-item>
      </text:list>
      <text:p text:style-name="Text_20_body"><text:span text:style-name="Strong_20_Emphasis">IDENTIFICAÇÃO DAS DESPESAS RELACIONADAS COM O ENFRENTAMENTO DA COVID-19 E DE SEUS EFEITOS</text:span></text:p>
      <text:p text:style-name="Text_20_body"><text:span text:style-name="Strong_20_Emphasis">I –</text:span><text:span text:style-name="Strong_20_Emphasis">ações</text:span><text:span text:style-name="underline">exclusiva</text:span><text:span text:style-name="Strong_20_Emphasis">“Covid-19”</text:span><text:span text:style-name="Strong_20_Emphasis">título</text:span><text:span text:style-name="Strong_20_Emphasis">subtítulos</text:span><text:span text:style-name="Strong_20_Emphasis">ações</text:span><text:span text:style-name="underline">apenas alguns de seus subtítulos</text:span><text:span text:style-name="Strong_20_Emphasis">“Covid-19”</text:span><text:span text:style-name="Strong_20_Emphasis">nesses subtítulos</text:span><text:span text:style-name="Strong_20_Emphasis">II</text:span></text:p>
      <text:p text:style-name="Text_20_body"><text:span text:style-name="Strong_20_Emphasis">II -</text:span><text:span text:style-name="Strong_20_Emphasis">POs</text:span></text:p>
      <text:p text:style-name="Text_20_body"><text:span text:style-name="Strong_20_Emphasis">a)</text:span><text:span text:style-name="Strong_20_Emphasis">É proveniente de crédito extraordinário</text:span><text:span text:style-name="Strong_20_Emphasis">“CVXN”</text:span></text:p>
      <text:list text:style-name="List_20_1" text:continue-numbering="false">
        <text:list-item>
          <text:p text:style-name="LastListParagraph_List_20_1_Content_First"> <text:span text:style-name="Strong_20_Emphasis">“CV”</text:span>  * <text:span text:style-name="Strong_20_Emphasis">“X”</text:span>  * <text:span text:style-name="Strong_20_Emphasis">“N”</text:span><text:span text:style-name="Strong_20_Emphasis">“COVID-19”</text:span><text:span text:style-name="Strong_20_Emphasis">“Medida Provisória nº XX, de XX de XX de 2020”</text:span></text:p>
        </text:list-item>
      </text:list>
      <text:p text:style-name="Text_20_body"><text:span text:style-name="Strong_20_Emphasis">Observação</text:span><text:span text:style-name="underline">não será adotada</text:span><text:span text:style-name="Strong_20_Emphasis">RP 6</text:span></text:p>
      <text:p text:style-name="Text_20_body"><text:span text:style-name="Strong_20_Emphasis">b)</text:span><text:span text:style-name="Strong_20_Emphasis">NÃO É proveniente de crédito extraordinário</text:span><text:span text:style-name="Strong_20_Emphasis">CV19 - Coronavírus (COVID19)</text:span></text:p>
      <text:p text:style-name="Text_20_body"><text:a xlink:type="simple" xlink:href="http://www.in.gov.br/en/web/dou/-/decreto-n-10.360-de-21-de-maio-de-2020-258047313" text:style-name="Internet_20_link" text:visited-style-name="Visited_20_Internet_20_Link">**III -** Além das despesas identificadas conforme itens **I** e **II** acima, considera-se como despesas relacionadas ao enfrentamento da COVID-19 as despesas já identificadas e constantes do **Anexo** do Decreto Presidencial nº 10.360 de 2020</text:a>.</text:p>
      <text:p text:style-name="Text_20_body"><text:span text:style-name="Strong_20_Emphasis">IV -</text:span><text:span text:style-name="Strong_20_Emphasis">I</text:span><text:span text:style-name="Strong_20_Emphasis">II</text:span> <text:line-break/><text:span text:style-name="Strong_20_Emphasis">PRINCIPAIS PONTOS DE ATENÇÃO PARA AS ALTERAÇÕES ORÇAMENTÁRIAS RELACIONADAS COM O ENFRENTAMENTO DA COVID-19</text:span></text:p>
      <text:p text:style-name="Text_20_body"><text:span text:style-name="Strong_20_Emphasis">a) Abertura e reabertura de créditos extraordinários</text:span></text:p>
      <text:p text:style-name="Preformatted_20_Text"><text:line-break/>\\<text:s text:c="4"/>*&lt;font 12px/inherit;;inherit;;inherit&gt;**Ação**: Deve conter no seu __título__<text:s text:c="2"/>e/ou __subtítulo__<text:s text:c="2"/>o complemento **“COVID-19”**, se tiver como finalidade exclusiva o enfrentamento da Covid-19 e de seus efeitos;&lt;/font&gt;*&lt;font 12px/inherit;;inherit;;inherit&gt;**Planos Orçamentários (POs)**: Devem obedecer ao formato **“CVXN”**<text:s text:c="2"/>(onde 'X' representa a medida provisória e deve ser diferente de 0 ou 1) e no seu __título__<text:s text:c="2"/>deve constar a expressão **“COVID-19”**<text:s text:c="2"/>logo no início, seguida pela identificação da medida provisória no formato **“Medida Provisória nº XX, de XX de XX de 2020”**.&lt;/font&gt;</text:p>
      <text:p text:style-name="Text_20_body"><text:span text:style-name="Strong_20_Emphasis">Observação</text:span><text:span text:style-name="underline">não será adotada</text:span><text:span text:style-name="Strong_20_Emphasis">RP 6</text:span>  <text:span text:style-name="Strong_20_Emphasis">b) Dotação já existente na LOA-2020 mas que será a partir de agora destinada ao enfrentamento da Covid-19 e de seus efeitos</text:span></text:p>
      <text:list text:style-name="List_20_1" text:continue-numbering="false">
        <text:list-item>
          <text:p text:style-name="LastListParagraph_List_20_1_Content_First"> <text:span text:style-name="Strong_20_Emphasis">Planos Orçamentários (POs)</text:span><text:span text:style-name="Strong_20_Emphasis">CV19 - Coronavírus (COVID19)</text:span>  <text:span text:style-name="Strong_20_Emphasis">c) Créditos suplementares</text:span></text:p>
        </text:list-item>
      </text:list>
      <text:list text:style-name="List_20_1" text:continue-numbering="false">
        <text:list-item>
          <text:p text:style-name="LastListParagraph_List_20_1_Content_First"> <text:span text:style-name="Strong_20_Emphasis">Planos Orçamentários (POs)</text:span><text:span text:style-name="Strong_20_Emphasis">CV19 - Coronavírus (COVID19)</text:span>  <text:span text:style-name="Strong_20_Emphasis">d) Créditos especiais</text:span></text:p>
        </text:list-item>
      </text:list>
      <text:list text:style-name="List_20_1" text:continue-numbering="false">
        <text:list-item>
          <text:p text:style-name="LastListParagraph_List_20_1_Content_First"> <text:span text:style-name="Strong_20_Emphasis">Ação</text:span><text:span text:style-name="underline">título</text:span><text:span text:style-name="underline">subtítulo</text:span><text:span text:style-name="Strong_20_Emphasis">“COVID-19”</text:span>  * <text:span text:style-name="Strong_20_Emphasis">Planos Orçamentários (POs)</text:span><text:span text:style-name="Strong_20_Emphasis">CV19 - Coronavírus (COVID19)</text:span></text:p>
        </text:list-item>
      </text:list>
      <text:p text:style-name="Preformatted_20_Text">&lt;font 14pt/inherit;;inherit;;inherit&gt;**IMPORTANTE**:&lt;/font&gt;</text:p>
      <text:list text:style-name="List_20_1" text:continue-numbering="false">
        <text:list-item>
          <text:p text:style-name="List_20_1_Content_First"> <text:a xlink:type="simple" xlink:href="http://www.in.gov.br/en/web/dou/-/emenda-constitucional-n-106-255941715" text:style-name="Internet_20_link" text:visited-style-name="Visited_20_Internet_20_Link">Em observância ao disposto no **art. 5º** da Emenda Constitucional nº 106, de 2020</text:a>, as dotações identificadas conforme o <text:a xlink:type="simple" xlink:href="http://www.in.gov.br/en/web/dou/-/decreto-n-10.360-de-21-de-maio-de-2020-258047313" text:style-name="Internet_20_link" text:visited-style-name="Visited_20_Internet_20_Link">Decreto Presidencial nº 10.360 de 2020</text:a> deverão ser destinadas exclusivamente ao enfrentamento da COVID-19 e de seus efeitos.</text:p>
        </text:list-item>
        <text:list-item>
          <text:p text:style-name="List_20_1_Content_Last"> <text:span text:style-name="Strong_20_Emphasis">Painel do Orçamento Federal</text:span><text:span text:style-name="underline">cubo de Execução do BI</text:span><text:span text:style-name="Strong_20_Emphasis">“Enfrentamento COVID19”</text:span></text:p>
        </text:list-item>
      </text:list>
      <text:h text:style-name="Heading_20_2" text:outline-level="2"><text:bookmark-start text:name="__RefHeading___alteracoes_orcamentarias_8"/><text:bookmark-start text:name="alteracoes_orcamentarias"/>8.4 ALTERAÇÕES ORÇAMENTÁRIAS<text:bookmark-end text:name="__RefHeading___alteracoes_orcamentarias_8"/><text:bookmark-end text:name="alteracoes_orcamentarias"/></text:h>
      <text:p text:style-name="Text_20_body"><text:span text:style-name="Strong_20_Emphasis">- Créditos adicionais</text:span><text:span text:style-name="Strong_20_Emphasis">- Reabertura de créditos</text:span><text:span text:style-name="Strong_20_Emphasis">- Outras alterações orçamentárias.</text:span></text:p>
      <text:p text:style-name="Text_20_body"><draw:frame draw:style-name="mediacenter" draw:name="2020_quadro_7.3.jpg Legend" text:anchor-type="paragraph" draw:z-index="0" svg:width="25.823333333333cm" style:rel-width="100%"><draw:text-box><text:p text:style-name="legendcenter"><draw:frame draw:style-name="mediacenter" draw:name="2020_quadro_7.3.jpg" text:anchor-type="paragraph" draw:z-index="0" svg:width="25.823333333333cm" style:rel-width="100%" svg:height="32.490833333333cm" style:rel-height="scale"><draw:image xlink:href="Pictures/74bd77a9e7e97577c5e039b9db71a73a.jpg" xlink:type="simple" xlink:show="embed" xlink:actuate="onLoad"/></draw:frame>2020_quadro_7.3.jpg</text:p></draw:text-box></draw:frame></text:p>
      <text:h text:style-name="Heading_20_3" text:outline-level="3"><text:bookmark-start text:name="__RefHeading___base_legal_de_alteracoes_orcamentarias_9"/><text:bookmark-start text:name="base_legal_de_alteracoes_orcamentarias"/>8.4.1 BASE LEGAL DE ALTERAÇÕES ORÇAMENTÁRIAS<text:bookmark-end text:name="__RefHeading___base_legal_de_alteracoes_orcamentarias_9"/><text:bookmark-end text:name="base_legal_de_alteracoes_orcamentarias"/></text:h>
      <text:list text:style-name="List_20_1" text:continue-numbering="false">
        <text:list-item>
          <text:p text:style-name="List_20_1_Content_First"> <text:span text:style-name="Strong_20_Emphasis">Legislação permanente:</text:span> </text:p>
          <text:list text:style-name="List_20_1">
            <text:list-item>
              <text:p text:style-name="List_20_1_Content"> <text:a xlink:type="simple" xlink:href="http://www.planalto.gov.br/ccivil_03/constituicao/constituicao.htm" text:style-name="Internet_20_link" text:visited-style-name="Visited_20_Internet_20_Link">Constituição Federal de 1988</text:a>;   * <text:a xlink:type="simple" xlink:href="http://www.planalto.gov.br/ccivil_03/leis/l4320.htm" text:style-name="Internet_20_link" text:visited-style-name="Visited_20_Internet_20_Link">Lei nº 4.320, de 17 de março de 1964</text:a>;   * <text:a xlink:type="simple" xlink:href="http://www.planalto.gov.br/ccivil_03/leis/lcp/lcp101.htm" text:style-name="Internet_20_link" text:visited-style-name="Visited_20_Internet_20_Link">Lei complementar nº 101, de 4 de maio de 2000, Lei de Responsabilidade Fiscal - LRF</text:a>;   * <text:a xlink:type="simple" xlink:href="http://www.planalto.gov.br/ccivil_03/decreto-lei/del0200.htm" text:style-name="Internet_20_link" text:visited-style-name="Visited_20_Internet_20_Link">Decreto-lei nº 200 de 25 de fevereiro de 1967</text:a>;</text:p>
            </text:list-item>
          </text:list>
        </text:list-item>
        <text:list-item>
          <text:p text:style-name="List_20_1_Content"> <text:span text:style-name="Strong_20_Emphasis">Legislação provisória:</text:span> </text:p>
          <text:list text:style-name="List_20_1">
            <text:list-item>
              <text:p text:style-name="List_20_1_Content"> <text:a xlink:type="simple" xlink:href="http://www.planalto.gov.br/ccivil_03/_ato2019-2022/2019/lei/L13971.htm" text:style-name="Internet_20_link" text:visited-style-name="Visited_20_Internet_20_Link">Lei nº 13.971, de 27 de dezembro de 2019, Plano Plurianual - PPA 2020-2023</text:a>;   * <text:a xlink:type="simple" xlink:href="http://www.planalto.gov.br/ccivil_03/_ato2019-2022/2019/lei/L13898.htm" text:style-name="Internet_20_link" text:visited-style-name="Visited_20_Internet_20_Link">Lei nº 13.898, de 11 de novembro de 2019, Lei de Diretrizes Orçamentárias de 2020, LDO-2020</text:a>;   * <text:a xlink:type="simple" xlink:href="http://www.planalto.gov.br/ccivil_03/_Ato2019-2022/2020/Lei/L13978.htm" text:style-name="Internet_20_link" text:visited-style-name="Visited_20_Internet_20_Link">Lei nº 13.978, de 17 de janeiro de 2020, Lei Orçamentária Anual de 2020, LOA-2020</text:a>;   * <text:span text:style-name="Strong_20_Emphasis">Portarias de alterações orçamentárias:</text:span> </text:p>
            </text:list-item>
            <text:list-item>
              <text:p text:style-name="List_20_1_Content"> <text:a xlink:type="simple" xlink:href="http://pesquisa.in.gov.br/imprensa/jsp/visualiza/index.jsp?data=26/02/2020&amp;jornal=515&amp;pagina=14&amp;totalArquivos=170" text:style-name="Internet_20_link" text:visited-style-name="Visited_20_Internet_20_Link">Portaria nº 5.509 de 21 de fevereiro de 2020, Portaria de alterações orçamentárias</text:a>, e alterações posteriores;   * <text:a xlink:type="simple" xlink:href="http://pesquisa.in.gov.br/imprensa/jsp/visualiza/index.jsp?data=20/02/2020&amp;jornal=515&amp;pagina=57&amp;totalArquivos=123" text:style-name="Internet_20_link" text:visited-style-name="Visited_20_Internet_20_Link">Portaria SOF nº 4.512, de 19 de fevereiro de 2020, Portaria de prazos do processo orçamentário</text:a>;   * <text:span text:style-name="Strong_20_Emphasis">Materiais de referência:</text:span> </text:p>
            </text:list-item>
            <text:list-item>
              <text:p text:style-name="List_20_1_Content_Last"> <text:a xlink:type="simple" xlink:href="https://www1.siop.planejamento.gov.br/siopdoc/doku.php/alteracoes_orcamentarias:tipos_2020" text:style-name="Internet_20_link" text:visited-style-name="Visited_20_Internet_20_Link">Página de tipos de Alterações Orçamentárias, regras e verificações de 2020</text:a>, disponível na <text:a xlink:type="simple" xlink:href="https://www1.siop.planejamento.gov.br/siopdoc/doku.php/alteracoes_orcamentarias: alteracoes_orcamentarias" text:style-name="Internet_20_link" text:visited-style-name="Visited_20_Internet_20_Link">página de Alterações Orçamentárias do SIOP</text:a>.</text:p>
            </text:list-item>
          </text:list>
        </text:list-item>
      </text:list>
      <text:h text:style-name="Heading_20_3" text:outline-level="3"><text:bookmark-start text:name="__RefHeading___creditos_adicionais_10"/><text:bookmark-start text:name="creditos_adicionais"/>8.4.2 CRÉDITOS ADICIONAIS<text:bookmark-end text:name="__RefHeading___creditos_adicionais_10"/><text:bookmark-end text:name="creditos_adicionais"/></text:h>
      <text:p text:style-name="Text_20_body"><text:span text:style-name="Strong_20_Emphasis">Créditos Suplementares</text:span><text:span text:style-name="Strong_20_Emphasis">Créditos Especiais</text:span><text:span text:style-name="Strong_20_Emphasis">Créditos Extraordinários</text:span></text:p>
      <text:h text:style-name="Heading_20_4" text:outline-level="4"><text:bookmark-start text:name="__RefHeading___modalidades_de_abertura_e_reabertura_de_creditos_adicionais_11"/><text:bookmark-start text:name="modalidades_de_abertura_e_reabertura_de_creditos_adicionais"/>8.4.2.1 MODALIDADES DE ABERTURA E REABERTURA DE CRÉDITOS ADICIONAIS<text:bookmark-end text:name="__RefHeading___modalidades_de_abertura_e_reabertura_de_creditos_adicionais_11"/><text:bookmark-end text:name="modalidades_de_abertura_e_reabertura_de_creditos_adicionais"/></text:h>
      <text:h text:style-name="Heading_20_5" text:outline-level="5"><text:bookmark-start text:name="__RefHeading___creditos_suplementares_12"/><text:bookmark-start text:name="creditos_suplementares"/>8.4.2.1.1 Créditos suplementares<text:bookmark-end text:name="__RefHeading___creditos_suplementares_12"/><text:bookmark-end text:name="creditos_suplementares"/></text:h>
      <text:p text:style-name="Horizontal_20_Line"/>
      <text:p text:style-name="Text_20_body"><text:span text:style-name="Strong_20_Emphasis">ATENÇÃO</text:span><text:span text:style-name="Strong_20_Emphasis">8.3</text:span></text:p>
      <text:p text:style-name="Horizontal_20_Line"/>
      <text:h text:style-name="Heading_20_5" text:outline-level="5"><text:bookmark-start text:name="__RefHeading___creditos_suplementares_autorizados_na_loa_abertos_pelo_poder_executivo_13"/><text:bookmark-start text:name="creditos_suplementares_autorizados_na_loa_abertos_pelo_poder_executivo"/>8.4.2.1.1.1 Créditos suplementares autorizados na LOA, abertos pelo Poder Executivo<text:bookmark-end text:name="__RefHeading___creditos_suplementares_autorizados_na_loa_abertos_pelo_poder_executivo_13"/><text:bookmark-end text:name="creditos_suplementares_autorizados_na_loa_abertos_pelo_poder_executivo"/></text:h>
      <text:h text:style-name="Heading_20_5" text:outline-level="5"><text:bookmark-start text:name="__RefHeading___creditos_suplementares_autorizados_na_loa_abertos_por_atos_proprios_dos_poderes_legislativo_e_judiciario_do_ministerio_publico_da_uniao_mpu_e_da_defensoria_publica_da_uniao_dpu_14"/><text:bookmark-start text:name="creditos_suplementares_autorizados_na_loa_abertos_por_atos_proprios_dos_poderes_legislativo_e_judiciario_do_ministerio_publico_da_uniao_mpu_e_da_defensoria_publica_da_uniao_dpu"/>8.4.2.1.1.2. Créditos suplementares autorizados na LOA, abertos por atos próprios dos Poderes Legislativo e Judiciário, do Ministério Público da União (MPU) e da Defensoria Pública da União (DPU)<text:bookmark-end text:name="__RefHeading___creditos_suplementares_autorizados_na_loa_abertos_por_atos_proprios_dos_poderes_legislativo_e_judiciario_do_ministerio_publico_da_uniao_mpu_e_da_defensoria_publica_da_uniao_dpu_14"/><text:bookmark-end text:name="creditos_suplementares_autorizados_na_loa_abertos_por_atos_proprios_dos_poderes_legislativo_e_judiciario_do_ministerio_publico_da_uniao_mpu_e_da_defensoria_publica_da_uniao_dpu"/></text:h>
      <text:p text:style-name="Text_20_body"> No caso das ações de sua competência, os créditos suplementares autorizados na LOA podem ser abertos por atos próprios dos Poderes Legislativo e Judiciário, do MPU e da DPU se houver indicação de recursos compensatórios dos órgãos favorecidos. Ressalta-se que é vedado o cancelamento de despesas financeiras para suplementação de despesas primárias.</text:p>
      <text:h text:style-name="Heading_20_5" text:outline-level="5"><text:bookmark-start text:name="__RefHeading___creditos_especiais_15"/><text:bookmark-start text:name="creditos_especiais"/>8.4.2.1.2 Créditos especiais<text:bookmark-end text:name="__RefHeading___creditos_especiais_15"/><text:bookmark-end text:name="creditos_especiais"/></text:h>
      <text:p text:style-name="Horizontal_20_Line"/>
      <text:p text:style-name="Text_20_body"><text:span text:style-name="Strong_20_Emphasis">ATENÇÃO</text:span><text:span text:style-name="Strong_20_Emphasis">8.3</text:span></text:p>
      <text:p text:style-name="Horizontal_20_Line"/>
      <text:h text:style-name="Heading_20_5" text:outline-level="5"><text:bookmark-start text:name="__RefHeading___reabertura_de_creditos_especiais_16"/><text:bookmark-start text:name="reabertura_de_creditos_especiais"/>8.4.2.1.2.1 Reabertura de créditos especiais<text:bookmark-end text:name="__RefHeading___reabertura_de_creditos_especiais_16"/><text:bookmark-end text:name="reabertura_de_creditos_especiais"/></text:h>
      <text:h text:style-name="Heading_20_5" text:outline-level="5"><text:bookmark-start text:name="__RefHeading___creditos_extraordinarios_17"/><text:bookmark-start text:name="creditos_extraordinarios"/>8.4.2.1.3 Créditos extraordinários<text:bookmark-end text:name="__RefHeading___creditos_extraordinarios_17"/><text:bookmark-end text:name="creditos_extraordinarios"/></text:h>
      <text:p text:style-name="Horizontal_20_Line"/>
      <text:p text:style-name="Text_20_body"><text:span text:style-name="Strong_20_Emphasis">ATENÇÃO</text:span><text:span text:style-name="Strong_20_Emphasis">8.3</text:span></text:p>
      <text:p text:style-name="Horizontal_20_Line"/>
      <text:h text:style-name="Heading_20_5" text:outline-level="5"><text:bookmark-start text:name="__RefHeading___reabertura_de_creditos_extraordinarios_18"/><text:bookmark-start text:name="reabertura_de_creditos_extraordinarios"/>8.4.2.1.3.1 Reabertura de créditos extraordinários<text:bookmark-end text:name="__RefHeading___reabertura_de_creditos_extraordinarios_18"/><text:bookmark-end text:name="reabertura_de_creditos_extraordinarios"/></text:h>
      <text:p text:style-name="Text_20_body"> A reabertura de créditos extraordinários pode ser feita por Decreto do Poder Executivo em qualquer data, mediante solicitação do órgão ou Poder interessado. As LDOs têm permitido a alteração de atributos da programação dos créditos extraordinários reabertos para readequá-los à LOA vigente.</text:p>
      <text:h text:style-name="Heading_20_5" text:outline-level="5"><text:bookmark-start text:name="__RefHeading___alteracao_de_gnd_na_reabertura_de_creditos_extraordinarios_19"/><text:bookmark-start text:name="alteracao_de_gnd_na_reabertura_de_creditos_extraordinarios"/>8.4.2.1.3.2 Alteração de GND na reabertura de créditos extraordinários<text:bookmark-end text:name="__RefHeading___alteracao_de_gnd_na_reabertura_de_creditos_extraordinarios_19"/><text:bookmark-end text:name="alteracao_de_gnd_na_reabertura_de_creditos_extraordinarios"/></text:h>
      <text:p text:style-name="Text_20_body"> A alteração de GND (grupo de natureza de despesa) na reabertura de créditos extraordinários pode ser feita por ato próprio do Poder Executivo, podendo haver a criação de GND. Fica, porém, condicionada ao cancelamento de dotações de outro(s) GND(s) no âmbito da mesma programação.</text:p>
      <text:h text:style-name="Heading_20_4" text:outline-level="4"><text:bookmark-start text:name="__RefHeading___origens_ou_fontes_de_recursos_para_abertura_de_creditos_adicionais_20"/><text:bookmark-start text:name="origens_ou_fontes_de_recursos_para_abertura_de_creditos_adicionais"/>8.4.2.2 ORIGENS OU FONTES DE RECURSOS PARA ABERTURA DE CRÉDITOS ADICIONAIS<text:bookmark-end text:name="__RefHeading___origens_ou_fontes_de_recursos_para_abertura_de_creditos_adicionais_20"/><text:bookmark-end text:name="origens_ou_fontes_de_recursos_para_abertura_de_creditos_adicionais"/></text:h>
      <text:h text:style-name="Heading_20_5" text:outline-level="5"><text:bookmark-start text:name="__RefHeading___anulacao_parcial_ou_total_de_dotacoes_21"/><text:bookmark-start text:name="anulacao_parcial_ou_total_de_dotacoes"/>8.4.2.2.1 Anulação parcial ou total de dotações<text:bookmark-end text:name="__RefHeading___anulacao_parcial_ou_total_de_dotacoes_21"/><text:bookmark-end text:name="anulacao_parcial_ou_total_de_dotacoes"/></text:h>
      <text:p text:style-name="Text_20_body"> Para abertura dos créditos adicionais, são fontes de recursos aqueles resultantes de anulação parcial ou total de dotações orçamentárias da Lei Orçamentária ou de créditos adicionais (inciso III do §1º do art. 43 da 4.320/64)..   No geral, o limite de anulação fica restrito à dotação atual disponível. Contudo, nos créditos suplementares autorizados na LOA, a anulação fica limitada, adicionalmente, aos valores e classificações inicialmente fixados na LOA.  Os recursos oferecidos para anulação deverão ser bloqueados para remanejamento setorial no Sistema Integrado de Administração Financeira do Governo Federal (SIAFI) e não poderão ser objeto de execução ou de outras alterações orçamentárias enquanto a solicitação estiver em tramitação.</text:p>
      <text:h text:style-name="Heading_20_5" text:outline-level="5"><text:bookmark-start text:name="__RefHeading___excesso_de_arrecadacao_sobre_sua_previsao_22"/><text:bookmark-start text:name="excesso_de_arrecadacao_sobre_sua_previsao"/>8.4.2.2.2 Excesso de arrecadação sobre sua previsão<text:bookmark-end text:name="__RefHeading___excesso_de_arrecadacao_sobre_sua_previsao_22"/><text:bookmark-end text:name="excesso_de_arrecadacao_sobre_sua_previsao"/></text:h>
      <text:p text:style-name="Horizontal_20_Line"/>
      <text:p text:style-name="Text_20_body"><text:span text:style-name="Strong_20_Emphasis">OBSERVAÇÃO:</text:span></text:p>
      <text:p text:style-name="Horizontal_20_Line"/>
      <text:h text:style-name="Heading_20_5" text:outline-level="5"><text:bookmark-start text:name="__RefHeading___superavit_financeiro_apurado_no_balanco_patrimonial_do_exercicio_anterior_23"/><text:bookmark-start text:name="superavit_financeiro_apurado_no_balanco_patrimonial_do_exercicio_anterior"/>8.4.2.2.3 Superávit financeiro apurado no balanço patrimonial do exercício anterior<text:bookmark-end text:name="__RefHeading___superavit_financeiro_apurado_no_balanco_patrimonial_do_exercicio_anterior_23"/><text:bookmark-end text:name="superavit_financeiro_apurado_no_balanco_patrimonial_do_exercicio_anterior"/></text:h>
      <text:h text:style-name="Heading_20_5" text:outline-level="5"><text:bookmark-start text:name="__RefHeading___produto_de_operacoes_de_credito_autorizadas_24"/><text:bookmark-start text:name="produto_de_operacoes_de_credito_autorizadas"/>8.4.2.2.4 Produto de operações de crédito autorizadas<text:bookmark-end text:name="__RefHeading___produto_de_operacoes_de_credito_autorizadas_24"/><text:bookmark-end text:name="produto_de_operacoes_de_credito_autorizadas"/></text:h>
      <text:h text:style-name="Heading_20_5" text:outline-level="5"><text:bookmark-start text:name="__RefHeading___reserva_de_contingencia_25"/><text:bookmark-start text:name="reserva_de_contingencia"/>8.4.2.2.5 Reserva de contingência<text:bookmark-end text:name="__RefHeading___reserva_de_contingencia_25"/><text:bookmark-end text:name="reserva_de_contingencia"/></text:h>
      <text:p text:style-name="Text_20_body"> A reserva de contingência é uma reserva global de recursos, não vinculada especificamente a determinado órgão, unidade, programa ou categoria econômica, que: consta do PLOA e da LOA; é calculada em relação à receita corrente líquida (RCL), com utilização e montantes definidos na LDO; e é destinada ao atendimento de passivos contingentes e outros riscos e eventos fiscais imprevistos. Como evento fiscal imprevisto, consideram-se incluídos os créditos adicionais para atender insuficiência de dotações orçamentárias ou despesas não previstas na LOA, considerando, nesse caso, a parcela da reserva à conta de recursos próprios e vinculados.</text:p>
      <text:h text:style-name="Heading_20_5" text:outline-level="5"><text:bookmark-start text:name="__RefHeading___recursos_sem_despesas_correspondentes_26"/><text:bookmark-start text:name="recursos_sem_despesas_correspondentes"/>8.4.2.2.6 Recursos sem despesas correspondentes<text:bookmark-end text:name="__RefHeading___recursos_sem_despesas_correspondentes_26"/><text:bookmark-end text:name="recursos_sem_despesas_correspondentes"/></text:h>
      <text:p text:style-name="Text_20_body"> São aqueles recursos que, em decorrência de veto, emenda ou rejeição do projeto de lei orçamentária anual, ficarem sem despesas correspondentes. Esses recursos poderão ser utilizados, conforme o caso, mediante créditos especiais ou suplementares, com prévia e específica autorização legislativa. Contudo, para que sejam utilizados como fonte de recursos, o veto deve ter sido apreciado e mantido pelo Congresso Nacional.</text:p>
      <text:h text:style-name="Heading_20_3" text:outline-level="3"><text:bookmark-start text:name="__RefHeading___outras_alteracoes_orcamentarias_27"/><text:bookmark-start text:name="outras_alteracoes_orcamentarias"/>8.4.3 OUTRAS ALTERAÇÕES ORÇAMENTÁRIAS<text:bookmark-end text:name="__RefHeading___outras_alteracoes_orcamentarias_27"/><text:bookmark-end text:name="outras_alteracoes_orcamentarias"/></text:h>
      <text:h text:style-name="Heading_20_4" text:outline-level="4"><text:bookmark-start text:name="__RefHeading___transposicao_remanejamento_ou_transferencia_28"/><text:bookmark-start text:name="transposicao_remanejamento_ou_transferencia"/>8.4.3.1 TRANSPOSIÇÃO, REMANEJAMENTO OU TRANSFERÊNCIA<text:bookmark-end text:name="__RefHeading___transposicao_remanejamento_ou_transferencia_28"/><text:bookmark-end text:name="transposicao_remanejamento_ou_transferencia"/></text:h>
      <text:h text:style-name="Heading_20_5" text:outline-level="5"><text:bookmark-start text:name="__RefHeading___de_para_de_ciencia_tecnologia_e_inovacao_29"/><text:bookmark-start text:name="de_para_de_ciencia_tecnologia_e_inovacao"/>8.4.3.1.1 “De/Para” de ciência, tecnologia e inovação<text:bookmark-end text:name="__RefHeading___de_para_de_ciencia_tecnologia_e_inovacao_29"/><text:bookmark-end text:name="de_para_de_ciencia_tecnologia_e_inovacao"/></text:h>
      <text:h text:style-name="Heading_20_5" text:outline-level="5"><text:bookmark-start text:name="__RefHeading___de_para_decorrente_de_reestruturacao_institucional_30"/><text:bookmark-start text:name="de_para_decorrente_de_reestruturacao_institucional"/>8.4.3.1.2 “De/Para” decorrente de reestruturação Institucional<text:bookmark-end text:name="__RefHeading___de_para_decorrente_de_reestruturacao_institucional_30"/><text:bookmark-end text:name="de_para_decorrente_de_reestruturacao_institucional"/></text:h>
      <text:h text:style-name="Heading_20_4" text:outline-level="4"><text:bookmark-start text:name="__RefHeading___alteracao_de_atributos_da_programacao_31"/><text:bookmark-start text:name="alteracao_de_atributos_da_programacao"/>8.4.3.2 ALTERAÇÃO DE ATRIBUTOS DA PROGRAMAÇÃO<text:bookmark-end text:name="__RefHeading___alteracao_de_atributos_da_programacao_31"/><text:bookmark-end text:name="alteracao_de_atributos_da_programacao"/></text:h>
      <text:h text:style-name="Heading_20_5" text:outline-level="5"><text:bookmark-start text:name="__RefHeading___remanejamento_de_fontes_de_recursos_fte_32"/><text:bookmark-start text:name="remanejamento_de_fontes_de_recursos_fte"/>8.4.3.2.1 Remanejamento de fontes de recursos (Fte)<text:bookmark-end text:name="__RefHeading___remanejamento_de_fontes_de_recursos_fte_32"/><text:bookmark-end text:name="remanejamento_de_fontes_de_recursos_fte"/></text:h>
      <text:h text:style-name="Heading_20_5" text:outline-level="5"><text:bookmark-start text:name="__RefHeading___alteracao_do_identificador_de_uso_iduso_33"/><text:bookmark-start text:name="alteracao_do_identificador_de_uso_iduso"/>8.4.3.2.2 Alteração do Identificador de Uso (IDUSO)<text:bookmark-end text:name="__RefHeading___alteracao_do_identificador_de_uso_iduso_33"/><text:bookmark-end text:name="alteracao_do_identificador_de_uso_iduso"/></text:h>
      <text:h text:style-name="Heading_20_5" text:outline-level="5"><text:bookmark-start text:name="__RefHeading___alteracao_do_identificador_de_resultado_primario_rp_34"/><text:bookmark-start text:name="alteracao_do_identificador_de_resultado_primario_rp"/>8.4.3.2.3 Alteração do identificador de Resultado Primário (RP)<text:bookmark-end text:name="__RefHeading___alteracao_do_identificador_de_resultado_primario_rp_34"/><text:bookmark-end text:name="alteracao_do_identificador_de_resultado_primario_rp"/></text:h>
      <text:h text:style-name="Heading_20_5" text:outline-level="5"><text:bookmark-start text:name="__RefHeading___alteracao_de_esfera_orcamentaria_esf_35"/><text:bookmark-start text:name="alteracao_de_esfera_orcamentaria_esf"/>8.4.3.2.4 Alteração de esfera orçamentária (Esf)<text:bookmark-end text:name="__RefHeading___alteracao_de_esfera_orcamentaria_esf_35"/><text:bookmark-end text:name="alteracao_de_esfera_orcamentaria_esf"/></text:h>
      <text:p text:style-name="Text_20_body"> A esfera orçamentária, dos Orçamentos Fiscal e da Seguridade Social, pode ser alterada por portaria do Secretário de Orçamento Federal. Contudo, não é autorizada a transferência da esfera 20 para 10 quando se tratar de fontes exclusivas do Orçamento de Seguridade Social.</text:p>
      <text:h text:style-name="Heading_20_5" text:outline-level="5"><text:bookmark-start text:name="__RefHeading___ajustes_nas_codificacoes_orcamentarias_36"/><text:bookmark-start text:name="ajustes_nas_codificacoes_orcamentarias"/>8.4.3.2.5 Ajustes nas codificações orçamentárias<text:bookmark-end text:name="__RefHeading___ajustes_nas_codificacoes_orcamentarias_36"/><text:bookmark-end text:name="ajustes_nas_codificacoes_orcamentarias"/></text:h>
      <text:p text:style-name="Text_20_body"> Nesta categoria estão os ajustes na codificação orçamentária, dos Orçamentos Fiscal e da Seguridade Social, decorrentes da necessidade de adequação à classificação vigente, desde que não impliquem em mudança de valores e de finalidade da programação. Devem ser realizados por meio de portaria do Secretário de Orçamento Federal e compreendem apenas alteração de código, ou seja, devem ser mantidas as mesmas informações da categoria de programação, exceto o código alterado.</text:p>
      <text:h text:style-name="Heading_20_5" text:outline-level="5"><text:bookmark-start text:name="__RefHeading___ajustes_das_denominacoes_das_classificacoes_orcamentarias_37"/><text:bookmark-start text:name="ajustes_das_denominacoes_das_classificacoes_orcamentarias"/>8.4.3.2.6 Ajustes das denominações das classificações orçamentárias<text:bookmark-end text:name="__RefHeading___ajustes_das_denominacoes_das_classificacoes_orcamentarias_37"/><text:bookmark-end text:name="ajustes_das_denominacoes_das_classificacoes_orcamentarias"/></text:h>
      <text:h text:style-name="Heading_20_5" text:outline-level="5"><text:bookmark-start text:name="__RefHeading___alteracao_de_modalidade_de_aplicacao_ma_38"/><text:bookmark-start text:name="alteracao_de_modalidade_de_aplicacao_ma"/>8.4.3.2.7 Alteração de Modalidade de Aplicação (MA)<text:bookmark-end text:name="__RefHeading___alteracao_de_modalidade_de_aplicacao_ma_38"/><text:bookmark-end text:name="alteracao_de_modalidade_de_aplicacao_ma"/></text:h>
      <text:h text:style-name="Heading_20_5" text:outline-level="5"><text:bookmark-start text:name="__RefHeading___alteracao_dos_identificadores_de_doacao_e_operacao_de_credito_idoc_39"/><text:bookmark-start text:name="alteracao_dos_identificadores_de_doacao_e_operacao_de_credito_idoc"/>8.4.3.2.8 Alteração dos Identificadores de doação e operação de crédito (IDOC)<text:bookmark-end text:name="__RefHeading___alteracao_dos_identificadores_de_doacao_e_operacao_de_credito_idoc_39"/><text:bookmark-end text:name="alteracao_dos_identificadores_de_doacao_e_operacao_de_credito_idoc"/></text:h>
      <text:h text:style-name="Heading_20_5" text:outline-level="5"><text:bookmark-start text:name="__RefHeading___remanejamento_entre_planos_orcamentarios_-_po_inclusive_com_a_criacao_de_po_40"/><text:bookmark-start text:name="remanejamento_entre_planos_orcamentarios_-_po_inclusive_com_a_criacao_de_po"/>8.4.3.2.9 Remanejamento entre Planos Orçamentários - PO, inclusive com a criação de PO<text:bookmark-end text:name="__RefHeading___remanejamento_entre_planos_orcamentarios_-_po_inclusive_com_a_criacao_de_po_40"/><text:bookmark-end text:name="remanejamento_entre_planos_orcamentarios_-_po_inclusive_com_a_criacao_de_po"/></text:h>
      <text:p text:style-name="Horizontal_20_Line"/>
      <text:p text:style-name="Text_20_body"><text:span text:style-name="Strong_20_Emphasis">ATENÇÃO</text:span>    <text:span text:style-name="Strong_20_Emphasis">1)</text:span><text:span text:style-name="underline"> É proveniente de crédito extraordinário</text:span>    <text:span text:style-name="Strong_20_Emphasis">CVXN</text:span>  <text:span text:style-name="Strong_20_Emphasis">CV</text:span><text:span text:style-name="Strong_20_Emphasis">X</text:span><text:span text:style-name="Strong_20_Emphasis">N</text:span>    “<text:span text:style-name="Strong_20_Emphasis">COVID-19</text:span>”<text:span text:style-name="Strong_20_Emphasis">Medida Provisória nº XX, de XX de XX de 2020</text:span>    <text:span text:style-name="Strong_20_Emphasis">Observação</text:span><text:span text:style-name="underline">não será adotada</text:span><text:span text:style-name="Strong_20_Emphasis">RP 6</text:span></text:p>
      <text:p text:style-name="Text_20_body"><text:span text:style-name="Strong_20_Emphasis">2)</text:span><text:span text:style-name="underline">NÃO é proveniente de crédito extraordinário</text:span>    <text:span text:style-name="underline">PO Reservado</text:span><text:span text:style-name="Strong_20_Emphasis">CV19 - Coronavírus (COVID19)</text:span></text:p>
      <text:list text:style-name="List_20_1" text:continue-numbering="false">
        <text:list-item>
          <text:p text:style-name="LastListParagraph_List_20_1_Content_First"> <text:span text:style-name="Strong_20_Emphasis">Dotações já existentes na LOA-2020</text:span><text:span text:style-name="underline">PO</text:span><text:span text:style-name="Strong_20_Emphasis">CV19 - Coronavírus (COVID19)</text:span>  * <text:span text:style-name="Strong_20_Emphasis">Créditos suplementares</text:span><text:span text:style-name="underline">PO</text:span><text:span text:style-name="Strong_20_Emphasis">CV19 - Coronavírus (COVID19)</text:span>  * <text:span text:style-name="Strong_20_Emphasis">Créditos especiais</text:span><text:span text:style-name="underline">ação</text:span><text:span text:style-name="Strong_20_Emphasis">COVID-19</text:span><text:span text:style-name="underline">POs</text:span><text:span text:style-name="Strong_20_Emphasis">CV19 - Coronavírus (COVID19)</text:span></text:p>
        </text:list-item>
      </text:list>
      <text:p text:style-name="Horizontal_20_Line"/>
      <text:h text:style-name="Heading_20_5" text:outline-level="5"><text:bookmark-start text:name="__RefHeading___retificacao_dos_autografos_do_ploa_e_de_creditos_adicionais_41"/><text:bookmark-start text:name="retificacao_dos_autografos_do_ploa_e_de_creditos_adicionais"/>8.4.3.2.10 Retificação dos autógrafos do PLOA e de créditos adicionais<text:bookmark-end text:name="__RefHeading___retificacao_dos_autografos_do_ploa_e_de_creditos_adicionais_41"/><text:bookmark-end text:name="retificacao_dos_autografos_do_ploa_e_de_creditos_adicionais"/></text:h>
      <text:h text:style-name="Heading_20_4" text:outline-level="4"><text:bookmark-start text:name="__RefHeading___alteracao_de_atributos_da_programacao_em_creditos_suplementares_e_reaberturas_de_creditos_especiais_e_extraordinarios_42"/><text:bookmark-start text:name="alteracao_de_atributos_da_programacao_em_creditos_suplementares_e_reaberturas_de_creditos_especiais_e_extraordinarios"/>8.4.3.3 ALTERAÇÃO DE ATRIBUTOS DA PROGRAMAÇÃO EM CRÉDITOS SUPLEMENTARES E REABERTURAS DE CRÉDITOS ESPECIAIS E EXTRAORDINÁRIOS<text:bookmark-end text:name="__RefHeading___alteracao_de_atributos_da_programacao_em_creditos_suplementares_e_reaberturas_de_creditos_especiais_e_extraordinarios_42"/><text:bookmark-end text:name="alteracao_de_atributos_da_programacao_em_creditos_suplementares_e_reaberturas_de_creditos_especiais_e_extraordinarios"/></text:h>
      <text:p text:style-name="Text_20_body"> A LDO permite que as modificações de fonte de recursos (Fte), de identificadores de uso (IDUSO), de identificadores de resultado primário (RP), de esfera orçamentária (Esf) e de modalidade de aplicação (MA) também possam ocorrer de forma concomitante nas programações favorecidas pela abertura de créditos suplementares autorizados na LOA, bem como na reabertura de créditos especiais e extraordinários.</text:p>
      <text:h text:style-name="Heading_20_3" text:outline-level="3"><text:bookmark-start text:name="__RefHeading___fluxo_do_processo_e_prazos_43"/><text:bookmark-start text:name="fluxo_do_processo_e_prazos"/>8.4.4 FLUXO DO PROCESSO E PRAZOS<text:bookmark-end text:name="__RefHeading___fluxo_do_processo_e_prazos_43"/><text:bookmark-end text:name="fluxo_do_processo_e_prazos"/></text:h>
      <text:h text:style-name="Heading_20_4" text:outline-level="4"><text:bookmark-start text:name="__RefHeading___fluxo_geral_do_processo_de_alteracoes_orcamentarias_44"/><text:bookmark-start text:name="fluxo_geral_do_processo_de_alteracoes_orcamentarias"/>8.4.4.1 FLUXO GERAL DO PROCESSO DE ALTERAÇÕES ORÇAMENTÁRIAS<text:bookmark-end text:name="__RefHeading___fluxo_geral_do_processo_de_alteracoes_orcamentarias_44"/><text:bookmark-end text:name="fluxo_geral_do_processo_de_alteracoes_orcamentarias"/></text:h>
      <text:p text:style-name="Text_20_body">OS</text:p>
      <text:p text:style-name="Text_20_body">OSOS</text:p>
      <text:p text:style-name="Text_20_body"><draw:frame draw:style-name="mediacenter" draw:name="2020_Fluxo_7.3.4.1.png Legend" text:anchor-type="paragraph" draw:z-index="0" svg:width="32.649583333333cm" style:rel-width="100%"><draw:text-box><text:p text:style-name="legendcenter"><draw:frame draw:style-name="mediacenter" draw:name="2020_Fluxo_7.3.4.1.png" text:anchor-type="paragraph" draw:z-index="1" svg:width="32.649583333333cm" style:rel-width="100%" svg:height="16.51cm" style:rel-height="scale"><draw:image xlink:href="Pictures/428c77ce5d77b79b5a2cf35a18b81282.png" xlink:type="simple" xlink:show="embed" xlink:actuate="onLoad"/></draw:frame>2020_Fluxo_7.3.4.1.png</text:p></draw:text-box></draw:frame></text:p>
      <text:h text:style-name="Heading_20_4" text:outline-level="4"><text:bookmark-start text:name="__RefHeading___periodos_para_solicitacoes_de_alteracoes_orcamentarias_45"/><text:bookmark-start text:name="periodos_para_solicitacoes_de_alteracoes_orcamentarias"/>8.4.4.2 PERÍODOS PARA SOLICITAÇÕES DE ALTERAÇÕES ORÇAMENTÁRIAS<text:bookmark-end text:name="__RefHeading___periodos_para_solicitacoes_de_alteracoes_orcamentarias_45"/><text:bookmark-end text:name="periodos_para_solicitacoes_de_alteracoes_orcamentarias"/></text:h>
      <text:h text:style-name="Heading_20_5" text:outline-level="5"><text:bookmark-start text:name="__RefHeading___creditos_especiais_e_suplementares_dependentes_de_autorizacao_legislativa_46"/><text:bookmark-start text:name="creditos_especiais_e_suplementares_dependentes_de_autorizacao_legislativa"/>8.4.4.2.1 Créditos Especiais e Suplementares dependentes de autorização legislativa<text:bookmark-end text:name="__RefHeading___creditos_especiais_e_suplementares_dependentes_de_autorizacao_legislativa_46"/><text:bookmark-end text:name="creditos_especiais_e_suplementares_dependentes_de_autorizacao_legislativa"/></text:h>
      <text:p text:style-name="Text_20_body"><draw:frame draw:style-name="mediacenter" draw:name="2020_quadro_7.3.4.2.1.jpg Legend" text:anchor-type="paragraph" draw:z-index="0" svg:width="18.520833333333cm" style:rel-width="100%"><draw:text-box><text:p text:style-name="legendcenter"><draw:frame draw:style-name="mediacenter" draw:name="2020_quadro_7.3.4.2.1.jpg" text:anchor-type="paragraph" draw:z-index="2" svg:width="18.520833333333cm" style:rel-width="100%" svg:height="9.3281522117729cm" style:rel-height="scale"><draw:image xlink:href="Pictures/a57bc6200aa18dfa8cc9ee4545bd432d.jpg" xlink:type="simple" xlink:show="embed" xlink:actuate="onLoad"/></draw:frame>2020_quadro_7.3.4.2.1.jpg</text:p></draw:text-box></draw:frame></text:p>
      <text:h text:style-name="Heading_20_4" text:outline-level="4"><text:bookmark-start text:name="__RefHeading___NoTitle_47"/><text:bookmark-start text:name="section"/><text:bookmark-end text:name="__RefHeading___NoTitle_47"/><text:bookmark-end text:name="section"/></text:h>
      <text:h text:style-name="Heading_20_5" text:outline-level="5"><text:bookmark-start text:name="__RefHeading___creditos_suplementares_autorizados_na_loa_48"/><text:bookmark-start text:name="creditos_suplementares_autorizados_na_loa"/>8.4.4.2.2 Créditos Suplementares autorizados na LOA<text:bookmark-end text:name="__RefHeading___creditos_suplementares_autorizados_na_loa_48"/><text:bookmark-end text:name="creditos_suplementares_autorizados_na_loa"/></text:h>
      <text:p text:style-name="Text_20_body"><draw:frame draw:style-name="mediacenter" draw:name="2020_quadro_7.3.4.2.2.png Legend" text:anchor-type="paragraph" draw:z-index="0" svg:width="18.520833333333cm" style:rel-width="100%"><draw:text-box><text:p text:style-name="legendcenter"><draw:frame draw:style-name="mediacenter" draw:name="2020_quadro_7.3.4.2.2.png" text:anchor-type="paragraph" draw:z-index="3" svg:width="18.520833333333cm" style:rel-width="100%" svg:height="14.480610771322cm" style:rel-height="scale"><draw:image xlink:href="Pictures/d7701e4c8d78949eb05a1ee778c6b0a4.png" xlink:type="simple" xlink:show="embed" xlink:actuate="onLoad"/></draw:frame>2020_quadro_7.3.4.2.2.png</text:p></draw:text-box></draw:frame></text:p>
      <text:h text:style-name="Heading_20_5" text:outline-level="5"><text:bookmark-start text:name="__RefHeading___reabertura_de_creditos_extraordinarios_e_especiais_49"/><text:bookmark-start text:name="reabertura_de_creditos_extraordinarios_e_especiais"/>8.4.4.2.3 Reabertura de Créditos Extraordinários e Especiais<text:bookmark-end text:name="__RefHeading___reabertura_de_creditos_extraordinarios_e_especiais_49"/><text:bookmark-end text:name="reabertura_de_creditos_extraordinarios_e_especiais"/></text:h>
      <text:p text:style-name="Text_20_body"><draw:frame draw:style-name="mediacenter" draw:name="4" text:anchor-type="paragraph" draw:z-index="4" svg:width="18.520833333333cm" style:rel-width="100%" svg:height="9.9076500896057cm" style:rel-height="scale"><draw:image xlink:href="Pictures/b7730e6355c9e5bd58de5dd0ffb25b2d.png" xlink:type="simple" xlink:show="embed" xlink:actuate="onLoad"/></draw:frame></text:p>
      <text:h text:style-name="Heading_20_5" text:outline-level="5"><text:bookmark-start text:name="__RefHeading___outras_alteracoes_orcamentarias_50"/><text:bookmark-start text:name="outras_alteracoes_orcamentarias1"/>8.4.4.2.4 Outras Alterações Orçamentárias<text:bookmark-end text:name="__RefHeading___outras_alteracoes_orcamentarias_50"/><text:bookmark-end text:name="outras_alteracoes_orcamentarias1"/></text:h>
      <text:p text:style-name="Text_20_body">““”</text:p>
      <text:p text:style-name="Preformatted_20_Text"><text:line-break/>\\<text:s text:c="2"/>==== 8.4.5 PROCEDIMENTOS PARA SOLICITAÇÃO DE ALTERAÇÕES ORÇAMENTÁRIAS ====<text:line-break/></text:p>
      <text:h text:style-name="Heading_20_4" text:outline-level="4"><text:bookmark-start text:name="__RefHeading___analise_previa_51"/><text:bookmark-start text:name="analise_previa"/>8.4.5.1 ANÁLISE PRÉVIA<text:bookmark-end text:name="__RefHeading___analise_previa_51"/><text:bookmark-end text:name="analise_previa"/></text:h>
      <text:h text:style-name="Heading_20_5" text:outline-level="5"><text:bookmark-start text:name="__RefHeading___autorizacao_legal_e_tipo_de_alteracao_orcamentarias_52"/><text:bookmark-start text:name="autorizacao_legal_e_tipo_de_alteracao_orcamentarias"/>8.4.5.1.1 Autorização legal e tipo de alteração orçamentárias<text:bookmark-end text:name="__RefHeading___autorizacao_legal_e_tipo_de_alteracao_orcamentarias_52"/><text:bookmark-end text:name="autorizacao_legal_e_tipo_de_alteracao_orcamentarias"/></text:h>
      <text:p text:style-name="Text_20_body"> A portaria de alterações orçamentárias editada anualmente traz, como anexo, uma tabela de tipos de alterações orçamentárias com as respectivas autorizações legais. A UO ou OS deve identificar a base legal que autoriza a alteração orçamentária necessária e, a partir daí, identificar a qual tipo de alteração orçamentária da tabela ela corresponde. Com base na autorização legal, com auxílio da tabela de tipos da portaria de alterações orçamentárias e da página de regras de tipos de alterações constante do Manual SIOP, deve-se avaliar a viabilidade de aplicação ou ampliação desejada das dotações e as fontes de recursos passíveis de utilização. Além disso, a deve-se atentar para a observância das regras fiscais aplicáveis à alteração e demais exigências/requisitos legais e procedimentais para a realização da alteração.</text:p>
      <text:h text:style-name="Heading_20_5" text:outline-level="5"><text:bookmark-start text:name="__RefHeading___conformidade_da_aplicacao_de_recursos_53"/><text:bookmark-start text:name="conformidade_da_aplicacao_de_recursos"/>8.4.5.1.2 Conformidade da aplicação de recursos<text:bookmark-end text:name="__RefHeading___conformidade_da_aplicacao_de_recursos_53"/><text:bookmark-end text:name="conformidade_da_aplicacao_de_recursos"/></text:h>
      <text:p text:style-name="Text_20_body"> Caso a suplementação de dotações tenha um limite estabelecido, deve-se avaliar os créditos suplementares já editados e em tramitação que se utilizam desses limites, concluindo se é possível utilizar-se da autorização selecionada para a solicitação de créditos suplementares.</text:p>
      <text:h text:style-name="Heading_20_5" text:outline-level="5"><text:bookmark-start text:name="__RefHeading___conformidade_das_fontes_de_recursos_54"/><text:bookmark-start text:name="conformidade_das_fontes_de_recursos"/>8.4.5.1.3 Conformidade das fontes de recursos<text:bookmark-end text:name="__RefHeading___conformidade_das_fontes_de_recursos_54"/><text:bookmark-end text:name="conformidade_das_fontes_de_recursos"/></text:h>
      <text:p text:style-name="Text_20_body"> É preciso avaliar também a disponibilidade das fontes de recursos autorizadas para o tipo de alteração selecionada. No caso de anulação ou cancelamento de programações, deve-se avaliar, além da disponibilidade de dotação, em decorrência da execução orçamentária ou contingenciamento e outros bloqueios, os créditos já editados e em tramitação que se utilizem dos limites estabelecidos para anulação de recursos no tipo de crédito selecionado. No caso de utilização de superavit financeiro ou excesso de arrecadação, o OS deve avaliar os saldos disponíveis para utilização, observados os montantes já utilizados, pré-reservados e autorizados para utilização em outras alterações orçamentárias.</text:p>
      <text:h text:style-name="Heading_20_4" text:outline-level="4"><text:bookmark-start text:name="__RefHeading___NoTitle_55"/><text:bookmark-start text:name="section1"/><text:bookmark-end text:name="__RefHeading___NoTitle_55"/><text:bookmark-end text:name="section1"/></text:h>
      <text:h text:style-name="Heading_20_4" text:outline-level="4"><text:bookmark-start text:name="__RefHeading___preparativos_para_alteracoes_orcamentarias_56"/><text:bookmark-start text:name="preparativos_para_alteracoes_orcamentarias"/>8.4.5.2 PREPARATIVOS PARA ALTERAÇÕES ORÇAMENTÁRIAS<text:bookmark-end text:name="__RefHeading___preparativos_para_alteracoes_orcamentarias_56"/><text:bookmark-end text:name="preparativos_para_alteracoes_orcamentarias"/></text:h>
      <text:h text:style-name="Heading_20_5" text:outline-level="5"><text:bookmark-start text:name="__RefHeading___justificativas_para_alteracoes_orcamentarias_57"/><text:bookmark-start text:name="justificativas_para_alteracoes_orcamentarias"/>8.4.5.2.1 Justificativas para alterações orçamentárias<text:bookmark-end text:name="__RefHeading___justificativas_para_alteracoes_orcamentarias_57"/><text:bookmark-end text:name="justificativas_para_alteracoes_orcamentarias"/></text:h>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ext:p text:style-name="tablealignleft"><text:span text:style-name="Strong_20_Emphasis">A necessidade e a causa da alteração</text:span>   </text:p>
          </table:table-cell>
          <table:table-cell office:value-type="string" table:style-name="tablecell"/>
        </table:table-row>
      </table:table>
      <text:p text:style-name="Text_20_body">1. <text:span text:style-name="Strong_20_Emphasis">Para que se destina</text:span>  a proposição? <text:line-break/>
2. Qual a <text:span text:style-name="Strong_20_Emphasis">importância da programação</text:span>  para a execução da política, programação ou programa de trabalho do Órgão ou Unidade Orçamentária? Qual a <text:span text:style-name="Strong_20_Emphasis">relevância da alteração para a garantia de entrega de bens e serviços à sociedade</text:span>, quando despesas primárias discricionárias, em observância ao § 10 do art. 165 da Constituição? <text:line-break/>
3. Qual o <text:span text:style-name="Strong_20_Emphasis">impacto nas metas</text:span>  da política envolvida? Qual a consequência do não atendimento da solicitação? <text:line-break/>
4. Qual a <text:span text:style-name="Strong_20_Emphasis">circunstância da qual decorre a necessidade</text:span>  de alteração? Se existir, de qual a legislação “específica” decorre ou se baseia a alteração solicitada? <text:line-break/>
5. Qual <text:span text:style-name="Strong_20_Emphasis">a justificativa</text:span>  para a programação discricionária <text:span text:style-name="Strong_20_Emphasis">não ter sido prevista ou ter sido insuficiente dotada na Lei orçamentária ou seus créditos</text:span>?&lt;/font&gt; |</text:p>
      <table:table table:style-name="Table">
        <table:table-column/>
        <table:table-row>
          <table:table-cell office:value-type="string" table:style-name="tablecell">
            <text:p text:style-name="tablealignleft"><text:span text:style-name="Strong_20_Emphasis">O impacto nas programações canceladas </text:span>   </text:p>
          </table:table-cell>
        </table:table-row>
      </table:table>
      <text:p text:style-name="Text_20_body">1. Quais as <text:span text:style-name="Strong_20_Emphasis">compensações</text:span>  ou <text:span text:style-name="Strong_20_Emphasis">cancelamentos</text:span>  oferecidos? e <text:line-break/>
2. Quais as <text:span text:style-name="Strong_20_Emphasis">consequências dos cancelamentos de dotações</text:span>  propostos sobre a execução de atividades, projetos, operações especiais e seus subtítulos, bem como de planos orçamentários? ou <text:line-break/>
3. Qual a <text:span text:style-name="Strong_20_Emphasis">fundamentação para a justificativa de que o cancelamento não traz prejuízo</text:span>  à execução da programação? &lt;/font&gt; |</text:p>
      <table:table table:style-name="Table">
        <table:table-column/>
        <table:table-row>
          <table:table-cell office:value-type="string" table:style-name="tablecell">
            <text:p text:style-name="tablealignleft"><text:span text:style-name="Strong_20_Emphasis">A conformidade legal da alteração orçamentária.</text:span>   </text:p>
          </table:table-cell>
        </table:table-row>
      </table:table>
      <text:p text:style-name="Text_20_body">4.3. no caso da <text:span text:style-name="Strong_20_Emphasis">imprevisibilidade</text:span>, demonstrar de forma inequívoca que a despesa não era previsível pela União. <text:line-break/>
5. A <text:span text:style-name="Strong_20_Emphasis">observância do disposto no art. 19 da LDO-2020 em créditos especiais</text:span>  que incluam novas ações ou subtítulos. <text:line-break/>
6. Os <text:span text:style-name="Strong_20_Emphasis">impedimentos de origem técnica ou legal à execução e suas a justificativas</text:span>, quando couber, devendo, no caso de RP 6, ser igual à justificativa constante do módulo do orçamento de emendas individuais. &lt;/font&gt; |</text:p>
      <table:table table:style-name="Table">
        <table:table-column/>
        <table:table-column/>
        <table:table-row>
          <table:table-cell office:value-type="string" table:style-name="tablecell">
            <text:p text:style-name="tablealignleft"><text:span text:style-name="Strong_20_Emphasis">Outras informações </text:span>   </text:p>
          </table:table-cell>
          <table:table-cell office:value-type="string" table:style-name="tablecell"/>
        </table:table-row>
      </table:table>
      <text:h text:style-name="Heading_20_5" text:outline-level="5"><text:bookmark-start text:name="__RefHeading___ajustes_para_aplicacao_de_recursos_em_acao_subtitulo_ou_plano_orcamentario_nao_existentes_no_exercicio_58"/><text:bookmark-start text:name="ajustes_para_aplicacao_de_recursos_em_acao_subtitulo_ou_plano_orcamentario_nao_existentes_no_exercicio"/>8.4.5.2.2 Ajustes para aplicação de recursos em ação, subtítulo ou plano orçamentário não existentes no exercício<text:bookmark-end text:name="__RefHeading___ajustes_para_aplicacao_de_recursos_em_acao_subtitulo_ou_plano_orcamentario_nao_existentes_no_exercicio_58"/><text:bookmark-end text:name="ajustes_para_aplicacao_de_recursos_em_acao_subtitulo_ou_plano_orcamentario_nao_existentes_no_exercicio"/></text:h>
      <text:p text:style-name="Text_20_body">OS</text:p>
      <text:p text:style-name="Text_20_body">OS</text:p>
      <text:p text:style-name="Text_20_body">OS</text:p>
      <text:p text:style-name="Text_20_body">OS</text:p>
      <text:h text:style-name="Heading_20_5" text:outline-level="5"><text:bookmark-start text:name="__RefHeading___especificidades_de_anulacao_ou_cancelamento_de_programacoes_59"/><text:bookmark-start text:name="especificidades_de_anulacao_ou_cancelamento_de_programacoes"/>8.4.5.2.3 Especificidades de anulação ou cancelamento de programações<text:bookmark-end text:name="__RefHeading___especificidades_de_anulacao_ou_cancelamento_de_programacoes_59"/><text:bookmark-end text:name="especificidades_de_anulacao_ou_cancelamento_de_programacoes"/></text:h>
      <text:p text:style-name="Text_20_body"><text:span text:style-name="Strong_20_Emphasis">RP 6 (emendas individuais impositivas)</text:span><text:span text:style-name="Strong_20_Emphasis">RP 7 (emendas de bancada estadual impositivas)</text:span><text:line-break/><text:line-break/><text:line-break/> <text:line-break/> <text:line-break/><text:span text:style-name="Strong_20_Emphasis">RP 8 (emendas de comissão permanente impositivas)</text:span><text:span text:style-name="Strong_20_Emphasis">RP 9 (emendas de relator-geral do PLOA, excluídas as de ordem técnica, impositivas)</text:span></text:p>
      <text:p text:style-name="Text_20_body"><text:span text:style-name="Strong_20_Emphasis">emendas individuais impositivas (RP 6)</text:span></text:p>
      <text:h text:style-name="Heading_20_5" text:outline-level="5"><text:bookmark-start text:name="__RefHeading___bloqueios_para_anulacao_ou_cancelamento_de_programacoes_60"/><text:bookmark-start text:name="bloqueios_para_anulacao_ou_cancelamento_de_programacoes"/>8.4.5.2.4 Bloqueios para anulação ou cancelamento de programações<text:bookmark-end text:name="__RefHeading___bloqueios_para_anulacao_ou_cancelamento_de_programacoes_60"/><text:bookmark-end text:name="bloqueios_para_anulacao_ou_cancelamento_de_programacoes"/></text:h>
      <text:p text:style-name="Text_20_body">OS</text:p>
      <text:h text:style-name="Heading_20_5" text:outline-level="5"><text:bookmark-start text:name="__RefHeading___utilizacao_de_excesso_de_arrecadacao_ou_superavit_financeiro_como_fonte_de_recursos_61"/><text:bookmark-start text:name="utilizacao_de_excesso_de_arrecadacao_ou_superavit_financeiro_como_fonte_de_recursos"/>8.4.5.2.5 Utilização de Excesso de Arrecadação ou Superávit Financeiro como fonte de recursos<text:bookmark-end text:name="__RefHeading___utilizacao_de_excesso_de_arrecadacao_ou_superavit_financeiro_como_fonte_de_recursos_61"/><text:bookmark-end text:name="utilizacao_de_excesso_de_arrecadacao_ou_superavit_financeiro_como_fonte_de_recursos"/></text:h>
      <text:p text:style-name="Text_20_body"><text:span text:style-name="Strong_20_Emphasis">Excesso de Arrecadação</text:span></text:p>
      <text:p text:style-name="Text_20_body"><text:span text:style-name="Strong_20_Emphasis">Superávit Financeiro</text:span></text:p>
      <text:p text:style-name="Text_20_body"><text:span text:style-name="Strong_20_Emphasis">Excesso de Arrecadação</text:span><text:span text:style-name="Strong_20_Emphasis">Superávit Financeiro</text:span></text:p>
      <text:h text:style-name="Heading_20_5" text:outline-level="5"><text:bookmark-start text:name="__RefHeading___pedidos_que_possam_afetar_os_minimos_da_irrigacao_o_minimo_da_saude_o_minimo_da_educacao_e_a_regra_de_ouro_62"/><text:bookmark-start text:name="pedidos_que_possam_afetar_os_minimos_da_irrigacao_o_minimo_da_saude_o_minimo_da_educacao_e_a_regra_de_ouro"/>8.4.5.2.6 Pedidos que possam afetar os “mínimos da irrigação”, o “mínimo da Saúde”, o “mínimo da Educação” e a “Regra de Ouro”<text:bookmark-end text:name="__RefHeading___pedidos_que_possam_afetar_os_minimos_da_irrigacao_o_minimo_da_saude_o_minimo_da_educacao_e_a_regra_de_ouro_62"/><text:bookmark-end text:name="pedidos_que_possam_afetar_os_minimos_da_irrigacao_o_minimo_da_saude_o_minimo_da_educacao_e_a_regra_de_ouro"/></text:h>
      <text:h text:style-name="Heading_20_4" text:outline-level="4"><text:bookmark-start text:name="__RefHeading___elaboracao_e_envio_de_pedidos_de_alteracoes_63"/><text:bookmark-start text:name="elaboracao_e_envio_de_pedidos_de_alteracoes"/>8.4.5.3 ELABORAÇÃO E ENVIO DE PEDIDOS DE ALTERAÇÕES<text:bookmark-end text:name="__RefHeading___elaboracao_e_envio_de_pedidos_de_alteracoes_63"/><text:bookmark-end text:name="elaboracao_e_envio_de_pedidos_de_alteracoes"/></text:h>
      <text:h text:style-name="Heading_20_5" text:outline-level="5"><text:bookmark-start text:name="__RefHeading___caso_geral_de_elaboracao_e_envio_de_pedidos_de_alteracoes_64"/><text:bookmark-start text:name="caso_geral_de_elaboracao_e_envio_de_pedidos_de_alteracoes"/>8.4.5.3.1 Caso geral de elaboração e envio de pedidos de alterações<text:bookmark-end text:name="__RefHeading___caso_geral_de_elaboracao_e_envio_de_pedidos_de_alteracoes_64"/><text:bookmark-end text:name="caso_geral_de_elaboracao_e_envio_de_pedidos_de_alteracoes"/></text:h>
      <text:p text:style-name="Text_20_body"><text:line-break/><text:line-break/><text:line-break/><text:line-break/></text:p>
      <text:p text:style-name="Text_20_body"><draw:frame draw:style-name="mediacenter" draw:name="2020_fluxo_7.3.5.3.1.jpg Legend" text:anchor-type="paragraph" draw:z-index="0" svg:width="30.876875cm" style:rel-width="100%"><draw:text-box><text:p text:style-name="legendcenter"><draw:frame draw:style-name="mediacenter" draw:name="2020_fluxo_7.3.5.3.1.jpg" text:anchor-type="paragraph" draw:z-index="5" svg:width="30.876875cm" style:rel-width="100%" svg:height="5.6091666666667cm" style:rel-height="scale"><draw:image xlink:href="Pictures/0679f73a25dd98d14daff7fc2f3f289f.jpg" xlink:type="simple" xlink:show="embed" xlink:actuate="onLoad"/></draw:frame>2020_fluxo_7.3.5.3.1.jpg</text:p></draw:text-box></draw:frame> <text:line-break/>OS</text:p>
      <text:h text:style-name="Heading_20_5" text:outline-level="5"><text:bookmark-start text:name="__RefHeading___caso_especialelaboracao_e_envio_de_pedidos_de_alteracoes_envolvendo_emendas_individuais_impositivas_rp_6_65"/><text:bookmark-start text:name="caso_especialelaboracao_e_envio_de_pedidos_de_alteracoes_envolvendo_emendas_individuais_impositivas_rp_6"/>8.4.5.3.2 Caso especial: elaboração e envio de pedidos de alterações envolvendo emendas individuais impositivas (RP 6)<text:bookmark-end text:name="__RefHeading___caso_especialelaboracao_e_envio_de_pedidos_de_alteracoes_envolvendo_emendas_individuais_impositivas_rp_6_65"/><text:bookmark-end text:name="caso_especialelaboracao_e_envio_de_pedidos_de_alteracoes_envolvendo_emendas_individuais_impositivas_rp_6"/></text:h>
      <text:p text:style-name="Text_20_body"><text:line-break/><text:line-break/><text:line-break/><text:line-break/></text:p>
      <text:p text:style-name="Text_20_body"><draw:frame draw:style-name="mediacenter" draw:name="2020_fluxo_7.3.5.3.2.jpg Legend" text:anchor-type="paragraph" draw:z-index="0" svg:width="30.612291666667cm" style:rel-width="100%"><draw:text-box><text:p text:style-name="legendcenter"><draw:frame draw:style-name="mediacenter" draw:name="2020_fluxo_7.3.5.3.2.jpg" text:anchor-type="paragraph" draw:z-index="6" svg:width="30.612291666667cm" style:rel-width="100%" svg:height="6.111875cm" style:rel-height="scale"><draw:image xlink:href="Pictures/bbeb2ca4c7d508b6f65ac2e680e4b50d.jpg" xlink:type="simple" xlink:show="embed" xlink:actuate="onLoad"/></draw:frame>2020_fluxo_7.3.5.3.2.jpg</text:p></draw:text-box></draw:frame></text:p>
      <text:h text:style-name="Heading_20_5" text:outline-level="5"><text:bookmark-start text:name="__RefHeading___casos_especiais_de_elaboracao_e_tramitacao_de_pedidos_de_alteracoes_orcamentarias_66"/><text:bookmark-start text:name="casos_especiais_de_elaboracao_e_tramitacao_de_pedidos_de_alteracoes_orcamentarias"/>8.4.5.3.3 Casos especiais de elaboração e tramitação de pedidos de alterações orçamentárias<text:bookmark-end text:name="__RefHeading___casos_especiais_de_elaboracao_e_tramitacao_de_pedidos_de_alteracoes_orcamentarias_66"/><text:bookmark-end text:name="casos_especiais_de_elaboracao_e_tramitacao_de_pedidos_de_alteracoes_orcamentarias"/></text:h>
      <text:p text:style-name="Text_20_body"><text:line-break/><text:line-break/><text:line-break/><text:line-break/><text:line-break/><text:line-break/></text:p>
      <text:h text:style-name="Heading_20_3" text:outline-level="3"><text:bookmark-start text:name="__RefHeading___canais_de_suporte_67"/><text:bookmark-start text:name="canais_de_suporte"/>8.4.6 CANAIS DE SUPORTE<text:bookmark-end text:name="__RefHeading___canais_de_suporte_67"/><text:bookmark-end text:name="canais_de_suporte"/></text:h>
      <text:p text:style-name="Text_20_body"><text:a xlink:type="simple" xlink:href="mailto:alteracoes@planejamento.gov.br" text:style-name="Internet_20_link" text:visited-style-name="Visited_20_Internet_20_Link">alteracoes@planejamento.gov.br</text:a></text:p>
      <text:p text:style-name="Text_20_body"><text:a xlink:type="simple" xlink:href="https://www1.siop.planejamento.gov.br/siopdoc/doku.php/alteracoes_orcamentarias:pagina_inicial" text:style-name="Internet_20_link" text:visited-style-name="Visited_20_Internet_20_Link">Informações adicionais podem ser encontradas na Página de Alterações Orçamentárias do Manual do SIOP</text:a>.</text:p>
      <text:h text:style-name="Heading_20_2" text:outline-level="2"><text:bookmark-start text:name="__RefHeading___NoTitle_68"/><text:bookmark-start text:name="section2"/><text:bookmark-end text:name="__RefHeading___NoTitle_68"/><text:bookmark-end text:name="section2"/></text:h>
      <text:h text:style-name="Heading_20_2" text:outline-level="2"><text:bookmark-start text:name="__RefHeading___acompanhamento_fisico-financeiro_das_acoes_orcamentarias_69"/><text:bookmark-start text:name="acompanhamento_fisico-financeiro_das_acoes_orcamentarias"/>8.5 ACOMPANHAMENTO FÍSICO-FINANCEIRO DAS AÇÕES ORÇAMENTÁRIAS<text:bookmark-end text:name="__RefHeading___acompanhamento_fisico-financeiro_das_acoes_orcamentarias_69"/><text:bookmark-end text:name="acompanhamento_fisico-financeiro_das_acoes_orcamentarias"/></text:h>
      <text:p text:style-name="Text_20_body">“”</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mto2020:cap8</dc:title>
  </office:meta>
</office:document-meta>
</file>