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5715e82f2bc0b9f5fa196e1dfa40df.jpg"/>
  <manifest:file-entry manifest:media-type="image/jpeg" manifest:full-path="Pictures/0d42d6d786f710bd4b1211c337d290d2.jpg"/>
  <manifest:file-entry manifest:media-type="image/jpeg" manifest:full-path="Pictures/9df7529adb7c5dc6645688a76a3b5937.jpg"/>
  <manifest:file-entry manifest:media-type="image/jpeg" manifest:full-path="Pictures/387e821d9a7ef8b7c65a8d3454d870c2.jpg"/>
  <manifest:file-entry manifest:media-type="image/jpeg" manifest:full-path="Pictures/950fb2f1f03a56b5506a891316e69ae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1:cap3"/><text:bookmark-start text:name="__RefHeading___classificacao_da_receita_1"/><text:bookmark-start text:name="classificacao_da_receita"/>3 CLASSIFICAÇÃO DA RECEITA<text:bookmark-end text:name="__RefHeading___classificacao_da_receita_1"/><text:bookmark-end text:name="classificacao_da_receita"/></text:h>
      <text:h text:style-name="Heading_20_2" text:outline-level="2"><text:bookmark-start text:name="__RefHeading___introducao_2"/><text:bookmark-start text:name="introducao"/>3.1.INTRODUÇÃO<text:bookmark-end text:name="__RefHeading___introducao_2"/><text:bookmark-end text:name="introducao"/></text:h>
      <text:p text:style-name="Text_20_body">O orçamento é instrumento de planejamento de qualquer entidade, seja pública ou privada, e representa o fluxo previsto dos ingressos e das aplicações de recursos em determinado período.</text:p>
      <text:p text:style-name="Text_20_body">A matéria pertinente à receita é disciplinada, em linhas gerais, pelos arts. 2º, 3º, 6º, 9º, 11, 35, 56 e 57 da Lei nº 4.320, de 1964.</text:p>
      <text:p text:style-name="Text_20_body">Em sentido amplo, receitas públicas são ingressos de recursos financeiros nos cofres do Estado, que se desdobram em receitas orçamentárias, quando representam disponibilidades de recursos financeiros para o erário, e ingressos extraorçamentários, quando representam apenas entradas compensatórias.<text:line-break/>
<text:line-break/>
Em sentido estrito, são públicas apenas as receitas orçamentárias.</text:p>
      <text:p text:style-name="Text_20_body"><draw:frame draw:style-name="mediacenter" draw:name="3.1.jpg Legend" text:anchor-type="paragraph" draw:z-index="0" svg:width="14.261041666667cm"><draw:text-box><text:p text:style-name="legendcenter"><draw:frame draw:style-name="mediacenter" draw:name="3.1.jpg" text:anchor-type="paragraph" draw:z-index="0" svg:width="14.261041666667cm" svg:height="3.3866666666667cm"><draw:image xlink:href="Pictures/e05715e82f2bc0b9f5fa196e1dfa40df.jpg" xlink:type="simple" xlink:show="embed" xlink:actuate="onLoad"/></draw:frame>3.1.jpg</text:p></draw:text-box></draw:frame></text:p>
      <text:h text:style-name="Heading_20_3" text:outline-level="3"><text:bookmark-start text:name="__RefHeading___ingressos_extraorcamentarios_3"/><text:bookmark-start text:name="ingressos_extraorcamentarios"/>3.1.1 INGRESSOS EXTRAORÇAMENTÁRIOS<text:bookmark-end text:name="__RefHeading___ingressos_extraorcamentarios_3"/><text:bookmark-end text:name="ingressos_extraorcamentarios"/></text:h>
      <text:p text:style-name="Text_20_body">Recursos financeiros que apresentam caráter temporário e não integram a LOA. O Estado é mero depositário desses recursos, que constituem passivos exigíveis e cujas restituições não se sujeitam à autorização legislativa. Exemplos: Depósitos em Caução, Fianças, Operações de Crédito por ARO, emissão de moeda e outras entradas compensatórias no ativo e passivo financeiros.</text:p>
      <text:p text:style-name="Text_20_body">Operações de crédito, via de regra, classificam-se como receita orçamentária. Operações de Crédito por Antecipação de Receita Orçamentária (ARO) são uma exceção à regra dessas operações. Classificam-se como receita extraorçamentária, conforme o art. 3º da Lei nº 4.320, de 1964, por não representarem novas receitas ao orçamento. A matéria pertinente à ARO é disciplinada, em linhas gerais, pelo art. 38 da Lei nº 101, de 2000 - LRF, pelo parágrafo único do art. 3º da Lei nº 4.320, de 1964, e pelos arts. 165, §8º, e 167, X, da CF.</text:p>
      <text:h text:style-name="Heading_20_3" text:outline-level="3"><text:bookmark-start text:name="__RefHeading___receitas_orcamentarias_4"/><text:bookmark-start text:name="receitas_orcamentarias"/>3.1.2 RECEITAS ORÇAMENTÁRIAS<text:bookmark-end text:name="__RefHeading___receitas_orcamentarias_4"/><text:bookmark-end text:name="receitas_orcamentarias"/></text:h>
      <text:p text:style-name="Text_20_body">Disponibilidades de recursos financeiros que ingressam durante o exercício e constituem elemento novo para o patrimônio público. Instrumento por meio do qual se viabiliza a execução das políticas públicas, a receita orçamentária é fonte de recursos utilizada pelo Estado em <text:span text:style-name="Emphasis">programas </text:span>e <text:span text:style-name="Emphasis">ações </text:span>cuja finalidade precípua é atender às necessidades públicas e demandas da sociedade.</text:p>
      <text:p text:style-name="Text_20_body">Essas receitas pertencem ao Estado, integram o patrimônio do Poder Público, aumentam-lhe o saldo financeiro e, via de regra, por força princípio da <text:span text:style-name="Emphasis">universalidade</text:span>, estão previstas na LOA.</text:p>
      <text:p text:style-name="Text_20_body">Nesse contexto, embora haja obrigatoriedade de a LOA registrar a previsão de arrecadação das receitas, a mera ausência formal desse registro não lhes retira o caráter orçamentário, haja vista o art. 57 da Lei nº 4.320, de 1964,classificar como receita orçamentária toda receita arrecadada que represente ingresso financeiro orçamentário, inclusive a proveniente de operações de crédito, com exceção das operações de crédito por ARO, conforme citado no item 3.1.1.</text:p>
      <text:h text:style-name="Heading_20_2" text:outline-level="2"><text:bookmark-start text:name="__RefHeading___classificacoes_da_receita_orcamentaria_5"/><text:bookmark-start text:name="classificacoes_da_receita_orcamentaria"/>3.2 CLASSIFICAÇÕES DA RECEITA ORÇAMENTÁRIA<text:bookmark-end text:name="__RefHeading___classificacoes_da_receita_orcamentaria_5"/><text:bookmark-end text:name="classificacoes_da_receita_orcamentaria"/></text:h>
      <text:p text:style-name="Text_20_body">A classificação da receita orçamentária, a exemplo do que ocorre na despesa, é de utilização obrigatória por todos os entes da Federação, sendo facultado o seu desdobramento para atendimento das respectivas necessidades. Sobre o assunto, as receitas orçamentárias são classificadas segundo os seguintes critérios:</text:p>
      <text:p text:style-name="Text_20_body">1. natureza de receita;<text:line-break/>
2. indicador de resultado primário;<text:line-break/>
3. fonte/destinação de recursos; e<text:line-break/>
4. esfera orçamentária.</text:p>
      <text:p text:style-name="Horizontal_20_Line"/>
      <text:p text:style-name="Text_20_body"><text:span text:style-name="Strong_20_Emphasis">OBSERVAÇÃO:</text:span></text:p>
      <text:p text:style-name="Text_20_body"><text:span text:style-name="Strong_20_Emphasis">Receitas Originárias e Receitas Derivadas</text:span></text:p>
      <text:p text:style-name="Text_20_body">A doutrina classifica as receitas públicas, quanto à procedência, em originárias e derivadas. Essa classificação possui uso acadêmico e não é normatizada; portanto, não é utilizada como classificador oficial da receita pelo poder público.</text:p>
      <text:p text:style-name="Text_20_body">Receitas públicas originárias, segundo a doutrina, são as arrecadadas por meio da exploração de atividades econômicas pela Administração Pública. Resultam, principalmente, de rendas do patrimônio mobiliário e imobiliário do Estado (receita de aluguel), de preços públicos, de prestação de serviços comerciais e de venda de produtos industriais ou agropecuários.</text:p>
      <text:p text:style-name="Text_20_body">Receitas públicas derivadas, segundo a doutrina, são as obtidas pelo poder público por meio da soberania estatal. Decorrem de norma constitucional ou legal<text:span text:style-name="sup"> </text:span>  e, por isso, são auferidas de forma impositiva, como, por exemplo, as receitas tributárias e as de contribuições especiais.</text:p>
      <text:p text:style-name="Text_20_body">OBS.: Preço público e tarifa são sinônimos.</text:p>
      <text:p text:style-name="Horizontal_20_Line"/>
      <text:h text:style-name="Heading_20_3" text:outline-level="3"><text:bookmark-start text:name="__RefHeading___classificacao_por_natureza_de_receita_6"/><text:bookmark-start text:name="classificacao_por_natureza_de_receita"/>3.2.1. CLASSIFICAÇÃO POR NATUREZA DE RECEITA<text:bookmark-end text:name="__RefHeading___classificacao_por_natureza_de_receita_6"/><text:bookmark-end text:name="classificacao_por_natureza_de_receita"/></text:h>
      <text:p text:style-name="Text_20_body"><text:line-break/>
A classificação orçamentária por natureza de receita é estabelecida pelo § 4º do art. 11 da Lei nº 4.320, de 1964. No âmbito da União, sua codificação é normatizada por meio de Portaria da SOF, órgão do Ministério da Economia. A normatização da codificação válida para Estados e Municípios é feita por meio de Portaria Ministerial (SOF e STN).<text:line-break/>
<text:line-break/>
Importante destacar que a <text:span text:style-name="Emphasis">classificação da receita por natureza</text:span> [tabela no item 10.1.1] é utilizada por todos os entes da Federação e visa identificar a origem do recurso segundo o fato gerador: acontecimento real que ocasionou o ingresso da receita nos cofres públicos.<text:line-break/>
<text:line-break/>
A codificação das Naturezas de Receita em vigor para a União aplica lógica integralmente voltada para a gestão das receitas orçamentárias. Os códigos são estruturados de forma a proporcionar extração de informações imediatas, a fim de prover celeridade, simplicidade e transparência, sem a necessidade de qualquer procedimento paralelo para concatenar dados. Essa é a premissa que pauta a estrutura de codificação da classificação orçamentária.<text:line-break/>
<text:line-break/>
A estrutura da codificação cria possibilidade de associar, de forma imediata, a receita principal com aquelas dela originadas: <text:span text:style-name="Emphasis">Multas </text:span>e <text:span text:style-name="Emphasis">Juros</text:span>, <text:span text:style-name="Emphasis">Dívida Ativa</text:span>, <text:span text:style-name="Emphasis">Multas </text:span>e <text:span text:style-name="Emphasis">Juros da Dívida Ativa</text:span>. A associação é efetuada por meio de um código numérico de 8 dígitos, cujas posições ordinais têm o seguinte significado:<text:line-break/>
<text:line-break/>
<draw:frame draw:style-name="mediacenter" draw:name="3.2_.jpg Legend" text:anchor-type="paragraph" draw:z-index="0" svg:width="15.107708333333cm"><draw:text-box><text:p text:style-name="legendcenter"><draw:frame draw:style-name="mediacenter" draw:name="3.2_.jpg" text:anchor-type="paragraph" draw:z-index="1" svg:width="15.107708333333cm" svg:height="2.1166666666667cm"><draw:image xlink:href="Pictures/0d42d6d786f710bd4b1211c337d290d2.jpg" xlink:type="simple" xlink:show="embed" xlink:actuate="onLoad"/></draw:frame>3.2_.jpg</text:p></draw:text-box></draw:frame></text:p>
      <text:p text:style-name="Text_20_body">Quando, por exemplo, o imposto de renda pessoa física é recolhido, aloca-se a receita pública correspondente na natureza de receita código “1.1.1.3.01.1.1“, segundo o esquema a seguir:</text:p>
      <text:p text:style-name="Text_20_body"><draw:frame draw:style-name="mediacenter" draw:name="3.3.jpg Legend" text:anchor-type="paragraph" draw:z-index="0" svg:width="13.626041666667cm"><draw:text-box><text:p text:style-name="legendcenter"><draw:frame draw:style-name="mediacenter" draw:name="3.3.jpg" text:anchor-type="paragraph" draw:z-index="2" svg:width="13.626041666667cm" svg:height="7.7258333333333cm"><draw:image xlink:href="Pictures/9df7529adb7c5dc6645688a76a3b5937.jpg" xlink:type="simple" xlink:show="embed" xlink:actuate="onLoad"/></draw:frame>3.3.jpg</text:p></draw:text-box></draw:frame></text:p>
      <text:p text:style-name="Text_20_body">Como se depreende do nível de detalhamento apresentado, a classificação por natureza é a de nível mais analítico da receita; por isso, auxilia na elaboração de análises econômico-financeiras sobre a atuação estatal.</text:p>
      <text:h text:style-name="Heading_20_4" text:outline-level="4"><text:bookmark-start text:name="__RefHeading___categoria_economica_7"/><text:bookmark-start text:name="categoria_economica"/>3.2.1.1. Categoria econômica<text:bookmark-end text:name="__RefHeading___categoria_economica_7"/><text:bookmark-end text:name="categoria_economica"/></text:h>
      <text:p text:style-name="Text_20_body">Quanto à <text:span text:style-name="Emphasis">categoria econômica</text:span> [tabelas nos itens 10.1.1 e 10.1.2], os §§ 1º e 2º do art. 11 da Lei nº 4.320, de 1964, classificam as receitas orçamentárias em Receitas Correntes (código 1) e Receitas de Capital (código 2):</text:p>
      <text:p text:style-name="Text_20_body"><text:span text:style-name="Strong_20_Emphasis">1 - Receitas Correntes</text:span>: são arrecadadas dentro do exercício, aumentam as disponibilidades financeiras do Estado, em geral com efeito positivo sobre o Patrimônio Líquido, e constituem instrumento para financiar os objetivos definidos nos programas e ações correspondentes às políticas públicas.<text:line-break/>
De acordo com o § 1º do art. 11 da Lei nº 4.320, de 1964, classificam-se como correntes as receitas provenientes de tributos; de contribuições; da exploração do patrimônio estatal (Patrimonial); da exploração de atividades econômicas (Agropecuária, Industrial e de Serviços); de recursos financeiros recebidos de outras pessoas de direito público ou privado, quando destinadas a atender despesas classificáveis em Despesas Correntes (Transferências Correntes); e demais receitas que não se enquadram nos itens anteriores (Outras Receitas Correntes).<text:line-break/>
<text:line-break/>
<text:span text:style-name="Strong_20_Emphasis">2 - Receitas de Capital</text:span>: aumentam as disponibilidades financeiras do Estado. Porém, de forma diversa das Receitas Correntes, as Receitas de Capital não provocam efeito sobre o Patrimônio Líquido.<text:line-break/>
De acordo com o § 2º do art. 11 da Lei nº 4.320, de 1964, com redação dada pelo<text:a xlink:type="simple" xlink:href="https://www2.siop.planejamento.gov.br/proxy/4542f7c8/http/www.planalto.gov.br/ccivil_03/decreto-lei/Del1939.htm" text:style-name="Internet_20_link" text:visited-style-name="Visited_20_Internet_20_Link">Decreto-Lei nº 1.939</text:a> , de 20 de maio de 1982, Receitas de Capital são as provenientes de: realização de recursos financeiros oriundos da constituição de dívidas; conversão, em espécie, de bens e direitos; recebimento de recursos de outras pessoas de direito público ou privado, quando destinados a atender Despesas de Capital; e, superávit do Orçamento Corrente.</text:p>
      <text:p text:style-name="Horizontal_20_Line"/>
      <text:p text:style-name="Text_20_body"><text:span text:style-name="Strong_20_Emphasis">OBSERVAÇÃO: </text:span> <text:line-break/>
<text:line-break/>
<text:span text:style-name="Strong_20_Emphasis">Receitas de Operações Intraorçamentárias</text:span> <text:line-break/>
<text:line-break/>
Operações intraorçamentárias são aquelas realizadas entre órgãos e demais entidades da Administração Pública integrantes dos Orçamentos Fiscal e da Seguridade Social do mesmo ente federativo. Não representam novas entradas de recursos nos cofres públicos do ente, mas apenas remanejamento de receitas entre seus órgãos. As receitas intraorçamentárias são contrapartida de despesas classificadas na <text:span text:style-name="Emphasis">modalidade de aplicação</text:span> 91 - Aplicação Direta Decorrente de Operação entre Órgãos, Fundos e Entidades Integrantes do Orçamento Fiscal e do Orçamento da Seguridade Social, que, devidamente identificadas, evitam a dupla contagem na consolidação das contas governamentais.<text:line-break/>
<text:line-break/>
Assim, a Portaria Interministerial STN/SOF nº 338, de 26 de abril de 2006, que alterou a Portaria Interministerial STN/SOF nº 163, de 2001, incluiu as Receitas Correntes Intraorçamentárias e Receitas de Capital Intraorçamentárias representadas, respectivamente, pelos códigos 7 e 8 em suas <text:span text:style-name="Emphasis">categorias econômicas</text:span>. Essas classificações não constituem novas categorias econômicas de receita, mas apenas especificações das <text:span text:style-name="Emphasis">categorias econômicas</text:span> Receitas Correntes e Receitas de Capital.</text:p>
      <text:p text:style-name="Horizontal_20_Line"/>
      <text:p text:style-name="Text_20_body">Dessa forma, os códigos a serem utilizados seriam:</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number-rows-spanned="3">
            <text:p text:style-name="tablealignleft"><text:line-break/>   </text:p>
          </table:table-cell>
          <table:table-cell office:value-type="string" table:style-name="tablecell" table:number-rows-spanned="3">
            <text:p text:style-name="tablealignleft"><text:line-break/>   </text:p>
          </table:table-cell>
        </table:table-row>
        <table:table-row/>
        <table:table-row/>
        <table:table-row>
          <table:table-cell office:value-type="string" table:style-name="tablecell" table:number-rows-spanned="3">
            <text:p text:style-name="tablealignleft"><text:line-break/>   </text:p>
          </table:table-cell>
          <table:table-cell office:value-type="string" table:style-name="tablecell" table:number-rows-spanned="3">
            <text:p text:style-name="tablealignleft"><text:line-break/>   </text:p>
          </table:table-cell>
        </table:table-row>
        <table:table-row/>
        <table:table-row/>
      </table:table>
      <text:h text:style-name="Heading_20_4" text:outline-level="4"><text:bookmark-start text:name="__RefHeading___origem_8"/><text:bookmark-start text:name="origem"/>3.2.1.2. Origem<text:bookmark-end text:name="__RefHeading___origem_8"/><text:bookmark-end text:name="origem"/></text:h>
      <text:p text:style-name="Text_20_body">A <text:span text:style-name="Emphasis">origem </text:span>é o detalhamento das <text:span text:style-name="Emphasis">categorias econômicas</text:span> Receitas Correntes e Receitas de Capital, com vistas a identificar a procedência das receitas no momento em que ingressam nos cofres públicos.<text:line-break/>
<text:line-break/>
A atual codificação amplia o escopo de abrangência do conceito de <text:span text:style-name="Emphasis">origem </text:span>e passa a explorá-lo na sequência lógico-temporal na qual ocorrem naturalmente atos e fatos orçamentários codependentes. Nesse contexto, considera que a arrecadação das receitas ocorre de forma concatenada e sequencial no tempo, sendo que, por regra, existem arrecadações inter-relacionadas que dependem da existência de um fato gerador inicial a partir do qual, por decurso de prazo sem pagamento, originam-se outros, na ordem lógica dos acontecimentos jurídicos:<text:line-break/>
<text:line-break/>
a) primeiro, o fato gerador da <text:span text:style-name="Emphasis">Receita Orçamentária Propriamente Dita</text:span>, que ocorre quando da subsunção do fato, no mundo real, à norma jurídica;<text:line-break/>
b) segundo, a obrigação de recolher multas e juros incidentes sobre a <text:span text:style-name="Emphasis">Receita Orçamentária Propriamente Dita</text:span>, cujo fato gerador é o decurso do prazo estipulado por lei para pagamento, sem que isso tenha ocorrido. (Esse fato gerador depende, nos primórdios – na <text:span text:style-name="Emphasis">origem </text:span>–, da existência da <text:span text:style-name="Emphasis">Receita Orçamentária Propriamente Dita</text:span>);<text:line-break/>
c) terceiro, a obrigação de pagar a dívida ativa referente à <text:span text:style-name="Emphasis">Receita Orçamentária Propriamente Dita</text:span> e às multas e aos juros dessa receita, cujo fato gerador é a inscrição em dívida ativa, que decorre do transcurso de novo prazo e da permanência do não pagamento da receita e das multas e juros que lhe são afetos. (Novamente, ao remetermos para o início do processo – a <text:span text:style-name="Emphasis">origem </text:span>– há dependência da existência do fato gerador primeiro, inicial: a existência da <text:span text:style-name="Emphasis">Receita Orçamentária Propriamente Dita</text:span>); e<text:line-break/>
d) quarto, a obrigação de recolher multas e juros incidentes sobre a dívida ativa da Receita Orçamentária Propriamente Dita, cujo fato gerador é o decurso do prazo estipulado por lei para pagamento da dívida ativa, sem que o pagamento tenha ocorrido. (Ao buscar-se o marco inicial dessa obrigação, conclui-se, novamente, que, na origem, há dependência da existência da <text:span text:style-name="Emphasis">Receita Orçamentária Propriamente Dita</text:span>).<text:line-break/>
<text:line-break/>
Nesse diapasão, ressalte-se que o ponto de partida – a <text:span text:style-name="Emphasis">origem </text:span>– de todo o processo relatado no parágrafo anterior foi a existência da Receita Orçamentária Propriamente Dita, e as demais arrecadações que se originaram a partir do não pagamento dessa receita foram, na sequência temporal dos acontecimentos: multas e juros da receita, dívida ativa da receita e multas e juros da dívida ativa da receita. O raciocínio estruturado acima explora o fato de que se a existência de <text:span text:style-name="Emphasis">multas</text:span>, <text:span text:style-name="Emphasis">juros</text:span>, <text:span text:style-name="Emphasis">dívida ativa</text:span> e <text:span text:style-name="Emphasis">multas</text:span> e <text:span text:style-name="Emphasis">juros da dívida ativa</text:span> decorrem do não pagamento da <text:span text:style-name="Emphasis">Receita Orçamentária Propriamente Dita</text:span> dentro dos prazos estabelecidos em lei, então dependem da existência dessa receita e nela tiveram <text:span text:style-name="Emphasis">origem</text:span>.</text:p>
      <text:p text:style-name="Text_20_body">Os códigos da <text:span text:style-name="Emphasis">origem </text:span>para as Receitas Correntes e de Capital sã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number-rows-spanned="8">
            <text:p text:style-name="tablealignleft"><text:line-break/>   </text:p>
          </table:table-cell>
          <table:table-cell office:value-type="string" table:style-name="tablecell" table:number-rows-spanned="8">
            <text:p text:style-name="tablealignleft"><text:line-break/><text:line-break/><text:line-break/><text:line-break/><text:line-break/><text:line-break/><text:line-break/>   </text:p>
          </table:table-cell>
        </table:table-row>
        <table:table-row/>
        <table:table-row/>
        <table:table-row/>
        <table:table-row/>
        <table:table-row/>
        <table:table-row/>
        <table:table-row/>
        <table:table-row>
          <table:table-cell office:value-type="string" table:style-name="tablecell" table:number-rows-spanned="4">
            <text:p text:style-name="tablealignleft"><text:line-break/>   </text:p>
          </table:table-cell>
          <table:table-cell office:value-type="string" table:style-name="tablecell" table:number-rows-spanned="4">
            <text:p text:style-name="tablealignleft"><text:line-break/><text:line-break/><text:line-break/><text:line-break/>   </text:p>
          </table:table-cell>
        </table:table-row>
        <table:table-row/>
        <table:table-row/>
        <table:table-row/>
      </table:table>
      <text:p text:style-name="Text_20_body"><text:line-break/>
<text:span text:style-name="Strong_20_Emphasis">Origens que compõem as Receitas Correntes: </text:span> <text:line-break/>
<text:line-break/>
<text:span text:style-name="Strong_20_Emphasis">Impostos, Taxas e Contribuições de Melhoria</text:span>: são decorrentes da arrecadação dos tributos previstos no art. 145 da Constituição Federal.<text:line-break/>
<text:line-break/>
<text:span text:style-name="Strong_20_Emphasis">Contribuições</text:span>: são oriundas das contribuições sociais, de intervenção no domínio econômico e de interesse das categorias profissionais ou econômicas, conforme preceitua o art. 149 da CF.<text:line-break/>
<text:line-break/>
<text:span text:style-name="Strong_20_Emphasis">Receita Patrimonial</text:span>: são provenientes da fruição de patrimônio pertencente ao ente público, tais como as decorrentes de aluguéis, dividendos, compensações financeiras/royalties, concessões, entre outras.<text:line-break/>
<text:line-break/>
<text:span text:style-name="Strong_20_Emphasis">Receita Agropecuária</text:span>: receitas de atividades de exploração ordenada dos recursos naturais vegetais em ambiente natural e protegido. Compreende as atividades de cultivo agrícola, de cultivo de espécies florestais para produção de madeira, celulose e para proteção ambiental, de extração de madeira em florestas nativas, de coleta de produtos vegetais, além do cultivo de produtos agrícolas.<text:line-break/>
<text:line-break/>
<text:span text:style-name="Strong_20_Emphasis">Receita Industrial</text:span>: são provenientes de atividades industriais exercidas pelo ente público, tais como a extração e o beneficiamento de matérias-primas, a produção e a comercialização de bens relacionados às indústrias mecânica, química e de transformação em geral.<text:line-break/>
<text:line-break/>
<text:span text:style-name="Strong_20_Emphasis">Receita de Serviços</text:span>: decorrem da prestação de serviços por parte do ente público, tais como comércio, transporte, comunicação, serviços hospitalares, armazenagem, serviços recreativos, culturais, etc. Tais serviços são remunerados mediante preço público, também chamado de tarifa.<text:line-break/>
<text:line-break/>
<text:span text:style-name="Strong_20_Emphasis">Transferências Correntes</text:span>: são provenientes do recebimento de recursos financeiros de outras pessoas de direito público ou privado destinados a atender despesas de manutenção ou funcionamento que não impliquem contraprestação direta em bens e serviços a quem efetuou essa transferência. Por outro lado, a utilização dos recursos recebidos vincula-se à determinação constitucional ou legal, ou ao objeto pactuado. Tais transferências ocorrem entre entidades públicas de diferentes esferas ou entre entidades públicas e instituições privadas.<text:line-break/>
<text:line-break/>
<text:span text:style-name="Strong_20_Emphasis">Outras Receitas Correntes</text:span>: constituem-se pelas receitas cujas características não permitam o enquadramento nas demais classificações da receita corrente, tais como indenizações, restituições, ressarcimentos, multas previstas em legislações específicas, entre outras.</text:p>
      <text:p text:style-name="Text_20_body"><text:span text:style-name="Strong_20_Emphasis">Origens que compõem as Receitas de Capital:</text:span> <text:line-break/>
<text:line-break/>
<text:span text:style-name="Strong_20_Emphasis">Operações de Crédito</text:span>: recursos financeiros oriundos da colocação de títulos públicos ou da contratação de empréstimos junto a entidades públicas ou privadas, internas ou externas.<text:line-break/>
<text:line-break/>
<text:span text:style-name="Strong_20_Emphasis">Alienação de Bens</text:span>: ingressos financeiros provenientes da alienação de bens móveis, imóveis ou intangíveis de propriedade do ente público. O art. 44 da LRF veda a aplicação da receita de capital derivada da alienação de bens e direitos que integram o patrimônio público para o financiamento de despesa corrente, salvo se destinada por lei aos regimes de previdência social, geral e próprio dos servidores públicos.<text:line-break/>
<text:line-break/>
<text:span text:style-name="Strong_20_Emphasis">Amortização de Empréstimos</text:span>: ingressos financeiros provenientes da amortização de financiamentos ou empréstimos que o ente público haja previamente concedido. Embora a amortização do empréstimo seja <text:span text:style-name="Emphasis">origem </text:span>da <text:span text:style-name="Emphasis">categoria econômica </text:span>Receitas de Capital, os juros recebidos associados ao empréstimo são classificados em Receitas Correntes / de Serviços / Serviços e Atividades Financeiras / Retorno de Operações, Juros e Encargos Financeiros, pois os juros representam a remuneração do capital.<text:line-break/>
<text:line-break/>
<text:span text:style-name="Strong_20_Emphasis">Transferências de Capital</text:span>: recursos financeiros recebidos de outras pessoas de direito público ou privado destinados a atender despesas com investimentos ou inversões financeiras, independentemente da contraprestação direta a quem efetuou essa transferência. Por outro lado, a utilização dos recursos recebidos vincula-se ao objeto pactuado. Tais transferências ocorrem entre entidades públicas de diferentes esferas ou entre entidades públicas e instituições privadas.<text:line-break/>
<text:line-break/>
<text:span text:style-name="Strong_20_Emphasis">Outras Receitas de Capital</text:span>: registram-se nesta <text:span text:style-name="Emphasis">origem </text:span>receitas cujas características não permitam o enquadramento nas demais classificações da receita de capital, tais como resultado do Banco Central, remuneração das disponibilidades do Tesouro, entre outras.</text:p>
      <text:h text:style-name="Heading_20_4" text:outline-level="4"><text:bookmark-start text:name="__RefHeading___especie_9"/><text:bookmark-start text:name="especie"/>3.2.1.3. Espécie<text:bookmark-end text:name="__RefHeading___especie_9"/><text:bookmark-end text:name="especie"/></text:h>
      <text:p text:style-name="Text_20_body">A <text:span text:style-name="Emphasis">espécie</text:span>, nível de classificação vinculado à <text:span text:style-name="Emphasis">origem</text:span>, permite qualificar com maior detalhe o fato gerador das receitas. Por exemplo, dentro da <text:span text:style-name="Emphasis">origem </text:span>“Contribuições”, identificam-se as espécies “Contribuições Sociais”, “Contribuições Econômicas” e “Contribuições para Entidades Privadas de Serviço Social e de Formação Profissional”.<text:line-break/>
<text:line-break/>
A tabela-resumo com os códigos relacionados às origens e espécies de receitas encontra-se no item 10.1.3 deste manual.</text:p>
      <text:h text:style-name="Heading_20_4" text:outline-level="4"><text:bookmark-start text:name="__RefHeading___desdobramentos_para_identificacao_de_peculiaridades_da_receita_10"/><text:bookmark-start text:name="desdobramentos_para_identificacao_de_peculiaridades_da_receita"/>3.2.1.4. Desdobramentos para identificação de peculiaridades da receita<text:bookmark-end text:name="__RefHeading___desdobramentos_para_identificacao_de_peculiaridades_da_receita_10"/><text:bookmark-end text:name="desdobramentos_para_identificacao_de_peculiaridades_da_receita"/></text:h>
      <text:p text:style-name="Text_20_body">Foram reservados 4 dígitos para desdobramentos com a finalidade de identificar peculiaridades de cada receita, caso seja necessário. Desse modo, esses dígitos podem ou não ser utilizados conforme a necessidade de especificação do recurso.<text:line-break/>
<text:line-break/>
No caso de receitas exclusivas de Estados e Municípios, o quarto dígito utilizará o número “8” (Ex.: 1.9.0.8.xx.x.x – Outras Receitas Correntes exclusivas de Estados e Municípios).<text:line-break/>
<text:line-break/>
O Ementário de Receitas Orçamentárias da União evidencia as <text:span text:style-name="Emphasis">fontes</text:span>, o <text:span text:style-name="Emphasis">resultado primário</text:span>, a <text:span text:style-name="Emphasis">esfera orçamentária</text:span> e respectivas naturezas de receita e pode ser obtido em:<text:line-break/>
<text:a xlink:type="simple" xlink:href="https://www2.siop.planejamento.gov.br/proxy/4542f7c8/http/www.planejamento.gov.br/assuntos/orcamento-1/informacoes-orcamentarias" text:style-name="Internet_20_link" text:visited-style-name="Visited_20_Internet_20_Link">http://www.planejamento.gov.br/assuntos/orcamento-1/informacoes-orcamentarias</text:a>.</text:p>
      <text:h text:style-name="Heading_20_4" text:outline-level="4"><text:bookmark-start text:name="__RefHeading___tipo_11"/><text:bookmark-start text:name="tipo"/>3.2.1.5. TIPO<text:bookmark-end text:name="__RefHeading___tipo_11"/><text:bookmark-end text:name="tipo"/></text:h>
      <text:p text:style-name="Text_20_body">O tipo, correspondente ao último dígito na natureza de receita, tem a finalidade de identificar o tipo de arrecadação a que se refere aquela natureza, sendo:<text:line-break/>
<text:line-break/>
- “0”, quando se tratar de natureza de receita não valorizável ou agregadora;<text:line-break/>
- “1”, quando se tratar da arrecadação <text:span text:style-name="Emphasis">Principal </text:span>da receita;<text:line-break/>
- “2”, quando se tratar de <text:span text:style-name="Emphasis">Multas e Juros de Mora</text:span> da respectiva receita;<text:line-break/>
- “3”, quando se tratar de <text:span text:style-name="Emphasis">Dívida Ativa</text:span> da respectiva receita; e<text:line-break/>
- “4”, quando se tratar de <text:span text:style-name="Emphasis">Multas e Juros de Mora da Dívida Ativa</text:span> da respectiva receita.<text:line-break/>
<text:line-break/>
Assim, todo código de natureza de receita será finalizado com um dos dígitos mencionados, e as arrecadações de cada recurso – sejam elas da receita propriamente dita ou de seus acréscimos legais – ficarão agrupadas sob um mesmo código, sendo diferenciadas apenas no último dígito, conforme detalhamento a seguir:</text:p>
      <text:p text:style-name="Text_20_body"><draw:frame draw:style-name="mediacenter" draw:name="3.6_.jpg Legend" text:anchor-type="paragraph" draw:z-index="0" svg:width="15.107708333333cm"><draw:text-box><text:p text:style-name="legendcenter"><draw:frame draw:style-name="mediacenter" draw:name="3.6_.jpg" text:anchor-type="paragraph" draw:z-index="3" svg:width="15.107708333333cm" svg:height="7.0114583333333cm"><draw:image xlink:href="Pictures/387e821d9a7ef8b7c65a8d3454d870c2.jpg" xlink:type="simple" xlink:show="embed" xlink:actuate="onLoad"/></draw:frame>3.6_.jpg</text:p></draw:text-box></draw:frame><text:line-break/>
<text:line-break/>
Importante destacar que a Portaria SOF nº 45, de 26 de agosto de 2015, que dispôs sobre o desdobramento da classificação por natureza de receita para aplicação no âmbito da União, publicou apenas as naturezas agregadoras, ficando criadas automaticamente, para todos os fins, as naturezas valorizáveis, terminadas em “1”, “2”, “3” e “4”.<text:line-break/>
<text:line-break/>
Além disso, de acordo com o art. 2º, § 4º, inciso V, alínea “f”, da Portaria Interministerial STN/SOF nº 163, de 4 de maio de 2001, os dígitos correspondentes aos tipos “5” a “9” serão utilizados quando se tratar de outros desdobramentos a serem criados, caso a caso, pela Secretaria de Orçamento Federal, mediante Portaria específica.<text:line-break/>
<text:line-break/>
Exemplo disso foi a publicação da Portaria SEAFI nº 3, de 9 de dezembro de 2016, que utilizou os dígitos “7” e “8” para indicar os desdobramentos de códigos de natureza de receita valorizáveis referentes às multas da dívida ativa e aos juros de mora da dívida ativa de impostos e contribuições administrados pela Secretaria da Receita Federal do Brasil, a fim de tornar possível o registro em separado dessas receitas, uma vez que as referidas multas destinam-se à subconta especial do FUNDAF gerida pela PGFN, enquanto os citados juros de mora destinam-se à conta do FUNDAF gerida pela RFB.</text:p>
      <text:h text:style-name="Heading_20_3" text:outline-level="3"><text:bookmark-start text:name="__RefHeading___classificacao_por_identificador_de_resultado_primario_12"/><text:bookmark-start text:name="classificacao_por_identificador_de_resultado_primario"/>3.2.2. CLASSIFICAÇÃO POR IDENTIFICADOR DE RESULTADO PRIMÁRIO<text:bookmark-end text:name="__RefHeading___classificacao_por_identificador_de_resultado_primario_12"/><text:bookmark-end text:name="classificacao_por_identificador_de_resultado_primario"/></text:h>
      <text:p text:style-name="Text_20_body">Conforme esta classificação, as receitas do Governo Federal podem ser divididas em: a) <text:span text:style-name="Emphasis">primárias</text:span> (P), quando seus valores são incluídos no cálculo do<text:span text:style-name="Emphasis"> resultado primário</text:span>; e b) <text:span text:style-name="Emphasis">financeiras</text:span> (F), quando não são incluídas no citado cálculo.<text:line-break/>
<text:line-break/>
As receitas primárias referem-se, predominantemente, às receitas correntes que advêm dos tributos, das contribuições sociais, das concessões, dos dividendos recebidos pela União, da cota-parte das compensações financeiras, das decorrentes do próprio esforço de arrecadação das UOs, das provenientes de doações e convênios e outras também consideradas primárias.<text:line-break/>
<text:line-break/>
As receitas financeiras são geralmente adquiridas junto ao mercado financeiro, decorrentes da emissão de títulos, da contratação de operações de crédito por organismos oficiais, das aplicações financeiras da União, entre outras. Como regra geral, são aquelas que não alteram o endividamento líquido do Governo (setor público não financeiro), uma vez que criam uma obrigação ou extinguem um direito, ambos de natureza financeira, junto ao setor privado interno e/ou externo. A exceção a essa regra é a receita advinda dos juros de operações financeiras, que, apesar de contribuírem com a redução do endividamento líquido, também caracterizam-se como receita financeira.</text:p>
      <text:h text:style-name="Heading_20_3" text:outline-level="3"><text:bookmark-start text:name="__RefHeading___classificacao_por_fonte_destinacao_de_recursos_13"/><text:bookmark-start text:name="classificacao_por_fonte_destinacao_de_recursos"/>3.2.3. CLASSIFICAÇÃO POR FONTE/DESTINAÇÃO DE RECURSOS<text:bookmark-end text:name="__RefHeading___classificacao_por_fonte_destinacao_de_recursos_13"/><text:bookmark-end text:name="classificacao_por_fonte_destinacao_de_recursos"/></text:h>
      <text:p text:style-name="Text_20_body">O registro da arrecadação dos recursos é efetuado por meio de códigos de natureza de receita, sendo que cada receita possui normas específicas de aplicação. Essas normas, por sua vez, podem especificar tanto “quem” deverá aplicar a receita quanto “qual” atividade estatal (qual política pública, qual despesa) deverá ser financiada por meio dessa receita.<text:line-break/>
<text:line-break/>
Dessa forma, uma mesma atividade estatal pode ser financiada por recursos de diferentes receitas, tornando necessário portanto agrupar e catalogar, sob o mesmo código comum, as diferentes origens de receita que porventura devam ser aplicadas da mesma forma, no financiamento da mesma atividade estatal.<text:line-break/>
<text:line-break/>
Denomina-se “Fonte/Destinação de Recursos” a cada agrupamento de receitas que possui as mesmas normas de aplicação. A Fonte, nesse contexto, é instrumento de Gestão da Receita e da Despesa ao mesmo tempo, pois tem como objetivo assegurar que determinadas receitas sejam direcionadas para financiar atividades (despesas) do governo em conformidade com Leis que regem o tema. [tabela no item 10.1.4.].<text:line-break/>
<text:line-break/>
Dessa forma, a Fonte/Destinação de Recursos contribui para o atendimento do art. 8º, parágrafo único, e do art. 50, inciso I, da LRF:<text:line-break/>
<text:line-break/>
<text:span text:style-name="Emphasis">Art. 8º […]<text:line-break/>
Parágrafo único. Os recursos legalmente vinculados a finalidade específica serão utilizados exclusivamente para atender ao objeto de sua vinculação, ainda que em exercício diverso daquele em que ocorrer o ingresso. […]<text:line-break/>
<text:line-break/>
Art. 50. Além de obedecer às demais normas de contabilidade pública, a escrituração das contas públicas observará as seguintes:<text:line-break/>
I - a disponibilidade de caixa constará de registro próprio, de modo que os recursos vinculados a órgão, fundo ou despesa obrigatória fiquem identificados e escriturados de forma individualizada.</text:span><text:line-break/>
<text:line-break/>
Enquanto a natureza de receita orçamentária busca identificar a origem do recurso segundo seu fato gerador, a fonte/destinação de recursos possui a finalidade precípua de identificar o destino dos recursos arrecadados. Em linhas gerais, pode-se dizer que há destinações vinculadas e não vinculadas:<text:line-break/>
<text:line-break/>
a) destinação vinculada : processo de vinculação entre a origem e a aplicação de recursos, em atendimento às finalidades específicas estabelecidas pela norma. Há, ainda, ingressos de recursos em decorrência de convênios ou de contratos de empréstimos e de financiamentos. Esses recursos também são vinculados, pois foram obtidos com finalidade específica - e à realização dessa finalidade deverão ser direcionados.<text:line-break/>
<text:line-break/>
b) destinação não vinculada (ou livre): é o processo de alocação livre entre a origem e a aplicação de recursos, para atender a quaisquer finalidades, desde que dentro do âmbito das competências de atuação do órgão ou entidade.<text:line-break/>
<text:line-break/>
A vinculação de receitas deve ser pautada em mandamentos legais que regulamentam a aplicação de recursos e os direcionam para despesas, entes, órgãos, entidades ou fundos.<text:line-break/>
<text:line-break/>
A classificação de fonte/destinação consiste em um código de três dígitos. O 1º dígito representa o <text:span text:style-name="Emphasis">grupo de fonte</text:span> [tabela no item 10.1.4.1.], enquanto o 2º e o 3º representam a <text:span text:style-name="Emphasis">especificação da fonte</text:span> [tabela no item 10.1.4.2]. O grupo de fonte existe, na prática, estritamente para atender a finalidade de controle orçamentário dos créditos adicionais abertos com utilização de superávit financeiro. Nessa premissa, apenas quando e na medida da execução financeira dessas dotações ocorre a alteração do grupo de fonte nos saldos financeiros, de maneira a haver a conciliação da execução orçamentária e financeira nesses créditos específicos.</text:p>
      <table:table table:style-name="Table">
        <table:table-column/>
        <table:table-column/>
        <table:table-row>
          <table:table-cell office:value-type="string" table:style-name="tableheader">
            <text:p text:style-name="Table_20_Heading"><text:span text:style-name="sup">º </text:span>   </text:p>
          </table:table-cell>
          <table:table-cell office:value-type="string" table:style-name="tableheader">
            <text:p text:style-name="Table_20_Heading"><text:span text:style-name="sup">º</text:span><text:span text:style-name="sup">º</text:span>   </text:p>
          </table:table-cell>
        </table:table-row>
        <table:table-row>
          <table:table-cell office:value-type="string" table:style-name="tablecell"/>
          <table:table-cell office:value-type="string" table:style-name="tablecell"/>
        </table:table-row>
      </table:table>
      <text:p text:style-name="Text_20_body">O Anexo II da Portaria SOF nº 15.073, de 26 de dezembro de 2019, atualizada pela Portaria SOF nº 6.094, de 21 de maio de 2021, lista os grupos de fontes e as respectivas especificações das fontes de recursos vigentes:</text:p>
      <table:table table:style-name="Table">
        <table:table-column/>
        <table:table-column/>
        <table:table-row>
          <table:table-cell office:value-type="string" table:style-name="tableheader"/>
          <table:table-cell office:value-type="string" table:style-name="tableheader">
            <text:p text:style-name="Table_20_Heading"><text:span text:style-name="sup">º</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Exemplos de fontes/destinação de recursos:</text:p>
      <table:table table:style-name="Table">
        <table:table-column/>
        <table:table-column/>
        <table:table-column/>
        <table:table-row>
          <table:table-cell office:value-type="string" table:style-name="tableheader">
            <text:p text:style-name="Table_20_Heading"><text:span text:style-name="sup">º</text:span>   </text:p>
          </table:table-cell>
          <table:table-cell office:value-type="string" table:style-name="tableheader">
            <text:p text:style-name="Table_20_Heading"><text:span text:style-name="sup">º</text:span><text:span text:style-name="sup">º</text:span>   </text:p>
          </table:table-cell>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desvinculacao_de_receitas_da_uniao_dru_cf88_adct_art._76_14"/><text:bookmark-start text:name="desvinculacao_de_receitas_da_uniao_dru_cf88_adct_art._76"/>3.2.3.1. Desvinculação de Receitas da União – DRU (CF88/ADCT, art. 76)<text:bookmark-end text:name="__RefHeading___desvinculacao_de_receitas_da_uniao_dru_cf88_adct_art._76_14"/><text:bookmark-end text:name="desvinculacao_de_receitas_da_uniao_dru_cf88_adct_art._76"/></text:h>
      <text:p text:style-name="Text_20_body">Tendo em vista a elevada quantidade de Leis que estipulam vinculações de receitas, restam poucos recursos livres disponíveis para o governo federal financiar políticas públicas discricionárias. Nesse contexto, estabeleceu-se, por meio da EC nº 93/2016, a desvinculação de determinados recursos - os quais então tornam-se passíveis de serem aplicados livremente e sendo agregados sob o código de Fonte de Recursos “00 – Recursos Primários de Livre Aplicação”.<text:line-break/>
<text:line-break/>
O art. 76 do Ato das Disposições Constitucionais Transitórias – ADCT da Constituição Federal de 1988 – CF/88 estabelece a desvinculação de 30% dos recursos arrecadados a título de taxas, contribuições econômicas e contribuições sociais (exceto as contribuições sociais do empregador e a do trabalhador para os Regimes de Previdência Social Geral e Próprio do Servidor Público, bem como a contribuição social do salário educação). Segue o dispositivo constitucional:</text:p>
      <text:p text:style-name="Text_20_body"><text:span text:style-name="underline">ADCT, Constituição Federal de 1988</text:span><text:line-break/>
<text:span text:style-name="Emphasis">Art. 76. São desvinculados de órgão, fundo ou despesa, até 31 de dezembro de 2023, 30% (trinta por cento) da arrecadação da União relativa às contribuições sociais, sem prejuízo do pagamento das despesas do Regime Geral da Previdência Social, às contribuições de intervenção no domínio econômico e às taxas, já instituídas ou que vierem a ser criadas até a referida data. (Redação dada pela Emenda constitucional nº 93)<text:line-break/>
§ 1º (Revogado)<text:line-break/>
§ 2° Excetua-se da desvinculação de que trata o caput a arrecadação da contribuição social do salário-educação a que se refere o § 5º do art. 212 da Constituição Federal.<text:line-break/>
§ 3º (Revogado)</text:span></text:p>
      <text:h text:style-name="Heading_20_3" text:outline-level="3"><text:bookmark-start text:name="__RefHeading___classificacao_por_esfera_orcamentaria_15"/><text:bookmark-start text:name="classificacao_por_esfera_orcamentaria"/>3.2.4. CLASSIFICAÇÃO POR ESFERA ORÇAMENTÁRIA<text:bookmark-end text:name="__RefHeading___classificacao_por_esfera_orcamentaria_15"/><text:bookmark-end text:name="classificacao_por_esfera_orcamentaria"/></text:h>
      <text:p text:style-name="Text_20_body">A classificação por esfera orçamentária tem por finalidade identificar se a receita pertence ao Orçamento Fiscal, da Seguridade Social ou de Investimento das Empresas Estatais, conforme distingue o § 5º do art. 165 da CF.<text:line-break/>
<text:line-break/>
Além das características comuns à classificação da despesa por esfera orçamentária [vide item 4.2], vale destacar os seguintes pontos:<text:line-break/>
<text:line-break/>
- Receitas do Orçamento Fiscal: Referem-se às receitas arrecadadas pelos Poderes da União, seus órgãos, entidades fundos e fundações, inclusive pelas empresas estatais dependentes [vide art. 2º, inciso III, da LRF], excluídas as receitas vinculadas à Seguridade Social e as receitas das Empresas Estatais não dependentes que compõe o Orçamento de Investimento.<text:line-break/>
- Receitas do Orçamento da Seguridade Social: as destinadas por lei à Seguridade Social; as receitas de todos os órgãos, entidades, fundos e fundações vinculados à Seguridade Social, ou seja, das áreas de Saúde, Previdência Social e Assistência Social; e as receitas cuja classificação orçamentária caracterizem-nas como originárias da prestação de serviços de saúde, independente das entidades a que pertençam. <text:line-break/>
<text:line-break/>
No caso do Orçamento da Seguridade Social, a complementação dos recursos para financiar a totalidade das despesas de seguridade provém de transferências do Orçamento Fiscal.<text:line-break/>
<text:line-break/>
- Receitas do Orçamento de Investimento das Empresas Estatais: referem-se aos recursos das empresas estatais não dependentes [não enquadradas no art. 2º, inciso III, da LRF] em que a União, direta ou indiretamente, detenha a maioria do capital social com direito a voto.</text:p>
      <text:h text:style-name="Heading_20_2" text:outline-level="2"><text:bookmark-start text:name="__RefHeading___etapas_da_receita_orcamentaria_16"/><text:bookmark-start text:name="etapas_da_receita_orcamentaria"/>3.3 ETAPAS DA RECEITA ORÇAMENTÁRIA<text:bookmark-end text:name="__RefHeading___etapas_da_receita_orcamentaria_16"/><text:bookmark-end text:name="etapas_da_receita_orcamentaria"/></text:h>
      <text:p text:style-name="Text_20_body">As etapas da receita seguem a ordem de ocorrência dos fenômenos econômicos, levando-se em consideração o modelo de orçamento existente no País. Dessa forma, a ordem sistemática inicia-se com a etapa de previsão e termina com a de recolhimento.</text:p>
      <text:p text:style-name="Text_20_body"><draw:frame draw:style-name="mediacenter" draw:name="3.10.jpg Legend" text:anchor-type="paragraph" draw:z-index="0" svg:width="13.943541666667cm"><draw:text-box><text:p text:style-name="legendcenter"><draw:frame draw:style-name="mediacenter" draw:name="3.10.jpg" text:anchor-type="paragraph" draw:z-index="4" svg:width="13.943541666667cm" svg:height="2.1166666666667cm"><draw:image xlink:href="Pictures/950fb2f1f03a56b5506a891316e69ae0.jpg" xlink:type="simple" xlink:show="embed" xlink:actuate="onLoad"/></draw:frame>3.10.jpg</text:p></draw:text-box></draw:frame></text:p>
      <text:p text:style-name="Horizontal_20_Line"/>
      <text:p text:style-name="Text_20_body"><text:span text:style-name="Strong_20_Emphasis">OBSERVAÇÃO: Exceção às Etapas da Receita</text:span> <text:line-break/>
<text:line-break/>
Nem todas as etapas citadas ocorrem para todos os tipos de receitas orçamentárias. Pode ocorrer arrecadação de receitas não previstas e também das que não foram lançadas, como é o caso de uma doação em espécie recebida pelos entes públicos.</text:p>
      <text:p text:style-name="Horizontal_20_Line"/>
      <text:h text:style-name="Heading_20_3" text:outline-level="3"><text:bookmark-start text:name="__RefHeading___previsao_17"/><text:bookmark-start text:name="previsao"/>3.3.1. PREVISÃO<text:bookmark-end text:name="__RefHeading___previsao_17"/><text:bookmark-end text:name="previsao"/></text:h>
      <text:p text:style-name="Text_20_body">Efetuar a previsão implica planejar e estimar a arrecadação das receitas que constará na proposta orçamentária. Isso deverá ser realizado em conformidade com as normas técnicas e legais correlatas e, em especial, com as disposições constantes na LRF. Sobre o assunto, vale citar o art. 12 da referida norma:<text:line-break/>
<text:line-break/>
<text:span text:style-name="Emphasis">Art. 12. As previsões de receita observarão as normas técnicas e legais, considerarão os efeitos das alterações na legislação, da variação do índice de preços, do crescimento econômico ou de qualquer outro fator relevante e serão acompanhadas de demonstrativo de sua evolução nos últimos três anos, da projeção para os dois seguintes àquele a que se referirem, e da metodologia de cálculo e premissas utilizadas.</text:span><text:line-break/>
<text:line-break/>
No âmbito federal, a metodologia de projeção de receitas busca assimilar o comportamento da arrecadação de determinada receita em exercícios anteriores, a fim de projetá-la para o período seguinte, com o auxílio de modelos estatísticos e matemáticos. O modelo dependerá do comportamento da série histórica de arrecadação e de informações fornecidas pelos órgãos orçamentários ou unidades arrecadadoras envolvidos no processo.<text:line-break/>
<text:line-break/>
A previsão de receitas é a etapa que antecede a fixação do montante de despesas que irá constar nas leis de orçamento, além de ser base para se estimar as necessidades de financiamento do governo.</text:p>
      <text:h text:style-name="Heading_20_3" text:outline-level="3"><text:bookmark-start text:name="__RefHeading___lancamento_18"/><text:bookmark-start text:name="lancamento"/>3.3.2. LANÇAMENTO<text:bookmark-end text:name="__RefHeading___lancamento_18"/><text:bookmark-end text:name="lancamento"/></text:h>
      <text:p text:style-name="Text_20_body">O art. 53 da Lei nº 4.320, de 1964, define o lançamento como ato da repartição competente, que verifica a procedência do crédito fiscal e a pessoa que lhe é devedora e inscreve o débito desta. Por sua vez, conforme o art. 142 do<text:a xlink:type="simple" xlink:href="http://www.planalto.gov.br/ccivil_03/leis/l5172.htm" text:style-name="Internet_20_link" text:visited-style-name="Visited_20_Internet_20_Link"> CTN</text:a>, lançamento é o procedimento administrativo que verifica a ocorrência do fato gerador da obrigação correspondente, determina a matéria tributável, calcula o montante do tributo devido, identifica o sujeito passivo e, sendo o caso, propõe a aplicação da penalidade cabível.<text:line-break/>
<text:line-break/>
Observa-se que, segundo o disposto nos arts. 142 a 150 do CTN, a etapa de lançamento situa-se no contexto de constituição do crédito tributário, ou seja, aplica-se a impostos, taxas e contribuições de melhoria.</text:p>
      <text:h text:style-name="Heading_20_3" text:outline-level="3"><text:bookmark-start text:name="__RefHeading___arrecadacao_19"/><text:bookmark-start text:name="arrecadacao"/>3.3.3. ARRECADAÇÃO<text:bookmark-end text:name="__RefHeading___arrecadacao_19"/><text:bookmark-end text:name="arrecadacao"/></text:h>
      <text:p text:style-name="Text_20_body">Corresponde à entrega dos recursos devidos ao Tesouro Nacional pelos contribuintes ou devedores, por meio dos agentes arrecadadores ou instituições financeiras autorizadas pelo ente.<text:line-break/>
<text:line-break/>
Vale destacar que, segundo o art. 35 da Lei nº 4.320, de 1964, pertencem ao exercício financeiro as receitas nele arrecadadas, o que representa a adoção do regime de caixa para o ingresso das receitas públicas.</text:p>
      <text:h text:style-name="Heading_20_3" text:outline-level="3"><text:bookmark-start text:name="__RefHeading___recolhimento_20"/><text:bookmark-start text:name="recolhimento"/>3.3.4. RECOLHIMENTO<text:bookmark-end text:name="__RefHeading___recolhimento_20"/><text:bookmark-end text:name="recolhimento"/></text:h>
      <text:p text:style-name="Text_20_body">Consiste na transferência dos valores arrecadados à conta específica do Tesouro Nacional, responsável pela administração e controle da arrecadação e pela programação financeira, observando-se o princípio da <text:span text:style-name="Emphasis">unidade de tesouraria ou de caixa</text:span>, conforme determina o art. 56 da Lei nº 4.320, de 1964, a seguir transcrito:</text:p>
      <text:p text:style-name="Text_20_body"><text:span text:style-name="Emphasis">Art. 56. O recolhimento de todas as receitas far-se-á em estrita observância ao princípio de unidade de tesouraria, vedada qualquer fragmentação para criação de caixas especiais.</text:span></text:p>
      <text:h text:style-name="Heading_20_2" text:outline-level="2"><text:bookmark-start text:name="__RefHeading___nocoes_basicas_sobre_tributos_21"/><text:bookmark-start text:name="nocoes_basicas_sobre_tributos"/>3.4. NOÇÕES BÁSICAS SOBRE TRIBUTOS<text:bookmark-end text:name="__RefHeading___nocoes_basicas_sobre_tributos_21"/><text:bookmark-end text:name="nocoes_basicas_sobre_tributos"/></text:h>
      <text:p text:style-name="Text_20_body">Principal fonte de recursos do Governo Federal, tributos são <text:span text:style-name="Emphasis">origens </text:span>de receita orçamentária corrente. Embora, atualmente, os tributos englobem as contribuições, a classificação orçamentária por Natureza de receita, exposta no item 3.2, faz uma distinção entre as receitas de <text:span text:style-name="Emphasis">origem </text:span>Tributária e as de Contribuições, atendendo ao disposto na Lei nº 4.320, de 1964.<text:line-break/>
<text:line-break/>
Trata-se de receita derivada, cuja finalidade é obter recursos financeiros para o Estado custear as atividades que lhe são correlatas. Sujeita-se aos princípios da reserva legal e da anterioridade da Lei, salvo exceções.<text:line-break/>
<text:line-break/>
O art. 3º do CTN define tributo da seguinte forma:<text:line-break/>
<text:line-break/>
<text:span text:style-name="Emphasis">Tributo é toda prestação pecuniária compulsória, em moeda ou cujo valor nela se possa exprimir, que não constitua sanção de ato ilícito, instituída em lei e cobrada mediante atividade administrativa plenamente vinculada.</text:span><text:line-break/>
<text:line-break/>
O art. 4º do CTN preceitua que a natureza específica do tributo, ao contrário de outros tipos de receita, é determinada pelo fato gerador da obrigação, sendo irrelevantes para qualificá-la:<text:line-break/>
I - a sua denominação; e<text:line-break/>
II - a destinação legal do produto de sua arrecadação.</text:p>
      <text:h text:style-name="Heading_20_2" text:outline-level="2"><text:bookmark-start text:name="__RefHeading___NoTitle_22"/><text:bookmark-start text:name="section"/><text:bookmark-end text:name="__RefHeading___NoTitle_22"/><text:bookmark-end text:name="section"/></text:h>
      <text:h text:style-name="Heading_20_2" text:outline-level="2"><text:bookmark-start text:name="__RefHeading___NoTitle_23"/><text:bookmark-start text:name="section1"/><text:bookmark-end text:name="__RefHeading___NoTitle_23"/><text:bookmark-end text:name="section1"/></text:h>
      <text:h text:style-name="Heading_20_3" text:outline-level="3"><text:bookmark-start text:name="__RefHeading___impostos_24"/><text:bookmark-start text:name="impostos"/>3.4.1. IMPOSTOS<text:bookmark-end text:name="__RefHeading___impostos_24"/><text:bookmark-end text:name="impostos"/></text:h>
      <text:p text:style-name="Text_20_body">Os impostos, segundo o art. 16 do CTN, são <text:span text:style-name="Emphasis">espécies </text:span>tributárias cuja obrigação tem por fato gerador uma situação independente de qualquer atividade estatal específica, relativa ao contribuinte, o qual não recebe contraprestação direta ou imediata pelo pagamento.<text:line-break/>
<text:line-break/>
O art. 167 da CF proíbe, ressalvadas algumas exceções, a vinculação de receita de impostos a órgão, fundo ou despesa. Os impostos estão enumerados na CF, ressalvando-se unicamente a possibilidade de utilização, pela União, da competência residual prevista no art. 154, inciso I, e da competência extraordinária, no caso dos impostos extraordinários de guerra externa, prevista no inciso II do mesmo artigo.</text:p>
      <text:h text:style-name="Heading_20_3" text:outline-level="3"><text:bookmark-start text:name="__RefHeading___taxas_25"/><text:bookmark-start text:name="taxas"/>3.4.2. TAXAS<text:bookmark-end text:name="__RefHeading___taxas_25"/><text:bookmark-end text:name="taxas"/></text:h>
      <text:p text:style-name="Text_20_body">De acordo com o art. 77 do CTN:<text:line-break/>
<text:line-break/>
<text:span text:style-name="Emphasis">As taxas cobradas pela União, pelos Estados, pelo Distrito Federal ou pelos Municípios, no âmbito de suas respectivas atribuições, têm como fato gerador o exercício regular do poder de polícia, ou a utilização, efetiva ou potencial, de serviço público específico e divisível, prestado ao contribuinte ou posto à sua disposição.</text:span><text:line-break/>
<text:line-break/>
A taxa está sujeita ao princípio constitucional da reserva legal e, sob a ótica orçamentária, classifica-se em: Taxas de Fiscalização e Taxas de Serviço.</text:p>
      <text:p text:style-name="Text_20_body"><text:span text:style-name="Strong_20_Emphasis">Taxas de Fiscalização ou de Poder de Polícia</text:span> <text:line-break/>
<text:line-break/>
As taxas de fiscalização ou de poder de polícia são definidas em lei e têm como fato gerador o exercício do poder de polícia, poder disciplinador, por meio do qual o Estado intervém em determinadas atividades, com a finalidade de garantir a ordem e a segurança. A definição de poder de polícia é estabelecida pelo art. 78 do CTN:<text:line-break/>
<text:line-break/>
<text:span text:style-name="Emphasis">Considera-se poder de polícia atividade da administração pública que, limitando ou disciplinando direito, interesse ou liberdade, regula a prática de ato ou abstenção de fato, em razão de interesse público concernente à segurança, à higiene, à ordem, aos costumes, à disciplina da produção e do mercado, ao exercício de atividades econômicas dependentes de concessão ou autorização do poder público, à tranquilidade pública ou ao respeito à propriedade e aos direitos individuais e coletivos.</text:span></text:p>
      <text:p text:style-name="Text_20_body"><text:span text:style-name="Strong_20_Emphasis">Taxas de Serviço Público</text:span> <text:line-break/>
<text:line-break/>
As taxas de serviço público são as que têm como fato gerador a utilização de determinados serviços públicos, sob os pontos de vista material e formal. Nesse contexto, o serviço é público quando estabelecido em lei e prestado pela Administração Pública, sob regime de direito público, de forma direta ou indireta.<text:line-break/>
<text:line-break/>
A relação jurídica, nesse tipo de serviço, é de verticalidade, ou seja, o Estado atua com supremacia sobre o particular. É receita derivada e os serviços têm que ser específicos e divisíveis.<text:line-break/>
<text:line-break/>
Conforme o art. 77 do CTN:<text:line-break/>
<text:line-break/>
<text:span text:style-name="Emphasis">Os serviços públicos têm que ser específicos e divisíveis, prestados ao contribuinte, ou colocados à sua disposição.</text:span><text:line-break/>
<text:line-break/>
Para que a taxa seja cobrada, não há necessidade de o particular fazer uso do serviço, basta que o Poder Público coloque tal serviço à disposição do contribuinte.</text:p>
      <text:p text:style-name="Horizontal_20_Line"/>
      <text:p text:style-name="Text_20_body"><text:span text:style-name="Strong_20_Emphasis">OBSERVAÇÃO:<text:line-break/>
Distinção entre Taxa e Preço Público</text:span> <text:line-break/>
<text:line-break/>
<text:span text:style-name="Strong_20_Emphasis">Taxas </text:span>são compulsórias (decorrem de lei). O que legitima o Estado a cobrar a taxa é a prestação ou a disponibilização de serviços públicos específicos e divisíveis ou o regular exercício do Poder de Polícia. A relação decorre de lei, sendo regida por normas de direito público.<text:line-break/>
<text:line-break/>
<text:span text:style-name="Strong_20_Emphasis">Preço Público</text:span>, sinônimo de tarifa, decorre da utilização de serviços facultativos que a Administração Pública, de forma direta ou por delegação (concessão ou permissão), coloca à disposição da população, que poderá escolher se os contrata ou não. São serviços prestados em decorrência de uma relação contratual regida pelo direito privado.</text:p>
      <text:p text:style-name="Horizontal_20_Line"/>
      <text:h text:style-name="Heading_20_3" text:outline-level="3"><text:bookmark-start text:name="__RefHeading___contribuicao_de_melhoria_26"/><text:bookmark-start text:name="contribuicao_de_melhoria"/>3.4.3. CONTRIBUIÇÃO DE MELHORIA<text:bookmark-end text:name="__RefHeading___contribuicao_de_melhoria_26"/><text:bookmark-end text:name="contribuicao_de_melhoria"/></text:h>
      <text:p text:style-name="Text_20_body">A contribuição de melhoria é espécie de tributo na classificação da receita orçamentária e tem como fato gerador valorização imobiliária que decorra de obras públicas, contanto que haja nexo causal entre a melhoria ocorrida e a realização da obra pública. De acordo com o art. 81 do CTN:<text:line-break/>
<text:line-break/>
<text:span text:style-name="Emphasis">A contribuição de melhoria cobrada pela União, Estados, pelo Distrito Federal e pelos Municípios, no âmbito de suas respectivas atribuições, é instituída para fazer face ao custo de obras públicas de que decorra valorização imobiliária, tendo como limite total a despesa realizada e como limite individual o acréscimo de valor que da obra resultar para cada imóvel beneficiado.</text:span></text:p>
      <text:h text:style-name="Heading_20_3" text:outline-level="3"><text:bookmark-start text:name="__RefHeading___contribuicoes_sociais_27"/><text:bookmark-start text:name="contribuicoes_sociais"/>3.4.4. CONTRIBUIÇÕES SOCIAIS<text:bookmark-end text:name="__RefHeading___contribuicoes_sociais_27"/><text:bookmark-end text:name="contribuicoes_sociais"/></text:h>
      <text:p text:style-name="Text_20_body">Classificada como <text:span text:style-name="Emphasis">espécie </text:span>de contribuição, por força da Lei nº 4.320, de 1964, a contribuição social é tributo vinculado a uma atividade estatal que visa atender aos direitos sociais previstos na CF, tais como a saúde, a previdência, a assistência social e a educação.<text:line-break/>
<text:line-break/>
A competência para instituição das contribuições sociais é da União, exceto das contribuições dos servidores estatutários dos Estados, Distrito Federal e Municípios, que são instituídas pelos respectivos entes. As contribuições sociais para a seguridade social (§ 6º do art. 195 da CF) estão sujeitas ao princípio da anterioridade nonagesimal, ou seja, somente poderão ser cobradas noventa dias após a publicação da lei que as instituiu ou majorou.</text:p>
      <text:p text:style-name="Horizontal_20_Line"/>
      <text:p text:style-name="Text_20_body"><text:span text:style-name="Strong_20_Emphasis">OBSERVAÇÃO:<text:line-break/>
Seguridade Social</text:span> <text:line-break/>
<text:line-break/>
Conforme dispõe o art. 195 da CF, a seguridade social será financiada por toda a sociedade, de forma direta e indireta, mediante recursos da União, dos Estados, do Distrito Federal e dos Municípios e de contribuições sociais. Em complemento, a composição das receitas que financiam a seguridade social é discriminada nos arts. 11 e 27 da Lei 8.212, de 24 de julho de 1991, que instituiu o Plano de Custeio da Seguridade Social.<text:line-break/>
<text:line-break/>
O Anexo II do <text:span text:style-name="Emphasis">Ementário de Receitas Orçamentárias</text:span> <text:span text:style-name="Emphasis">da União</text:span> descreve o conjunto de receitas que integram o Orçamento da Seguridade Social. Essas receitas classificam-se como Contribuições Sociais e Demais Receitas, por meio da seguinte metodologia:<text:line-break/>
<text:line-break/>
<text:span text:style-name="Strong_20_Emphasis">Contribuições Sociais</text:span>: para integrarem o Orçamento da Seguridade Social, as receitas de contribuições sociais devem ser destinadas para as áreas de saúde, previdência ou assistência social.<text:line-break/>
<text:line-break/>
<text:span text:style-name="Strong_20_Emphasis">Demais Receitas</text:span>: consideram-se receitas do Orçamento da Seguridade Social aquelas que:<text:line-break/>
a) sejam próprias das Unidades Orçamentárias que integrem o Orçamento da Seguridade Social; ou seja, das unidades que compõem os Ministérios da Saúde e da Cidadania, o Fundo do Regime Geral de Previdência Social e o Fundo de Amparo ao Trabalhador, subordinado ao Ministério da Economia;<text:line-break/>
b) sejam originárias da prestação de serviços de saúde, independentemente das entidades às quais pertençam; e<text:line-break/>
c) sejam vinculadas à seguridade social por determinação legal.</text:p>
      <text:p text:style-name="Horizontal_20_Line"/>
      <text:h text:style-name="Heading_20_3" text:outline-level="3"><text:bookmark-start text:name="__RefHeading___contribuicoes_de_intervencao_no_dominio_economico_28"/><text:bookmark-start text:name="contribuicoes_de_intervencao_no_dominio_economico"/>3.4.5. CONTRIBUIÇÕES DE INTERVENÇÃO NO DOMÍNIO ECONÔMICO<text:bookmark-end text:name="__RefHeading___contribuicoes_de_intervencao_no_dominio_economico_28"/><text:bookmark-end text:name="contribuicoes_de_intervencao_no_dominio_economico"/></text:h>
      <text:p text:style-name="Text_20_body">A Contribuição de Intervenção no Domínio Econômico - CIDE é tributo classificado no orçamento público como uma <text:span text:style-name="Emphasis">espécie </text:span>de contribuição que alcança determinada atividade econômica, como instrumento de sua atuação na área respectiva, conforme dispõe o art. 149 da CF.<text:line-break/>
<text:line-break/>
São exemplos dessa espécie a CIDE-Combustíveis, relativa às atividades de comercialização de petróleo e seus derivados, gás natural e álcool carburante, e a CIDE-Tecnologia, relativa à exploração de patentes, uso de marcas, fornecimento de conhecimentos tecnológicos ou prestação de assistência técnica no caso de contratos que impliquem transferência de tecnologia.</text:p>
      <text:h text:style-name="Heading_20_3" text:outline-level="3"><text:bookmark-start text:name="__RefHeading___contribuicao_de_interesse_das_categorias_profissionais_ou_economicas_29"/><text:bookmark-start text:name="contribuicao_de_interesse_das_categorias_profissionais_ou_economicas"/>3.4.6. CONTRIBUIÇÃO DE INTERESSE DAS CATEGORIAS PROFISSIONAIS OU ECONÔMICAS<text:bookmark-end text:name="__RefHeading___contribuicao_de_interesse_das_categorias_profissionais_ou_economicas_29"/><text:bookmark-end text:name="contribuicao_de_interesse_das_categorias_profissionais_ou_economicas"/></text:h>
      <text:p text:style-name="Text_20_body">Esta <text:span text:style-name="Emphasis">espécie </text:span>de contribuição se caracteriza por atender a determinadas categorias profissionais ou econômicas, vinculando sua arrecadação às entidades que as instituíram. Não transita pelo orçamento da União.<text:line-break/>
<text:line-break/>
Quanto ao carácter tributário da contribuição, a Medida Provisória nº 873, de 1º de março de 2019, alterou o art. 578 da Consolidação das Leis do Trabalho (CLT), aprovada pelo Decreto-Lei no 5.452, de 1º de maio de 1943, que passou a vigorar com o seguinte texto:</text:p>
      <text:p text:style-name="Text_20_body"><text:span text:style-name="Emphasis">“Art. 578. As contribuições devidas aos sindicatos pelos participantes das categorias econômicas ou profissionais ou das profissões liberais representadas pelas referidas entidades serão recolhidas, pagas e aplicadas na forma estabelecida neste Capítulo, sob a denominação de contribuição sindical, <text:span text:style-name="Strong_20_Emphasis">desde que prévia, voluntária, individual e expressamente autorizado pelo empregado</text:span>”. (grifo nosso)</text:span></text:p>
      <text:p text:style-name="Text_20_body">Dessa forma, por não mais se tratar de prestação compulsória, a contribuição de interesse das categorias profissionais ou econômicas deixou de ser classificada orçamentariamente como tributo.</text:p>
      <text:h text:style-name="Heading_20_3" text:outline-level="3"><text:bookmark-start text:name="__RefHeading___contribuicao_para_o_custeio_de_servico_de_iluminacao_publica_30"/><text:bookmark-start text:name="contribuicao_para_o_custeio_de_servico_de_iluminacao_publica"/>3.4.7. CONTRIBUIÇÃO PARA O CUSTEIO DE SERVIÇO DE ILUMINAÇÃO PÚBLICA<text:bookmark-end text:name="__RefHeading___contribuicao_para_o_custeio_de_servico_de_iluminacao_publica_30"/><text:bookmark-end text:name="contribuicao_para_o_custeio_de_servico_de_iluminacao_publica"/></text:h>
      <text:p text:style-name="Text_20_body">Instituída pela Emenda Constitucional nº 39, de 19 de dezembro de 2002, que acrescentou o art. 149-A à CF, possui a finalidade de custear o serviço de iluminação pública. A competência para instituição é dos Municípios e do Distrito Federal.<text:line-break/>
<text:line-break/>
<text:span text:style-name="Emphasis">Art. 149-A. Os Municípios e o Distrito Federal poderão instituir contribuição, na forma das respectivas leis, para o custeio do serviço de iluminação pública, observado o disposto no art. 150, I e III.<text:line-break/>
Parágrafo único. É facultada a cobrança da contribuição a que se refere o caput, na fatura de consumo de energia elétrica.</text:span><text:line-break/>
<text:line-break/>
Sob a ótica da classificação orçamentária, a Contribuição para o Custeio de Serviço de Iluminação Pública é <text:span text:style-name="Emphasis">espécie </text:span>da <text:span text:style-name="Emphasis">origem </text:span>Contribuições, que integra a <text:span text:style-name="Emphasis">categoria econômica</text:span> Receitas Correntes.</text:p>
      <text:h text:style-name="Heading_20_3" text:outline-level="3"><text:bookmark-start text:name="__RefHeading___NoTitle_31"/><text:bookmark-start text:name="section2"/><text:bookmark-end text:name="__RefHeading___NoTitle_31"/><text:bookmark-end text:name="section2"/></text:h>
      <text:h text:style-name="Heading_20_3" text:outline-level="3"><text:bookmark-start text:name="__RefHeading___NoTitle_32"/><text:bookmark-start text:name="section3"/><text:bookmark-end text:name="__RefHeading___NoTitle_32"/><text:bookmark-end text:name="section3"/></text:h>
      <text:h text:style-name="Heading_20_3" text:outline-level="3"><text:bookmark-start text:name="__RefHeading___NoTitle_33"/><text:bookmark-start text:name="section4"/><text:bookmark-end text:name="__RefHeading___NoTitle_33"/><text:bookmark-end text:name="section4"/></text:h>
      <text:h text:style-name="Heading_20_3" text:outline-level="3"><text:bookmark-start text:name="__RefHeading___NoTitle_34"/><text:bookmark-start text:name="section5"/><text:bookmark-end text:name="__RefHeading___NoTitle_34"/><text:bookmark-end text:name="section5"/></text:h>
      <text:h text:style-name="Heading_20_3" text:outline-level="3"><text:bookmark-start text:name="__RefHeading___NoTitle_35"/><text:bookmark-start text:name="section6"/><text:bookmark-end text:name="__RefHeading___NoTitle_35"/><text:bookmark-end text:name="section6"/></text:h>
      <text:h text:style-name="Heading_20_2" text:outline-level="2"><text:bookmark-start text:name="__RefHeading___NoTitle_36"/><text:bookmark-start text:name="section7"/><text:bookmark-end text:name="__RefHeading___NoTitle_36"/><text:bookmark-end text:name="section7"/></text:h>
      <text:h text:style-name="Heading_20_2" text:outline-level="2"><text:bookmark-start text:name="__RefHeading___NoTitle_37"/><text:bookmark-start text:name="section8"/><text:bookmark-end text:name="__RefHeading___NoTitle_37"/><text:bookmark-end text:name="section8"/></text:h>
      <text:h text:style-name="Heading_20_3" text:outline-level="3"><text:bookmark-start text:name="__RefHeading___NoTitle_38"/><text:bookmark-start text:name="section9"/><text:bookmark-end text:name="__RefHeading___NoTitle_38"/><text:bookmark-end text:name="section9"/></text:h>
      <text:h text:style-name="Heading_20_3" text:outline-level="3"><text:bookmark-start text:name="__RefHeading___NoTitle_39"/><text:bookmark-start text:name="section10"/><text:bookmark-end text:name="__RefHeading___NoTitle_39"/><text:bookmark-end text:name="section10"/></text:h>
      <text:h text:style-name="Heading_20_3" text:outline-level="3"><text:bookmark-start text:name="__RefHeading___NoTitle_40"/><text:bookmark-start text:name="section11"/><text:bookmark-end text:name="__RefHeading___NoTitle_40"/><text:bookmark-end text:name="section11"/></text:h>
      <text:h text:style-name="Heading_20_3" text:outline-level="3"><text:bookmark-start text:name="__RefHeading___NoTitle_41"/><text:bookmark-start text:name="section12"/><text:bookmark-end text:name="__RefHeading___NoTitle_41"/><text:bookmark-end text:name="section12"/></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1:cap3</dc:title>
  </office:meta>
</office:document-meta>
</file>