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3f099837e0c53465c2ac54b59b90a7.jpg"/>
  <manifest:file-entry manifest:media-type="image/jpeg" manifest:full-path="Pictures/7365b5e432add7d5d6152cd637acabe6.jpg"/>
  <manifest:file-entry manifest:media-type="image/jpeg" manifest:full-path="Pictures/df040f5757858ac96b5bf61124d3b9cd.jpg"/>
  <manifest:file-entry manifest:media-type="image/jpeg" manifest:full-path="Pictures/56814d3ccc952a619b938004b5d9bd45.jpg"/>
  <manifest:file-entry manifest:media-type="image/jpeg" manifest:full-path="Pictures/8633945cb6bde9de17e8901e4ff6ef8c.jpg"/>
  <manifest:file-entry manifest:media-type="image/jpeg" manifest:full-path="Pictures/2727146a8cacec177a6659e28ce771e6.jpg"/>
  <manifest:file-entry manifest:media-type="image/jpeg" manifest:full-path="Pictures/74f292857f1b613a3b8e205d40b3fa1e.jpg"/>
  <manifest:file-entry manifest:media-type="image/jpeg" manifest:full-path="Pictures/dae72557633b09351261110580f04284.jpg"/>
  <manifest:file-entry manifest:media-type="image/jpeg" manifest:full-path="Pictures/053de74602e90ec2e4c33792e2f8fbea.jpg"/>
  <manifest:file-entry manifest:media-type="image/jpeg" manifest:full-path="Pictures/b33a1e9925531f6a917e4fb8a0f3eba9.jpg"/>
  <manifest:file-entry manifest:media-type="image/png" manifest:full-path="Pictures/640644651ce259bc560019f9fecfaed1.png"/>
  <manifest:file-entry manifest:media-type="image/jpeg" manifest:full-path="Pictures/b667740fe45efbe4e0171e851873c1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1:cap4"/><text:bookmark-start text:name="__RefHeading___classificacao_da_despesa_1"/><text:bookmark-start text:name="classificacao_da_despesa"/>4 CLASSIFICAÇÃO DA DESPESA<text:bookmark-end text:name="__RefHeading___classificacao_da_despesa_1"/><text:bookmark-end text:name="classificacao_da_despesa"/></text:h>
      <text:h text:style-name="Heading_20_2" text:outline-level="2"><text:bookmark-start text:name="__RefHeading___estrutura_da_programacao_orcamentaria_2"/><text:bookmark-start text:name="estrutura_da_programacao_orcamentaria"/>4.1 ESTRUTURA DA PROGRAMAÇÃO ORÇAMENTÁRIA<text:bookmark-end text:name="__RefHeading___estrutura_da_programacao_orcamentaria_2"/><text:bookmark-end text:name="estrutura_da_programacao_orcamentaria"/></text:h>
      <text:p text:style-name="Text_20_body">Inicialmente, cumpre esclarecer o conceito de “programações orçamentárias”, disposto na Lei de Diretrizes Orçamentárias para 2021 – LDO-2021 de maneira análoga com a expressão “categorias de programação”, conforme se observa nos seguintes dispositivos:</text:p>
      <text:p text:style-name="Text_20_body"><text:span text:style-name="Emphasis">“Art. 5º Para efeito desta Lei, entende-se por: I - subtítulo - o menor nível da categoria de programação, sendo utilizado, especialmente, para especificar a localização física da ação;<text:line-break/>
………………………………………………………………………………………………….<text:line-break/>
§ 1º As categorias de programação de que trata esta Lei serão identificadas no Projeto de Lei Orçamentária de 2021, na respectiva Lei e nos créditos adicionais, por programas, projetos, atividades ou operações especiais e respectivos subtítulos, com indicação, quando for o caso, do produto, da unidade de medida e da meta física.</text:span><text:line-break/>
<text:span text:style-name="Emphasis"><text:line-break/><text:line-break/>
<text:line-break/>
</text:span> <text:line-break/>
<text:line-break/>
Nesse sentido, a categoria de programação compreende o detalhamento das despesas das unidades orçamentárias pelos seguintes classificadores, de estatura legal: função, subfunção, programa, ação e subtítulo.</text:p>
      <text:p text:style-name="Text_20_body">A compreensão do orçamento exige o conhecimento de sua estrutura e sua organização, implementadas por meio de um sistema de classificação estruturado. Esse sistema tem o propósito de atender às exigências de informação demandadas por todos os interessados nas questões de finanças públicas, como os poderes públicos, as organizações públicas e privadas e a sociedade em geral.</text:p>
      <text:p text:style-name="Text_20_body">Na estrutura atual, o orçamento público está organizado em <text:span text:style-name="Emphasis">programas de trabalho</text:span>, que contêm informações qualitativas e quantitativas, sejam <text:span text:style-name="Emphasis">físicas</text:span> ou <text:span text:style-name="Emphasis">financeiras</text:span>.</text:p>
      <text:h text:style-name="Heading_20_3" text:outline-level="3"><text:bookmark-start text:name="__RefHeading___classificacao_qualitativa_3"/><text:bookmark-start text:name="classificacao_qualitativa"/>4.1.1 CLASSIFICAÇÃO QUALITATIVA<text:bookmark-end text:name="__RefHeading___classificacao_qualitativa_3"/><text:bookmark-end text:name="classificacao_qualitativa"/></text:h>
      <text:p text:style-name="Text_20_body">O <text:span text:style-name="Emphasis">programa de trabalho</text:span>, que define qualitativamente a programação orçamentária, deve responder, de maneira clara e objetiva, às perguntas clássicas que caracterizam o ato de orçar, sendo, do ponto de vista operacional, composto dos seguintes blocos de informação: classificação por <text:span text:style-name="Emphasis">esfera</text:span>, classificação institucional, classificação funcional, estrutura programática e principais informações do Programa e da Ação, conforme detalhado a seguir:</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able:number-rows-spanned="2"/>
          <table:table-cell office:value-type="string" table:style-name="tablecell">
            <text:p text:style-name="tablealignleft"><text:span text:style-name="Strong_20_Emphasis">  </text:span>   </text:p>
          </table:table-cell>
          <table:table-cell office:value-type="string" table:style-name="tablecell" table:number-rows-spanned="2"/>
        </table:table-row>
        <table:table-row>
          <table:table-cell office:value-type="string" table:style-name="tablecell">
            <text:p text:style-name="tablealignleft"><text:span text:style-name="Strong_20_Emphasis">  </text:span>   </text:p>
          </table:table-cell>
        </table:table-row>
        <table:table-row>
          <table:table-cell office:value-type="string" table:style-name="tablecell" table:number-rows-spanned="2"/>
          <table:table-cell office:value-type="string" table:style-name="tablecell">
            <text:p text:style-name="tablealignleft"><text:span text:style-name="Strong_20_Emphasis">  </text:span>   </text:p>
          </table:table-cell>
          <table:table-cell office:value-type="string" table:style-name="tablecell" table:number-rows-spanned="2"/>
        </table:table-row>
        <table:table-row>
          <table:table-cell office:value-type="string" table:style-name="tablecell">
            <text:p text:style-name="tablealignleft"><text:span text:style-name="Strong_20_Emphasis">  </text:span>   </text:p>
          </table:table-cell>
        </table:table-row>
        <table:table-row>
          <table:table-cell office:value-type="string" table:style-name="tablecell"/>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able:number-rows-spanned="7"/>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row>
        <table:table-row>
          <table:table-cell office:value-type="string" table:style-name="tablecell"/>
        </table:table-row>
      </table:table>
      <text:h text:style-name="Heading_20_3" text:outline-level="3"><text:bookmark-start text:name="__RefHeading___classificacao_quantitativa_4"/><text:bookmark-start text:name="classificacao_quantitativa"/>4.1.2 CLASSIFICAÇÃO QUANTITATIVA<text:bookmark-end text:name="__RefHeading___classificacao_quantitativa_4"/><text:bookmark-end text:name="classificacao_quantitativa"/></text:h>
      <text:p text:style-name="Text_20_body">A programação orçamentária quantitativa tem duas dimensões: a física e a financeira.<text:line-break/>
<text:line-break/>
A dimensão física define a quantidade de bens e serviços a serem entregues.</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
      <text:p text:style-name="Text_20_body">A dimensão financeira estima o montante necessário para o desenvolvimento da ação orçamentária de acordo com os seguintes classificadores:</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
      <text:h text:style-name="Heading_20_3" text:outline-level="3"><text:bookmark-start text:name="__RefHeading___codigo-exemplo_da_estrutura_completa_da_programacao_5"/><text:bookmark-start text:name="codigo-exemplo_da_estrutura_completa_da_programacao"/>4.1.3 CÓDIGO-EXEMPLO DA ESTRUTURA COMPLETA DA PROGRAMAÇÃO<text:bookmark-end text:name="__RefHeading___codigo-exemplo_da_estrutura_completa_da_programacao_5"/><text:bookmark-end text:name="codigo-exemplo_da_estrutura_completa_da_programacao"/></text:h>
      <text:p text:style-name="Text_20_body"><draw:frame draw:style-name="media" draw:name="4.4_.jpg Legend" text:anchor-type="as-char" draw:z-index="0" svg:width="17.039166666667cm" style:rel-width="100%"><draw:text-box><text:p text:style-name="legendcenter"><draw:frame draw:style-name="media" draw:name="4.4_.jpg" text:anchor-type="as-char" draw:z-index="0" svg:width="17.039166666667cm" style:rel-width="100%" svg:height="10.556875cm" style:rel-height="scale"><draw:image xlink:href="Pictures/b03f099837e0c53465c2ac54b59b90a7.jpg" xlink:type="simple" xlink:show="embed" xlink:actuate="onLoad"/></draw:frame>4.4_.jpg</text:p></draw:text-box></draw:frame></text:p>
      <text:h text:style-name="Heading_20_2" text:outline-level="2"><text:bookmark-start text:name="__RefHeading___classificacao_da_despesa_por_esfera_orcamentaria_6"/><text:bookmark-start text:name="classificacao_da_despesa_por_esfera_orcamentaria"/>4.2 CLASSIFICAÇÃO DA DESPESA POR ESFERA ORÇAMENTÁRIA<text:bookmark-end text:name="__RefHeading___classificacao_da_despesa_por_esfera_orcamentaria_6"/><text:bookmark-end text:name="classificacao_da_despesa_por_esfera_orcamentaria"/></text:h>
      <text:p text:style-name="Text_20_body">Na LOA, a <text:span text:style-name="Emphasis">esfera </text:span>tem por finalidade identificar se a despesa pertence ao Orçamento Fiscal (F), da Seguridade Social (S) ou de Investimento das Empresas Estatais (I), conforme disposto no § 5º do art. 165 da CF. Na LOA, o classificador de esfera é identificado com as letras “F”, “S” ou “I”. Na base de dados do SIOP, o campo destinado à <text:span text:style-name="Emphasis">esfera orçamentária </text:span>é composto de dois dígitos e será associado à <text:span text:style-name="Emphasis">ação orçamentária</text:span>:</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list text:style-name="List_20_1" text:continue-numbering="false">
        <text:list-item>
          <text:p text:style-name="List_20_1_Content_First"> <text:span text:style-name="Strong_20_Emphasis">Orçamento Fiscal - F (código 10)</text:span>: referente aos Poderes da União, seus fundos, órgãos e entidades da administração direta e indireta, inclusive fundações instituídas e mantidas pelo Poder Público;</text:p>
        </text:list-item>
        <text:list-item>
          <text:p text:style-name="List_20_1_Content"> <text:span text:style-name="Strong_20_Emphasis">Orçamento da Seguridade Social - S (código 20)</text:span>: abrange todas as entidades e órgãos a ela vinculados, da administração direta ou indireta, bem como os fundos e fundações instituídos e mantidos pelo Poder Público; e</text:p>
        </text:list-item>
        <text:list-item>
          <text:p text:style-name="List_20_1_Content_Last"> <text:span text:style-name="Strong_20_Emphasis">Orçamento de Investimento - I (código 30)</text:span>: orçamento das empresas em que a União, direta ou indiretamente, detenha a maioria do capital social com direito a voto.</text:p>
        </text:list-item>
      </text:list>
      <text:p text:style-name="Text_20_body">O § 2º do art. 195 da CF estabelece que a proposta de Orçamento da Seguridade Social será elaborada de forma integrada pelos órgãos responsáveis pela saúde, previdência social e assistência social, tendo em vista as metas e prioridades estabelecidas na LDO, assegurada a cada área a gestão de seus recursos.</text:p>
      <text:h text:style-name="Heading_20_2" text:outline-level="2"><text:bookmark-start text:name="__RefHeading___classificacao_institucional_7"/><text:bookmark-start text:name="classificacao_institucional"/>4.3 CLASSIFICAÇÃO INSTITUCIONAL<text:bookmark-end text:name="__RefHeading___classificacao_institucional_7"/><text:bookmark-end text:name="classificacao_institucional"/></text:h>
      <text:p text:style-name="Text_20_body">A classificação institucional [tabela no item 10.2.1.], na União, reflete as estruturas organizacional e administrativa e compreende dois níveis hierárquicos: <text:span text:style-name="Emphasis">órgão orçamentário</text:span> e <text:span text:style-name="Emphasis">unidade orçamentária</text:span>. As dotações orçamentárias, especificadas por categoria de programação em seu menor nível, são consignadas às UOs, que são as responsáveis pela realização das ações. <text:span text:style-name="Emphasis">Órgão orçamentário</text:span> é o agrupamento de UOs.<text:line-break/>
<text:line-break/>
O código da classificação institucional compõe-se de cinco dígitos, sendo os dois primeiros reservados à identificação do órgão orçamentário e os demais à UO.</text:p>
      <text:p text:style-name="Text_20_body"><draw:frame draw:style-name="mediacenter" draw:name="4.6.jpg Legend" text:anchor-type="paragraph" draw:z-index="0" svg:width="7.9639583333333cm"><draw:text-box><text:p text:style-name="legendcenter"><draw:frame draw:style-name="mediacenter" draw:name="4.6.jpg" text:anchor-type="paragraph" draw:z-index="1" svg:width="7.9639583333333cm" svg:height="2.06375cm"><draw:image xlink:href="Pictures/7365b5e432add7d5d6152cd637acabe6.jpg" xlink:type="simple" xlink:show="embed" xlink:actuate="onLoad"/></draw:frame>4.6.jpg</text:p></draw:text-box></draw:frame></text:p>
      <text:p text:style-name="Text_20_body">Um <text:span text:style-name="Emphasis">órgão orçamentário </text:span>ou uma <text:span text:style-name="Emphasis">UO </text:span>não correspondem necessariamente a uma estrutura administrativa, como ocorre, por exemplo, com alguns fundos especiais e com os órgãos Transferências a Estados, Distrito Federal e Municípios, Encargos Financeiros da União, Operações Oficiais de Crédito, Refinanciamento da Dívida Pública Mobiliária Federal e Reserva de Contingência.</text:p>
      <text:h text:style-name="Heading_20_2" text:outline-level="2"><text:bookmark-start text:name="__RefHeading___classificacao_funcional_da_despesa_8"/><text:bookmark-start text:name="classificacao_funcional_da_despesa"/>4.4 CLASSIFICAÇÃO FUNCIONAL DA DESPESA<text:bookmark-end text:name="__RefHeading___classificacao_funcional_da_despesa_8"/><text:bookmark-end text:name="classificacao_funcional_da_despesa"/></text:h>
      <text:p text:style-name="Text_20_body">A classificação funcional é formada por <text:span text:style-name="Emphasis">funções </text:span>e <text:span text:style-name="Emphasis">subfunções </text:span> [tabela no item 9.2.2.] e procura explicitar as áreas em que as despesas são realizadas. Cada atividade, projeto e operação especial identificará a <text:span text:style-name="Emphasis">função</text:span> e a <text:span text:style-name="Emphasis">subfunção </text:span>às quais se vinculam. Notadamente, a função refere-se à principal área de atuação do órgão e deve refletir a sua missão institucional, ja a subfunção é relacionada à área da despesa na qual a ação será executada.</text:p>
      <text:p text:style-name="Text_20_body">A atual classificação funcional foi instituída pela<text:a xlink:type="simple" xlink:href="https://www.gov.br/economia/pt-br/assuntos/planejamento-e-orcamento/orcamento/legislacao-sobre-orcamento/arquivos/2012/portaria-mog-no-42-de-14-de-abril-de-1999-atualizado-23-07-2012" text:style-name="Internet_20_link" text:visited-style-name="Visited_20_Internet_20_Link">Portaria nº 42</text:a>, de 14 de abril de 1999, e é composta de um rol de <text:span text:style-name="Emphasis">funções </text:span>e <text:span text:style-name="Emphasis">subfunções </text:span>prefixadas, que servem como agregador dos gastos públicos por área de ação governamental nos três níveis de Governo. Trata-se de uma classificação independente dos programas e de aplicação comum e obrigatória, no âmbito dos Municípios, dos Estados, do Distrito Federal e da União, o que permite a consolidação nacional dos gastos do setor público.<text:line-break/>
<text:line-break/>
A classificação funcional é representada por cinco dígitos, sendo os dois primeiros relativos às funções e os três últimos às <text:span text:style-name="Emphasis">subfunções</text:span>. Na base de dados do SIOP, existem dois campos correspondentes à classificação funcional:</text:p>
      <text:p text:style-name="Text_20_body"><draw:frame draw:style-name="mediacenter" draw:name="4.7.jpg Legend" text:anchor-type="paragraph" draw:z-index="0" svg:width="8.1227083333333cm"><draw:text-box><text:p text:style-name="legendcenter"><draw:frame draw:style-name="mediacenter" draw:name="4.7.jpg" text:anchor-type="paragraph" draw:z-index="2" svg:width="8.1227083333333cm" svg:height="1.349375cm"><draw:image xlink:href="Pictures/df040f5757858ac96b5bf61124d3b9cd.jpg" xlink:type="simple" xlink:show="embed" xlink:actuate="onLoad"/></draw:frame>4.7.jpg</text:p></draw:text-box></draw:frame></text:p>
      <text:p text:style-name="Text_20_body">A codificação para a Reserva de Contingência foi definida pelo art. 8º da<text:a xlink:type="simple" xlink:href="https://www.gov.br/economia/pt-br/assuntos/planejamento-e-orcamento/orcamento/legislacao-sobre-orcamento/arquivos/copy_of_portariainterm1632001.pdf" text:style-name="Internet_20_link" text:visited-style-name="Visited_20_Internet_20_Link">Portaria Interministerial STN/SOF nº 163</text:a>de 2001, alterado pelo art. 1º da Portaria Conjunta STN/SOF nº 1, de 18 de junho de 2010, atualizada, vigorando com a seguinte redação:</text:p>
      <text:p text:style-name="Text_20_body"><text:span text:style-name="Emphasis">Art. 8º A dotação global denominada “Reserva de Contingência”, permitida para a União no art. 91 do Decreto-Lei nº 200, de 25 de fevereiro de 1967, ou em atos das demais esferas de Governo, a ser utilizada como fonte de recursos para abertura de créditos adicionais e para o atendimento ao disposto no art. 5º, inciso III, da Lei Complementar nº 101, de 2000, sob coordenação do órgão responsável pela sua destinação, bem como a Reserva do Regime Próprio de Previdência do Servidor - RPPS, quando houver, serão identificadas no orçamento de todas as esferas de Governo pelos códigos “99.999.9999.xxxx.xxxx” e “99.997.9999.xxxx.xxxx”, respectivamente, no que se refere às classificações por função e subfunção e estrutura programática, onde o “x” representa a codificações das ações e o respectivo detalhamento.<text:line-break/>
Parágrafo Único. As reservas referidas no caput serão identificadas, quanto à natureza da despesa, pelo código “9.9.99.99.99”.</text:span></text:p>
      <text:h text:style-name="Heading_20_2" text:outline-level="2"><text:bookmark-start text:name="__RefHeading___NoTitle_9"/><text:bookmark-start text:name="section"/><text:bookmark-end text:name="__RefHeading___NoTitle_9"/><text:bookmark-end text:name="section"/></text:h>
      <text:h text:style-name="Heading_20_3" text:outline-level="3"><text:bookmark-start text:name="__RefHeading___funcao_10"/><text:bookmark-start text:name="funcao"/>4.4.1 FUNÇÃO<text:bookmark-end text:name="__RefHeading___funcao_10"/><text:bookmark-end text:name="funcao"/></text:h>
      <text:p text:style-name="Text_20_body">A <text:span text:style-name="Emphasis">função </text:span> [tabela no item 10.2.2.] pode ser traduzida como o maior nível de agregação das diversas áreas de atuação do setor público. Reflete a competência institucional do órgão, como, por exemplo, cultura, educação, saúde, defesa, que guarda relação com os respectivos Ministérios. Há situações em que o órgão pode ter mais de uma função típica, considerando-se que suas competências institucionais podem envolver mais de uma área de despesa. Nesses casos, deve ser selecionada, entre as competências institucionais, aquela que está mais relacionada com a ação.<text:line-break/>
<text:line-break/>
A <text:span text:style-name="Emphasis">função </text:span>Encargos Especiais engloba as despesas que não podem ser associadas a um bem ou serviço a ser gerado no processo produtivo corrente, tais como dívidas, ressarcimentos, indenizações e outras afins, representando, portanto, uma agregação neutra. A utilização dessa função irá requerer o uso das suas subfunções típicas, conforme tabela abaixo:</text:p>
      <text:p text:style-name="Text_20_body"><draw:frame draw:style-name="mediacenter" draw:name="4.8_.jpg Legend" text:anchor-type="paragraph" draw:z-index="0" svg:width="13.096875cm"><draw:text-box><text:p text:style-name="legendcenter"><draw:frame draw:style-name="mediacenter" draw:name="4.8_.jpg" text:anchor-type="paragraph" draw:z-index="3" svg:width="13.096875cm" svg:height="3.01625cm"><draw:image xlink:href="Pictures/56814d3ccc952a619b938004b5d9bd45.jpg" xlink:type="simple" xlink:show="embed" xlink:actuate="onLoad"/></draw:frame>4.8_.jpg</text:p></draw:text-box></draw:frame></text:p>
      <text:h text:style-name="Heading_20_3" text:outline-level="3"><text:bookmark-start text:name="__RefHeading___subfuncao_11"/><text:bookmark-start text:name="subfuncao"/>4.4.2 SUBFUNÇÃO<text:bookmark-end text:name="__RefHeading___subfuncao_11"/><text:bookmark-end text:name="subfuncao"/></text:h>
      <text:p text:style-name="Text_20_body">A <text:span text:style-name="Emphasis">subfunção </text:span> [tabela no item 10.2.2.] representa um nível de agregação imediatamente inferior à função e deve evidenciar a natureza da atuação governamental. De acordo com a Portaria nº 42, de 14 de abril de 1999, é possível combinar as subfunções a funções diferentes daquelas a elas diretamente relacionadas, o que se denomina matricialidade.</text:p>
      <text:p text:style-name="Horizontal_20_Line"/>
      <table:table table:style-name="Table">
        <table:table-column/>
        <table:table-column/>
        <table:table-column/>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Horizontal_20_Line"/>
      <table:table table:style-name="Table">
        <table:table-column/>
        <table:table-column/>
        <table:table-column/>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Horizontal_20_Line"/>
      <table:table table:style-name="Table">
        <table:table-column/>
        <table:table-column/>
        <table:table-column/>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classificacao_das_funcoes_de_governo_12"/><text:bookmark-start text:name="classificacao_das_funcoes_de_governo"/>4.4.3 CLASSIFICAÇÃO DAS FUNÇÕES DE GOVERNO<text:bookmark-end text:name="__RefHeading___classificacao_das_funcoes_de_governo_12"/><text:bookmark-end text:name="classificacao_das_funcoes_de_governo"/></text:h>
      <text:p text:style-name="Text_20_body">Além da classificação funcional prevista na Portaria nº 42, de 14 de abril de 1999, o governo brasileiro classificou a execução orçamentária dos últimos exercícios financeiros segundo a classificação das Funções de Governo (COFOG – <text:span text:style-name="Emphasis">Classification of Functions of Government</text:span>). Desenvolvida pela OCDE, a classificação das despesas do governo central segundo a COFOG segue o disposto no GFSM (<text:span text:style-name="Emphasis">Government Finance Statistics Manual</text:span>) 2014.<text:line-break/>
<text:line-break/>
Atualmente, o orçamento brasileiro com base na COFOG está disponível no Painel do Orçamento Federal e compreende gastos do governo a partir de 2015. Os dados contemplam apenas as despesas do governo central, envolvendo todas as unidades orçamentárias inclusas nos Orçamentos Fiscal e da Seguridade Social.<text:line-break/>
<text:line-break/>
A inclusão dessa classificação no painel visa dar ainda mais transparência e comparabilidade às despesas do governo brasileiro com as despesas de outras nações.</text:p>
      <text:p text:style-name="Text_20_body">O acesso ao Painel do Orçamento Federal pode ser feito pelo seguinte endereço:<text:line-break/>
<text:a xlink:type="simple" xlink:href="https://www1.siop.planejamento.gov.br/QvAJAXZfc/opendoc.htm?document=IAS%2FExecucao_Orcamentaria.qvw&amp;host=QVS%40pqlk04&amp;anonymous=true" text:style-name="Internet_20_link" text:visited-style-name="Visited_20_Internet_20_Link">Painel do Orçamento Federal</text:a></text:p>
      <text:h text:style-name="Heading_20_2" text:outline-level="2"><text:bookmark-start text:name="__RefHeading___estrutura_programatica_13"/><text:bookmark-start text:name="estrutura_programatica"/>4.5 ESTRUTURA PROGRAMÁTICA<text:bookmark-end text:name="__RefHeading___estrutura_programatica_13"/><text:bookmark-end text:name="estrutura_programatica"/></text:h>
      <text:h text:style-name="Heading_20_3" text:outline-level="3"><text:bookmark-start text:name="__RefHeading___programa_14"/><text:bookmark-start text:name="programa"/>4.5.1 PROGRAMA<text:bookmark-end text:name="__RefHeading___programa_14"/><text:bookmark-end text:name="programa"/></text:h>
      <text:p text:style-name="Text_20_body">O Plano Plurianual (PPA) que vigerá no período de 2020-2023 apresenta 4 (quatro) pilares em sua construção, quais sejam: simplificação metodológica; realismo fiscal; integração entre planejamento e avaliação; e, visão estratégica e foco em resultados.</text:p>
      <text:p text:style-name="Text_20_body">Conforme a figura abaixo, a metodologia do PPA 2020-2023 compreende 3 dimensões: a Dimensão Estratégica, composta pelos eixos da Estratégia Nacional de Desenvolvimento Econômico e Social (Endes), as diretrizes do PPA e os Temas; a Dimensão Tática, composta pelos Programas e seus objetivos, meta e indicador de resultado e a Dimensão Operacional, onde estão as ações orçamentárias e não-orçamentárias.</text:p>
      <text:p text:style-name="Text_20_body"><draw:frame draw:style-name="mediacenter" draw:name="ppa.jpg Legend" text:anchor-type="paragraph" draw:z-index="0" svg:width="14.393333333333cm"><draw:text-box><text:p text:style-name="legendcenter"><draw:frame draw:style-name="mediacenter" draw:name="ppa.jpg" text:anchor-type="paragraph" draw:z-index="4" svg:width="14.393333333333cm" svg:height="11.641666666667cm"><draw:image xlink:href="Pictures/8633945cb6bde9de17e8901e4ff6ef8c.jpg" xlink:type="simple" xlink:show="embed" xlink:actuate="onLoad"/></draw:frame>ppa.jpg</text:p></draw:text-box></draw:frame></text:p>
      <text:p text:style-name="Text_20_body">Segundo a metodologia para elaboração do PPA 2020-2023, foram adotados os seguintes conceitos:<text:line-break/>
<text:line-break/>
Diretrizes – possuem a finalidade de retratar as declarações de governo e indicam as preferências políticas dos governantes eleitos.<text:line-break/>
Temas – buscam refletir a estrutura institucional adotada pela administração federal.<text:line-break/>
Programa – é a categoria que articula um conjunto de ações (orçamentárias e não-orçamentárias) suficientes para enfrentar um problema. Seu desempenho deve ser passível de aferição.<text:line-break/>
<text:line-break/>
Assim sendo, a ótica de organização governamental integrando Planejamento e Orçamento está consubstanciada na ligação das ações orçamentárias e não orçamentárias diretamente aos novos programas.<text:line-break/>
<text:line-break/>
Portanto, o produto de uma ação, como resultado, deve visar a concretização/realização dos objetivos pretendidos nos programas. O conjunto dos produtos de determinadas ações viabilizará a execução do objetivo e o cumprimento da meta geral estabelecida para um programa finalístico, mensurada por um indicador de resultado.<text:line-break/>
<text:line-break/>
Ao se resgatar o modelo lógico como organizador dos elementos constitutivos dos programas do novo PPA, a metodologia visa contribuir para um adequado desenho dos programas, o que posteriormente auxilia na avaliação das políticas públicas na medida em que identifica claramente os objetivos e resultados esperados do programa, bem como os indicadores de resultado.</text:p>
      <text:h text:style-name="Heading_20_4" text:outline-level="4"><text:bookmark-start text:name="__RefHeading___o_papel_do_modelo_logico_e_de_outros_instrumentos_na_integracao_entre_planejamento_e_orcamento_15"/><text:bookmark-start text:name="o_papel_do_modelo_logico_e_de_outros_instrumentos_na_integracao_entre_planejamento_e_orcamento"/>4.5.1.1 O papel do modelo lógico e de outros instrumentos na integração entre planejamento e orçamento<text:bookmark-end text:name="__RefHeading___o_papel_do_modelo_logico_e_de_outros_instrumentos_na_integracao_entre_planejamento_e_orcamento_15"/><text:bookmark-end text:name="o_papel_do_modelo_logico_e_de_outros_instrumentos_na_integracao_entre_planejamento_e_orcamento"/></text:h>
      <text:p text:style-name="Text_20_body">Em busca de melhores resultados para a Sociedade na implementação das ações públicas, o Governo Federal tem indicado um conjunto de ferramentas de análise para auxiliar os órgãos no passo a passo da formulação ou reformulação de políticas públicas, programas e projetos. Como referência básica, é recomendada a leitura do Guia Prático de Análise Ex Ante (IPEA, 2018) que traz os elementos essenciais para um bom desenho: diagnóstico do problema que justifica a intervenção pública, e os elementos essenciais de caracterização, tais como objetivo, público-alvo e beneficiários, identificação de atores envolvidos, a escolha das ações a serem executadas para o alcance dos resultados pretendidos, bem como o levantamento dos recursos necessários.<text:line-break/>
<text:line-break/>
Para testar a consistência dos objetivos, metas e ações, propõe-se adotar o Modelo Lógico, metodologia detalhada na Nota Técnica (NT) do IPEA de setembro de 2010 - Como elaborar Modelo Lógico: roteiro para formular programas e organizar avaliação.<text:line-break/>
<text:line-break/>
Segundo tal metodologia, para garantir a mudança pretendida em determinada situação problemática, as ações do programa devem intervir sobre causas selecionadas como críticas, definidas na árvore de problemas. Para a seleção das causas críticas deve-se cumprir três requisitos, quais sejam: “i) ter alto impacto na mudança do problema; ii) ser um centro prático de ação, ou seja, o ator pode agir de modo prático, efetivo e direto sobre a causa; e iii) ser politicamente oportuno agir sobre a causa identificada”.<text:line-break/>
<text:line-break/>
Na estratégia de atuação sobre as causas críticas definidas, as ações orçamentárias ou não orçamentárias são construídas na perspectiva de que seus produtos contribuam para o alcance de resultados, que promovem a mudança desejada no problema e levam ao resultado final que se espera com a intervenção, diretamente relacionado ao objetivo do programa.<text:line-break/>
<text:line-break/>
Outras ferramentas e métodos de planejamento auxiliares também são citados: análise SWOT (Forças, Fraquezas, Oportunidades e Ameaças), o ZOPP (Planejamento de Projeto Orientado por Objetivos), e o Planejamento Estratégico Situacional.<text:line-break/>
<text:line-break/>
Os elementos do programa e seus atributos deverão ser preenchidos no módulo do PPA no SIOP, dentre eles: o problema e as causas que contribuem para a sua ocorrência; as evidências do problema; justificativa para a intervenção; público-alvo; objetivo; indicador; meta, agentes envolvidos e outros.</text:p>
      <text:h text:style-name="Heading_20_3" text:outline-level="3"><text:bookmark-start text:name="__RefHeading___acoes_orcamentarias_16"/><text:bookmark-start text:name="acoes_orcamentarias"/>4.5.2 AÇÕES ORÇAMENTÁRIAS<text:bookmark-end text:name="__RefHeading___acoes_orcamentarias_16"/><text:bookmark-end text:name="acoes_orcamentarias"/></text:h>
      <text:p text:style-name="Text_20_body">Operação da qual resultam produtos (bens ou serviços) que contribuem para atender ao objetivo de um programa. Incluem-se também no conceito de ação as transferências obrigatórias ou voluntárias a outros entes da Federação e a pessoas físicas e jurídicas, na forma de subsídios, subvenções, auxílios, contribuições, entre outros, e os financiamentos.<text:line-break/>
<text:line-break/>
Na base do sistema, a ação é identificada por um código alfanumérico de quatro dígitos, acrescido de quatro dígitos do localizador:</text:p>
      <text:p text:style-name="Text_20_body"><draw:frame draw:style-name="mediacenter" draw:name="4.14.jpg Legend" text:anchor-type="paragraph" draw:z-index="0" svg:width="14.472708333333cm"><draw:text-box><text:p text:style-name="legendcenter"><draw:frame draw:style-name="mediacenter" draw:name="4.14.jpg" text:anchor-type="paragraph" draw:z-index="5" svg:width="14.472708333333cm" svg:height="1.6404166666667cm"><draw:image xlink:href="Pictures/2727146a8cacec177a6659e28ce771e6.jpg" xlink:type="simple" xlink:show="embed" xlink:actuate="onLoad"/></draw:frame>4.14.jpg</text:p></draw:text-box></draw:frame></text:p>
      <text:p text:style-name="Text_20_body"><draw:frame draw:style-name="mediacenter" draw:name="4.15_.jpg Legend" text:anchor-type="paragraph" draw:z-index="0" svg:width="5.6091666666667cm"><draw:text-box><text:p text:style-name="legendcenter"><draw:frame draw:style-name="mediacenter" draw:name="4.15_.jpg" text:anchor-type="paragraph" draw:z-index="6" svg:width="5.6091666666667cm" svg:height="2.1166666666667cm"><draw:image xlink:href="Pictures/74f292857f1b613a3b8e205d40b3fa1e.jpg" xlink:type="simple" xlink:show="embed" xlink:actuate="onLoad"/></draw:frame>4.15_.jpg</text:p></draw:text-box></draw:frame></text:p>
      <text:h text:style-name="Heading_20_4" text:outline-level="4"><text:bookmark-start text:name="__RefHeading___atividade_17"/><text:bookmark-start text:name="atividade"/>4.5.2.1 Atividade<text:bookmark-end text:name="__RefHeading___atividade_17"/><text:bookmark-end text:name="atividade"/></text:h>
      <text:p text:style-name="Text_20_body">Instrumento de programação utilizado para alcançar o objetivo de um <text:span text:style-name="Emphasis">programa</text:span>, envolvendo um conjunto de operações que se realizam de modo contínuo e permanente, das quais resulta um produto ou serviço necessário à manutenção da ação de Governo. Exemplo: <text:span text:style-name="Emphasis">ação </text:span>4339 - Qualificação da Regulação e Fiscalização da Saúde Suplementar.</text:p>
      <text:p text:style-name="Horizontal_20_Line"/>
      <text:p text:style-name="Text_20_body"><text:span text:style-name="Strong_20_Emphasis">OBSERVAÇÃO</text:span>:<text:line-break/>
As ações do tipo Atividade mantêm o mesmo nível da produção pública.</text:p>
      <text:p text:style-name="Horizontal_20_Line"/>
      <text:h text:style-name="Heading_20_4" text:outline-level="4"><text:bookmark-start text:name="__RefHeading___projeto_18"/><text:bookmark-start text:name="projeto"/>4.5.2.2 Projeto<text:bookmark-end text:name="__RefHeading___projeto_18"/><text:bookmark-end text:name="projeto"/></text:h>
      <text:p text:style-name="Text_20_body">Instrumento de programação utilizado para alcançar o objetivo de um <text:span text:style-name="Emphasis">programa</text:span>, envolvendo um conjunto de operações, limitadas no tempo, das quais resulta um produto que concorre para a expansão ou o aperfeiçoamento da ação de governo. Exemplo: <text:span text:style-name="Emphasis">ação </text:span>7M63 - Adequação de Trecho Rodoviário - km 714 - km 725 - na BR-364/RO.</text:p>
      <text:p text:style-name="Horizontal_20_Line"/>
      <text:p text:style-name="Text_20_body"><text:span text:style-name="Strong_20_Emphasis">OBSERVAÇÃO</text:span>:<text:line-break/>
As ações do tipo Projeto expandem a produção pública ou criam infraestrutura para novas atividades, ou, ainda, implementam ações inéditas num prazo determinado.</text:p>
      <text:p text:style-name="Horizontal_20_Line"/>
      <text:h text:style-name="Heading_20_4" text:outline-level="4"><text:bookmark-start text:name="__RefHeading___operacao_especial_19"/><text:bookmark-start text:name="operacao_especial"/>4.5.2.3 Operação Especial<text:bookmark-end text:name="__RefHeading___operacao_especial_19"/><text:bookmark-end text:name="operacao_especial"/></text:h>
      <text:p text:style-name="Text_20_body">Despesas que não contribuem para a manutenção, expansão ou aperfeiçoamento das ações de governo, das quais não resulta um produto e não geram contraprestação direta sob a forma de bens ou serviços. São exemplos de operações especiais as ações 0A81 - Financiamento de Operações no âmbito do Programa Nacional de Fortalecimento da Agricultura Familiar - PRONAF (Lei nº 10.186, de 2001), e 0080 - Subvenção Econômica ao Preço do Óleo Diesel de Embarcações Pesqueiras (Lei nº 9.445, de 1997), ambas pertencentes ao programa finalístico 1031 - Agropecuária Sustentável.</text:p>
      <text:p text:style-name="Horizontal_20_Line"/>
      <text:p text:style-name="Text_20_body"><text:span text:style-name="Strong_20_Emphasis">OBSERVAÇÃO</text:span>:<text:line-break/>
As operações especiais caracterizam-se por não retratar a atividade produtiva no âmbito federal, podendo, entretanto, contribuir para a produção de bens ou serviços à sociedade, quando caracterizada por transferências a outros entes.<text:line-break/>
<text:line-break/>
Desde 2015, o processo de revisão das ações envolve a identificação, quando possível, útil ou desejável, de unidades de mensuração (volume de operação, carga de trabalho, produtos/serviços gerados a partir das transferências etc.) para as operações especiais.<text:line-break/>
<text:line-break/>
Esse processo de revisão envolve, também, a análise geral das ações atuais, que permitirá a identificação de falhas de classificação e os seus respectivos ajustes, quando necessário.<text:line-break/>
<text:line-break/>
Por fim, as operações especiais deverão ser tipificadas conforme o atributo “Subtipo de Operação Especial” (vide item 4.5.2.4.3.1).</text:p>
      <text:p text:style-name="Horizontal_20_Line"/>
      <text:p text:style-name="Text_20_body">Exemplos de <text:span text:style-name="Emphasis">operações </text:span><text:span text:style-name="Emphasis">especiais</text:span> e respectivos tipos e itens de mensuração:</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span text:style-name="sup">o</text:span>   </text:p>
          </table:table-cell>
          <table:table-cell office:value-type="string" table:style-name="tablecell"/>
          <table:table-cell office:value-type="string" table:style-name="tablecell"/>
        </table:table-row>
      </table:table>
      <text:p text:style-name="Text_20_body">Em grande medida, as operações especiais estão associadas aos <text:span text:style-name="Emphasis">programas </text:span>do tipo <text:span text:style-name="Emphasis">Operações Especiais</text:span>, os quais constarão apenas do orçamento, não integrando o PPA, conforme codificação relacionada abaixo:</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Ademais, devido à sua característica inerente de não retratar a atividade produtiva no âmbito da União, e, portanto, abrangendo despesas como dívidas e transferências a outros entes, a maior parte das operações especiais é classificada com a função 28 – Encargos Especiais, que, segundo a Portaria nº42/1999, engloba as despesas em relação às quais não se possa associar um bem ou serviço a ser gerado no processo produtivo corrente, tais como: dívidas, ressarcimentos, indenizações e outras afins, representando, portanto, uma agregação neutra.</text:p>
      <text:h text:style-name="Heading_20_4" text:outline-level="4"><text:bookmark-start text:name="__RefHeading___atributos_das_acoes_orcamentarias_20"/><text:bookmark-start text:name="atributos_das_acoes_orcamentarias"/>4.5.2.4 Atributos das ações orçamentárias<text:bookmark-end text:name="__RefHeading___atributos_das_acoes_orcamentarias_20"/><text:bookmark-end text:name="atributos_das_acoes_orcamentarias"/></text:h>
      <text:p text:style-name="Text_20_body"><text:span text:style-name="Strong_20_Emphasis">4.5.2.4.1 Título</text:span></text:p>
      <text:p text:style-name="Text_20_body">Forma de identificação da ação orçamentária pela sociedade nas LOAs. Expressa, em linguagem clara, o objeto da ação.<text:line-break/>
Exemplo:<text:line-break/>
7M63 - Adequação de Trecho Rodoviário - km 714 - km 725 - na BR-364/RO</text:p>
      <text:p text:style-name="Horizontal_20_Line"/>
      <text:p text:style-name="Text_20_body"><text:span text:style-name="Strong_20_Emphasis">OBSERVAÇÃO</text:span>:<text:line-break/>
O título não poderá conter sentença genérica que permita executar quaisquer despesas não relacionadas à operação; também não poderá ser apenas “nome-fantasia”, mas poderá trazê-lo entre parênteses ou ao final da sentença, separado por um travessão. Durante o processo de revisão das ações e operações especiais para 2021, deverá ser analisado o título de cada ação ou operação especial para verificar se esse expressa realmente a sua Finalidade, de forma resumida.</text:p>
      <text:p text:style-name="Horizontal_20_Line"/>
      <text:p text:style-name="Text_20_body"><text:span text:style-name="Strong_20_Emphasis">4.5.2.4.2 Descrição</text:span></text:p>
      <text:p text:style-name="Text_20_body">Para o exercício de 2021, o campo descrição deverá expressar, de forma sucinta, <text:span text:style-name="Strong_20_Emphasis">o que</text:span> é feito e <text:span text:style-name="Strong_20_Emphasis">para que </text:span>é feito no âmbito da <text:span text:style-name="Emphasis">ação</text:span>, seu escopo, suas delimitações e o seu objetivo. Exemplo: para a <text:span text:style-name="Emphasis">ação </text:span>7M63, a descrição é:<text:line-break/>
<text:line-break/>
O que é feito?<text:line-break/>
Realização de serviços de terraplenagem, pavimentação, drenagem, sinalização, obras complementares, componentes ambientais, obras de artes especiais e outros serviços, incluindo a travessia Urbana de Porto Velho, de 10,40 km de extensão, e viadutos.<text:line-break/>
<text:line-break/>
Para que é feito (objetivo)?<text:line-break/>
Proporcionar o escoamento da produção e interligar a região com outros estados.</text:p>
      <text:p text:style-name="Horizontal_20_Line"/>
      <text:p text:style-name="Text_20_body"><text:span text:style-name="Strong_20_Emphasis">OBSERVAÇÃO</text:span>:<text:line-break/>
Poderá haver a atualização da descrição durante todo o ano de execução, desde que mantida a compatibilidade com a finalidade da existência da ação, expressa no seu título (atributo legal).</text:p>
      <text:p text:style-name="Horizontal_20_Line"/>
      <text:p text:style-name="Text_20_body"><text:span text:style-name="Strong_20_Emphasis">4.5.2.4.3 Tipo</text:span></text:p>
      <text:p text:style-name="Text_20_body"><text:span text:style-name="Emphasis">Projeto</text:span>, <text:span text:style-name="Emphasis">atividade </text:span>ou <text:span text:style-name="Emphasis">operação especial</text:span>. A ação 7M63 - Adequação de Trecho Rodoviário - km 714 - km 725 - na BR-364/RO é do tipo <text:span text:style-name="Emphasis">projeto</text:span>.<text:line-break/>
<text:line-break/>
No âmbito do SIOP, as Reservas de Contingências correspondem a um tipo de ação específico e com numeração própria.</text:p>
      <text:p text:style-name="Text_20_body"><text:span text:style-name="Strong_20_Emphasis">4.5.2.4.3.1 Subtipo de Operação Especial</text:span></text:p>
      <text:p text:style-name="Text_20_body">Quando se tratar do tipo operações especiais, a ação deverá ser classificada quanto ao subtipo. A utilização do campo “Item de Mensuração” será facultada nos casos apontados como “Opcional” na tabela abaixo.</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4.5.2.4.4 Base Legal</text:span></text:p>
      <text:p text:style-name="Text_20_body">Instrumentos normativos que dão respaldo à <text:span text:style-name="Emphasis">ação </text:span>orçamentária e que permitem identificar se é transferência obrigatória ou se trata de aplicação de recursos em área de competência da União. No caso da <text:span text:style-name="Emphasis">ação </text:span>7M64 Construção de Trecho Rodoviário - Entroncamento BR-472 - Fronteira Brasil/Argentina - na BR-468, a base legal é a Lei no 10.233, de 2001, e suas alterações.</text:p>
      <text:p text:style-name="Text_20_body"><text:span text:style-name="Strong_20_Emphasis">4.5.2.4.5 Produto</text:span></text:p>
      <text:p text:style-name="Text_20_body">Bem ou serviço que resulta da <text:span text:style-name="Emphasis">ação</text:span>, destinado ao público-alvo, ou o insumo estratégico que será utilizado para a produção futura de bem ou serviço. Cada <text:span text:style-name="Emphasis">ação </text:span>deve ter um único produto. Em situações especiais, expressa a quantidade de beneficiários atendidos pela <text:span text:style-name="Emphasis">ação</text:span>. Exemplo: Trecho pavimentado.</text:p>
      <text:p text:style-name="Text_20_body"><text:span text:style-name="Strong_20_Emphasis">4.5.2.4.5.1 Especificação do Produto</text:span></text:p>
      <text:p text:style-name="Text_20_body">Características do produto acabado, visando sua melhor identificação. Para a <text:span text:style-name="Emphasis">ação </text:span>7M64 Construção de Trecho Rodoviário - Entroncamento BR-472 - Fronteira Brasil/Argentina - na BR-468, a especificação é “Km de Trecho Pavimentado”.</text:p>
      <text:p text:style-name="Text_20_body"><text:span text:style-name="Strong_20_Emphasis">4.5.2.4.5.2 Unidade de Medida</text:span></text:p>
      <text:p text:style-name="Text_20_body">Padrão selecionado para mensurar a produção do bem ou serviço. Para a <text:span text:style-name="Emphasis">ação </text:span>7M64 Construção de Trecho Rodoviário - Entroncamento BR-472 - Fronteira Brasil/Argentina - na BR-468, a unidade de medida é “km”.</text:p>
      <text:p text:style-name="Text_20_body"><text:span text:style-name="Strong_20_Emphasis">4.5.2.4.5.3 Item de Mensuração</text:span></text:p>
      <text:p text:style-name="Text_20_body">Visa detalhar o volume de operação, carga de trabalho, produtos ou serviços gerados a partir das transferências. No caso das operações especiais em que a mensuração seja possível, útil ou desejável, ao invés do campo produto, haverá um campo intitulado “Item de Mensuração”.</text:p>
      <text:p text:style-name="Text_20_body"><text:span text:style-name="Strong_20_Emphasis">4.5.2.4.5.4 Especificação do Item de Mensuração</text:span></text:p>
      <text:p text:style-name="Text_20_body">Detalhamento do Item de Mensuração, exemplo: para a <text:span text:style-name="Emphasis">ação </text:span>0920 Concessão de Bolsa para Equipes de Alfabetização, a especificação é “Bolsas concedidas a alfabetizadores voluntários, tradutores intérpretes de LIBRAS e coordenadores de turmas que atuam no processo de alfabetização de jovens e adultos”.</text:p>
      <text:p text:style-name="Text_20_body"><text:span text:style-name="Strong_20_Emphasis">4.5.2.4.6 Beneficiário da Ação</text:span></text:p>
      <text:p text:style-name="Text_20_body">Segmento da sociedade ou do Estado para o qual os bens ou serviços são produzidos ou adquiridos, ou ainda aqueles que diretamente usufrui dos seus efeitos.</text:p>
      <text:p text:style-name="Text_20_body"><text:span text:style-name="Strong_20_Emphasis">4.5.2.4.7 Forma de Implementação</text:span></text:p>
      <text:p text:style-name="Text_20_body">Descrição de todas as etapas do processo até a entrega do <text:span text:style-name="Emphasis">produto</text:span>, inclusive as desenvolvidas por parceiros. Deve ser classificada segundo os conceitos abaixo:<text:line-break/>
<text:line-break/>
<text:span text:style-name="Strong_20_Emphasis">a) direta</text:span>: <text:span text:style-name="Emphasis">ação </text:span>orçamentária executada diretamente pela unidade responsável, sem que ocorra transferência de recursos financeiros para outros entes da Federação (Estados, Distrito Federal e Municípios) ou para entidades privadas. É o caso da <text:span text:style-name="Emphasis">ação </text:span>7M64 Construção de Trecho Rodoviário - Entroncamento BR-472 - Fronteira Brasil/Argentina - na BR-468, executada diretamente pelo Governo Federal;</text:p>
      <text:p text:style-name="Text_20_body">Cabe esclarecer que o termo de execução descentralizada - TED, definido pelo Decreto nº 10.426, de 16 de julho de 2020, como “instrumento por meio do qual a descentralização de créditos entre órgãos e entidades integrantes dos Orçamentos Fiscal e da Seguridade Social da União é ajustada, com vistas à execução de programas, de projetos e de atividades, nos termos estabelecidos no plano de trabalho e observada a classificação funcional programática”, enquadra-se na forma de implementação direta, pois não pressupõe a transferência de recursos entre entes da federação.<text:line-break/>
<text:line-break/>
<text:span text:style-name="Strong_20_Emphasis">b) </text:span><text:span text:style-name="Strong_20_Emphasis">descentralizada/delegada</text:span>: <text:span text:style-name="Emphasis">atividade </text:span>ou <text:span text:style-name="Emphasis">projeto</text:span>, na área de competência da União, executado por outro ente da Federação (Estado, Município ou Distrito Federal), com recursos repassados pela União. Exemplo: <text:span text:style-name="Emphasis">ação </text:span>8658 - Prevenção, Controle e Erradicação de Doenças dos Animais, de responsabilidade da União, executada por governos estaduais com repasse de recursos da União;<text:line-break/>
<text:line-break/>
A classificação da ação como direta ou descentralizada não é mutuamente exclusiva, pois em alguns casos é possível que determinadas ações sejam implementadas tanto de forma direta quanto descentralizada.</text:p>
      <text:p text:style-name="Horizontal_20_Line"/>
      <text:p text:style-name="Text_20_body"><text:span text:style-name="Strong_20_Emphasis">OBSERVAÇÃO</text:span>:<text:line-break/>
<text:span text:style-name="Strong_20_Emphasis">Delegação</text:span> <text:line-break/>
<text:line-break/>
Conforme art. 89 e 90 da LDO 2021:<text:line-break/>
<text:line-break/>
<text:span text:style-name="Emphasis">Art. 89. A entrega de recursos aos Estados, ao Distrito Federal, aos Municípios e consórcios públicos em decorrência de delegação para a execução de ações de responsabilidade exclusiva da União, especialmente quando resulte na preservação ou no acréscimo no valor de bens públicos federais, não se configura como transferência voluntária e observará as modalidades de aplicação específicas.<text:line-break/>
§ 1º A destinação de recursos de que trata o caput observará o disposto na Subseção I.<text:line-break/>
§ 2º É facultativa a exigência de contrapartida na delegação de que trata o caput.<text:line-break/>
<text:line-break/>
Art. 90. Na hipótese de igualdade de condições entre Estados, Distrito Federal, Municípios e consórcios públicos para o recebimento de transferências de recursos nos termos estabelecidos nesta Seção, os órgãos e as entidades concedentes deverão dar preferência aos consórcios públicos.</text:span></text:p>
      <text:p text:style-name="Horizontal_20_Line"/>
      <text:p text:style-name="Text_20_body"><text:span text:style-name="Strong_20_Emphasis">c) transferência:<text:line-break/>
c.1) obrigatória:</text:span><text:span text:style-name="Emphasis">operação especial</text:span> que transfere recursos, por determinação constitucional ou legal, aos Estados, Distrito Federal e Municípios. Exemplo: ação 0515 - Dinheiro Direto na Escola para a Educação Básica; e<text:line-break/>
<text:span text:style-name="Strong_20_Emphasis">c.2) outras:</text:span> transferência de recursos a entidades públicas ou privadas sem fins lucrativos, organizações não governamentais e outras instituições, que não decorram de determinação constitucional ou legal. Exemplo: <text:span text:style-name="Emphasis">ação </text:span>00B9 - Contribuição à Organização das Nações Unidas para a Educação, a Ciência e a Cultura - UNESCO (MEC); e<text:line-break/>
<text:line-break/>
<text:span text:style-name="Strong_20_Emphasis">d)</text:span><text:span text:style-name="Strong_20_Emphasis">linha de crédito</text:span>: <text:span text:style-name="Emphasis">ação </text:span>realizada mediante empréstimo de recursos aos beneficiários da operação. Enquadram-se também nessa classificação os casos de empréstimos concedidos por estabelecimento oficial de crédito a Estados e Distrito Federal, Municípios e ao Setor Privado. Exemplo: <text:span text:style-name="Emphasis">ação </text:span>0A81 - Financiamento para a Agricultura Familiar - PRONAF (Lei nº 10.186, de 2001).</text:p>
      <text:p text:style-name="Text_20_body">Segue quadro com detalhamento das transferências e delegações e respectivas classificações por natureza de despesa.</text:p>
      <text:p text:style-name="Text_20_body"><draw:frame draw:style-name="mediacenter" draw:name="4.19.jpg Legend" text:anchor-type="paragraph" draw:z-index="0" svg:width="20.902083333333cm" style:rel-width="100%"><draw:text-box><text:p text:style-name="legendcenter"><draw:frame draw:style-name="mediacenter" draw:name="4.19.jpg" text:anchor-type="paragraph" draw:z-index="7" svg:width="20.902083333333cm" style:rel-width="100%" svg:height="15.134166666667cm" style:rel-height="scale"><draw:image xlink:href="Pictures/dae72557633b09351261110580f04284.jpg" xlink:type="simple" xlink:show="embed" xlink:actuate="onLoad"/></draw:frame>4.19.jpg</text:p></draw:text-box></draw:frame></text:p>
      <text:p text:style-name="Text_20_body"><text:span text:style-name="Strong_20_Emphasis">4.5.2.4.8 Detalhamento da Implementação</text:span></text:p>
      <text:p text:style-name="Text_20_body">Modo como a ação orçamentária será executada, podendo conter dados técnicos e detalhes sobre os procedimentos que fazem parte da respectiva execução.<text:line-break/>
<text:line-break/>
Para a ação 7M64 Construção de Trecho Rodoviário - Entroncamento BR-472 - Fronteira Brasil/Argentina - na BR-468, o detalhamento da implementação é:<text:line-break/>
Identificada a necessidade de intervenção pelos especialistas do setor, com base no relatório técnico apresentado e aprovado pela direção do órgão, são contratadas por meio de licitações públicas, empresas especializadas para a elaboração dos estudos e projetos, incluindo licenças ambientais.<text:line-break/>
Após aprovação dos estudos e projetos, inicia-se a etapa da execução da obra.<text:line-break/>
Caso a obra seja implementada de forma direta, ou seja, sem repasse de recursos a outras unidades da federação, sua execução se dará por meio de contratação de empresa privada ou de consórcio de empresas, por meio de processo licitatório.<text:line-break/>
Para o caso de implementação indireta, ou seja, por meio de Convênios ou Termo de Cooperação Técnica, as obras passam a ser executadas pelo ente convenente ou cooperado, mediante formalização de contrato de convênio ou Termo, entre o DNIT e a parte interessada.<text:line-break/>
<text:line-break/>
<text:span text:style-name="Strong_20_Emphasis">4.5.2.4.9 Unidade Responsável</text:span></text:p>
      <text:p text:style-name="Text_20_body">Unidade administrativa, entidade, inclusive empresa estatal ou parceiro (Estado, Distrito Federal, Município, ou setor privado), responsável pela execução da ação orçamentária. No caso da <text:span text:style-name="Emphasis">ação </text:span>7M63 - Adequação de Trecho Rodoviário - km 714 - km 725 - na BR-364/RO, a unidade responsável é o Departamento Nacional de Infraestrutura de Transportes - DNIT, do Ministério da Infraestrutura.</text:p>
      <text:p text:style-name="Text_20_body"><text:span text:style-name="Strong_20_Emphasis">4.5.2.4.10 Custo Total Estimado do Projeto</text:span></text:p>
      <text:p text:style-name="Text_20_body">Atributo específico dos projetos, que trata do custo de referência, a preços correntes, desde o seu início até a sua conclusão. Na <text:span text:style-name="Emphasis">ação </text:span>7M64 - Construção de Trecho Rodoviário - Entroncamento BR-472 - Fronteira Brasil/Argentina - na BR-468 , o custo total é R$ 5.894.000,00.</text:p>
      <text:p text:style-name="Text_20_body">Nas ações em que houver mais de um localizador, o custo total estimado será o somatório do custo individual de cada localizador.</text:p>
      <text:p text:style-name="Text_20_body"><text:span text:style-name="Strong_20_Emphasis">4.5.2.4.11 Total Físico do Projeto</text:span></text:p>
      <text:p text:style-name="Text_20_body">Atributo específico dos projetos que trata da quantidade de produto a ser ofertado ao final de seu período de execução. Na <text:span text:style-name="Emphasis">ação </text:span>7M64 Construção de Trecho Rodoviário - Entroncamento BR-472 - Fronteira Brasil/Argentina - na BR-468, o total físico é “7 Km”.</text:p>
      <text:p text:style-name="Text_20_body">Nas ações em que houver mais de um localizador, o total físico será omitido.</text:p>
      <text:p text:style-name="Text_20_body"><text:span text:style-name="Strong_20_Emphasis">4.5.2.4.12 Previsão de início e término (Duração do Projeto)</text:span></text:p>
      <text:p text:style-name="Text_20_body">Datas de início e término do projeto. A <text:span text:style-name="Emphasis">ação </text:span>7M64 Construção de Trecho Rodoviário - Entroncamento BR-472 - Fronteira Brasil/Argentina - na BR-468 teve início e término previstos, respectivamente, para 01/01/2009 e 31/12/2012.</text:p>
      <text:p text:style-name="Text_20_body">Nas ações em que houver mais de um localizador, a data de início da ação corresponderá à do localizador que primeiramente se inicia e a de término do último a ser concluído.</text:p>
      <text:p text:style-name="Text_20_body"><text:span text:style-name="Strong_20_Emphasis">4.5.2.4.13 Marcador “Regionalizar na Execução”</text:span></text:p>
      <text:p text:style-name="Text_20_body">É notório que algumas ações orçamentárias têm uma singular dificuldade em serem planejadas sob a perspectiva territorial antes do início de sua execução, principalmente considerando sua estratégia de implementação. Exemplo disso são as ações que dependem da adesão prévia de entes subnacionais a editais ou processos seletivos. Esta forma de implementação faz com que qualquer previsão de recursos circunscrita a um espaço geográfico mais focalizado durante a fase de elaboração revele-se imprecisa e irreal.</text:p>
      <text:p text:style-name="Text_20_body">Para os casos em que não seja possível a regionalização durante o processo de elaboração orçamentária, foi criado este atributo que permitirá se fazer a regionalização na execução. Quando o campo “Regionalizar na execução” for marcado, o módulo de Acompanhamento solicita, desde de 2013, a execução física e também a região onde a despesa ocorreu.</text:p>
      <text:p text:style-name="Horizontal_20_Line"/>
      <text:p text:style-name="Text_20_body"><text:span text:style-name="Strong_20_Emphasis">OBSERVAÇÃO</text:span>:</text:p>
      <text:p text:style-name="Text_20_body">Em decorrência do Acórdão nº1.827/2017– TCU – Plenário, o Governo Federal propôs um Plano de Trabalho no qual se comprometeu a verificar a regionalização do gasto de 48 ações orçamentárias, dispostas na tabela abaixo, por meio do módulo do Acompanhamento Físico-Financeiro do Orçamento no SIOP.</text:p>
      <text:p text:style-name="Text_20_body">A fim de auxiliar o cumprimento da proposta de regionalizar tais ações na execução, inseriu-se no módulo qualitativo do SIOP um item novo na lista de verificação, com o propósito de verificar se as 48 ações selecionadas estão devidamente marcadas para posterior regionalização.</text:p>
      <text:p text:style-name="Text_20_body">Adicionalmente, sempre que possível, recomenda-se a programação orçamentária detalhada no nível de localizadores regionalizad</text:p>
      <text:p text:style-name="Horizontal_20_Line"/>
      <table:table table:style-name="Table">
        <table:table-column/>
        <table:table-row>
          <table:table-cell office:value-type="string" table:style-name="tableheader"/>
        </table:table-row>
        <table:table-row>
          <table:table-cell office:value-type="string" table:style-name="tablecell">
            <text:p text:style-name="tablealignleft"><text:span text:style-name="Strong_20_Emphasis">22000 - Ministério da Agricultura, Pecuária e Abastecimento </text:span></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text:span text:style-name="Strong_20_Emphasis">24000 - Ministério da Ciência, Tecnologia, Inovações e Comunicações </text:span></text:p>
          </table:table-cell>
        </table:table-row>
        <table:table-row>
          <table:table-cell office:value-type="string" table:style-name="tablecell"/>
        </table:table-row>
        <table:table-row>
          <table:table-cell office:value-type="string" table:style-name="tablecell">
            <text:p text:style-name="tablealignleft"><text:span text:style-name="Strong_20_Emphasis">26000 - Ministério da Educação </text:span></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text:span text:style-name="Strong_20_Emphasis">36000 - Ministério da Saúde </text:span></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text:span text:style-name="Strong_20_Emphasis">39000 - Ministério da Infraestrutura (Transportes) </text:span></text:p>
          </table:table-cell>
        </table:table-row>
        <table:table-row>
          <table:table-cell office:value-type="string" table:style-name="tablecell"/>
        </table:table-row>
        <table:table-row>
          <table:table-cell office:value-type="string" table:style-name="tablecell">
            <text:p text:style-name="tablealignleft"><text:span text:style-name="Strong_20_Emphasis">52000 - Ministério da Defesa </text:span></text:p>
          </table:table-cell>
        </table:table-row>
        <table:table-row>
          <table:table-cell office:value-type="string" table:style-name="tablecell"/>
        </table:table-row>
        <table:table-row>
          <table:table-cell office:value-type="string" table:style-name="tablecell">
            <text:p text:style-name="tablealignleft"><text:span text:style-name="Strong_20_Emphasis">53000 - Ministério do Desenvolvimento Regional (Cidades) </text:span></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text:span text:style-name="Strong_20_Emphasis">53000 - Ministério do Desenvolvimento Regional (Integração Nacional) </text:span></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text:span text:style-name="Strong_20_Emphasis">55000 - Ministério da Cidadania (Desenvolvimento Social) </text:span></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text:span text:style-name="Strong_20_Emphasis">4.5.2.4.14 Marcador “Ação de Insumo Estratégico”</text:span></text:p>
      <text:p text:style-name="Text_20_body">Este campo deverá ser marcado nos casos de ações que retratem a produção ou a aquisição de insumos estratégicos. Tais insumos são aqueles cuja interrupção no fornecimento pode comprometer a produção de bens e serviços ou a expansão do fornecimento destes à sociedade ou ao Estado.</text:p>
      <text:p text:style-name="Text_20_body"><text:span text:style-name="Strong_20_Emphasis">4.5.2.4.15 Marcador “Detalhamento Obrigatório em Planos Orçamentários”</text:span></text:p>
      <text:p text:style-name="Text_20_body"><text:span text:style-name="Strong_20_Emphasis">4.5.2.4.16 Plano Orçamentário - PO</text:span></text:p>
      <text:p text:style-name="Text_20_body"><text:span text:style-name="Strong_20_Emphasis">4.5.2.4.16.1 Conceito</text:span></text:p>
      <text:p text:style-name="Text_20_body">Plano Orçamentário – PO é uma identificação orçamentária, de caráter gerencial (não constante da LOA), vinculada à ação orçamentária, que tem por finalidade permitir que, tanto a elaboração do orçamento quanto o acompanhamento físico e financeiro da execução, ocorram num nível mais detalhado do que o do subtítulo/localizador de gasto.</text:p>
      <text:p text:style-name="Text_20_body">Os POs são vinculados a uma ação orçamentária, entendida esta ação como uma combinação de <text:span text:style-name="Emphasis">esfera-unidade orçamentária-função-subfunção-programa-ação</text:span>. Por conseguinte, variando qualquer um destes classificadores, o conjunto de POs varia também.</text:p>
      <text:p text:style-name="Text_20_body">Em termos quantitativos, no entanto, os POs de uma ação são válidos quando associados aos seus subtítulos/localizadores de gasto. Ou seja, se uma ação possui POs vinculados, a captação da proposta orçamentária – física e financeira – se dará no nível da associação <text:span text:style-name="Emphasis">subtítulo</text:span> +PO. Porém, note que a proposta de dotação para o subtítulo será a soma das propostas dos POs associados àquele subtítulo. Já a meta física do subtítulo será captada à parte, pois o produto do PO em geral é diferente do produto da ação, impedindo o somatório.</text:p>
      <text:p text:style-name="Text_20_body">A figura abaixo procura demonstrar o vínculo entre ações, subtítulos e POs.</text:p>
      <text:p text:style-name="Text_20_body"><draw:frame draw:style-name="mediacenter" draw:name="4.20.jpg Legend" text:anchor-type="paragraph" draw:z-index="0" svg:width="14.76375cm"><draw:text-box><text:p text:style-name="legendcenter"><draw:frame draw:style-name="mediacenter" draw:name="4.20.jpg" text:anchor-type="paragraph" draw:z-index="8" svg:width="14.76375cm" svg:height="9.6308333333333cm"><draw:image xlink:href="Pictures/053de74602e90ec2e4c33792e2f8fbea.jpg" xlink:type="simple" xlink:show="embed" xlink:actuate="onLoad"/></draw:frame>4.20.jpg</text:p></draw:text-box></draw:frame></text:p>
      <text:p text:style-name="Text_20_body">O detalhamento da ação em POs é uma ferramenta gerencial e, com exceção de alguns casos (ver item 4.5.2.4.15), não é obrigatório. Entretanto, para viabilizar a integração SIOP-SIAFI, tendo em vista que a formação do Programa de Trabalho Resumido - PTRES (código atribuído pelo SIAFI para agilizar a execução, controle e acompanhamento dos planos definidos pela UO) no sistema financeiro é padronizada, toda ação deve ter ao menos 1 (um) código de PO. Por isso, ao ser criada uma ação, o SIOP gera automaticamente o PO 0000, que absorve toda a dotação da ação, caso não haja outros POs. Caso a ação possua vários POs, o órgão setorial tem a possibilidade de remanejar a dotação entre o PO 0000 e os POs específicos, parcial ou integralmente. Em se optando por detalhar a ação em POs devem ser criados os POs específicos, que coexistirão com o PO 0000. Ressalta-se que o PO 0000 não pode ser excluído do cadastro de ações por ser um requisito do SIOP, ainda que não tenha dotação associada a ele.</text:p>
      <text:p text:style-name="Text_20_body">Ao ser gerado, o PO 0000 receberá do SIOP como título o próprio nome da ação. Posteriormente, se forem criados outros POs na mesma ação, o SIOP adicionará automaticamente ao PO 0000 o sufixo “ - Despesas Diversas“. Por sua vez, os POs específicos terão seu nome atribuído diretamente pelo usuário que os criar, enquanto seu código será gerado automaticamente pelo SIOP, sendo, porém, modificável pelo usuário.</text:p>
      <text:p text:style-name="Horizontal_20_Line"/>
      <text:p text:style-name="Text_20_body"><text:span text:style-name="Strong_20_Emphasis">OBSERVAÇÃO :</text:span></text:p>
      <text:p text:style-name="Text_20_body">Apesar ser possível a modificação dos códigos pelo usuário, caso se opte por resgatar o código de um PO utilizado em um exercício anterior, deve-se atentar para o reflexo sobre a série histórica da programação em questão. Dessa forma, é desejável que a utilização de um mesmo código de PO previamente utilizado seja feita para um plano orçamentário que tenha o mesmo propósito ou objetivo.</text:p>
      <text:p text:style-name="Horizontal_20_Line"/>
      <text:p text:style-name="Text_20_body">Cabe destacar também que o detalhamento da programação em PO não substitui as demais categorias de programação (Atividades, Projetos ou Localizadores).</text:p>
      <text:p text:style-name="Text_20_body"><text:span text:style-name="Strong_20_Emphasis">4.5.2.4.16.2. Usos do PO</text:span></text:p>
      <text:p text:style-name="Text_20_body">Não há uma lista exaustiva dos casos em que os POs podem ser utilizados. Seu uso pode ocorrer sempre que for necessário o acompanhamento mais detalhado das ações orçamentárias, conforme a particularidade de cada órgão setorial, ressaltando que os POs devem contribuir para alcançar o resultado final pretendido para a ação.</text:p>
      <text:p text:style-name="Text_20_body">A seguir serão descritas algumas situações em que os POs são comumente usados:</text:p>
      <text:p text:style-name="Text_20_body"><text:span text:style-name="Strong_20_Emphasis">Produção pública intermediária</text:span>: os POs podem identificar a geração de produtos ou serviços intermediários ou a aquisição de insumos utilizados na geração do bem ou serviço final da ação orçamentária.</text:p>
      <text:p text:style-name="Text_20_body">Exemplo:</text:p>
      <table:table table:style-name="Table">
        <table:table-column/>
        <table:table-row>
          <table:table-cell office:value-type="string" table:style-name="tableheader">
            <text:p text:style-name="Table_20_Heading"><text:span text:style-name="Strong_20_Emphasis">Ação do tipo Atividade: Governança do Patrimônio Imobiliário da União</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text:span text:style-name="Strong_20_Emphasis">a) Acompanhamento de projeto</text:span>: os POs podem representar as fases de um projeto cujo andamento se pretende acompanhar mais detalhadamente, ou grupos de projetos semelhantes abrangidos por uma mesma ação orçamentária.</text:p>
      <text:p text:style-name="Text_20_body">Exemplo (fases de um projeto)</text:p>
      <table:table table:style-name="Table">
        <table:table-column/>
        <table:table-row>
          <table:table-cell office:value-type="string" table:style-name="tableheader">
            <text:p text:style-name="Table_20_Heading"><text:span text:style-name="Strong_20_Emphasis">Ação do tipo Projeto: Estruturação do Governo Digital</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Exemplo (grupos de projetos semelhantes):</text:p>
      <table:table table:style-name="Table">
        <table:table-column/>
        <table:table-row>
          <table:table-cell office:value-type="string" table:style-name="tableheader">
            <text:p text:style-name="Table_20_Heading"><text:span text:style-name="Strong_20_Emphasis">Ação do tipo Projeto: Aprimoramento da Infraestrutura da Polícia Federal</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text:span text:style-name="Strong_20_Emphasis">b) Funcionamento de estruturas administrativas:</text:span> os POs podem ser utilizados para identificar, desde a proposta orçamentária, os recursos destinados para despesas de manutenção e funcionamento das unidades. Tais casos ocorrem, preferencialmente, para o detalhamento da ação 2000 (Administração da Unidade ou equivalente).</text:p>
      <text:p text:style-name="Text_20_body">Exemplo (Estruturas administrativas descentralizadas):</text:p>
      <table:table table:style-name="Table">
        <table:table-column/>
        <table:table-row>
          <table:table-cell office:value-type="string" table:style-name="tableheader">
            <text:p text:style-name="Table_20_Heading"><text:span text:style-name="Strong_20_Emphasis">Órgão: 32396 - Agência Nacional de Mineração</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Exemplo (Unidades administrativas):</text:p>
      <table:table table:style-name="Table">
        <table:table-column/>
        <table:table-row>
          <table:table-cell office:value-type="string" table:style-name="tableheader">
            <text:p text:style-name="Table_20_Heading"><text:span text:style-name="Strong_20_Emphasis">Órgão: 52000 – Ministério da Defesa - UO 52101 - Administração Direta</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text:span text:style-name="Strong_20_Emphasis">c) PO reservado:</text:span> é uma categoria de POs que foi criada com o intuito de contemplar nas ações orçamentárias um conjunto específico de despesas eo título deve corresponder ao conjunto de despesas em questão, de acordo com a relação disponibilizada pelo SIOP quando da sua criação:</text:p>
      <table:table table:style-name="Table">
        <table:table-column/>
        <table:table-column/>
        <table:table-row>
          <table:table-cell office:value-type="string" table:style-name="tableheader">
            <text:p text:style-name="Table_20_Heading"><text:span text:style-name="Strong_20_Emphasis">CODIGO</text:span>  </text:p>
          </table:table-cell>
          <table:table-cell office:value-type="string" table:style-name="tableheader">
            <text:p text:style-name="Table_20_Heading"><text:span text:style-name="Strong_20_Emphasis">TÍTULO</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Cabe destacar que o PO reservado 2000 - Despesas Administrativas é destinado ao uso de Unidades Orçamentárias que não possuem a ação 2000 - Administração da Unidade.</text:p>
      <text:p text:style-name="Text_20_body">Exemplo (despesas administrativas):</text:p>
      <table:table table:style-name="Table">
        <table:table-column/>
        <table:table-row>
          <table:table-cell office:value-type="string" table:style-name="tableheader">
            <text:p text:style-name="Table_20_Heading"><text:span text:style-name="Strong_20_Emphasis">Ação do tipo Atividade: Promoção do Acesso ao Patrimônio Documental Nacional</text:span>  </text:p>
          </table:table-cell>
        </table:table-row>
        <table:table-row>
          <table:table-cell office:value-type="string" table:style-name="tablecell"/>
        </table:table-row>
        <table:table-row>
          <table:table-cell office:value-type="string" table:style-name="tablecell"/>
        </table:table-row>
      </table:table>
      <text:p text:style-name="Text_20_body">Exemplo (ações de caráter sigiloso):</text:p>
      <table:table table:style-name="Table">
        <table:table-column/>
        <table:table-row>
          <table:table-cell office:value-type="string" table:style-name="tableheader">
            <text:p text:style-name="Table_20_Heading"><text:span text:style-name="Strong_20_Emphasis">Ação do tipo Atividade: Auditoria e Fiscalização Tributária e Aduaneira</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Exemplo (ajuda de custo para moradia a magistrados e membros do Ministério Público – ativos e auxílio-moradia para outros agentes públicos - ativos):</text:p>
      <table:table table:style-name="Table">
        <table:table-column/>
        <table:table-row>
          <table:table-cell office:value-type="string" table:style-name="tableheader">
            <text:p text:style-name="Table_20_Heading"><text:span text:style-name="Strong_20_Emphasis">Ação do tipo Atividade: Ajuda de Custo para Moradia ou Auxílio-Moradia a Agentes Públicos</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text:span text:style-name="Strong_20_Emphasis">d) PO padronizado</text:span>: é uma categoria de POs criada para atender às ações orçamentárias padronizadas da União que contemplam despesas de caráter obrigatório, tais como: pessoal ativo, inativo e pensionistas, contribuição patronal para o plano de seguridade social do servidor, dotações centralizadas (reservas), sentenças judiciais e precatórios, acordos/decisões judiciais/administrativas para com os planos de previdência privada, benefícios aos servidores civis, empregados, militares e seus dependentes, Fundo Constitucional do Distrito Federal, pagamento de indenizações, benefícios e pensões indenizatórias de caráter especiais, benefícios previdenciários, abono e seguro desemprego, benefícios assistenciais do Sistema Único de Assistência Social, complementação ao FUNDEB e transferências aos entes subnacionais (Tabela 10.2.4.).</text:p>
      <text:p text:style-name="Text_20_body">Nas ações padronizadas da União, uma vez criados, os POs padronizados são replicados em todas as ocorrências da ação. Entretanto, nessas ações também é possível criar um PO específico (comum, sem padronização). Nesse caso, ele não será replicado para as demais ocorrências da ação.</text:p>
      <text:p text:style-name="Text_20_body"><text:span text:style-name="Strong_20_Emphasis">4.5.2.4.16.3. Atributos do PO</text:span></text:p>
      <text:p text:style-name="Text_20_body"><text:span text:style-name="Strong_20_Emphasis">a. Código</text:span>: identificação alfanumérica de quatro posições, criada automaticamente pelo sistema SIOP e modificável pelo usuário;<text:line-break/>
<text:span text:style-name="Strong_20_Emphasis">b. Título</text:span>: texto que identifica o PO, de forma resumida;<text:line-break/>
<text:span text:style-name="Strong_20_Emphasis">c. </text:span><text:span text:style-name="Strong_20_Emphasis">Caracterizaçã</text:span>o: descrição detalhada do que será feito no âmbito do PO;<text:line-break/>
<text:span text:style-name="Strong_20_Emphasis">d. Produto intermediário</text:span>: bem ou serviço gerado pelo PO;<text:line-break/>
<text:span text:style-name="Strong_20_Emphasis">e. Unidade de medida</text:span>: padrão utilizado para mensurar o produto do PO;<text:line-break/>
<text:span text:style-name="Strong_20_Emphasis">f. Unidade responsável</text:span>: unidade administrativa responsável pela execução do PO;<text:line-break/>
<text:span text:style-name="Strong_20_Emphasis">g. PO de origem</text:span>: tabela que identifica a correlação entre um PO existente na programação e o PO que está sendo criado no exercício de 2021 (“De/Para”). É possível que um PO esteja correlacionado a vários POs simultaneamente;<text:line-break/>
<text:span text:style-name="Strong_20_Emphasis">h. Marcador de análise da SAIN/ME (apenas para ação 00OQ):</text:span></text:p>
      <text:p text:style-name="Text_20_body"><text:span text:style-name="Strong_20_Emphasis">4.5.2.4.16.4. Produto do PO</text:span></text:p>
      <text:p text:style-name="Text_20_body">De modo geral, temos as seguintes regras:</text:p>
      <text:list text:style-name="List_20_1" text:continue-numbering="false">
        <text:list-item>
          <text:p text:style-name="List_20_1_Content_First"> Quando a ação não tiver produto, não é obrigatório que seus POs tenham um produto intermediário;</text:p>
        </text:list-item>
        <text:list-item>
          <text:p text:style-name="List_20_1_Content"> Quando a ação tiver produto, é obrigatório que seus POs tenham um produto intermediário; e</text:p>
        </text:list-item>
        <text:list-item>
          <text:p text:style-name="List_20_1_Content_Last"> No caso dos POs reservados, são geralmente criados sem produto, assim, o campo do SIOP destinado ao produto do PO fica indisponível.</text:p>
        </text:list-item>
      </text:list>
      <text:h text:style-name="Heading_20_3" text:outline-level="3"><text:bookmark-start text:name="__RefHeading___subtitulo_21"/><text:bookmark-start text:name="subtitulo"/>4.5.3. SUBTÍTULO<text:bookmark-end text:name="__RefHeading___subtitulo_21"/><text:bookmark-end text:name="subtitulo"/></text:h>
      <text:p text:style-name="Text_20_body"><text:line-break/>
As atividades, os projetos e as operações especiais serão detalhados em subtítulos, utilizados especialmente para identificar a localização física da <text:span text:style-name="Emphasis">ação </text:span>orçamentária, não podendo haver, por conseguinte, alteração de sua finalidade, do produto e das metas estabelecidas.<text:line-break/>
<text:line-break/>
A adequada localização do gasto permite maior controle governamental e social sobre a implantação das políticas públicas adotadas, além de evidenciar a focalização, os custos e os impactos da ação governamental.<text:line-break/>
<text:line-break/>
A localização do gasto poderá ser de abrangência nacional, no exterior, por Região (Norte, Nordeste, Centro Oeste, Sudeste, Sul), por Estado ou Município ou, excepcionalmente, por um critério específico, quando necessário. A LDO veda, na especificação do subtítulo, a referência a mais de uma localidade, área geográfica ou beneficiário, se determinados.<text:line-break/>
<text:line-break/>
Na União, o subtítulo representa o menor nível de categoria de programação e será detalhado por esfera orçamentária, por <text:span text:style-name="Emphasis">GND</text:span>, por modalidade de aplicação, IDUSO e por fonte/destinação de recursos, sendo o produto e a unidade de medida os mesmos da ação.</text:p>
      <text:p text:style-name="Horizontal_20_Line"/>
      <text:p text:style-name="Text_20_body"><text:span text:style-name="Strong_20_Emphasis">OBSERVAÇÃO</text:span>:<text:line-break/>
<text:line-break/>
O <text:span text:style-name="Emphasis">subtítulo </text:span>deverá ser usado para indicar a localização geográfica da <text:span text:style-name="Emphasis">ação</text:span> da seguinte forma:<text:line-break/>
<text:line-break/>
1. Projetos: localização (de preferência, Município) onde ocorrerá a construção, no caso de obra física, como por exemplo, obras de engenharia; nos demais casos, o local onde o projeto será desenvolvido;<text:line-break/>
2. Atividades: localização dos beneficiários/público-alvo da ação, o que for mais específico (normalmente são os beneficiários); e,<text:line-break/>
3. Operações especiais: localização do recebedor dos recursos previstos na transferência, compensação, contribuição etc., sempre que for possível identificá-lo.<text:line-break/>
<text:line-break/>
A partir do exercício de 2013, começou a ser utilizado o código IBGE de 7 dígitos, inclusive no caso de alocações orçamentárias originárias de emendas parlamentares. Este, e não mais o código do subtítulo, passa a ser o atributo oficial para consultas de base geográfica. Porém, para efeito legal e formal do orçamento, continuar-se-á adotando os 4 dígitos do subtítulo.<text:line-break/>
<text:line-break/>
Nesse contexto, haverá padronização dos códigos de subtítulos (4 dígitos) para Municípios. Outros recortes geográficos como biomas, territórios da cidadania, Amazônia Legal, entre outros, serão pré-cadastrados, sempre que necessário, pela SOF. Não haverá cadastramento descentralizado.<text:line-break/>
<text:line-break/>
A denominação dos subtítulos continuará trazendo, por padrão, os descritores “Nacional”, “No exterior”, “Na Região…”, “No Estado de…”, “No Distrito Federal”, “No Município de…”, ou ainda, os recortes adicionais já mencionados.</text:p>
      <text:p text:style-name="Text_20_body">Adicionalmente, foi criado o atributo “Complemento”, de preenchimento opcional, que especificará localizações inframunicipais (ou outras localizações não estruturadas). Quando esse “Complemento” for utilizado, o subtítulo receberá, automaticamente, um código não padronizado de 4 dígitos.<text:line-break/>
<text:line-break/>
Os subtítulos do tipo “Municípios até XX mil habitantes” deverão ser substituídos, pois demonstram critério de elegibilidade, e não de localização geográfica.</text:p>
      <text:p text:style-name="Horizontal_20_Line"/>
      <text:h text:style-name="Heading_20_4" text:outline-level="4"><text:bookmark-start text:name="__RefHeading___atributos_do_subtitulo_22"/><text:bookmark-start text:name="atributos_do_subtitulo"/>4.5.3.1. Atributos do subtítulo<text:bookmark-end text:name="__RefHeading___atributos_do_subtitulo_22"/><text:bookmark-end text:name="atributos_do_subtitulo"/></text:h>
      <text:p text:style-name="Text_20_body"><text:span text:style-name="Strong_20_Emphasis">4.5.3.1.1. Localização Geográfica, Codificação e o campo “Complemento”</text:span></text:p>
      <text:p text:style-name="Text_20_body">A identificação dos subtítulos/localizadores é feita por um código numérico de quatro posições, conforme tabela abaixo:</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A codificação prévia de Municípios e de recortes geográficos dá maior consistência às consultas de informações orçamentárias em base territorial. Exceções ao caso acima podem ocorrer, mas mesmo a elas, foi dada a alternativa de tratamento. Suponha-se que uma ação de Estruturação de Unidades de Saúde tenha sido prevista no PLOA para ocorrer no Município de Campos dos Goytacazes, no Rio de Janeiro. No novo cadastro padronizado de localizadores municipais, Campos recebeu o código “3290”, e assim a proposta foi encaminhada para o Congresso Nacional. Após a fase de apreciação e proposição de emendas pelo Congresso, essa ação retornou com um segundo localizador no mesmo Município de Campos. O parlamentar, entretanto, complementou a regionalização da ação por ele proposta com uma localização mais específica, destinou o recurso para uma entidade situada naquele Município.<text:line-break/>
<text:line-break/>
Esta especificidade fez com que o novo subtítulo criado recebesse um código na faixa não padronizada, ou seja, entre 6500 e 9999 (no exemplo, “6500”). Isto poderia gerar o mesmo problema de “dois códigos de subtítulos endereçando a mesma região geográfica”, dificultando consolidações futuras. Entretanto o SIOP terá gravado o código do IBGE para macrorregiões, estados e municípios em todos os registros que fizerem menção a estes recortes, tenham sido eles criados na fase de elaboração da proposta do Executivo ou durante os ajustes do Legislativo.<text:line-break/>
<text:line-break/>
Se ainda no ano seguinte o próprio Executivo desejasse criar um terceiro subtítulo, especificando uma nova localização no mesmo Município de Campos dos Goytacazes, outro identificador seria gerado. No exemplo, trata-se do subtítulo “6501”, localizado no Centro de Campos. Note-se, porém, que o mesmo código IBGE estará associado.<text:line-break/>
<text:line-break/>
A figura abaixo procura ilustrar este exemplo. No exemplo, as dotações relacionadas ao Município de Campos dos Goytacazes poderiam ser somadas utilizando-se o código IBGE “3301009”. Este campo, que compõe os filtros de pesquisa do SIOP, passou a ser o atributo “oficial” para consultas de base geográfica a partir de 2013. Também foi criado o campo intitulado “Complemento”, para que as localizações específicas (por exemplo, inframunicipais) possam ser criadas sem prejuízo da codificação padronizada – casos frequentes até o ano de 2012.</text:p>
      <text:p text:style-name="Text_20_body"><draw:frame draw:style-name="mediacenter" draw:name="4.29.jpg Legend" text:anchor-type="paragraph" draw:z-index="0" svg:width="17.197916666667cm" style:rel-width="100%"><draw:text-box><text:p text:style-name="legendcenter"><draw:frame draw:style-name="mediacenter" draw:name="4.29.jpg" text:anchor-type="paragraph" draw:z-index="9" svg:width="17.197916666667cm" style:rel-width="100%" svg:height="12.170833333333cm" style:rel-height="scale"><draw:image xlink:href="Pictures/b33a1e9925531f6a917e4fb8a0f3eba9.jpg" xlink:type="simple" xlink:show="embed" xlink:actuate="onLoad"/></draw:frame>4.29.jpg</text:p></draw:text-box></draw:frame></text:p>
      <text:p text:style-name="Text_20_body"><text:span text:style-name="Strong_20_Emphasis">4.5.3.1.2 Repercussão Financeira sobre o Custeio do Órgão</text:span></text:p>
      <text:p text:style-name="Text_20_body">Impacto (estimativa de custo anual) sobre as despesas de operação e manutenção do investimento após o término do projeto e em quais ações esse aumento ou decréscimo de custos ocorrerá, caso o projeto venha a ser mantido pela União.</text:p>
      <text:p text:style-name="Text_20_body">A execução de um determinado projeto geralmente acarreta incremento no custo de atividades. Por exemplo, ao se construir um hospital a ser mantido pela União, haverá um incremento no custo das atividades de manutenção hospitalar da União. Se por alguma razão o impacto for nulo, deverá ser justificado o motivo. Por exemplo, a União, ao construir uma escola a ser operada pelo governo municipal, não terá custos futuros, uma vez que as despesas de manutenção incorrerão sobre outro ente da Federação. Campo obrigatório nas ações do tipo Projeto e opcional nos demais tipos.</text:p>
      <text:p text:style-name="Text_20_body"><text:span text:style-name="Strong_20_Emphasis">4.5.3.1.3 Valor da Repercussão Financeira</text:span></text:p>
      <text:p text:style-name="Text_20_body">Registra o montante da Repercussão Financeira decorrente da implantação do Subtítulo sobre o custeio do órgão. O campo poderá registrar acréscimos e reduções sobre o custeio do órgão, ou, ainda, valor zero quando não houver repercussão sobre o custeio. Campo obrigatório nas ações do tipo Projeto e opcional nos demais tipos.</text:p>
      <text:p text:style-name="Text_20_body"><text:span text:style-name="Strong_20_Emphasis">4.5.3.1.4 Data de início e data de término da execução</text:span></text:p>
      <text:p text:style-name="Text_20_body">Nas ações do tipo Projeto, registra a data de início e a previsão de término de cada subtítulo.</text:p>
      <text:p text:style-name="Text_20_body"><text:span text:style-name="Strong_20_Emphasis">4.5.3.1.5 Total Físico</text:span></text:p>
      <text:p text:style-name="Text_20_body">Registra o quantitativo total do produto a ser entregue na localidade expressa no subtítulo durante o período de execução. Campo exclusivo de projetos e de preenchimento obrigatório.</text:p>
      <text:p text:style-name="Text_20_body"><text:span text:style-name="Strong_20_Emphasis">4.5.3.1.6 Custo Total</text:span></text:p>
      <text:p text:style-name="Text_20_body">Registra o montante correspondente ao custo total previsto na execução do subtítulo.</text:p>
      <text:p text:style-name="Text_20_body"><text:span text:style-name="Strong_20_Emphasis">4.5.3.1.7 Cronograma Físico e Financeiro</text:span></text:p>
      <text:p text:style-name="Text_20_body">Registra a execução física e financeira até o exercício anterior, o aprovado para o ano em curso, a previsão para o PLOA e a projeção para os anos posteriores.<text:line-break/>
<text:line-break/>
A partir do PLOA 2019, esta informação passou a ser preenchida pelos Órgãos Setoriais no módulo de Informações Complementares do SIOP, e não mais nos localizadores das ações do tipo projeto.</text:p>
      <text:h text:style-name="Heading_20_3" text:outline-level="3"><text:bookmark-start text:name="__RefHeading___acoes_orcamentarias_padronizadas_no_orcamento_23"/><text:bookmark-start text:name="acoes_orcamentarias_padronizadas_no_orcamento"/>4.5.4 AÇÕES ORÇAMENTÁRIAS PADRONIZADAS NO ORÇAMENTO<text:bookmark-end text:name="__RefHeading___acoes_orcamentarias_padronizadas_no_orcamento_23"/><text:bookmark-end text:name="acoes_orcamentarias_padronizadas_no_orcamento"/></text:h>
      <text:h text:style-name="Heading_20_4" text:outline-level="4"><text:bookmark-start text:name="__RefHeading___conceito_24"/><text:bookmark-start text:name="conceito"/>4.5.4.1 Conceito<text:bookmark-end text:name="__RefHeading___conceito_24"/><text:bookmark-end text:name="conceito"/></text:h>
      <text:p text:style-name="Text_20_body">A ação orçamentária é considerada padronizada quando, em decorrência da organização institucional da União, sua implementação costuma ser realizada em mais de um órgão orçamentário e/ou UO. Nessa situação, diferentes órgãos/UOs executam ações que têm em comum: a) subfunção à qual está associada; b) a descrição (o que será feito no âmbito da operação e o objetivo a ser alcançado); c) o produto (bens e serviços) entregue à sociedade, bem como sua unidade de medida; e d) o tipo de ação orçamentária.</text:p>
      <text:p text:style-name="Text_20_body">A padronização se faz necessária para organizar a atuação governamental e facilitar seu acompanhamento. Ademais, a existência da padronização vem permitindo o cumprimento de previsão constante da LDO, segundo a qual: “As atividades que possuem a mesma finalidade devem ser classificadas sob um único código, independentemente da unidade executora”.</text:p>
      <text:h text:style-name="Heading_20_4" text:outline-level="4"><text:bookmark-start text:name="__RefHeading___tipologia_25"/><text:bookmark-start text:name="tipologia"/>4.5.4.2 Tipologia<text:bookmark-end text:name="__RefHeading___tipologia_25"/><text:bookmark-end text:name="tipologia"/></text:h>
      <text:p text:style-name="Text_20_body">Considerando as especificidades das ações orçamentárias de governo existentes, a padronização pode ser de três tipos: <text:span text:style-name="Strong_20_Emphasis">a) setorial: </text:span><text:span text:style-name="Emphasis">ação </text:span>orçamentária que, em virtude da organização do Ministério, para facilitar sua execução, são implementadas por mais de uma UO do mesmo órgão. Exemplos: Educação e Formação em Saúde, Aperfeiçoamento e Avaliação dos Serviços de Hemoterapia e Hematologia, Atenção à Saúde nos Serviços Ambulatoriais e Hospitalares do Ministério da Saúde, realizadas em UOs no âmbito do Ministério da Saúde; <text:span text:style-name="Strong_20_Emphasis">b) multissetorial</text:span>: <text:span text:style-name="Emphasis">ação </text:span>orçamentária que, dada a organização da atuação governamental, são executadas por mais de um órgão ou por UOs de órgãos diferentes, considerando a temática desenvolvida pelo setor à qual está vinculada. Exemplos: Participação do Brasil, como País não Membro, em Atividades de Cooperação Econômica junto à Organização para Cooperação e Desenvolvimento Econômico - OCDE (implementada no MAPA, ME, MME, MInfra, MD, MCom, MJSP e MRE); Formação e Aperfeiçoamento de Magistrados (executada no STJ e TRT); e <text:span text:style-name="Strong_20_Emphasis">c) da União</text:span>: operações que perpassam diversos órgãos e/ou UOs sem contemplar as especificidades do setor ao qual estão vinculadas. Caracterizam-se por apresentar base legal, finalidade, descrição e produto padrão, aplicável a qualquer órgão e, ainda, pela gestão orçamentária realizada de forma centralizada pela SOF. Exemplos: Pagamento de Aposentadorias e Pensões; Contribuição da União, de suas Autarquias e Fundações para o Custeio do Regime de Previdência dos Servidores Públicos Federais; e Auxílio-Alimentação aos Servidores e Empregados. A relação completa das ações orçamentárias padronizadas da União está no item 10.2.4. deste manual.</text:p>
      <text:p text:style-name="Horizontal_20_Line"/>
      <text:p text:style-name="Text_20_body"><text:span text:style-name="Strong_20_Emphasis">OBSERVAÇÃO</text:span></text:p>
      <text:p text:style-name="Text_20_body">A principal alteração introduzida na estrutura das ações orçamentárias que compõem o rol das padronizadas da União, diz respeito à criação de <text:span text:style-name="Emphasis">atividade </text:span>específica para o pagamento de pessoal ativo civil da União, dissociando essas despesas das voltadas para a manutenção administrativa ou similares, como até então se vinha fazendo. Além disso, as operações especiais relativas ao pagamento de aposentadorias e pensões civis, também passaram a ser identificadas em uma única ação. Com essas alterações, foi possível conceber ações orçamentárias que agregam tão somente despesas de caráter obrigatório, voltadas exclusivamente para o pagamento de pessoal e encargos sociais, facilitando, assim, o seu reconhecimento e a transparência alocativa dos recursos orçamentários.</text:p>
      <text:p text:style-name="Horizontal_20_Line"/>
      <text:h text:style-name="Heading_20_4" text:outline-level="4"><text:bookmark-start text:name="__RefHeading___atributos_das_acoes_orcamentarias_padronizadas_26"/><text:bookmark-start text:name="atributos_das_acoes_orcamentarias_padronizadas"/>4.5.4.3 Atributos das ações orçamentárias padronizadas<text:bookmark-end text:name="__RefHeading___atributos_das_acoes_orcamentarias_padronizadas_26"/><text:bookmark-end text:name="atributos_das_acoes_orcamentarias_padronizadas"/></text:h>
      <text:p text:style-name="Text_20_body">A padronização consiste em adotar um modelo único, padrão, para alguns atributos das operações. Assim, uma vez alterados tais atributos, a mudança é replicada automaticamente para todas as operações. A partir de 2013, a padronização passou a envolver os seguintes atributos:</text:p>
      <text:p text:style-name="Text_20_body"><draw:frame draw:style-name="mediacenter" draw:name="10" text:anchor-type="paragraph" draw:z-index="10" svg:width="18.520833333333cm" style:rel-width="100%" svg:height="8.5639507892293cm" style:rel-height="scale"><draw:image xlink:href="Pictures/640644651ce259bc560019f9fecfaed1.png" xlink:type="simple" xlink:show="embed" xlink:actuate="onLoad"/></draw:frame></text:p>
      <text:p text:style-name="Text_20_body">Em decorrência da nova tipologia, a alteração dos atributos das ações orçamentárias padronizadas setoriais compete ao próprio órgão setorial. No caso das operações multissetoriais e da União, pelo caráter que apresentam, a alteração dos atributos padronizados é realizada somente pela SOF.</text:p>
      <text:p text:style-name="Horizontal_20_Line"/>
      <text:p text:style-name="Text_20_body"><text:span text:style-name="Strong_20_Emphasis">OBSERVAÇÃO</text:span></text:p>
      <text:p text:style-name="Text_20_body">Ainda que a regra para o atributo <text:span text:style-name="Strong_20_Emphasis">Subfunção </text:span>seja de sua padronização, a depender da necessidade do órgão, há a possibilidade de não padronizar a subfunção, a exemplo das ações 20TP do Ministério da Educação e 219D do Ministério da Defesa.</text:p>
      <text:p text:style-name="Horizontal_20_Line"/>
      <text:h text:style-name="Heading_20_2" text:outline-level="2"><text:bookmark-start text:name="__RefHeading___componentes_da_programacao_fisica_e_financeira_27"/><text:bookmark-start text:name="componentes_da_programacao_fisica_e_financeira"/>4.6 COMPONENTES DA PROGRAMAÇÃO FÍSICA E FINANCEIRA<text:bookmark-end text:name="__RefHeading___componentes_da_programacao_fisica_e_financeira_27"/><text:bookmark-end text:name="componentes_da_programacao_fisica_e_financeira"/></text:h>
      <text:h text:style-name="Heading_20_3" text:outline-level="3"><text:bookmark-start text:name="__RefHeading___programacao_fisica_28"/><text:bookmark-start text:name="programacao_fisica"/>4.6.1 PROGRAMAÇÃO FÍSICA<text:bookmark-end text:name="__RefHeading___programacao_fisica_28"/><text:bookmark-end text:name="programacao_fisica"/></text:h>
      <text:h text:style-name="Heading_20_4" text:outline-level="4"><text:bookmark-start text:name="__RefHeading___meta_fisica_29"/><text:bookmark-start text:name="meta_fisica"/>4.6.1.1 Meta física<text:bookmark-end text:name="__RefHeading___meta_fisica_29"/><text:bookmark-end text:name="meta_fisica"/></text:h>
      <text:p text:style-name="Text_20_body">A meta física é a quantidade de produto a ser ofertado por <text:span text:style-name="Emphasis">ação</text:span>, de forma regionalizada, e instituída para o exercício. As metas físicas são indicadas em nível de <text:span text:style-name="Emphasis">subtítulo</text:span>.<text:line-break/>
<text:line-break/>
Ressalte-se que a territorialização das metas físicas é expressa nos localizadores de gasto previamente definidos para a <text:span text:style-name="Emphasis">ação</text:span>. Exemplo: No caso da vacinação de crianças, a meta será regionalizada pela quantidade de crianças a serem vacinadas ou de vacinas empregadas em cada Estado (<text:span text:style-name="Emphasis">localizadores de gasto</text:span>), ainda que a campanha seja de âmbito nacional e a despesa paga de forma centralizada. O mesmo ocorre com a distribuição de livros didáticos.</text:p>
      <text:h text:style-name="Heading_20_2" text:outline-level="2"><text:bookmark-start text:name="__RefHeading___NoTitle_30"/><text:bookmark-start text:name="section1"/><text:bookmark-end text:name="__RefHeading___NoTitle_30"/><text:bookmark-end text:name="section1"/></text:h>
      <text:h text:style-name="Heading_20_3" text:outline-level="3"><text:bookmark-start text:name="__RefHeading___componentes_da_programacao_financeira_31"/><text:bookmark-start text:name="componentes_da_programacao_financeira"/>4.6.2 COMPONENTES DA PROGRAMAÇÃO FINANCEIRA<text:bookmark-end text:name="__RefHeading___componentes_da_programacao_financeira_31"/><text:bookmark-end text:name="componentes_da_programacao_financeira"/></text:h>
      <text:h text:style-name="Heading_20_4" text:outline-level="4"><text:bookmark-start text:name="__RefHeading___natureza_da_despesa_32"/><text:bookmark-start text:name="natureza_da_despesa"/>4.6.2.1 Natureza da despesa<text:bookmark-end text:name="__RefHeading___natureza_da_despesa_32"/><text:bookmark-end text:name="natureza_da_despesa"/></text:h>
      <text:p text:style-name="Text_20_body">Os arts. 12 e 13 da Lei nº 4.320, de 1964, tratam da classificação da despesa por <text:span text:style-name="Emphasis">categoria econômica</text:span> e <text:span text:style-name="Emphasis">elementos</text:span>. Assim como no caso da receita, o art. 8º dessa lei estabelece que os itens da discriminação da despesa serão identificados por números de código decimal, na forma do respectivo Anexo IV, atualmente consubstanciados no Anexo II da Portaria Interministerial STN/SOF nº 163, de 2001. O conjunto de informações que formam o código é conhecido como classificação por natureza da despesa [tabela no item 10.2.3] e informa a <text:span text:style-name="Emphasis">categoria econômica</text:span> da despesa, o <text:span text:style-name="Emphasis">grupo </text:span>a que ela pertence, a <text:span text:style-name="Emphasis">modalidade de aplicação</text:span> e o <text:span text:style-name="Emphasis">elemento</text:span>.</text:p>
      <text:p text:style-name="Text_20_body">Na base de dados do sistema de orçamento, o campo que se refere à natureza da despesa contém um código composto por oito algarismos, sendo que o 1º dígito representa a <text:span text:style-name="Emphasis">categoria econômica</text:span>, o 2º o <text:span text:style-name="Emphasis">grupo de natureza da despesa</text:span>, o 3º e o 4º dígitos representam a <text:span text:style-name="Emphasis">modalidade de aplicação</text:span>, o 5º e o 6º o <text:span text:style-name="Emphasis">elemento de despesa</text:span> e o 7º e o 8º dígitos representam o desdobramento facultativo do elemento de despesa (<text:span text:style-name="Emphasis">subelemento</text:span>):</text:p>
      <text:p text:style-name="Text_20_body"><draw:frame draw:style-name="mediacenter" draw:name="4.31_.jpg Legend" text:anchor-type="paragraph" draw:z-index="0" svg:width="15.134166666667cm"><draw:text-box><text:p text:style-name="legendcenter"><draw:frame draw:style-name="mediacenter" draw:name="4.31_.jpg" text:anchor-type="paragraph" draw:z-index="11" svg:width="15.134166666667cm" svg:height="9.7366666666667cm"><draw:image xlink:href="Pictures/b667740fe45efbe4e0171e851873c146.jpg" xlink:type="simple" xlink:show="embed" xlink:actuate="onLoad"/></draw:frame>4.31_.jpg</text:p></draw:text-box></draw:frame></text:p>
      <text:p text:style-name="Horizontal_20_Line"/>
      <text:p text:style-name="Text_20_body"><text:span text:style-name="Strong_20_Emphasis">OBSERVAÇÃO</text:span>:<text:line-break/>
<text:span text:style-name="Strong_20_Emphasis">Reserva de Contingência e Reserva do RPPS</text:span> - A classificação da Reserva de Contingência, bem como a Reserva do RPPS, destinadas ao atendimento de passivos contingentes e outros riscos e eventos fiscais imprevistos, inclusive para a abertura de créditos adicionais, quanto à natureza da despesa orçamentária, serão identificadas com o código “9.9.99.99”, conforme estabelece o parágrafo único do art. 8º da Portaria Interministerial STN/SOF nº 163, de 2001.</text:p>
      <text:p text:style-name="Horizontal_20_Line"/>
      <text:p text:style-name="Text_20_body"><text:span text:style-name="Strong_20_Emphasis">4.6.2.1.1 Categoria Econômica da Despesa</text:span></text:p>
      <text:p text:style-name="Text_20_body">A despesa, assim como a receita, é classificada em duas categorias econômicas, com os seguintes códigos:</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3 - Despesas Correntes</text:span>: as que não contribuem, diretamente, para a formação ou aquisição de um bem de capital.</text:p>
      <text:p text:style-name="Text_20_body"><text:span text:style-name="Strong_20_Emphasis">4 - Despesas de Capital</text:span>: as que contribuem, diretamente, para a formação ou aquisição de um bem de capital.</text:p>
      <text:p text:style-name="Horizontal_20_Line"/>
      <text:p text:style-name="Text_20_body"><text:span text:style-name="Strong_20_Emphasis">OBSERVAÇÃO</text:span>:<text:line-break/>
De forma a atender o art. 44 da LRF, ressalta-se a necessidade de observar se os ingressos financeiros provenientes da alienação de bens móveis, imóveis ou intangíveis de propriedade do ente público (fonte de recursos 63) estão destinadas às despesas de capital, sendo vedado o financiamento de despesas correntes, salvo as destinadas por lei ao RPPS e RGPS.</text:p>
      <text:p text:style-name="Horizontal_20_Line"/>
      <text:p text:style-name="Text_20_body"><text:span text:style-name="Strong_20_Emphasis">4.6.2.1.2 Grupo de Natureza da Despesa</text:span></text:p>
      <text:p text:style-name="Text_20_body">O <text:span text:style-name="Emphasis">GND </text:span>é um agregador de <text:span text:style-name="Emphasis">elemento de despesa</text:span> com as mesmas características quanto ao objeto de gasto, conforme discriminado a seguir:</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1 - Pessoal e Encargos Sociais</text:span> <text:line-break/>
Despesas orçamentárias com pessoal ativo, inativo e pensionistas, relativas a mandatos eletivos, cargos, funções ou empregos, civis, militares e de membros de Poder, com quaisquer espécies remuneratórias, tais como vencimentos e vantagens, fixas e variáveis, subsídios, proventos da aposentadoria, reformas e pensões, inclusive adicionais, gratificações, horas extras e vantagens pessoais de qualquer natureza, bem como encargos sociais e contribuições recolhidas pelo ente às entidades de previdência, conforme estabelece o caput do art. 18 da Lei Complementar 101, de 2000.</text:p>
      <text:p text:style-name="Text_20_body"><text:span text:style-name="Strong_20_Emphasis">2 - Juros e Encargos da Dívida</text:span> <text:line-break/>
Despesas orçamentárias com o pagamento de juros, comissões e outros encargos de operações de crédito internas e externas contratadas, bem como da dívida pública mobiliária.\</text:p>
      <text:p text:style-name="Text_20_body"><text:span text:style-name="Strong_20_Emphasis">3 - Outras Despesas Correntes</text:span> <text:line-break/>
Despesas orçamentárias com aquisição de material de consumo, pagamento de diárias, contribuições, subvenções, auxílio-alimentação, auxílio-transporte, além de outras despesas da categoria econômica “Despesas Correntes” não classificáveis nos demais grupos de natureza de despesa.</text:p>
      <text:p text:style-name="Text_20_body"><text:span text:style-name="Strong_20_Emphasis">4 - Investimentos</text:span> <text:line-break/>
Despesas orçamentárias com softwares e com o planejamento e a execução de obras, inclusive com a aquisição de imóveis considerados necessários à realização destas últimas, e com a aquisição de instalações, equipamentos e material permanente.</text:p>
      <text:p text:style-name="Text_20_body"><text:span text:style-name="Strong_20_Emphasis">5 - Inversões Financeiras</text:span> <text:line-break/>
Despesas orçamentárias com a aquisição de imóveis ou bens de capital já em utilização; aquisição de títulos representativos do capital de empresas ou entidades de qualquer espécie, já constituídas, quando a operação não importe aumento do capital; e com a constituição ou aumento do capital de empresas, além de outras despesas classificáveis neste grupo.</text:p>
      <text:p text:style-name="Text_20_body"><text:span text:style-name="Strong_20_Emphasis">6 - Amortização da Dívida</text:span> <text:line-break/>
Despesas orçamentárias com o pagamento e/ou refinanciamento do principal e da atualização monetária ou cambial da dívida pública interna e externa, contratual ou mobiliária.</text:p>
      <text:p text:style-name="Text_20_body"><text:span text:style-name="Strong_20_Emphasis">4.6.2.1.3 Modalidade de Aplicação</text:span></text:p>
      <text:p text:style-name="Text_20_body">A <text:span text:style-name="Emphasis">modalidade de aplicação</text:span> indica se os recursos serão aplicados mediante transferência financeira, inclusive a decorrente de descentralização orçamentária para outros níveis de Governo, seus órgãos ou entidades, ou diretamente para entidades privadas sem fins lucrativos e outras instituições; ou, então, diretamente pela unidade detentora do crédito orçamentário, ou por outro órgão ou entidade no âmbito do mesmo nível de Governo.</text:p>
      <text:p text:style-name="Text_20_body">A <text:span text:style-name="Emphasis">modalidade de aplicação</text:span> objetiva, principalmente, eliminar a dupla contagem dos recursos transferidos ou descentralizados, conforme discriminado a seguir:</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span text:style-name="sup">o</text:span>  <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span text:style-name="sup">o</text:span><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span text:style-name="sup">o</text:span><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ext:p text:style-name="tablealignleft"><text:span text:style-name="sup">o</text:span><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span text:style-name="sup">o</text:span><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able:table-row>
      </table:table>
      <text:p text:style-name="Text_20_body"><text:span text:style-name="underline"><text:span text:style-name="Strong_20_Emphasis">Descrição:</text:span></text:span>  <text:span text:style-name="underline">(</text:span>O conteúdo e a forma das descrições das modalidades de aplicação foram mantidos tal como constam do texto da Portaria Interministerial STN/SOF nº 163, de 4 de maio de 2001.)</text:p>
      <text:p text:style-name="Text_20_body"><text:span text:style-name="Strong_20_Emphasis">20 - Transferências à União</text:span> <text:line-break/>
Despesas orçamentárias realizadas pelos Estados, Municípios ou pelo Distrito Federal, mediante transferência de recursos financeiros à União, inclusive para suas entidades da administração indireta.</text:p>
      <text:p text:style-name="Text_20_body"><text:span text:style-name="Strong_20_Emphasis">22 - Execução Orçamentária Delegada à União</text:span> <text:line-break/>
Despesas orçamentárias realizadas mediante transferência de recursos financeiros, decorrentes de delegação ou descentralização à União para execução de ações de responsabilidade exclusiva do delegante.</text:p>
      <text:p text:style-name="Text_20_body"><text:span text:style-name="Strong_20_Emphasis">30 - Transferências a Estados e ao Distrito Federal</text:span> <text:line-break/>
Despesas orçamentárias realizadas mediante transferência de recursos financeiros da União ou dos Municípios aos Estados e ao Distrito Federal, inclusive para suas entidades da administração indireta.</text:p>
      <text:p text:style-name="Text_20_body"><text:span text:style-name="Strong_20_Emphasis">31 - Transferências a Estados e ao Distrito Federal - Fundo a Fundo</text:span> <text:line-break/>
Despesas orçamentárias realizadas mediante transferência de recursos financeiros da União ou dos Municípios aos Estados e ao Distrito Federal por intermédio da modalidade fundo a fundo.</text:p>
      <text:p text:style-name="Text_20_body"><text:span text:style-name="Strong_20_Emphasis">32 - Execução Orçamentária Delegada a Estados e ao Distrito Federal</text:span> <text:line-break/>
Despesas orçamentárias realizadas mediante transferência de recursos financeiros, decorrentes de delegação ou descentralização a Estados e ao Distrito Federal para execução de ações de responsabilidade exclusiva do delegante.</text:p>
      <text:p text:style-name="Text_20_body"><text:span text:style-name="Strong_20_Emphasis">35 - Transferências Fundo a Fundo aos Estados e ao Distrito Federal à conta de recursos de que tratam os §§ 1º e 2º do art. 24 da Lei Complementar nº 141, de 2012</text:span> <text:line-break/>
Despesas orçamentárias realizadas mediante transferência de recursos financeiros da União ou dos Municípios aos Estados e ao Distrito Federal por intermédio da modalidade fundo a fundo, à conta de recursos referentes aos restos a pagar considerados para fins da aplicação mínima em ações e serviços públicos de saúde e posteriormente cancelados ou prescritos, de que tratam os §§ 1<text:span text:style-name="Strong_20_Emphasis">º</text:span>e 2<text:span text:style-name="Strong_20_Emphasis">º</text:span>do art. 24 da Lei Complementar n<text:span text:style-name="Strong_20_Emphasis">º</text:span>141, de 2012.</text:p>
      <text:p text:style-name="Text_20_body"><text:span text:style-name="Strong_20_Emphasis">36 - Transferências Fundo a Fundo aos Estados e ao Distrito Federal à conta de recursos de que trata o art. 25 da Lei Complementar nº 141, de 2012 </text:span> Despesas orçamentárias realizadas mediante transferência de recursos financeiros da União ou dos Municípios aos Estados e ao Distrito Federal por intermédio da modalidade fundo a fundo, à conta de recursos referentes à diferença da aplicação mínima em ações e serviços públicos de saúde que deixou de ser aplicada em exercícios anteriores, de que trata o art. 25 da Lei Complementar n<text:span text:style-name="Strong_20_Emphasis">º</text:span>141, de 2012.</text:p>
      <text:p text:style-name="Text_20_body"><text:span text:style-name="Strong_20_Emphasis">40 - Transferências a Municípios</text:span> <text:line-break/>
Despesas orçamentárias realizadas mediante transferência de recursos financeiros da União ou dos Estados aos Municípios, inclusive para suas entidades da administração indireta.</text:p>
      <text:p text:style-name="Text_20_body"><text:span text:style-name="Strong_20_Emphasis">41 - Transferências a Municípios - Fundo a Fundo</text:span> <text:line-break/>
Despesas orçamentárias realizadas mediante transferência de recursos financeiros da União, dos Estados ou do Distrito Federal aos Municípios por intermédio da modalidade fundo a fundo.</text:p>
      <text:p text:style-name="Text_20_body"><text:span text:style-name="Strong_20_Emphasis">42 - Execução Orçamentária Delegada a Municípios</text:span> <text:line-break/>
Despesas orçamentárias realizadas mediante transferência de recursos financeiros, decorrentes de delegação ou descentralização a Municípios para execução de ações de responsabilidade exclusiva do delegante.</text:p>
      <text:p text:style-name="Text_20_body"><text:span text:style-name="Strong_20_Emphasis">45 - Transferências Fundo a Fundo aos Municípios à conta de recursos de que tratam os §§ 1º e 2º do art. 24 da Lei Complementar nº 141, de 2012</text:span> <text:line-break/>
Despesas orçamentárias realizadas mediante transferência de recursos financeiros da União, dos Estados ou do Distrito Federal aos Municípios por intermédio da modalidade fundo a fundo, à conta de recursos referentes aos restos a pagar considerados para fins da aplicação mínima em ações e serviços públicos de saúde e posteriormente cancelados ou prescritos, de que tratam os §§ 1<text:span text:style-name="Strong_20_Emphasis">º</text:span>e 2<text:span text:style-name="Strong_20_Emphasis">º</text:span>do art. 24 da Lei Complementar n<text:span text:style-name="Strong_20_Emphasis">º</text:span>141, de 2012.</text:p>
      <text:p text:style-name="Text_20_body"><text:span text:style-name="Strong_20_Emphasis">46 - Transferências Fundo a Fundo aos Municípios à conta de recursos de que trata o art. 25 da Lei Complementar nº 141, de 2012 </text:span> Despesas orçamentárias realizadas mediante transferência de recursos financeiros da União, dos Estados ou do Distrito Federal aos Municípios por intermédio da modalidade fundo a fundo, à conta de recursos referentes à diferença da aplicação mínima em ações e serviços públicos de saúde que deixou de ser aplicada em exercícios anteriores de que trata o art. 25 da Lei Complementar n<text:span text:style-name="Strong_20_Emphasis">º</text:span>141, de 2012.</text:p>
      <text:p text:style-name="Text_20_body"><text:span text:style-name="Strong_20_Emphasis">50 - Transferências a Instituições Privadas sem Fins Lucrativos</text:span> <text:line-break/>
Despesas orçamentárias realizadas mediante transferência de recursos financeiros a entidades sem fins lucrativos que não tenham vínculo com a administração pública.</text:p>
      <text:p text:style-name="Text_20_body"><text:span text:style-name="Strong_20_Emphasis">60 - Transferências a Instituições Privadas com Fins Lucrativos</text:span> <text:line-break/>
Despesas orçamentárias realizadas mediante transferência de recursos financeiros a entidades com fins lucrativos que não tenham vínculo com a administração pública.</text:p>
      <text:p text:style-name="Text_20_body"><text:span text:style-name="Strong_20_Emphasis">67 - Execução de Contrato de Parceria Público-Privada - PPP</text:span> <text:line-break/>
Despesas orçamentárias do Parceiro Público decorrentes de Contrato de Parceria Público-Privada - PPP, nos termos da Lei no 11.079, de 30 de dezembro de 2004, e da Lei n<text:span text:style-name="Strong_20_Emphasis">º</text:span>12.766, de 27 de dezembro de 2012.</text:p>
      <text:p text:style-name="Text_20_body"><text:span text:style-name="Strong_20_Emphasis">70 - Transferências a Instituições Multigovernamentais</text:span> <text:line-break/>
Despesas orçamentárias realizadas mediante transferência de recursos financeiros a entidades criadas e mantidas por dois ou mais entes da Federação ou por dois ou mais países, inclusive o Brasil, exclusive as transferências relativas à modalidade de aplicação 71 (Transferências a Consórcios Públicos mediante contrato de rateio).</text:p>
      <text:p text:style-name="Text_20_body"><text:span text:style-name="Strong_20_Emphasis">71 - Transferências a Consórcios Públicos mediante contrato de rateio</text:span> <text:line-break/>
Despesas orçamentárias realizadas mediante transferência de recursos financeiros a entidades criadas sob a forma de consórcios públicos nos termos da Lei n<text:span text:style-name="Strong_20_Emphasis">º</text:span>11.107, de 6 de abril de 2005, mediante contrato de rateio, objetivando a execução dos programas e ações dos respectivos entes consorciados, observado o disposto no § 1<text:span text:style-name="Strong_20_Emphasis">º</text:span>do art. 11 da Portaria STN n<text:span text:style-name="Strong_20_Emphasis">º</text:span>72, de 2012.</text:p>
      <text:p text:style-name="Text_20_body"><text:span text:style-name="Strong_20_Emphasis">72 - Execução Orçamentária Delegada a Consórcios Públicos</text:span> <text:line-break/>
Despesas orçamentárias realizadas mediante transferência de recursos financeiros, decorrentes de delegação ou descentralização a consórcios públicos para execução de ações de responsabilidade exclusiva do delegante.</text:p>
      <text:p text:style-name="Text_20_body"><text:span text:style-name="Strong_20_Emphasis">73 - Transferências a Consórcios Públicos mediante contrato de rateio à conta de recursos de que tratam os §§ 1º e 2º do art. 24 da Lei Complementar nº 141, de 2012</text:span> <text:line-break/>
Despesas orçamentárias realizadas mediante transferência de recursos financeiros a entidades criadas sob a forma de consórcios públicos nos termos da Lei n<text:span text:style-name="Strong_20_Emphasis">º</text:span>11.107, de 6 de abril de 2005, por meio de contrato de rateio, à conta de recursos referentes aos restos a pagar considerados para fins da aplicação mínima em ações e serviços públicos de saúde e posteriormente cancelados ou prescritos, de que tratam §§ 1<text:span text:style-name="Strong_20_Emphasis">º</text:span>e 2<text:span text:style-name="Strong_20_Emphasis">º</text:span>do art. 24 da Lei Complementar n<text:span text:style-name="Strong_20_Emphasis">º</text:span>141, de 13 de janeiro de 2012, observado o disposto no § 1<text:span text:style-name="Strong_20_Emphasis">º</text:span>do art. 11 da Portaria STN n<text:span text:style-name="Strong_20_Emphasis">º</text:span>72, de 1<text:span text:style-name="Strong_20_Emphasis">º</text:span>de fevereiro de 2012.</text:p>
      <text:p text:style-name="Text_20_body"><text:span text:style-name="Strong_20_Emphasis">74 - Transferências a Consórcios Públicos mediante contrato de rateio à conta de recursos de que trata o art. 25 da Lei Complementar nº 141, de 2012</text:span> <text:line-break/>
Despesas orçamentárias realizadas mediante transferência de recursos financeiros a entidades criadas sob a forma de consórcios públicos nos termos da Lei n<text:span text:style-name="Strong_20_Emphasis">º</text:span>11.107, de 6 de abril de 2005, por meio de contrato de rateio, à conta de recursos referentes à diferença da aplicação mínima em ações e serviços públicos de saúde que deixou de ser aplicada em exercícios anteriores, de que trata o art. 25 da Lei Complementar n<text:span text:style-name="Strong_20_Emphasis">º</text:span>141, de 2012, observado o disposto no § 1<text:span text:style-name="Strong_20_Emphasis">º</text:span>do art. 11 da Portaria STN n<text:span text:style-name="Strong_20_Emphasis">º</text:span>72, de 2012.</text:p>
      <text:p text:style-name="Text_20_body"><text:span text:style-name="Strong_20_Emphasis">75 - Transferências a Instituições Multigovernamentais à conta de recursos de que tratam os §§ 1º e 2º do art. 24 da Lei Complementar nº 141, de 2012</text:span> <text:line-break/>
Despesas orçamentárias realizadas mediante transferência de recursos financeiros a entidades criadas e mantidas por dois ou mais entes da Federação ou por dois ou mais países, inclusive o Brasil, exclusive as transferências relativas à modalidade de aplicação 73 (Transferências a Consórcios Públicos mediante contrato de rateio à conta de recursos de que tratam os §§ 1<text:span text:style-name="Strong_20_Emphasis">º</text:span>e 2<text:span text:style-name="Strong_20_Emphasis">º</text:span>do art. 24 da Lei Complementar n<text:span text:style-name="Strong_20_Emphasis">º</text:span>141, de 2012), à conta de recursos referentes aos restos a pagar considerados para fins da aplicação mínima em ações e serviços públicos de saúde e posteriormente cancelados ou prescritos, de que tratam os §§ 1<text:span text:style-name="Strong_20_Emphasis">º</text:span>e 2<text:span text:style-name="Strong_20_Emphasis">º</text:span>do art. 24 da Lei Complementar n<text:span text:style-name="Strong_20_Emphasis">º</text:span>141, de 2012.</text:p>
      <text:p text:style-name="Text_20_body"><text:span text:style-name="Strong_20_Emphasis">76 - Transferências a Instituições Multigovernamentais à conta de recursos de que trata o art. 25 da Lei Complementar nº 141, de 2012</text:span> <text:line-break/>
Despesas orçamentárias realizadas mediante transferência de recursos financeiros a entidades criadas e mantidas por dois ou mais entes da Federação ou por dois ou mais países, inclusive o Brasil, exclusive as transferências relativas à modalidade de aplicação 74 (Transferências a Consórcios Públicos mediante contrato de rateio à conta de recursos de que trata o art. 25 da Lei Complementar n<text:span text:style-name="Strong_20_Emphasis">º</text:span>141, de 2012), à conta de recursos referentes à diferença da aplicação mínima em ações e serviços públicos de saúde que deixou de ser aplicada em exercícios anteriores, de que trata o art. 25 da Lei Complementar n<text:span text:style-name="Strong_20_Emphasis">º</text:span>141, de 2012.</text:p>
      <text:p text:style-name="Text_20_body"><text:span text:style-name="Strong_20_Emphasis">80 - Transferências ao Exterior</text:span> <text:line-break/>
Despesas orçamentárias realizadas mediante transferência de recursos financeiros a órgãos e entidades governamentais pertencentes a outros países, a organismos internacionais e a fundos instituídos por diversos países, inclusive aqueles que tenham sede ou recebam os recursos no Brasil.</text:p>
      <text:p text:style-name="Text_20_body"><text:span text:style-name="Strong_20_Emphasis">90 - Aplicações Diretas</text:span> <text:line-break/>
Aplicação direta, pela unidade orçamentária, dos créditos a ela alocados ou oriundos de descentralização de outras entidades integrantes ou não dos Orçamentos Fiscal ou da Seguridade Social, no âmbito da mesma esfera de governo.</text:p>
      <text:p text:style-name="Text_20_body"><text:span text:style-name="Strong_20_Emphasis">91 - Aplicação Direta Decorrente de Operação entre Órgãos, Fundos e Entidades Integrantes dos Orçamentos Fiscal e da Seguridade Social</text:span> <text:line-break/>
Despesas orçamentárias de órgãos, fundos, autarquias, fundações, empresas estatais dependentes e outras entidades integrantes dos orçamentos fiscal e da seguridade social decorrentes da aquisição de materiais, bens e serviços, pagamento de impostos, taxas e contribuições, além de outras operações, quando o recebedor dos recursos também for órgão, fundo, autarquia, fundação, empresa estatal dependente ou outra entidade constante desses orçamentos, no âmbito da mesma esfera de Governo.</text:p>
      <text:p text:style-name="Text_20_body"><text:span text:style-name="Strong_20_Emphasis">92 - Aplicação Direta de Recursos Recebidos de Outros Entes da Federação Decorrentes de Delegação ou Descentralização</text:span> <text:line-break/>
Despesas orçamentárias realizadas à conta de recursos financeiros decorrentes de delegação ou descentralização de outros entes da Federação para execução de ações de responsabilidade exclusiva do ente delegante ou descentralizador.</text:p>
      <text:p text:style-name="Text_20_body"><text:span text:style-name="Strong_20_Emphasis">93 - Aplicação Direta Decorrente de Operação de Órgãos, Fundos e Entidades Integrantes dos Orçamentos Fiscal e da Seguridade Social com Consórcio Público do qual o Ente Participe </text:span> Despesas orçamentárias de órgãos, fundos, autarquias, fundações, empresas estatais dependentes e outras entidades integrantes dos orçamentos fiscal e da seguridade social decorrentes da aquisição de materiais, bens e serviços, além de outras operações, exceto no caso de transferências, delegações ou descentralizações, quando o recebedor dos recursos for consórcio público do qual o ente da Federação participe, nos termos da Lei n<text:span text:style-name="Strong_20_Emphasis">º</text:span>11.107, de 6 de abril de 2005.</text:p>
      <text:p text:style-name="Text_20_body"><text:span text:style-name="Strong_20_Emphasis">94 - Aplicação Direta Decorrente de Operação de Órgãos, Fundos e Entidades Integrantes dos Orçamentos Fiscal e da Seguridade Social com Consórcio Público do qual o Ente Não Participe</text:span> <text:line-break/>
Despesas orçamentárias de órgãos, fundos, autarquias, fundações, empresas estatais dependentes e outras entidades integrantes dos orçamentos fiscal e da seguridade social decorrentes da aquisição de materiais, bens e serviços, além de outras operações, exceto no caso de transferências, delegações ou descentralizações, quando o recebedor dos recursos for consórcio público do qual o ente da Federação não participe, nos termos da Lei n<text:span text:style-name="Strong_20_Emphasis">º</text:span>11.107, de 6 de abril de 2005.</text:p>
      <text:p text:style-name="Text_20_body"><text:span text:style-name="Strong_20_Emphasis">95 - Aplicação Direta à conta de recursos de que tratam os §§ 1º e 2º do art. 24 da Lei Complementar nº 141, de 2012</text:span> <text:line-break/>
Aplicação direta, pela unidade orçamentária, dos créditos a ela alocados ou oriundos de descentralização de outras entidades integrantes ou não dos Orçamentos Fiscal ou da Seguridade Social, no âmbito da mesma esfera de Governo, à conta de recursos referentes aos restos a pagar considerados para fins da aplicação mínima em ações e serviços públicos de saúde e posteriormente cancelados ou prescritos, de que tratam os §§ 1<text:span text:style-name="Strong_20_Emphasis">º</text:span>e 2<text:span text:style-name="Strong_20_Emphasis">º</text:span>do art. 24 da Lei Complementar n<text:span text:style-name="Strong_20_Emphasis">º</text:span>141, de 2012.</text:p>
      <text:p text:style-name="Text_20_body"><text:span text:style-name="Strong_20_Emphasis">96 - Aplicação Direta à conta de recursos de que trata o art. 25 da Lei Complementar nº 141, de 2012</text:span> <text:line-break/>
Aplicação direta, pela unidade orçamentária, dos créditos a ela alocados ou oriundos de descentralização de outras entidades integrantes ou não dos Orçamentos Fiscal ou da Seguridade Social, no âmbito da mesma esfera de Governo, à conta de recursos referentes à diferença da aplicação mínima em ações e serviços públicos de saúde que deixou de ser aplicada em exercícios anteriores, de que trata o art. 25 da Lei Complementar n<text:span text:style-name="Strong_20_Emphasis">º</text:span>141, de 2012.</text:p>
      <text:p text:style-name="Text_20_body"><text:span text:style-name="Strong_20_Emphasis">99 - A Definir</text:span> <text:line-break/>
Modalidade de utilização exclusiva do Poder Legislativo ou para classificação orçamentária da Reserva de Contingência e da Reserva do RPPS, vedada a execução orçamentária enquanto não houver sua definição.</text:p>
      <text:p text:style-name="Horizontal_20_Line"/>
      <text:p text:style-name="Text_20_body"><text:span text:style-name="Strong_20_Emphasis">OBSERVAÇÃO:</text:span></text:p>
      <text:p text:style-name="Text_20_body">A despesa decorrente de termo de execução descentralizada - TED, disciplinado pelo Decreto nº 10.426, de 16 de julho de 2020, deve ser classificada com a Modalidade de Aplicação 90, quando a sua finalidade for: i) a execução de programas, de projetos e de atividades de interesse recíproco, em regime de colaboração mútua; ou ii) a execução de atividades específicas pela unidade descentralizada em benefício da unidade descentralizadora. Nesses casos, observa-se que a alocação de recursos é realizada <text:span text:style-name="Strong_20_Emphasis">previamente</text:span> à execução da despesa pela unidade descentralizada. Assim, o TED serve como um instrumento que possibilita à unidade descentralizada a execução futura da despesa com entidades integrantes do OFSS. Contudo, caso a finalidade do TED seja o ressarcimento de despesas, deve-se utilizar a Modalidade de Aplicação 91, haja vista que se trata de despesa efetivamente incorrida. Dessa forma, a modalidade de aplicação cumpre o seu objetivo principal, qual seja, possibilitar a eliminação da dupla contagem dos recursos transferidos ou descentralizados..</text:p>
      <text:p text:style-name="Horizontal_20_Line"/>
      <text:p text:style-name="Text_20_body"><text:span text:style-name="Strong_20_Emphasis">4.6.2.1.4 Elemento de Despesa </text:span></text:p>
      <text:p text:style-name="Text_20_body">O <text:span text:style-name="Emphasis">elemento de despesa</text:span> tem por finalidade identificar os objetos de gasto, tais como vencimentos e vantagens fixas, juros, diárias, material de consumo, serviços de terceiros prestados sob qualquer forma, subvenções sociais, obras e instalações, equipamentos e material permanente, auxílios, amortização e outros que a Administração Pública utiliza para a consecução de seus fins.</text:p>
      <text:p text:style-name="Text_20_body">Os códigos dos <text:span text:style-name="Emphasis">elementos de despesa</text:span> estão definidos no Anexo II da Portaria Interministerial STN/SOF nº 163, de 2001. A descrição dos <text:span text:style-name="Emphasis">elementos </text:span>pode não contemplar todas as despesas a eles inerentes, sendo, em alguns casos, exemplificativa. A relação dos <text:span text:style-name="Emphasis">elementos de despesa</text:span>, bem como sua descrição, são apresentadas a seguir:</text:p>
      <table:table table:style-name="Table">
        <table:table-column/>
        <table:table-column/>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text:span text:style-name="del">  </text:span>   </text:p>
          </table:table-cell>
          <table:table-cell office:value-type="string" table:style-name="tablecell">
            <text:p text:style-name="tablealignleft"><text:span text:style-name="del">  </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text:span text:style-name="del">09</text:span>   </text:p>
          </table:table-cell>
          <table:table-cell office:value-type="string" table:style-name="tablecell">
            <text:p text:style-name="tablealignleft"><text:span text:style-name="del">Salário-Família</text:span></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underline"><text:span text:style-name="Strong_20_Emphasis">Descrição:</text:span></text:span>  <text:span text:style-name="underline"><text:span text:style-name="Strong_20_Emphasis">(</text:span></text:span>  O conteúdo e a forma das descrições dos elementos de despesa foram mantidos tal como constam do texto da Portaria Interministerial STN/SOF nº 163, de 4 de maio de 2001.)</text:p>
      <text:p text:style-name="Text_20_body"><text:span text:style-name="Strong_20_Emphasis">01 - Aposentadorias do RPPS, Reserva Remunerada e Reformas dos Militares</text:span> <text:line-break/>
Despesas orçamentárias com pagamento de aposentadorias dos servidores inativos do Regime Próprio de Previdência do Servidor - RPPS, e de reserva remunerada e reformas dos militares.</text:p>
      <text:p text:style-name="Text_20_body"><text:span text:style-name="Strong_20_Emphasis">03 - Pensões do RPPS e do militar</text:span> <text:line-break/>
Despesas orçamentárias com pagamento de pensões civis do RPPS e dos militares.\</text:p>
      <text:p text:style-name="Text_20_body"><text:span text:style-name="Strong_20_Emphasis">04 - Contratação por Tempo Determinado</text:span> <text:line-break/>
Despesas orçamentárias com a contratação de pessoal por tempo determinado para atender a necessidade temporária de excepcional interesse público, de acordo com legislação específica de cada ente da Federação, inclusive obrigações patronais e outras despesas variáveis, quando for o caso.\</text:p>
      <text:p text:style-name="Text_20_body"><text:span text:style-name="del"><text:span text:style-name="Strong_20_Emphasis">05 - Outros Benefícios Previdenciários do servidor ou do militar </text:span> </text:span>*<text:line-break/>
<text:span text:style-name="del">Despesas orçamentárias com benefícios previdenciários do servidor ou militar, tais como auxílio-reclusão devido à família do servidor ou do militar afastado por motivo de prisão, e salário-família, e auxílio-doença, exclusive aposentadoria, reformas e pensões.</text:span> *Portaira Conjunta STN/SOF nº 1, de 21/02/2020 - DOU de 26/02/2020</text:p>
      <text:p text:style-name="Text_20_body"><text:span text:style-name="Strong_20_Emphasis">06 - Benefício Mensal ao Deficiente e ao Idoso</text:span> <text:line-break/>
Despesas orçamentárias decorrentes do cumprimento do art. 203, inciso V, da Constituição Federal, que dispõe: “Art. 203 - A assistência social será prestada a quem dela necessitar, independentemente de contribuição à seguridade social, e tem por objetivos: […] V - a garantia de um salário mínimo de benefício mensal à pessoa portadora de deficiência e ao idoso que comprovem não possuir meios de prover a própria manutenção ou de tê-la provida por sua família, conforme dispuser a lei.”</text:p>
      <text:p text:style-name="Text_20_body"><text:span text:style-name="Strong_20_Emphasis">07 - Contribuição a Entidades Fechadas de Previdência</text:span> Despesas orçamentárias com os encargos da entidade patrocinadora no regime de previdência fechada, para complementação de aposentadoria.\</text:p>
      <text:p text:style-name="Text_20_body"><text:span text:style-name="Strong_20_Emphasis">08 - Outros Benefícios Assistenciais do servidor e do militar</text:span> <text:line-break/>
Despesas orçamentárias com benefícios assistenciais, inclusive auxílio-funeral devido à família do servidor ou do militar falecido na atividade, ou do aposentado, ou a terceiro que custear, comprovadamente, as despesas com o funeral do ex-servidor ou do ex-militar; auxílio-natalidade devido a servidora ou militar, por motivo de nascimento de filho, ou a cônjuge ou companheiro servidor público ou militar, quando a parturiente não for servidora; auxílio-creche ou assistência pré-escolar devido a dependente do servidor ou militar, conforme regulamento; auxílio-reclusão; salário-família; e assistência-saúde.\</text:p>
      <text:p text:style-name="Text_20_body"><text:span text:style-name="del"><text:span text:style-name="Strong_20_Emphasis">09 - Salário-Família</text:span> </text:span>*<text:line-break/>
<text:span text:style-name="del">Despesas orçamentárias com benefício pecuniário devido aos dependentes econômicos do militar ou do servidor, exclusive os regidos pela Consolidação das Leis do Trabalho - CLT, os quais são pagos à conta do plano de benefícios da previdência social.</text:span> * Portaria Conjunta STN/SOF n<text:span text:style-name="underline"><text:span text:style-name="sup">o</text:span>  </text:span> 1, de 13/07/2012 - DOU de 16/07/2012; (válida a partir de 2013, exceto em relação aos arts. 3<text:span text:style-name="underline"><text:span text:style-name="sup">o</text:span>  </text:span> ao 6<text:span text:style-name="underline"><text:span text:style-name="sup">o</text:span>  </text:span>, que podem ser utilizados em 2012).\</text:p>
      <text:p text:style-name="Text_20_body"><text:span text:style-name="Strong_20_Emphasis">10 - Seguro Desemprego e Abono Salarial</text:span> <text:line-break/>
Despesas orçamentárias com pagamento do seguro-desemprego e do abono de que tratam o inciso II do art. 7º e o § 3º do art. 239 da Constituição Federal, respectivamente.\</text:p>
      <text:p text:style-name="Text_20_body"><text:span text:style-name="Strong_20_Emphasis">11 - Vencimentos e Vantagens Fixas - Pessoal Civil</text:span>*<text:line-break/>
Despesas orçamentárias com: Vencimento; Salário Pessoal Permanente; Vencimento ou Salário de Cargos de Confiança; Subsídios; Vencimento do Pessoal em Disponibilidade Remunerada; Auxílio-Doença (ou Licença para Tratamento de Saúde); Salário Maternidade (ou Licença Maternidade); Gratificações, tais como: Gratificação Adicional Pessoal Disponível; Gratificação de Interiorização; Gratificação de Dedicação Exclusiva; Gratificação de Regência de Classe; Gratificação pela Chefia ou Coordenação de Curso de Área ou Equivalente; Gratificação por Produção Suplementar; Gratificação por Trabalho de Raios X ou Substâncias Radioativas; Gratificação pela Chefia de Departamento, Divisão ou Equivalente; Gratificação de Direção Geral ou Direção (Magistério de lº e 2º Graus); Gratificação de Função-Magistério Superior; Gratificação de Atendimento e Habilitação Previdenciários; Gratificação Especial de Localidade; Gratificação de Desempenho das Atividades Rodoviárias; Gratificação da Atividade de Fiscalização do Trabalho; Gratificação de Engenheiro Agrônomo; Gratificação de Natal; Gratificação de Estímulo à Fiscalização e Arrecadação de Contribuições e de Tributos; Gratificação por Encargo de Curso ou de Concurso; Gratificação de Produtividade do Ensino; Gratificação de Habilitação Profissional; Gratificação de Atividade; Gratificação de Representação de Gabinete; Adicional de Insalubridade; Adicional Noturno; Adicional de Férias 1/3 (art. 7º, inciso XVII, da Constituição); Adicionais de Periculosidade; Representação Mensal; Licença-Prêmio por assiduidade; Retribuição Básica (Vencimentos ou Salário no Exterior); Diferenças Individuais Permanentes; Vantagens Pecuniárias de Ministro de Estado, de Secretário de Estado e de Município; Férias Antecipadas de Pessoal Permanente; Aviso Prévio (cumprido); Férias Vencidas e Proporcionais; Parcela Incorporada (ex-quintos e ex-décimos); Indenização de Habilitação Policial; Adiantamento do 13º Salário; 13º Salário Proporcional; Incentivo Funcional - Sanitarista; Abono Provisório; “Pró-labore” de Procuradores; e outras despesas correlatas de caráter permanente. * No âmbito da União, a Gratificação por Encargo de Curso ou de Concurso deverá ser paga como “Outras Despesas Correntes” no elemento 36 - Outros Serviços de Terceiros - Pessoa Física.</text:p>
      <text:p text:style-name="Text_20_body"><text:span text:style-name="Strong_20_Emphasis">12 - Vencimentos e Vantagens Fixas - Pessoal Militar</text:span> <text:line-break/>
Despesas orçamentárias com: Soldo; Gratificação de Localidade Especial; Gratificação de Representação; Adicional de Tempo de Serviço; Adicional de Habilitação; Adicional de Compensação Orgânica; Adicional Militar; Adicional de Permanência; Adicional de Férias; Adicional Natalino; e outras despesas correlatas, de caráter permanente, previstas na estrutura remuneratória dos militares.</text:p>
      <text:p text:style-name="Text_20_body"><text:span text:style-name="Strong_20_Emphasis">13 - Obrigações Patronais</text:span> <text:line-break/>
Despesas orçamentárias com encargos que a administração tem pela sua condição de empregadora, e resultantes de pagamento de pessoal ativo, inativo e pensionistas, tais como Fundo de Garantia por Tempo de Serviço e contribuições para Institutos de Previdência, inclusive a alíquota de contribuição suplementar para cobertura do déficit atuarial, bem como os encargos resultantes do pagamento com atraso das contribuições de que trata este elemento de despesa.</text:p>
      <text:p text:style-name="Text_20_body"><text:span text:style-name="Strong_20_Emphasis">14 - Diárias - Civil</text:span> <text:line-break/>
Despesas orçamentárias com cobertura de alimentação, pousada e locomoção urbana, do servidor público estatutário ou celetista que se desloca de sua sede em objeto de serviço, em caráter eventual ou transitório, entendido como sede o Município onde a repartição estiver instalada e onde o servidor tiver exercício em caráter permanente.</text:p>
      <text:p text:style-name="Text_20_body"><text:span text:style-name="Strong_20_Emphasis">15 - Diárias - Militar</text:span> <text:line-break/>
Despesas orçamentárias decorrentes do deslocamento do militar da sede de sua unidade por motivo de serviço, destinadas à indenização das despesas de alimentação e pousada.</text:p>
      <text:p text:style-name="Text_20_body"><text:span text:style-name="Strong_20_Emphasis">16 - Outras Despesas Variáveis - Pessoal Civil</text:span> <text:line-break/>
Despesas orçamentárias relacionadas às atividades do cargo/emprego ou função do servidor, e cujo pagamento só se efetua em circunstâncias específicas, tais como: hora-extra; substituições; e outras despesas da espécie, decorrentes do pagamento de pessoal dos órgãos e entidades da administração direta e indireta.</text:p>
      <text:p text:style-name="Text_20_body"><text:span text:style-name="Strong_20_Emphasis">17 - Outras Despesas Variáveis - Pessoal Militar</text:span> <text:line-break/>
Despesas orçamentárias eventuais, de natureza remuneratória, devidas em virtude do exercício da atividade militar, exceto aquelas classificadas em elementos de despesas específicos.</text:p>
      <text:p text:style-name="Text_20_body"><text:span text:style-name="Strong_20_Emphasis">18 - Auxílio Financeiro a Estudantes</text:span> <text:line-break/>
Despesas orçamentárias com ajuda financeira concedida pelo Estado a estudantes comprovadamente carentes, e concessão de auxílio para o desenvolvimento de estudos e pesquisas de natureza científica, realizadas por pessoas físicas na condição de estudante, observado o disposto no art. 26 da Lei Complementar nº 101/2000.</text:p>
      <text:p text:style-name="Text_20_body"><text:span text:style-name="Strong_20_Emphasis">19 - Auxílio-Fardamento</text:span> <text:line-break/>
Despesas orçamentárias com o auxílio-fardamento, pago diretamente ao servidor ou militar.</text:p>
      <text:p text:style-name="Text_20_body"><text:span text:style-name="Strong_20_Emphasis">20 - Auxílio Financeiro a Pesquisadores</text:span> <text:line-break/>
Despesas Orçamentárias com apoio financeiro concedido a pesquisadores, individual ou coletivamente, exceto na condição de estudante, no desenvolvimento de pesquisas científicas e tecnológicas, nas suas mais diversas modalidades, observado o disposto no art. 26 da Lei Complementar nº 101/2000.</text:p>
      <text:p text:style-name="Text_20_body"><text:span text:style-name="Strong_20_Emphasis">21 - Juros sobre a Dívida por Contrato</text:span> <text:line-break/>
Despesas orçamentárias com juros referentes a operações de crédito efetivamente contratadas.</text:p>
      <text:p text:style-name="Text_20_body"><text:span text:style-name="Strong_20_Emphasis">22 - Outros Encargos sobre a Dívida por Contrato</text:span> <text:line-break/>
Despesas orçamentárias com outros encargos da dívida pública contratada, tais como: taxas, comissões bancárias, prêmios, imposto de renda e outros encargos.</text:p>
      <text:p text:style-name="Text_20_body"><text:span text:style-name="Strong_20_Emphasis">23 - Juros, Deságios e Descontos da Dívida Mobiliária</text:span> <text:line-break/>
Despesas orçamentárias com a remuneração real devida pela aplicação de capital de terceiros em títulos públicos.</text:p>
      <text:p text:style-name="Text_20_body"><text:span text:style-name="Strong_20_Emphasis">24 - Outros Encargos sobre a Dívida Mobiliária</text:span> <text:line-break/>
Despesas orçamentárias com outros encargos da dívida mobiliária, tais como: comissão, corretagem, seguro, etc.</text:p>
      <text:p text:style-name="Text_20_body"><text:span text:style-name="Strong_20_Emphasis">25 - Encargos sobre Operações de Crédito por Antecipação da Receita</text:span> <text:line-break/>
Despesas orçamentárias com o pagamento de encargos da dívida pública, inclusive os juros decorrentes de operações de crédito por antecipação da receita, conforme art. 165, § 8º, da Constituição.</text:p>
      <text:p text:style-name="Text_20_body"><text:span text:style-name="Strong_20_Emphasis">26 - Obrigações decorrentes de Política Monetária</text:span> <text:line-break/>
Despesas orçamentárias com a cobertura do resultado negativo do Banco Central do Brasil, como autoridade monetária, apurado em balanço, nos termos da legislação vigente.</text:p>
      <text:p text:style-name="Text_20_body"><text:span text:style-name="Strong_20_Emphasis">27 - Encargos pela Honra de Avais, Garantias, Seguros e Similares</text:span> <text:line-break/>
Despesas orçamentárias que a administração é compelida a realizar em decorrência da honra de avais, garantias, seguros, fianças e similares concedidos.</text:p>
      <text:p text:style-name="Text_20_body"><text:span text:style-name="Strong_20_Emphasis">28 - Remuneração de Cotas de Fundos Autárquicos</text:span> <text:line-break/>
Despesas orçamentárias com encargos decorrentes da remuneração de cotas de fundos autárquicos, à semelhança de dividendos, em razão dos resultados positivos desses fundos.</text:p>
      <text:p text:style-name="Text_20_body"><text:span text:style-name="Strong_20_Emphasis">29 - Distribuição de Resultado de Empresas Estatais Dependentes</text:span> <text:line-break/>
Despesas orçamentárias com a distribuição de resultado positivo de empresas estatais dependentes, inclusive a título de dividendos e participação de empregados nos referidos resultados.</text:p>
      <text:p text:style-name="Text_20_body"><text:span text:style-name="Strong_20_Emphasis">30 - Material de Consumo</text:span> <text:line-break/>
Despesas orçamentárias com álcool automotivo; gasolina automotiva; diesel automotivo; lubrificantes automotivos; combustível e lubrificantes de aviação; gás engarrafado; outros combustíveis e lubrificantes; material biológico, farmacológico e laboratorial; animais para estudo, corte ou abate; alimentos para animais; material de coudelaria ou de uso zootécnico; sementes e mudas de plantas; gêneros de alimentação; material de construção para reparos em imóveis; material de manobra e patrulhamento; material de proteção, segurança, socorro e sobrevivência; material de expediente; material de cama e mesa, copa e cozinha, e produtos de higienização; material gráfico e de processamento de dados; aquisição de disquete; pen-drive; material para esportes e diversões; material para fotografia e filmagem; material para instalação elétrica e eletrônica; material para manutenção, reposição e aplicação; material odontológico, hospitalar e ambulatorial; material químico; material para telecomunicações; vestuário, uniformes, fardamento, tecidos e aviamentos; material de acondicionamento e embalagem; suprimento de proteção ao voo; suprimento de aviação; sobressalentes de máquinas e motores de navios e esquadra; explosivos e munições; bandeiras, flâmulas e insígnias e outros materiais de uso não-duradouro.</text:p>
      <text:p text:style-name="Text_20_body"><text:span text:style-name="Strong_20_Emphasis">31 - Premiações Culturais, Artísticas, Científicas, Desportivas e Outras</text:span> <text:line-break/>
Despesas orçamentárias com a aquisição de prêmios, condecorações, medalhas, troféus, bem como com o pagamento de prêmios em pecúnia, inclusive decorrentes de sorteios lotéricos.</text:p>
      <text:p text:style-name="Text_20_body"><text:span text:style-name="Strong_20_Emphasis">32 - Material, Bem ou Serviço para Distribuição Gratuita</text:span> <text:line-break/>
Despesas orçamentárias com aquisição de materiais, bens ou serviços para distribuição gratuita, tais como livros didáticos, medicamentos, gêneros alimentícios e outros materiais, bens ou serviços que possam ser distribuídos gratuitamente, exceto se destinados a premiações culturais, artísticas, científicas, desportivas e outras.</text:p>
      <text:p text:style-name="Text_20_body"><text:span text:style-name="Strong_20_Emphasis">33 - Passagens e Despesas com Locomoção</text:span> <text:line-break/>
Despesas orçamentárias, realizadas diretamente ou por meio de empresa contratada, com aquisição de passagens (aéreas, terrestres, fluviais ou marítimas), taxas de embarque, seguros, fretamento, pedágios, locação ou uso de veículos para transporte de pessoas e suas respectivas bagagens, inclusive quando decorrentes de mudanças de domicílio no interesse da administração.</text:p>
      <text:p text:style-name="Text_20_body"><text:span text:style-name="Strong_20_Emphasis">34 - Outras Despesas de Pessoal decorrentes de Contratos de Terceirização</text:span> <text:line-break/>
Despesas orçamentárias relativas a salários e demais encargos de agentes terceirizados contratados em substituição de mão de obra de servidores ou empregados públicos, bem como quaisquer outras formas de remuneração por contratação de serviços de mão de obra terceirizada, de acordo com o art. 18, § 1<text:span text:style-name="sup">o</text:span>  , da Lei Complementar n<text:span text:style-name="sup">o </text:span>  101, de 2000, computadas para fins de limites da despesa total com pessoal previstos no art. 19 dessa Lei.</text:p>
      <text:p text:style-name="Text_20_body"><text:span text:style-name="Strong_20_Emphasis">35 - Serviços de Consultoria</text:span> <text:line-break/>
Despesas orçamentárias decorrentes de contratos com pessoas físicas ou jurídicas, prestadoras de serviços nas áreas de consultorias técnicas ou auditorias financeiras ou jurídicas, ou assemelhadas.</text:p>
      <text:p text:style-name="Text_20_body"><text:span text:style-name="Strong_20_Emphasis">36 - Outros Serviços de Terceiros - Pessoa Física</text:span>*<text:line-break/>
Despesas orçamentárias decorrentes de serviços prestados por pessoa física pagos diretamente a esta e não enquadrados nos elementos de despesa específicos, tais como: remuneração de serviços de natureza eventual, prestado por pessoa física sem vínculo empregatício; estagiários, monitores diretamente contratados; gratificação por encargo de curso ou de concurso; diárias a colaboradores eventuais; locação de imóveis; salário de internos nas penitenciárias; e outras despesas pagas diretamente à pessoa física. *No âmbito da União, a Gratificação por Encargo de Curso ou de Concurso deverá ser paga como “Outras Despesas Correntes” no elemento 36 - Outros Serviços de Terceiros -PessoaFísica.</text:p>
      <text:p text:style-name="Text_20_body"><text:span text:style-name="Strong_20_Emphasis">37 - Locação de Mão-de-Obra</text:span> <text:line-break/>
Despesas orçamentárias com prestação de serviços por pessoas jurídicas para órgãos públicos, tais como limpeza e higiene, vigilância ostensiva e outros, nos casos em que o contrato especifique o quantitativo físico do pessoal a ser utilizado.</text:p>
      <text:p text:style-name="Text_20_body"><text:span text:style-name="Strong_20_Emphasis">38 - Arrendamento Mercantil</text:span> <text:line-break/>
Despesas orçamentárias com contratos de arrendamento mercantil, com opção ou não de compra do bem de propriedade do arrendador.</text:p>
      <text:p text:style-name="Text_20_body"><text:span text:style-name="Strong_20_Emphasis">39 - Outros Serviços de Terceiros - Pessoa Jurídica</text:span> <text:line-break/>
Despesas orçamentárias decorrentes da prestação de serviços por pessoas jurídicas para órgãos públicos, exceto as relativas aos Serviços de Tecnologia da Informação e Comunicação – TIC, tais como: assinaturas de jornais e periódicos; tarifas de energia elétrica, gás, água e esgoto; serviços de comunicação (telex, correios, telefonia fixa e móvel, que não integrem pacote de comunicação de dados); fretes e carretos; locação de imóveis (inclusive despesas de condomínio e tributos à conta do locatário, quando previstos no contrato de locação); locação de equipamentos e materiais permanentes; conservação e adaptação de bens imóveis; seguros em geral (exceto os decorrentes de obrigação patronal); serviços de asseio e higiene; serviços de divulgação, impressão, encadernação e emolduramento; serviços funerários; despesas com congressos, simpósios, conferências ou exposições; vale-refeição; auxílio-creche (exclusive a indenização a servidor); e outros congêneres, bem como os encargos resultantes do pagamento com atraso de obrigações não tributárias.</text:p>
      <text:p text:style-name="Text_20_body"><text:span text:style-name="Strong_20_Emphasis">40 – Serviços de Tecnologia da Informação e Comunicação – Pessoa Jurídica</text:span> <text:line-break/>
Despesas orçamentárias decorrentes da prestação de serviços por pessoas jurídicas para órgãos e entidades da Administração Pública, relacionadas à Tecnologia da Informação e Comunicação – TIC, não classificadas em outros elementos de despesa, tais como: locação de equipamentos e softwares, desenvolvimento e manutenção de software, hospedagens de sistemas, comunicação de dados, serviços de telefonia fixa e móvel, quando integrarem pacote de comunicação de dados, suporte a usuários de TIC, suporte de infraestrutura de TIC, serviços técnicos profissionais de TIC, manutenção e conservação de equipamentos de TIC, digitalização, outsourcing de impressão e serviços relacionados a computação em nuvem, treinamento e capacitação em TIC, tratamento de dados, conteúdo de web; e outros congêneres.</text:p>
      <text:p text:style-name="Text_20_body"><text:span text:style-name="Strong_20_Emphasis">41 - Contribuições</text:span> <text:line-break/>
Despesas orçamentárias às quais não correspondam contraprestação direta em bens e serviços e não sejam reembolsáveis pelo recebedor, inclusive as destinadas a atender a despesas de manutenção de outras entidades de direito público ou privado, observado o disposto na legislação vigente.</text:p>
      <text:p text:style-name="Text_20_body"><text:span text:style-name="Strong_20_Emphasis">42 - Auxílios</text:span> <text:line-break/>
Despesas orçamentárias destinadas a atender a despesas de investimentos ou inversões financeiras de outras esferas de governo ou de entidades privadas sem fins lucrativos, observado, respectivamente, o disposto nos artigos 25 e 26 da Lei Complementar nº 101/2000.</text:p>
      <text:p text:style-name="Text_20_body"><text:span text:style-name="Strong_20_Emphasis">43 - Subvenções Sociais</text:span> <text:line-break/>
Despesas orçamentárias para cobertura de despesas de instituições privadas de caráter assistencial ou cultural, sem finalidade lucrativa, de acordo com os artigos 16, parágrafo único, e 17 da Lei nº 4.320/1964, observado o disposto no art. 26 da LRF.</text:p>
      <text:p text:style-name="Text_20_body"><text:span text:style-name="Strong_20_Emphasis">45 - Subvenções Econômicas</text:span> <text:line-break/>
Despesas orçamentárias com o pagamento de subvenções econômicas, a qualquer título, autorizadas em leis específicas, tais como: ajuda financeira a entidades privadas com fins lucrativos; concessão de bonificações a produtores, distribuidores e vendedores; cobertura, direta ou indireta, de parcela de encargos de empréstimos e financiamentos e dos custos de aquisição, de produção, de escoamento, de distribuição, de venda e de manutenção de bens, produtos e serviços em geral; e, ainda, outras operações com características semelhantes.\</text:p>
      <text:p text:style-name="Text_20_body"><text:span text:style-name="Strong_20_Emphasis">46 - Auxílio-Alimentação</text:span> <text:line-break/>
Despesas orçamentárias com auxílio-alimentação pagas em forma de pecúnia, de bilhete ou de cartão magnético, diretamente aos militares, servidores, estagiários ou empregados da Administração Pública direta e indireta.</text:p>
      <text:p text:style-name="Text_20_body"><text:span text:style-name="Strong_20_Emphasis">47 - Obrigações Tributárias e Contributivas</text:span> <text:line-break/>
Despesas orçamentárias decorrentes do pagamento de tributos e contribuições sociais e econômicas (Imposto de Renda, ICMS, IPVA, IPTU, Taxa de Limpeza Pública, COFINS, PIS/PASEP, etc.), exceto as incidentes sobre a folha de salários, classificadas como obrigações patronais, bem como os encargos resultantes do pagamento com atraso das obrigações de que trata este elemento de despesa.</text:p>
      <text:p text:style-name="Text_20_body"><text:span text:style-name="Strong_20_Emphasis">48 - Outros Auxílios Financeiros a Pessoas Físicas</text:span> <text:line-break/>
Despesas orçamentárias com a concessão de auxílio financeiro diretamente a pessoas físicas, sob as mais diversas modalidades, tais como ajuda ou apoio financeiro e subsídio ou complementação na aquisição de bens, não classificados explícita ou implicitamente em outros elementos de despesa, observado o disposto no art. 26 da Lei Complementar nº 101/2000.</text:p>
      <text:p text:style-name="Text_20_body"><text:span text:style-name="Strong_20_Emphasis">49 - Auxílio-Transporte</text:span> <text:line-break/>
Despesas orçamentárias com auxílio-transporte pagas em forma de pecúnia, de bilhete ou de cartão magnético, diretamente aos militares, servidores, estagiários ou empregados da Administração Pública direta e indireta, destinado ao custeio parcial das despesas realizadas com transporte coletivo municipal, intermunicipal ou interestadual nos deslocamentos de suas residências para os locais de trabalho e vice-versa, ou trabalho-trabalho nos casos de acumulação lícita de cargos ou empregos.</text:p>
      <text:p text:style-name="Text_20_body"><text:span text:style-name="Strong_20_Emphasis">51 - Obras e Instalações</text:span> <text:line-break/>
Despesas com estudos e projetos; início, prosseguimento e conclusão de obras; pagamento de pessoal temporário não pertencente ao quadro da entidade e necessário à realização das mesmas; pagamento de obras contratadas; instalações que sejam incorporáveis ou inerentes ao imóvel, tais como: elevadores, aparelhagem para ar condicionado central, etc.</text:p>
      <text:p text:style-name="Text_20_body"><text:span text:style-name="Strong_20_Emphasis">52 - Equipamentos e Material Permanente</text:span> <text:line-break/>
Despesas orçamentárias com aquisição de aeronaves; aparelhos de medição; aparelhos e equipamentos de comunicação; aparelhos, equipamentos e utensílios médico, odontológico, laboratorial e hospitalar; aparelhos e equipamentos para esporte e diversões; aparelhos e utensílios domésticos; armamentos; coleções e materiais bibliográficos; embarcações, equipamentos de manobra e patrulhamento; equipamentos de proteção, segurança, socorro e sobrevivência; instrumentos musicais e artísticos; máquinas, aparelhos e equipamentos de uso industrial; máquinas, aparelhos e equipamentos gráficos e equipamentos diversos; máquinas, aparelhos e utensílios de escritório; máquinas, ferramentas e utensílios de oficina; máquinas, tratores e equipamentos agrícolas, rodoviários e de movimentação de carga; mobiliário em geral; obras de arte e peças para museu; semoventes; veículos diversos; veículos ferroviários; veículos rodoviários; outros materiais permanentes.</text:p>
      <text:p text:style-name="Text_20_body"><text:span text:style-name="Strong_20_Emphasis">53 - Aposentadorias do RGPS - Área Rural</text:span> <text:line-break/>
Despesas orçamentárias com pagamento de aposentadorias dos segurados do plano de benefícios do Regime Geral de Previdência Social - RGPS, relativos à área rural.</text:p>
      <text:p text:style-name="Text_20_body"><text:span text:style-name="Strong_20_Emphasis">54 - Aposentadorias do RGPS - Área Urbana</text:span> <text:line-break/>
Despesas orçamentárias com pagamento de aposentadorias dos segurados do plano de benefícios do Regime Geral de Previdência Social - RGPS, relativos à área urbana.</text:p>
      <text:p text:style-name="Text_20_body"><text:span text:style-name="Strong_20_Emphasis">55 - Pensões do RGPS - Área Rural</text:span> <text:line-break/>
Despesas orçamentárias com pagamento de pensionistas do plano de benefícios do Regime Geral de Previdência Social - RGPS, inclusive decorrentes de sentenças judiciais, todas relativas à área rural.\</text:p>
      <text:p text:style-name="Text_20_body"><text:span text:style-name="Strong_20_Emphasis">56 - Pensões do RGPS - Área Urbana</text:span> <text:line-break/>
Despesas orçamentárias com pagamento de pensionistas do plano de benefícios do Regime Geral de Previdência Social - RGPS, inclusive decorrentes de sentenças judiciais, todas relativas à área urbana.</text:p>
      <text:p text:style-name="Text_20_body"><text:span text:style-name="Strong_20_Emphasis">57 - Outros Benefícios do RGPS - Área Rural</text:span> <text:line-break/>
Despesas orçamentárias com benefícios do Regime Geral de Previdência Social - RGPS relativas à área rural, exclusive aposentadoria e pensões.</text:p>
      <text:p text:style-name="Text_20_body"><text:span text:style-name="Strong_20_Emphasis">58 - Outros Benefícios do RGPS - Área Urbana</text:span> <text:line-break/>
Despesas orçamentárias com benefícios do Regime Geral de Previdência Social - RGPS relativas à área urbana, exclusive aposentadoria e pensões.</text:p>
      <text:p text:style-name="Text_20_body"><text:span text:style-name="Strong_20_Emphasis">59 - Pensões Especiais</text:span> <text:line-break/>
Despesas orçamentárias com pagamento de pensões especiais, inclusive as de caráter indenizatório, concedidas por legislação específica, não vinculadas a cargos públicos.</text:p>
      <text:p text:style-name="Text_20_body"><text:span text:style-name="Strong_20_Emphasis">61- Aquisição de Imóveis</text:span> <text:line-break/>
Despesas orçamentárias com a aquisição de imóveis considerados necessários à realização de obras ou para sua pronta utilização.</text:p>
      <text:p text:style-name="Text_20_body"><text:span text:style-name="Strong_20_Emphasis">62 - Aquisição de Produtos para Revenda</text:span> <text:line-break/>
Despesas orçamentárias com a aquisição de bens destinados à venda futura.</text:p>
      <text:p text:style-name="Text_20_body"><text:span text:style-name="Strong_20_Emphasis">63 - Aquisição de Títulos de Crédito</text:span> <text:line-break/>
Despesas orçamentárias com a aquisição de títulos de crédito não representativos de quotas de capital de empresas.</text:p>
      <text:p text:style-name="Text_20_body"><text:span text:style-name="Strong_20_Emphasis">64 - Aquisição de Títulos Representativos de Capital já Integralizado</text:span> <text:line-break/>
Despesas orçamentárias com a aquisição de ações ou quotas de qualquer tipo de sociedade, desde que tais títulos não representem constituição ou aumento de capital.</text:p>
      <text:p text:style-name="Text_20_body"><text:span text:style-name="Strong_20_Emphasis">65 - Constituição ou Aumento de Capital de Empresas</text:span> <text:line-break/>
Despesas orçamentárias com a constituição ou aumento de capital de empresas industriais, agrícolas, comerciais ou financeiras, mediante subscrição de ações representativas do seu\ capital social.</text:p>
      <text:p text:style-name="Text_20_body"><text:span text:style-name="Strong_20_Emphasis">66 - Concessão de Empréstimos e Financiamentos</text:span> <text:line-break/>
Despesas orçamentárias com a concessão de qualquer empréstimo ou financiamento, inclusive bolsas de estudo reembolsáveis.</text:p>
      <text:p text:style-name="Text_20_body"><text:span text:style-name="Strong_20_Emphasis">67 - Depósitos Compulsórios</text:span> <text:line-break/>
Despesas orçamentárias com depósitos compulsórios exigidos por legislação específica, ou determinados por decisão judicial.</text:p>
      <text:p text:style-name="Text_20_body"><text:span text:style-name="Strong_20_Emphasis">70 - Rateio pela Participação em Consórcio Público</text:span> <text:line-break/>
Despesa orçamentária relativa ao rateio das despesas decorrentes da participação do ente Federativo em Consórcio Público instituído nos termos da Lei nº 11.107, de 6 de abril de 2005.</text:p>
      <text:p text:style-name="Text_20_body"><text:span text:style-name="Strong_20_Emphasis">71 - Principal da Dívida Contratual Resgatado</text:span> <text:line-break/>
Despesas orçamentárias com a amortização efetiva do principal da dívida pública contratual, interna e externa.</text:p>
      <text:p text:style-name="Text_20_body"><text:span text:style-name="Strong_20_Emphasis">72 - Principal da Dívida Mobiliária Resgatado</text:span> <text:line-break/>
Despesas orçamentárias com a amortização efetiva do valor nominal do título da dívida pública mobiliária, interna e externa.</text:p>
      <text:p text:style-name="Text_20_body"><text:span text:style-name="Strong_20_Emphasis">73 - Correção Monetária ou Cambial da Dívida Contratual Resgatada</text:span> <text:line-break/>
Despesas orçamentárias decorrentes da atualização do valor do principal da dívida contratual, interna e externa, efetivamente amortizado.</text:p>
      <text:p text:style-name="Text_20_body"><text:span text:style-name="Strong_20_Emphasis">74 - Correção Monetária ou Cambial da Dívida Mobiliária Resgatada</text:span> <text:line-break/>
Despesas orçamentárias decorrentes da atualização do valor nominal do título da dívida pública mobiliária, efetivamente amortizado.</text:p>
      <text:p text:style-name="Text_20_body"><text:span text:style-name="Strong_20_Emphasis">75 - Correção Monetária da Dívida de Operações de Crédito por Antecipação de Receita</text:span> <text:line-break/>
Despesas orçamentárias com correção monetária da dívida decorrente de operação de crédito por antecipação de receita.</text:p>
      <text:p text:style-name="Text_20_body"><text:span text:style-name="Strong_20_Emphasis">76 - Principal Corrigido da Dívida Mobiliária Refinanciado</text:span> <text:line-break/>
Despesas orçamentárias com o refinanciamento do principal da dívida pública mobiliária, interna e externa, inclusive correção monetária ou cambial, com recursos provenientes da emissão de novos títulos da dívida pública mobiliária.</text:p>
      <text:p text:style-name="Text_20_body"><text:span text:style-name="Strong_20_Emphasis">77 - Principal Corrigido da Dívida Contratual Refinanciado</text:span> <text:line-break/>
Despesas orçamentárias com o refinanciamento do principal da dívida pública contratual, interna e externa, inclusive correção monetária ou cambial, com recursos provenientes da emissão de títulos da dívida pública mobiliária. (38)(A)</text:p>
      <text:p text:style-name="Text_20_body"><text:span text:style-name="Strong_20_Emphasis">81 - Distribuição Constitucional ou Legal de Receitas</text:span> <text:line-break/>
Despesas orçamentárias decorrentes da transferência a órgãos e entidades públicos, inclusive de outras esferas de governo, ou a instituições privadas, de receitas tributárias, de contribuições e de outras receitas vinculadas, prevista na Constituição ou em leis específicas, cuja competência de arrecadação é do órgão transferidor. (1)(A) (38)(A) (64)(A)</text:p>
      <text:p text:style-name="Text_20_body"><text:span text:style-name="Strong_20_Emphasis">82 - Aporte de Recursos pelo Parceiro Público em Favor do Parceiro Privado Decorrente de Contrato de Parceria Público-Privada - PPP</text:span> <text:line-break/>
Despesas orçamentárias relativas ao aporte de recursos pelo parceiro público em favor do parceiro privado, conforme previsão constante do contrato de Parceria Público-Privada - PPP, destinado à realização de obras e aquisição de bens reversíveis, nos termos do § 2º do art. 6º e do § 2º do art. 7º, ambos da Lei nº 11.079, de 30 de dezembro de 2004. (66)(I)</text:p>
      <text:p text:style-name="Text_20_body"><text:span text:style-name="Strong_20_Emphasis">83 - Despesas Decorrentes de Contrato de Parceria Público-Privada - PPP, exceto Subvenções Econômicas, Aporte e Fundo Garantidor</text:span> <text:line-break/>
Despesas orçamentárias com o pagamento, pelo parceiro público, do parcelamento dos investimentos realizados pelo parceiro privado com a realização de obras e aquisição de bens reversíveis, incorporados no patrimônio do parceiro público até o início da operação do objeto da Parceria Público-Privada - PPP, bem como de outras despesas que não caracterizem subvenção (elemento 45), aporte de recursos do parceiro público ao parceiro privado (elemento 82) ou participação em fundo garantidor de PPP (elemento 84). (66)(I)</text:p>
      <text:p text:style-name="Text_20_body"><text:span text:style-name="Strong_20_Emphasis">84 - Despesas Decorrentes da Participação em Fundos, Organismos, ou Entidades Assemelhadas, Nacionais e Internacionais</text:span> <text:line-break/>
Despesas orçamentárias relativas à participação em fundos, organismos, ou entidades assemelhadas, Nacionais e Internacionais, inclusive as decorrentes de integralização de cotas. (66)(I)</text:p>
      <text:p text:style-name="Text_20_body"><text:span text:style-name="Strong_20_Emphasis">85 - Contrato de Gestão</text:span> <text:line-break/>
Despesas orçamentárias decorrentes de transferências às organizações sociais ou outras entidades privadas sem fins lucrativos para execução de serviços no âmbito do contrato de gestão firmado com o Poder Público. (85)(I) (86)(A)</text:p>
      <text:p text:style-name="Text_20_body"><text:span text:style-name="Strong_20_Emphasis">91 - Sentenças Judiciais</text:span> <text:line-break/>
Despesas orçamentárias resultantes de: a) pagamento de precatórios, em cumprimento ao disposto no art. 100 e seus parágrafos da Constituição, e no art. 78 do Ato das Disposições Constitucionais Transitórias - ADCT; b) cumprimento de sentenças judiciais, transitadas em julgado, de empresas públicas e sociedades de economia mista, integrantes dos Orçamentos Fiscal e da Seguridade Social; c) cumprimento de sentenças judiciais, transitadas em julgado, de pequeno valor, na forma definida em lei, nos termos do § 3º do art. 100 da Constituição; d) cumprimento de decisões judiciais, proferidas em Mandados de Segurança e Medidas Cautelares; e e) cumprimento de outras decisões judiciais.</text:p>
      <text:p text:style-name="Text_20_body"><text:span text:style-name="Strong_20_Emphasis">92 - Despesas de Exercícios Anteriores</text:span> <text:line-break/>
Despesas orçamentárias com o cumprimento do disposto no art. 37 da Lei nº 4.320/1964, que assim estabelece: “Art. 37. As despesas de exercícios encerrados, para as quais o orçamento respectivo consignava crédito próprio, com saldo suficiente para atendê-las, que não se tenham processado na época própria, bem como os Restos a Pagar com prescrição interrompida e os compromissos reconhecidos após o encerramento do exercício correspondente, poderão ser pagas à conta de dotação específica consignada no orçamento, discriminada por elemento, obedecida, sempre que possível, a ordem cronológica”.</text:p>
      <text:p text:style-name="Text_20_body"><text:span text:style-name="Strong_20_Emphasis">93 - Indenizações e Restituições</text:span> <text:line-break/>
Despesas orçamentárias com indenizações, exclusive as trabalhistas, e restituições, devidas por órgãos e entidades a qualquer título, inclusive devolução de receitas quando não for possível efetuar essa devolução mediante a compensação com a receita correspondente, bem como outras despesas de natureza indenizatória não classificadas em elementos de despesas específicos.</text:p>
      <text:p text:style-name="Text_20_body"><text:span text:style-name="Strong_20_Emphasis">94 - Indenizações e Restituições Trabalhistas</text:span> <text:line-break/>
Despesas orçamentárias resultantes do pagamento efetuado a servidores públicos civis e empregados de entidades integrantes da administração pública, inclusive férias e aviso prévio indenizados, multas e contribuições incidentes sobre os depósitos do Fundo de Garantia por Tempo de Serviço, etc., em função da perda da condição de servidor ou empregado, podendo ser em decorrência da participação em programa de desligamento voluntário, bem como a restituição de valores descontados indevidamente, quando não for possível efetuar essa restituição mediante compensação com a receita correspondente.</text:p>
      <text:p text:style-name="Text_20_body"><text:span text:style-name="Strong_20_Emphasis">95 - Indenização pela Execução de Trabalhos de Campo</text:span> <text:line-break/>
Despesas orçamentárias com indenizações devidas aos servidores que se afastarem de seu local de trabalho, sem direito à percepção de diárias, para execução de trabalhos de campo, tais como os de campanha de combate e controle de endemias; marcação, inspeção e manutenção de marcos decisórios; topografia, pesquisa, saneamento básico, inspeção e fiscalização de fronteiras internacionais.</text:p>
      <text:p text:style-name="Text_20_body"><text:span text:style-name="Strong_20_Emphasis">96 - Ressarcimento de Despesas de Pessoal Requisitado</text:span> <text:line-break/>
Despesas orçamentárias com ressarcimento das despesas realizadas pelo órgão ou entidade de origem quando o servidor pertencer a outras esferas de governo ou a empresas estatais não-dependentes e optar pela remuneração do cargo efetivo, nos termos das normas vigentes.</text:p>
      <text:p text:style-name="Text_20_body"><text:span text:style-name="Strong_20_Emphasis">97 - Aporte para Cobertura do Déficit Atuarial do RPPS</text:span> <text:line-break/>
Despesas orçamentárias com aportes periódicos destinados à cobertura do déficit atuarial do Regime Próprio de Previdência Social - RPPS, conforme plano de amortização estabelecido em lei do respectivo ente Federativo, exceto as decorrentes de alíquota de contribuição suplementar.</text:p>
      <text:p text:style-name="Text_20_body"><text:span text:style-name="Strong_20_Emphasis">98 - Compensações ao RGPS</text:span> <text:line-break/>
Despesas orçamentárias com compensação ao Fundo do Regime Geral de Previdência Social em virtude de desonerações, como a prevista no inciso IV do art. 9º da Lei nº 12.546, de 14 de dezembro de 2011, que estabelece a necessidade de a União compensar o valor correspondente à estimativa de renúncia previdenciária decorrente dessa Lei.</text:p>
      <text:p text:style-name="Text_20_body"><text:span text:style-name="Strong_20_Emphasis">99 - A Classificar</text:span> <text:line-break/>
Elemento transitório que deverá ser utilizado enquanto se aguarda a classificação em elemento específico, vedada a sua utilização na execução orçamentária.</text:p>
      <text:h text:style-name="Heading_20_4" text:outline-level="4"><text:bookmark-start text:name="__RefHeading___NoTitle_33"/><text:bookmark-start text:name="section2"/><text:bookmark-end text:name="__RefHeading___NoTitle_33"/><text:bookmark-end text:name="section2"/></text:h>
      <text:h text:style-name="Heading_20_4" text:outline-level="4"><text:bookmark-start text:name="__RefHeading___identificador_de_uso_-_iduso_34"/><text:bookmark-start text:name="identificador_de_uso_-_iduso"/>4.6.2.2 Identificador de uso - IDUSO<text:bookmark-end text:name="__RefHeading___identificador_de_uso_-_iduso_34"/><text:bookmark-end text:name="identificador_de_uso_-_iduso"/></text:h>
      <text:p text:style-name="Text_20_body">Esse código vem completar a informação concernente à aplicação dos recursos e destina-se a indicar se os recursos compõem contrapartida nacional de empréstimos ou de doações ou destinam-se a outras aplicações, constando da LOA e de seus créditos adicionais. Conforme § 10 do art. 7º da LDO 2021, a especificação é a seguinte:</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identificador_de_doacao_e_de_operacao_de_credito_-_idoc_35"/><text:bookmark-start text:name="identificador_de_doacao_e_de_operacao_de_credito_-_idoc"/>4.6.2.3 Identificador de doação e de operação de crédito - IDOC<text:bookmark-end text:name="__RefHeading___identificador_de_doacao_e_de_operacao_de_credito_-_idoc_35"/><text:bookmark-end text:name="identificador_de_doacao_e_de_operacao_de_credito_-_idoc"/></text:h>
      <text:p text:style-name="Text_20_body">O <text:span text:style-name="Emphasis">IDOC </text:span>identifica as doações de entidades internacionais ou operações de crédito contratuais alocadas nas ações orçamentárias, com ou sem contrapartida de recursos da União. Os gastos referentes à contrapartida de empréstimos serão programados com o <text:span text:style-name="Emphasis">IDUSO </text:span>igual a “1”, “2”, “3” ou “4” e o <text:span text:style-name="Emphasis">IDOC </text:span>com o número da respectiva operação de crédito, enquanto que, para as contrapartidas de doações, serão utilizados o <text:span text:style-name="Emphasis">IDUSO </text:span>“5” e respectivo <text:span text:style-name="Emphasis">IDOC</text:span>.</text:p>
      <text:p text:style-name="Text_20_body">O número do <text:span text:style-name="Emphasis">IDOC </text:span>também pode ser usado nas ações de pagamento de amortização, juros e encargos para identificar a operação de crédito a que se referem os pagamentos.</text:p>
      <text:p text:style-name="Text_20_body">Quando os recursos não se destinarem à contrapartida nem se referirem a doações internacionais ou operações de crédito, o <text:span text:style-name="Emphasis">IDOC </text:span>será “9999”. Nesse sentido, para as doações de pessoas, de entidades privadas nacionais e as destinas ao combate à fome, deverá ser utilizado o <text:span text:style-name="Emphasis">IDOC </text:span>“9999”.</text:p>
      <text:h text:style-name="Heading_20_4" text:outline-level="4"><text:bookmark-start text:name="__RefHeading___classificacao_da_despesa_por_identificador_de_resultado_primario_36"/><text:bookmark-start text:name="classificacao_da_despesa_por_identificador_de_resultado_primario"/>4.6.2.4 Classificação da despesa por identificador de resultado primário<text:bookmark-end text:name="__RefHeading___classificacao_da_despesa_por_identificador_de_resultado_primario_36"/><text:bookmark-end text:name="classificacao_da_despesa_por_identificador_de_resultado_primario"/></text:h>
      <text:p text:style-name="Text_20_body">O identificador de resultado primário, de caráter indicativo, tem como finalidade auxiliar a apuração do resultado primário previsto na LDO, devendo constar no PLOA e na respectiva Lei em todos os <text:span text:style-name="Emphasis">GNDs</text:span>, identificando, de acordo com a metodologia de cálculo das necessidades de financiamento, cujo demonstrativo constará em anexo à LOA. De acordo com o estabelecido no § 4º do art. 7º da LDO 2021, nenhuma ação poderá conter, simultaneamente, dotações destinadas a despesas financeiras e primárias, ressalvada a reserva de contingência. O quadro a seguir lista o rol de identificadores de resultado primário propostos para a elaboração do PLOA 2021:</text:p>
      <table:table table:style-name="Table">
        <table:table-column/>
        <table:table-column/>
        <table:table-row>
          <table:table-cell office:value-type="string" table:style-name="tableheader" table:number-columns-spanned="2"/>
          <table:covered-table-cell/>
        </table:table-row>
        <table:table-row>
          <table:table-cell office:value-type="string" table:style-name="tablecell">
            <text:p text:style-name="tablealignleft"><text:span text:style-name="Strong_20_Emphasis">  </text:span> </text:p>
          </table:table-cell>
          <table:table-cell office:value-type="string" table:style-name="tablecell">
            <text:p text:style-name="tablealignleft"><text:span text:style-name="Strong_20_Emphasis">  </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1:cap4</dc:title>
  </office:meta>
</office:document-meta>
</file>