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226a7389f268c7ed030dcf626c6dec.jpg"/>
  <manifest:file-entry manifest:media-type="image/png" manifest:full-path="Pictures/a335392e743730c2eaf4e5be1af89a24.png"/>
  <manifest:file-entry manifest:media-type="image/png" manifest:full-path="Pictures/fe2a3db61c3c5e9c2ebf265f2eb247cb.png"/>
  <manifest:file-entry manifest:media-type="image/png" manifest:full-path="Pictures/12d5aec173513ed8bf87535d7ce22612.png"/>
  <manifest:file-entry manifest:media-type="image/png" manifest:full-path="Pictures/7fdfe366eba4a727b15d8e2c2e8d3b84.png"/>
  <manifest:file-entry manifest:media-type="image/png" manifest:full-path="Pictures/6a0ece3e8d3183d7466887e6f048cd20.png"/>
  <manifest:file-entry manifest:media-type="image/jpeg" manifest:full-path="Pictures/ac4fec1d8a805a9fddc44db0699ec56f.jpg"/>
  <manifest:file-entry manifest:media-type="image/jpeg" manifest:full-path="Pictures/a6f21f6bfe6d3dfbdc9a0668e4eaba04.jpg"/>
  <manifest:file-entry manifest:media-type="image/jpeg" manifest:full-path="Pictures/91870d54f501559432fa1ac965aeb3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1:cap8"/><text:bookmark-start text:name="__RefHeading___acompanhamento_e_controle_da_execucao_1"/><text:bookmark-start text:name="acompanhamento_e_controle_da_execucao"/>8. ACOMPANHAMENTO E CONTROLE DA EXECUÇÃO<text:bookmark-end text:name="__RefHeading___acompanhamento_e_controle_da_execucao_1"/><text:bookmark-end text:name="acompanhamento_e_controle_da_execucao"/></text:h>
      <text:h text:style-name="Heading_20_2" text:outline-level="2"><text:bookmark-start text:name="__RefHeading___execucao_provisoria_do_projeto_de_lei_orcamentaria_2"/><text:bookmark-start text:name="execucao_provisoria_do_projeto_de_lei_orcamentaria"/>8.1 EXECUÇÃO PROVISÓRIA DO PROJETO DE LEI ORÇAMENTÁRIA<text:bookmark-end text:name="__RefHeading___execucao_provisoria_do_projeto_de_lei_orcamentaria_2"/><text:bookmark-end text:name="execucao_provisoria_do_projeto_de_lei_orcamentaria"/></text:h>
      <text:p text:style-name="Text_20_body"><text:span text:style-name="Strong_20_Emphasis">1.</text:span></text:p>
      <text:p text:style-name="Text_20_body"><text:span text:style-name="Strong_20_Emphasis">2.</text:span></text:p>
      <text:p text:style-name="Text_20_body"><text:span text:style-name="Strong_20_Emphasis">3.</text:span></text:p>
      <text:p text:style-name="Text_20_body"><text:span text:style-name="Strong_20_Emphasis">4.</text:span></text:p>
      <text:p text:style-name="Text_20_body"><text:span text:style-name="Strong_20_Emphasis">5.</text:span></text:p>
      <text:p text:style-name="Text_20_body"><text:span text:style-name="Strong_20_Emphasis">6.</text:span></text:p>
      <text:p text:style-name="Text_20_body"><text:span text:style-name="Strong_20_Emphasis">7.</text:span></text:p>
      <text:p text:style-name="Text_20_body"><text:span text:style-name="Strong_20_Emphasis">8.</text:span></text:p>
      <text:p text:style-name="Text_20_body"><text:span text:style-name="Strong_20_Emphasis">ATENÇÃO</text:span></text:p>
      <text:h text:style-name="Heading_20_2" text:outline-level="2"><text:bookmark-start text:name="__RefHeading___decreto_de_programacao_orcamentaria_e_financeira_e_de_limitacao_de_empenho_e_movimentacao_financeira_3"/><text:bookmark-start text:name="decreto_de_programacao_orcamentaria_e_financeira_e_de_limitacao_de_empenho_e_movimentacao_financeira"/>8.2 DECRETO DE PROGRAMAÇÃO ORÇAMENTÁRIA E FINANCEIRA E DE LIMITAÇÃO DE EMPENHO E MOVIMENTAÇÃO FINANCEIRA<text:bookmark-end text:name="__RefHeading___decreto_de_programacao_orcamentaria_e_financeira_e_de_limitacao_de_empenho_e_movimentacao_financeira_3"/><text:bookmark-end text:name="decreto_de_programacao_orcamentaria_e_financeira_e_de_limitacao_de_empenho_e_movimentacao_financeira"/></text:h>
      <text:p text:style-name="Text_20_body"><text:span text:style-name="Emphasis">Art. 65. Na ocorrência de calamidade pública reconhecida pelo Congresso Nacional, no caso da União, ou pelas Assembleias Legislativas, na hipótese dos Estados e Municípios, enquanto perdurar a situação:<text:line-break/>
I - serão suspensas a contagem dos prazos e as disposições estabelecidas nos arts. 23, 31 e 70;<text:line-break/>
II - serão dispensados o atingimento dos resultados fiscais e a limitação de empenho prevista no art. 9º.<text:line-break/>
Parágrafo único. Aplica-se o disposto no caput no caso de estado de defesa ou de sítio, decretado na forma da Constituição.</text:span></text:p>
      <text:h text:style-name="Heading_20_3" text:outline-level="3"><text:bookmark-start text:name="__RefHeading___metas_de_resultado_fiscal_4"/><text:bookmark-start text:name="metas_de_resultado_fiscal"/>8.2.1 METAS DE RESULTADO FISCAL<text:bookmark-end text:name="__RefHeading___metas_de_resultado_fiscal_4"/><text:bookmark-end text:name="metas_de_resultado_fiscal"/></text:h>
      <text:h text:style-name="Heading_20_3" text:outline-level="3"><text:bookmark-start text:name="__RefHeading___novo_regime_fiscal_5"/><text:bookmark-start text:name="novo_regime_fiscal"/>8.2.2 NOVO REGIME FISCAL<text:bookmark-end text:name="__RefHeading___novo_regime_fiscal_5"/><text:bookmark-end text:name="novo_regime_fiscal"/></text:h>
      <text:list text:style-name="List_20_1" text:continue-numbering="false">
        <text:list-item/>
        <text:list-item/>
        <text:list-item/>
        <text:list-item/>
        <text:list-item/>
      </text:list>
      <text:h text:style-name="Heading_20_3" text:outline-level="3"><text:bookmark-start text:name="__RefHeading___dever_de_execucao_das_programacoes_orcamentarias_6"/><text:bookmark-start text:name="dever_de_execucao_das_programacoes_orcamentarias"/>8.2.3 DEVER DE EXECUÇÃO DAS PROGRAMAÇÕES ORÇAMENTÁRIAS<text:bookmark-end text:name="__RefHeading___dever_de_execucao_das_programacoes_orcamentarias_6"/><text:bookmark-end text:name="dever_de_execucao_das_programacoes_orcamentarias"/></text:h>
      <text:p text:style-name="Text_20_body"><text:span text:style-name="Emphasis"><text:line-break/><text:line-break/><text:line-break/><text:line-break/></text:span></text:p>
      <text:h text:style-name="Heading_20_2" text:outline-level="2"><text:bookmark-start text:name="__RefHeading___orientacoes_sobre_as_dotacoes_e_alteracoes_orcamentarias_relacionadas_com_o_enfrentamento_da_covid-19_e_de_seus_efeitos_7"/><text:bookmark-start text:name="orientacoes_sobre_as_dotacoes_e_alteracoes_orcamentarias_relacionadas_com_o_enfrentamento_da_covid-19_e_de_seus_efeitos"/>8.3 ORIENTAÇÕES SOBRE AS DOTAÇÕES E ALTERAÇÕES ORÇAMENTÁRIAS RELACIONADAS COM O ENFRENTAMENTO DA COVID-19 E DE SEUS EFEITOS<text:bookmark-end text:name="__RefHeading___orientacoes_sobre_as_dotacoes_e_alteracoes_orcamentarias_relacionadas_com_o_enfrentamento_da_covid-19_e_de_seus_efeitos_7"/><text:bookmark-end text:name="orientacoes_sobre_as_dotacoes_e_alteracoes_orcamentarias_relacionadas_com_o_enfrentamento_da_covid-19_e_de_seus_efeitos"/></text:h>
      <text:h text:style-name="Heading_20_3" text:outline-level="3"><text:bookmark-start text:name="__RefHeading___a_covid-19_e_as_disposicoes_para_despesas_relacionadas_com_seu_enfrentamento_8"/><text:bookmark-start text:name="a_covid-19_e_as_disposicoes_para_despesas_relacionadas_com_seu_enfrentamento"/>8.3.1 A COVID-19 E AS DISPOSIÇÕES PARA DESPESAS RELACIONADAS COM SEU ENFRENTAMENTO<text:bookmark-end text:name="__RefHeading___a_covid-19_e_as_disposicoes_para_despesas_relacionadas_com_seu_enfrentamento_8"/><text:bookmark-end text:name="a_covid-19_e_as_disposicoes_para_despesas_relacionadas_com_seu_enfrentamento"/></text:h>
      <text:p text:style-name="Text_20_body"><text:a xlink:type="simple" xlink:href="http://www.planalto.gov.br/ccivil_03/portaria/DLG6-2020.htm" text:style-name="Internet_20_link" text:visited-style-name="Visited_20_Internet_20_Link">Decreto Legislativo nº 6 de 2020</text:a><text:a xlink:type="simple" xlink:href="http://www.planalto.gov.br/ccivil_03/constituicao/Emendas/Emc/emc106.htm" text:style-name="Internet_20_link" text:visited-style-name="Visited_20_Internet_20_Link">Emenda Constitucional nº 106, de 7 de maio de 2020</text:a><text:a xlink:type="simple" xlink:href="http://www.in.gov.br/en/web/dou/-/decreto-n-10.360-de-21-de-maio-de-2020-258047313" text:style-name="Internet_20_link" text:visited-style-name="Visited_20_Internet_20_Link">Decreto Presidencial nº 10.360 de 21/05/2020</text:a><text:a xlink:type="simple" xlink:href="http://www.in.gov.br/en/web/dou/-/instrucao-normativa-n-41-de-29-de-maio-de-2020-261275952" text:style-name="Internet_20_link" text:visited-style-name="Visited_20_Internet_20_Link"> Instrução Normativa nº 41 de 29 de maio de 2020</text:a></text:p>
      <text:p text:style-name="Text_20_body"><text:a xlink:type="simple" xlink:href="https://intrasof/mto/doku.php/mto2021:oficio_circular_sei_148_2021_me.pdf" text:style-name="Internet_20_link" text:visited-style-name="Visited_20_Internet_20_Link">Ofício Circular SEI nº 148/2021/ME</text:a></text:p>
      <text:p text:style-name="Text_20_body"><text:a xlink:type="simple" xlink:href="https://www1.siop.planejamento.gov.br/QvAJAXZfc/opendoc.htm?document=IAS%2FExecucao_Orcamentaria.qvw&amp;host=QVS%40pqlk04&amp;anonymous=true&amp;sheet=SH06" text:style-name="Internet_20_link" text:visited-style-name="Visited_20_Internet_20_Link">Painel do Orçamento do SIOP</text:a></text:p>
      <text:h text:style-name="Heading_20_3" text:outline-level="3"><text:bookmark-start text:name="__RefHeading___identificacao_das_despesas_relacionadas_com_o_enfrentamento_da_covid-19_e_de_seus_efeitos_9"/><text:bookmark-start text:name="identificacao_das_despesas_relacionadas_com_o_enfrentamento_da_covid-19_e_de_seus_efeitos"/>8.3.2 IDENTIFICAÇÃO DAS DESPESAS RELACIONADAS COM O ENFRENTAMENTO DA COVID-19 E DE SEUS EFEITOS<text:bookmark-end text:name="__RefHeading___identificacao_das_despesas_relacionadas_com_o_enfrentamento_da_covid-19_e_de_seus_efeitos_9"/><text:bookmark-end text:name="identificacao_das_despesas_relacionadas_com_o_enfrentamento_da_covid-19_e_de_seus_efeitos"/></text:h>
      <text:p text:style-name="Text_20_body"><text:span text:style-name="Strong_20_Emphasis">1.</text:span><text:span text:style-name="Strong_20_Emphasis">ações</text:span><text:span text:style-name="underline">exclusiva</text:span><text:span text:style-name="Strong_20_Emphasis">Covid-19</text:span><text:span text:style-name="Strong_20_Emphasis">título</text:span><text:span text:style-name="Strong_20_Emphasis">subtítulos</text:span><text:span text:style-name="Strong_20_Emphasis">ações</text:span><text:span text:style-name="underline">apenas alguns de seus subtítulos</text:span><text:span text:style-name="Strong_20_Emphasis">Covid-19</text:span><text:span text:style-name="Strong_20_Emphasis">II</text:span></text:p>
      <text:p text:style-name="Text_20_body"><text:span text:style-name="Strong_20_Emphasis">2.</text:span><text:span text:style-name="Strong_20_Emphasis">POs</text:span></text:p>
      <text:p text:style-name="Text_20_body"><text:span text:style-name="Strong_20_Emphasis">a)</text:span><text:span text:style-name="Strong_20_Emphasis">é proveniente de crédito extraordinário</text:span><text:span text:style-name="Strong_20_Emphasis">CVXN</text:span></text:p>
      <text:list text:style-name="List_20_1" text:continue-numbering="false">
        <text:list-item>
          <text:p text:style-name="List_20_1_Content_First"> <text:span text:style-name="Strong_20_Emphasis">CV</text:span></text:p>
        </text:list-item>
        <text:list-item>
          <text:p text:style-name="List_20_1_Content"> <text:span text:style-name="Strong_20_Emphasis">X</text:span></text:p>
        </text:list-item>
        <text:list-item>
          <text:p text:style-name="List_20_1_Content_Last"> <text:span text:style-name="Strong_20_Emphasis">N</text:span></text:p>
        </text:list-item>
      </text:list>
      <text:p text:style-name="Text_20_body"><text:span text:style-name="Strong_20_Emphasis">Medida Provisória nº XX, de XX de XX de 202X</text:span></text:p>
      <text:p text:style-name="Horizontal_20_Line"/>
      <text:p text:style-name="Text_20_body"><text:span text:style-name="Strong_20_Emphasis">OBSERVAÇÃO</text:span><text:span text:style-name="underline">não será adotada</text:span><text:span text:style-name="Strong_20_Emphasis">RP 6</text:span></text:p>
      <text:p text:style-name="Horizontal_20_Line"/>
      <text:p text:style-name="Text_20_body"><text:span text:style-name="Strong_20_Emphasis">b)</text:span></text:p>
      <text:p text:style-name="Text_20_body"><text:span text:style-name="Strong_20_Emphasis">CV19 - Coronavírus (COVID19)</text:span></text:p>
      <text:p text:style-name="Text_20_body"><text:span text:style-name="Strong_20_Emphasis">3.</text:span><text:span text:style-name="Strong_20_Emphasis">1</text:span><text:span text:style-name="Strong_20_Emphasis">2</text:span></text:p>
      <text:h text:style-name="Heading_20_3" text:outline-level="3"><text:bookmark-start text:name="__RefHeading___principais_pontos_de_atencao_para_as_alteracoes_orcamentarias_relacionadas_com_o_enfrentamento_da_covid-19_10"/><text:bookmark-start text:name="principais_pontos_de_atencao_para_as_alteracoes_orcamentarias_relacionadas_com_o_enfrentamento_da_covid-19"/>8.3.3 PRINCIPAIS PONTOS DE ATENÇÃO PARA AS ALTERAÇÕES ORÇAMENTÁRIAS RELACIONADAS COM O ENFRENTAMENTO DA COVID-19<text:bookmark-end text:name="__RefHeading___principais_pontos_de_atencao_para_as_alteracoes_orcamentarias_relacionadas_com_o_enfrentamento_da_covid-19_10"/><text:bookmark-end text:name="principais_pontos_de_atencao_para_as_alteracoes_orcamentarias_relacionadas_com_o_enfrentamento_da_covid-19"/></text:h>
      <text:p text:style-name="Text_20_body"><text:span text:style-name="Strong_20_Emphasis">1. Abertura e reabertura de créditos extraordinários:</text:span></text:p>
      <text:list text:style-name="List_20_1" text:continue-numbering="false">
        <text:list-item>
          <text:p text:style-name="List_20_1_Content_First"> <text:span text:style-name="Strong_20_Emphasis">Ação</text:span><text:span text:style-name="underline">título</text:span><text:span text:style-name="underline">subtítulo</text:span></text:p>
        </text:list-item>
        <text:list-item>
          <text:p text:style-name="List_20_1_Content_Last"> <text:span text:style-name="Strong_20_Emphasis">Planos Orçamentários (POs)</text:span><text:span text:style-name="Strong_20_Emphasis">CVXN</text:span><text:span text:style-name="underline">título</text:span><text:span text:style-name="Strong_20_Emphasis">COVID-19</text:span><text:span text:style-name="Strong_20_Emphasis">Medida Provisória nº XX, de XX de XX de 2021</text:span></text:p>
        </text:list-item>
      </text:list>
      <text:p text:style-name="Horizontal_20_Line"/>
      <text:p text:style-name="Text_20_body"><text:span text:style-name="Strong_20_Emphasis">OBSERVAÇÃO</text:span><text:span text:style-name="underline">não será adotada</text:span><text:span text:style-name="Strong_20_Emphasis">RP 6</text:span></text:p>
      <text:p text:style-name="Horizontal_20_Line"/>
      <text:p text:style-name="Text_20_body"><text:span text:style-name="Strong_20_Emphasis">2. Dotação já existente na LOA-2021 mas que será a partir de agora destinada ao enfrentamento da Covid-19 e de seus efeitos</text:span></text:p>
      <text:list text:style-name="List_20_1" text:continue-numbering="false">
        <text:list-item>
          <text:p text:style-name="LastListParagraph_List_20_1_Content_First"> <text:span text:style-name="Strong_20_Emphasis">Planos Orçamentários (POs)</text:span><text:span text:style-name="Strong_20_Emphasis">CV19 - Coronavírus (COVID19)</text:span></text:p>
        </text:list-item>
      </text:list>
      <text:p text:style-name="Text_20_body"><text:span text:style-name="Strong_20_Emphasis">3. Créditos suplementares</text:span></text:p>
      <text:list text:style-name="List_20_1" text:continue-numbering="false">
        <text:list-item>
          <text:p text:style-name="LastListParagraph_List_20_1_Content_First"> <text:span text:style-name="Strong_20_Emphasis">Planos Orçamentários (POs)</text:span></text:p>
        </text:list-item>
      </text:list>
      <text:p text:style-name="Text_20_body"><text:span text:style-name="Strong_20_Emphasis">4) Créditos especiais</text:span></text:p>
      <text:list text:style-name="List_20_1" text:continue-numbering="false">
        <text:list-item>
          <text:p text:style-name="List_20_1_Content_First"> <text:span text:style-name="Strong_20_Emphasis">Ação</text:span><text:span text:style-name="Strong_20_Emphasis">COVID-19</text:span></text:p>
        </text:list-item>
        <text:list-item>
          <text:p text:style-name="List_20_1_Content_Last"> <text:span text:style-name="Strong_20_Emphasis">Planos Orçamentários (POs)</text:span><text:span text:style-name="Strong_20_Emphasis">CV19 - Coronavírus (COVID19)</text:span></text:p>
        </text:list-item>
      </text:list>
      <text:p text:style-name="Horizontal_20_Line"/>
      <text:p text:style-name="Text_20_body"><text:span text:style-name="Strong_20_Emphasis">IMPORTANTE</text:span></text:p>
      <text:list text:style-name="List_20_1" text:continue-numbering="false">
        <text:list-item/>
        <text:list-item>
          <text:p text:style-name="List_20_1_Content_Last"> <text:a xlink:type="simple" xlink:href="https://www1.siop.planejamento.gov.br/QvAJAXZfc/opendoc.htm?document=IAS%2FExecucao_Orcamentaria.qvw&amp;host=QVS%40pqlk04&amp;anonymous=true&amp;sheet=SH06" text:style-name="Internet_20_link" text:visited-style-name="Visited_20_Internet_20_Link">Painel do Orçamento do SIOP</text:a><text:span text:style-name="underline">cubo de Execução do BI</text:span><text:span text:style-name="Strong_20_Emphasis">Enfrentamento COVID19</text:span></text:p>
        </text:list-item>
      </text:list>
      <text:p text:style-name="Horizontal_20_Line"/>
      <text:h text:style-name="Heading_20_2" text:outline-level="2"><text:bookmark-start text:name="__RefHeading___alteracoes_orcamentarias_11"/><text:bookmark-start text:name="alteracoes_orcamentarias"/>8.4 ALTERAÇÕES ORÇAMENTÁRIAS<text:bookmark-end text:name="__RefHeading___alteracoes_orcamentarias_11"/><text:bookmark-end text:name="alteracoes_orcamentarias"/></text:h>
      <text:list text:style-name="List_20_1" text:continue-numbering="false">
        <text:list-item/>
        <text:list-item/>
        <text:list-item/>
      </text:list>
      <text:p text:style-name="Text_20_body"><draw:frame draw:style-name="mediacenter" draw:name="8.4.jpg Legend" text:anchor-type="paragraph" draw:z-index="0" svg:width="18.520833333333cm" style:rel-width="100%"><draw:text-box><text:p text:style-name="legendcenter"><draw:frame draw:style-name="mediacenter" draw:name="8.4.jpg" text:anchor-type="paragraph" draw:z-index="0" svg:width="18.520833333333cm" style:rel-width="100%" svg:height="23.700737364755cm" style:rel-height="scale"><draw:image xlink:href="Pictures/fb226a7389f268c7ed030dcf626c6dec.jpg" xlink:type="simple" xlink:show="embed" xlink:actuate="onLoad"/></draw:frame>8.4.jpg</text:p></draw:text-box></draw:frame></text:p>
      <text:h text:style-name="Heading_20_4" text:outline-level="4"><text:bookmark-start text:name="__RefHeading___base_legal_de_alteracoes_orcamentarias_12"/><text:bookmark-start text:name="base_legal_de_alteracoes_orcamentarias"/>8.4.1 BASE LEGAL DE ALTERAÇÕES ORÇAMENTÁRIAS<text:bookmark-end text:name="__RefHeading___base_legal_de_alteracoes_orcamentarias_12"/><text:bookmark-end text:name="base_legal_de_alteracoes_orcamentarias"/></text:h>
      <text:list text:style-name="List_20_1" text:continue-numbering="false">
        <text:list-item>
          <text:p text:style-name="List_20_1_Content_First"> <text:span text:style-name="Strong_20_Emphasis">Legislação permanente</text:span>      </text:p>
          <text:list text:style-name="List_20_1">
            <text:list-item>
              <text:p text:style-name="List_20_1_Content"> <text:a xlink:type="simple" xlink:href="http://www.planalto.gov.br/ccivil_03/constituicao/constituicao.htm" text:style-name="Internet_20_link" text:visited-style-name="Visited_20_Internet_20_Link">Constituição Federal de 1988</text:a></text:p>
            </text:list-item>
            <text:list-item>
              <text:p text:style-name="List_20_1_Content"> <text:a xlink:type="simple" xlink:href="http://www.planalto.gov.br/ccivil_03/leis/l4320.htm" text:style-name="Internet_20_link" text:visited-style-name="Visited_20_Internet_20_Link">Lei nº 4.320, de 17 de março de 1964</text:a></text:p>
            </text:list-item>
            <text:list-item>
              <text:p text:style-name="List_20_1_Content"> <text:a xlink:type="simple" xlink:href="http://www.planalto.gov.br/ccivil_03/leis/lcp/lcp101.htm" text:style-name="Internet_20_link" text:visited-style-name="Visited_20_Internet_20_Link">Lei complementar nº 101, de 4 de maio de 2000, Lei de Responsabilidade Fiscal - LRF</text:a></text:p>
            </text:list-item>
            <text:list-item>
              <text:p text:style-name="List_20_1_Content_Last"> <text:a xlink:type="simple" xlink:href="http://www.planalto.gov.br/ccivil_03/decreto-lei/del0200.htm" text:style-name="Internet_20_link" text:visited-style-name="Visited_20_Internet_20_Link">Decreto-lei nº 200 de 25 de fevereiro de 1967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Legislação provisória</text:span>      </text:p>
          <text:list text:style-name="List_20_1">
            <text:list-item>
              <text:p text:style-name="List_20_1_Content"> <text:a xlink:type="simple" xlink:href="http://www.planalto.gov.br/ccivil_03/_ato2019-2022/2019/lei/L13971.htm" text:style-name="Internet_20_link" text:visited-style-name="Visited_20_Internet_20_Link">Lei nº 13.971, de 27 de dezembro de 2019, Plano Plurianual - PPA 2020-2023</text:a></text:p>
            </text:list-item>
            <text:list-item>
              <text:p text:style-name="List_20_1_Content"> <text:a xlink:type="simple" xlink:href="http://www.planalto.gov.br/ccivil_03/_Ato2019-2022/2020/Lei/L14116.htm" text:style-name="Internet_20_link" text:visited-style-name="Visited_20_Internet_20_Link">Lei nº 14.116, de 31 de dezembro de 2020, Lei de Diretrizes Orçamentárias de 2021, LDO-2021</text:a></text:p>
            </text:list-item>
            <text:list-item>
              <text:p text:style-name="List_20_1_Content_Last"> <text:a xlink:type="simple" xlink:href="https://www.in.gov.br/en/web/dou/-/lei-n-14.144-de-22-de-abril-de-2021-*-315707020" text:style-name="Internet_20_link" text:visited-style-name="Visited_20_Internet_20_Link">Lei nº 14.144, de 22 de abril de 2021, Lei Orçamentária Anual de 2021, LOA-2021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tos normativos de alterações orçamentárias</text:span>      </text:p>
          <text:list text:style-name="List_20_1">
            <text:list-item>
              <text:p text:style-name="List_20_1_Content"> <text:a xlink:type="simple" xlink:href="https://www.in.gov.br/en/web/dou/-/portaria-sof/me-n-4.967-de-29-de-abril-de-2021-317074071" text:style-name="Internet_20_link" text:visited-style-name="Visited_20_Internet_20_Link">Portaria SOF/ME nº 4.967, de 30 de abril de 2021 - Portaria de alterações orçamentárias 2021</text:a></text:p>
            </text:list-item>
            <text:list-item>
              <text:p text:style-name="List_20_1_Content"> <text:a xlink:type="simple" xlink:href="https://www.in.gov.br/en/web/dou/-/portaria-sof/me-n-4.967-de-29-de-abril-de-2021-317900289" text:style-name="Internet_20_link" text:visited-style-name="Visited_20_Internet_20_Link">Anexo II da Portaria de Alterações Orçamentárias 2021 (Republicação no DOU);</text:a></text:p>
            </text:list-item>
            <text:list-item>
              <text:p text:style-name="List_20_1_Content_Last"> <text:a xlink:type="simple" xlink:href="https://www.in.gov.br/en/web/dou/-/portaria-sof/me-n-1.838-de-12-de-fevereiro-de-2021-304913137" text:style-name="Internet_20_link" text:visited-style-name="Visited_20_Internet_20_Link">Portaria SOF nº 1.838, de 12 de fevereiro de 2021 - Portaria de prazos do processo orçamentário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Materiais de referência</text:span></text:p>
        </text:list-item>
      </text:list>
      <text:h text:style-name="Heading_20_3" text:outline-level="3"><text:bookmark-start text:name="__RefHeading___creditos_adicionais_13"/><text:bookmark-start text:name="creditos_adicionais"/>8.4.2 CRÉDITOS ADICIONAIS<text:bookmark-end text:name="__RefHeading___creditos_adicionais_13"/><text:bookmark-end text:name="creditos_adicionais"/></text:h>
      <text:list text:style-name="List_20_1" text:continue-numbering="false">
        <text:list-item>
          <text:p text:style-name="List_20_1_Content_First"> <text:span text:style-name="Strong_20_Emphasis">Créditos Suplementares</text:span></text:p>
        </text:list-item>
        <text:list-item>
          <text:p text:style-name="List_20_1_Content"> <text:span text:style-name="Strong_20_Emphasis">Créditos Especiais</text:span></text:p>
        </text:list-item>
        <text:list-item>
          <text:p text:style-name="List_20_1_Content_Last"> <text:span text:style-name="Strong_20_Emphasis">Créditos Extraordinários</text:span></text:p>
        </text:list-item>
      </text:list>
      <text:h text:style-name="Heading_20_4" text:outline-level="4"><text:bookmark-start text:name="__RefHeading___modalidades_de_abertura_e_reabertura_de_creditos_adicionais_14"/><text:bookmark-start text:name="modalidades_de_abertura_e_reabertura_de_creditos_adicionais"/>8.4.2.1 Modalidades de Abertura E Reabertura de Créditos Adicionais<text:bookmark-end text:name="__RefHeading___modalidades_de_abertura_e_reabertura_de_creditos_adicionais_14"/><text:bookmark-end text:name="modalidades_de_abertura_e_reabertura_de_creditos_adicionais"/></text:h>
      <text:h text:style-name="Heading_20_5" text:outline-level="5"><text:bookmark-start text:name="__RefHeading___creditos_suplementares_15"/><text:bookmark-start text:name="creditos_suplementares"/>8.4.2.1.1 Créditos Suplementares<text:bookmark-end text:name="__RefHeading___creditos_suplementares_15"/><text:bookmark-end text:name="creditos_suplementares"/></text:h>
      <text:p text:style-name="Horizontal_20_Line"/>
      <text:p text:style-name="Text_20_body"><text:span text:style-name="Strong_20_Emphasis">ATENÇÃO</text:span><text:span text:style-name="Strong_20_Emphasis">8.3</text:span></text:p>
      <text:p text:style-name="Horizontal_20_Line"/>
      <text:list text:style-name="List_20_1" text:continue-numbering="false">
        <text:list-item>
          <text:p text:style-name="List_20_1_Content_First"> <text:span text:style-name="Strong_20_Emphasis">Créditos Suplementares autorizados na Lei Orçamentária</text:span></text:p>
        </text:list-item>
        <text:list-item>
          <text:p text:style-name="List_20_1_Content_Last"> <text:span text:style-name="Strong_20_Emphasis">Créditos Suplementares dependentes de autorização legislativa</text:span></text:p>
        </text:list-item>
      </text:list>
      <text:h text:style-name="Heading_20_5" text:outline-level="5"><text:bookmark-start text:name="__RefHeading___creditos_suplementares_autorizados_na_loa_16"/><text:bookmark-start text:name="creditos_suplementares_autorizados_na_loa"/>8.4.2.1.1.1 Créditos suplementares autorizados na LOA<text:bookmark-end text:name="__RefHeading___creditos_suplementares_autorizados_na_loa_16"/><text:bookmark-end text:name="creditos_suplementares_autorizados_na_loa"/></text:h>
      <text:p text:style-name="Text_20_body"><text:span text:style-name="Strong_20_Emphasis">8.4.3.1.2</text:span></text:p>
      <text:p text:style-name="Text_20_body"><text:span text:style-name="Strong_20_Emphasis">a)</text:span><text:span text:style-name="underline">ou</text:span></text:p>
      <text:p text:style-name="Text_20_body"><text:span text:style-name="Strong_20_Emphasis">b)</text:span></text:p>
      <text:p text:style-name="Text_20_body"> <text:line-break/> <text:line-break/></text:p>
      <text:list text:style-name="List_20_1" text:continue-numbering="false">
        <text:list-item/>
        <text:list-item/>
        <text:list-item/>
        <text:list-item/>
        <text:list-item/>
      </text:list>
      <text:h text:style-name="Heading_20_5" text:outline-level="5"><text:bookmark-start text:name="__RefHeading___creditos_suplementares_autorizados_na_loa_abertos_por_atos_proprios_dos_poderes_legislativo_e_judiciario_do_ministerio_publico_da_uniao_mpu_e_da_defensoria_publica_da_uniao_dpu_17"/><text:bookmark-start text:name="creditos_suplementares_autorizados_na_loa_abertos_por_atos_proprios_dos_poderes_legislativo_e_judiciario_do_ministerio_publico_da_uniao_mpu_e_da_defensoria_publica_da_uniao_dpu"/>8.4.2.1.1.2 Créditos Suplementares Autorizados na LOA, Abertos por Atos Próprios dos Poderes Legislativo e Judiciário, do Ministério Público da União (MPU) e da Defensoria Pública da União (DPU)<text:bookmark-end text:name="__RefHeading___creditos_suplementares_autorizados_na_loa_abertos_por_atos_proprios_dos_poderes_legislativo_e_judiciario_do_ministerio_publico_da_uniao_mpu_e_da_defensoria_publica_da_uniao_dpu_17"/><text:bookmark-end text:name="creditos_suplementares_autorizados_na_loa_abertos_por_atos_proprios_dos_poderes_legislativo_e_judiciario_do_ministerio_publico_da_uniao_mpu_e_da_defensoria_publica_da_uniao_dpu"/></text:h>
      <text:h text:style-name="Heading_20_5" text:outline-level="5"><text:bookmark-start text:name="__RefHeading___creditos_especiais_18"/><text:bookmark-start text:name="creditos_especiais"/>8.4.2.1.2 Créditos Especiais<text:bookmark-end text:name="__RefHeading___creditos_especiais_18"/><text:bookmark-end text:name="creditos_especiais"/></text:h>
      <text:p text:style-name="Horizontal_20_Line"/>
      <text:p text:style-name="Text_20_body"><text:span text:style-name="Strong_20_Emphasis">ATENÇÃO</text:span><text:span text:style-name="Strong_20_Emphasis">8.3</text:span></text:p>
      <text:p text:style-name="Horizontal_20_Line"/>
      <text:list text:style-name="List_20_1" text:continue-numbering="false">
        <text:list-item/>
        <text:list-item/>
      </text:list>
      <text:h text:style-name="Heading_20_5" text:outline-level="5"><text:bookmark-start text:name="__RefHeading___reabertura_de_creditos_especiais_19"/><text:bookmark-start text:name="reabertura_de_creditos_especiais"/>8.4.2.1.2.1 Reabertura de Créditos Especiais<text:bookmark-end text:name="__RefHeading___reabertura_de_creditos_especiais_19"/><text:bookmark-end text:name="reabertura_de_creditos_especiais"/></text:h>
      <text:h text:style-name="Heading_20_5" text:outline-level="5"><text:bookmark-start text:name="__RefHeading___creditos_extraordinarios_20"/><text:bookmark-start text:name="creditos_extraordinarios"/>8.4.2.1.3 Créditos Extraordinários<text:bookmark-end text:name="__RefHeading___creditos_extraordinarios_20"/><text:bookmark-end text:name="creditos_extraordinarios"/></text:h>
      <text:p text:style-name="Horizontal_20_Line"/>
      <text:p text:style-name="Text_20_body"><text:span text:style-name="Strong_20_Emphasis">ATENÇÃO</text:span><text:span text:style-name="Strong_20_Emphasis">8.3</text:span></text:p>
      <text:p text:style-name="Horizontal_20_Line"/>
      <text:list text:style-name="List_20_1" text:continue-numbering="false">
        <text:list-item/>
        <text:list-item/>
      </text:list>
      <text:h text:style-name="Heading_20_5" text:outline-level="5"><text:bookmark-start text:name="__RefHeading___reabertura_de_creditos_extraordinarios_21"/><text:bookmark-start text:name="reabertura_de_creditos_extraordinarios"/>8.4.2.1.3.1 Reabertura de Créditos Extraordinários<text:bookmark-end text:name="__RefHeading___reabertura_de_creditos_extraordinarios_21"/><text:bookmark-end text:name="reabertura_de_creditos_extraordinarios"/></text:h>
      <text:h text:style-name="Heading_20_4" text:outline-level="4"><text:bookmark-start text:name="__RefHeading___origens_ou_fontes_de_recursos_para_abertura_de_creditos_adicionais_22"/><text:bookmark-start text:name="origens_ou_fontes_de_recursos_para_abertura_de_creditos_adicionais"/>8.4.2.2 Origens ou Fontes de Recursos Para Abertura de Créditos Adicionais<text:bookmark-end text:name="__RefHeading___origens_ou_fontes_de_recursos_para_abertura_de_creditos_adicionais_22"/><text:bookmark-end text:name="origens_ou_fontes_de_recursos_para_abertura_de_creditos_adicionais"/></text:h>
      <text:list text:style-name="List_20_1" text:continue-numbering="false">
        <text:list-item/>
        <text:list-item/>
        <text:list-item/>
        <text:list-item/>
        <text:list-item/>
        <text:list-item/>
      </text:list>
      <text:h text:style-name="Heading_20_5" text:outline-level="5"><text:bookmark-start text:name="__RefHeading___anulacao_parcial_ou_total_de_dotacoes_23"/><text:bookmark-start text:name="anulacao_parcial_ou_total_de_dotacoes"/>8.4.2.2.1 Anulação Parcial ou Total de Dotações<text:bookmark-end text:name="__RefHeading___anulacao_parcial_ou_total_de_dotacoes_23"/><text:bookmark-end text:name="anulacao_parcial_ou_total_de_dotacoes"/></text:h>
      <text:h text:style-name="Heading_20_5" text:outline-level="5"><text:bookmark-start text:name="__RefHeading___excesso_de_arrecadacao_sobre_sua_previsao_24"/><text:bookmark-start text:name="excesso_de_arrecadacao_sobre_sua_previsao"/>8.4.2.2.2 Excesso de Arrecadação sobre sua Previsão<text:bookmark-end text:name="__RefHeading___excesso_de_arrecadacao_sobre_sua_previsao_24"/><text:bookmark-end text:name="excesso_de_arrecadacao_sobre_sua_previsao"/></text:h>
      <text:p text:style-name="Horizontal_20_Line"/>
      <text:p text:style-name="Text_20_body"><text:span text:style-name="Strong_20_Emphasis">OBSERVAÇÃO</text:span></text:p>
      <text:p text:style-name="Horizontal_20_Line"/>
      <text:list text:style-name="List_20_1" text:continue-numbering="false">
        <text:list-item/>
        <text:list-item/>
        <text:list-item/>
        <text:list-item/>
        <text:list-item/>
      </text:list>
      <text:h text:style-name="Heading_20_5" text:outline-level="5"><text:bookmark-start text:name="__RefHeading___superavit_financeiro_apurado_no_balanco_patrimonial_do_exercicio_anterior_25"/><text:bookmark-start text:name="superavit_financeiro_apurado_no_balanco_patrimonial_do_exercicio_anterior"/>8.4.2.2.3 Superávit Financeiro Apurado no Balanço Patrimonial do Exercício Anterior<text:bookmark-end text:name="__RefHeading___superavit_financeiro_apurado_no_balanco_patrimonial_do_exercicio_anterior_25"/><text:bookmark-end text:name="superavit_financeiro_apurado_no_balanco_patrimonial_do_exercicio_anterior"/></text:h>
      <text:list text:style-name="List_20_1" text:continue-numbering="false">
        <text:list-item/>
        <text:list-item/>
        <text:list-item/>
        <text:list-item/>
        <text:list-item/>
      </text:list>
      <text:h text:style-name="Heading_20_5" text:outline-level="5"><text:bookmark-start text:name="__RefHeading___produto_de_operacoes_de_credito_autorizadas_26"/><text:bookmark-start text:name="produto_de_operacoes_de_credito_autorizadas"/>8.4.2.2.4 Produto de Operações de Crédito Autorizadas<text:bookmark-end text:name="__RefHeading___produto_de_operacoes_de_credito_autorizadas_26"/><text:bookmark-end text:name="produto_de_operacoes_de_credito_autorizadas"/></text:h>
      <text:h text:style-name="Heading_20_5" text:outline-level="5"><text:bookmark-start text:name="__RefHeading___reserva_de_contingencia_27"/><text:bookmark-start text:name="reserva_de_contingencia"/>8.4.2.2.5 Reserva de Contingência<text:bookmark-end text:name="__RefHeading___reserva_de_contingencia_27"/><text:bookmark-end text:name="reserva_de_contingencia"/></text:h>
      <text:h text:style-name="Heading_20_5" text:outline-level="5"><text:bookmark-start text:name="__RefHeading___recursos_sem_despesas_correspondentes_28"/><text:bookmark-start text:name="recursos_sem_despesas_correspondentes"/>8.4.2.2.6 Recursos sem Despesas Correspondentes<text:bookmark-end text:name="__RefHeading___recursos_sem_despesas_correspondentes_28"/><text:bookmark-end text:name="recursos_sem_despesas_correspondentes"/></text:h>
      <text:h text:style-name="Heading_20_3" text:outline-level="3"><text:bookmark-start text:name="__RefHeading___outras_alteracoes_orcamentarias_29"/><text:bookmark-start text:name="outras_alteracoes_orcamentarias"/>8.4.3 OUTRAS ALTERAÇÕES ORÇAMENTÁRIAS<text:bookmark-end text:name="__RefHeading___outras_alteracoes_orcamentarias_29"/><text:bookmark-end text:name="outras_alteracoes_orcamentarias"/></text:h>
      <text:list text:style-name="List_20_1" text:continue-numbering="false">
        <text:list-item/>
        <text:list-item/>
        <text:list-item/>
      </text:list>
      <text:h text:style-name="Heading_20_4" text:outline-level="4"><text:bookmark-start text:name="__RefHeading___transposicao_remanejamento_ou_transferencia_30"/><text:bookmark-start text:name="transposicao_remanejamento_ou_transferencia"/>8.4.3.1 TRANSPOSIÇÃO, REMANEJAMENTO OU TRANSFERÊNCIA<text:bookmark-end text:name="__RefHeading___transposicao_remanejamento_ou_transferencia_30"/><text:bookmark-end text:name="transposicao_remanejamento_ou_transferencia"/></text:h>
      <text:h text:style-name="Heading_20_5" text:outline-level="5"><text:bookmark-start text:name="__RefHeading___de_para_de_ciencia_tecnologia_e_inovacao_31"/><text:bookmark-start text:name="de_para_de_ciencia_tecnologia_e_inovacao"/>8.4.3.1.1 “De/Para” de Ciência, Tecnologia e Inovação<text:bookmark-end text:name="__RefHeading___de_para_de_ciencia_tecnologia_e_inovacao_31"/><text:bookmark-end text:name="de_para_de_ciencia_tecnologia_e_inovacao"/></text:h>
      <text:h text:style-name="Heading_20_5" text:outline-level="5"><text:bookmark-start text:name="__RefHeading___de_para_decorrente_de_reestruturacao_institucional_32"/><text:bookmark-start text:name="de_para_decorrente_de_reestruturacao_institucional"/>8.4.3.1.2 “De/Para” Decorrente de Reestruturação Institucional<text:bookmark-end text:name="__RefHeading___de_para_decorrente_de_reestruturacao_institucional_32"/><text:bookmark-end text:name="de_para_decorrente_de_reestruturacao_institucional"/></text:h>
      <text:h text:style-name="Heading_20_4" text:outline-level="4"><text:bookmark-start text:name="__RefHeading___alteracao_de_gnd_autorizadas_na_ldo_33"/><text:bookmark-start text:name="alteracao_de_gnd_autorizadas_na_ldo"/>8.4.3.2 Alteração de GND Autorizadas na LDO<text:bookmark-end text:name="__RefHeading___alteracao_de_gnd_autorizadas_na_ldo_33"/><text:bookmark-end text:name="alteracao_de_gnd_autorizadas_na_ldo"/></text:h>
      <text:h text:style-name="Heading_20_4" text:outline-level="4"><text:bookmark-start text:name="__RefHeading___alteracao_de_atributos_da_programacao_34"/><text:bookmark-start text:name="alteracao_de_atributos_da_programacao"/>8.4.3.3 Alteração de Atributos da Programação<text:bookmark-end text:name="__RefHeading___alteracao_de_atributos_da_programacao_34"/><text:bookmark-end text:name="alteracao_de_atributos_da_programacao"/></text:h>
      <text:h text:style-name="Heading_20_5" text:outline-level="5"><text:bookmark-start text:name="__RefHeading___remanejamento_de_fontes_de_recursos_35"/><text:bookmark-start text:name="remanejamento_de_fontes_de_recursos"/>8.4.3.3.1 Remanejamento de Fontes de Recursos<text:bookmark-end text:name="__RefHeading___remanejamento_de_fontes_de_recursos_35"/><text:bookmark-end text:name="remanejamento_de_fontes_de_recursos"/></text:h>
      <text:list text:style-name="List_20_1" text:continue-numbering="false">
        <text:list-item/>
        <text:list-item/>
        <text:list-item/>
      </text:list>
      <text:h text:style-name="Heading_20_5" text:outline-level="5"><text:bookmark-start text:name="__RefHeading___alteracao_do_identificador_de_uso_iduso_36"/><text:bookmark-start text:name="alteracao_do_identificador_de_uso_iduso"/>8.4.3.3.2 Alteração do Identificador de Uso (IDUSO)<text:bookmark-end text:name="__RefHeading___alteracao_do_identificador_de_uso_iduso_36"/><text:bookmark-end text:name="alteracao_do_identificador_de_uso_iduso"/></text:h>
      <text:h text:style-name="Heading_20_5" text:outline-level="5"><text:bookmark-start text:name="__RefHeading___alteracao_do_identificador_de_resultado_primario_rp_37"/><text:bookmark-start text:name="alteracao_do_identificador_de_resultado_primario_rp"/>8.4.3.3.3 Alteração do Identificador de Resultado Primário (RP)<text:bookmark-end text:name="__RefHeading___alteracao_do_identificador_de_resultado_primario_rp_37"/><text:bookmark-end text:name="alteracao_do_identificador_de_resultado_primario_rp"/></text:h>
      <text:h text:style-name="Heading_20_5" text:outline-level="5"><text:bookmark-start text:name="__RefHeading___alteracao_de_esfera_orcamentaria_38"/><text:bookmark-start text:name="alteracao_de_esfera_orcamentaria"/>8.4.3.3.4 Alteração de Esfera Orçamentária<text:bookmark-end text:name="__RefHeading___alteracao_de_esfera_orcamentaria_38"/><text:bookmark-end text:name="alteracao_de_esfera_orcamentaria"/></text:h>
      <text:h text:style-name="Heading_20_5" text:outline-level="5"><text:bookmark-start text:name="__RefHeading___ajustes_nas_codificacoes_orcamentarias_39"/><text:bookmark-start text:name="ajustes_nas_codificacoes_orcamentarias"/>8.4.3.3.5 Ajustes nas Codificações Orçamentárias<text:bookmark-end text:name="__RefHeading___ajustes_nas_codificacoes_orcamentarias_39"/><text:bookmark-end text:name="ajustes_nas_codificacoes_orcamentarias"/></text:h>
      <text:h text:style-name="Heading_20_5" text:outline-level="5"><text:bookmark-start text:name="__RefHeading___ajustes_das_denominacoes_das_classificacoes_orcamentarias_40"/><text:bookmark-start text:name="ajustes_das_denominacoes_das_classificacoes_orcamentarias"/>8.4.3.3.6 Ajustes das Denominações das Classificações Orçamentárias<text:bookmark-end text:name="__RefHeading___ajustes_das_denominacoes_das_classificacoes_orcamentarias_40"/><text:bookmark-end text:name="ajustes_das_denominacoes_das_classificacoes_orcamentarias"/></text:h>
      <text:h text:style-name="Heading_20_5" text:outline-level="5"><text:bookmark-start text:name="__RefHeading___alteracao_de_modalidade_de_aplicacao_ma_41"/><text:bookmark-start text:name="alteracao_de_modalidade_de_aplicacao_ma"/>8.4.3.3.7 Alteração de Modalidade de Aplicação (MA)<text:bookmark-end text:name="__RefHeading___alteracao_de_modalidade_de_aplicacao_ma_41"/><text:bookmark-end text:name="alteracao_de_modalidade_de_aplicacao_ma"/></text:h>
      <text:h text:style-name="Heading_20_5" text:outline-level="5"><text:bookmark-start text:name="__RefHeading___alteracao_dos_identificadores_de_doacao_e_operacao_de_credito_idoc_42"/><text:bookmark-start text:name="alteracao_dos_identificadores_de_doacao_e_operacao_de_credito_idoc"/>8.4.3.3.8 Alteração dos Identificadores de Doação e Operação de Crédito (IDOC)<text:bookmark-end text:name="__RefHeading___alteracao_dos_identificadores_de_doacao_e_operacao_de_credito_idoc_42"/><text:bookmark-end text:name="alteracao_dos_identificadores_de_doacao_e_operacao_de_credito_idoc"/></text:h>
      <text:h text:style-name="Heading_20_5" text:outline-level="5"><text:bookmark-start text:name="__RefHeading___remanejamento_entre_planos_orcamentarios_-_po_inclusive_com_a_criacao_de_po_43"/><text:bookmark-start text:name="remanejamento_entre_planos_orcamentarios_-_po_inclusive_com_a_criacao_de_po"/>8.4.3.3.9 Remanejamento entre Planos Orçamentários - PO, Inclusive com a Criação de PO<text:bookmark-end text:name="__RefHeading___remanejamento_entre_planos_orcamentarios_-_po_inclusive_com_a_criacao_de_po_43"/><text:bookmark-end text:name="remanejamento_entre_planos_orcamentarios_-_po_inclusive_com_a_criacao_de_po"/></text:h>
      <text:h text:style-name="Heading_20_5" text:outline-level="5"><text:bookmark-start text:name="__RefHeading___retificacao_dos_autografos_do_ploa_e_de_creditos_adicionais_44"/><text:bookmark-start text:name="retificacao_dos_autografos_do_ploa_e_de_creditos_adicionais"/>8.4.3.3.10 Retificação dos Autógrafos do PLOA e de Créditos Adicionais<text:bookmark-end text:name="__RefHeading___retificacao_dos_autografos_do_ploa_e_de_creditos_adicionais_44"/><text:bookmark-end text:name="retificacao_dos_autografos_do_ploa_e_de_creditos_adicionais"/></text:h>
      <text:list text:style-name="List_20_1" text:continue-numbering="false">
        <text:list-item/>
        <text:list-item/>
      </text:list>
      <text:h text:style-name="Heading_20_4" text:outline-level="4"><text:bookmark-start text:name="__RefHeading___alteracao_de_atributos_da_programacao_em_creditos_suplementares_e_reaberturas_de_creditos_especiais_e_extraordinarios_45"/><text:bookmark-start text:name="alteracao_de_atributos_da_programacao_em_creditos_suplementares_e_reaberturas_de_creditos_especiais_e_extraordinarios"/>8.4.3.4 Alteração de Atributos da Programação em Créditos Suplementares e Reaberturas de Créditos Especiais e Extraordinários<text:bookmark-end text:name="__RefHeading___alteracao_de_atributos_da_programacao_em_creditos_suplementares_e_reaberturas_de_creditos_especiais_e_extraordinarios_45"/><text:bookmark-end text:name="alteracao_de_atributos_da_programacao_em_creditos_suplementares_e_reaberturas_de_creditos_especiais_e_extraordinarios"/></text:h>
      <text:h text:style-name="Heading_20_3" text:outline-level="3"><text:bookmark-start text:name="__RefHeading___fluxo_do_processo_e_prazos_46"/><text:bookmark-start text:name="fluxo_do_processo_e_prazos"/>8.4.4 FLUXO DO PROCESSO E PRAZOS<text:bookmark-end text:name="__RefHeading___fluxo_do_processo_e_prazos_46"/><text:bookmark-end text:name="fluxo_do_processo_e_prazos"/></text:h>
      <text:h text:style-name="Heading_20_4" text:outline-level="4"><text:bookmark-start text:name="__RefHeading___fluxo_geral_do_processo_de_alteracoes_orcamentarias_47"/><text:bookmark-start text:name="fluxo_geral_do_processo_de_alteracoes_orcamentarias"/>8.4.4.1 Fluxo Geral do Processo de Alterações Orçamentárias<text:bookmark-end text:name="__RefHeading___fluxo_geral_do_processo_de_alteracoes_orcamentarias_47"/><text:bookmark-end text:name="fluxo_geral_do_processo_de_alteracoes_orcamentarias"/></text:h>
      <text:p text:style-name="Text_20_body">OS</text:p>
      <text:p text:style-name="Text_20_body">OSOS</text:p>
      <text:p text:style-name="Text_20_body"><draw:frame draw:style-name="mediacenter" draw:name="1" text:anchor-type="paragraph" draw:z-index="1" svg:width="23.8125cm" style:rel-width="100%" svg:height="12.041329011345cm" style:rel-height="scale"><draw:image xlink:href="Pictures/a335392e743730c2eaf4e5be1af89a24.png" xlink:type="simple" xlink:show="embed" xlink:actuate="onLoad"/></draw:frame></text:p>
      <text:h text:style-name="Heading_20_4" text:outline-level="4"><text:bookmark-start text:name="__RefHeading___periodos_para_solicitacoes_de_alteracoes_orcamentarias_48"/><text:bookmark-start text:name="periodos_para_solicitacoes_de_alteracoes_orcamentarias"/>8.4.4.2 Períodos para Solicitações de Alterações Orçamentárias<text:bookmark-end text:name="__RefHeading___periodos_para_solicitacoes_de_alteracoes_orcamentarias_48"/><text:bookmark-end text:name="periodos_para_solicitacoes_de_alteracoes_orcamentarias"/></text:h>
      <text:h text:style-name="Heading_20_5" text:outline-level="5"><text:bookmark-start text:name="__RefHeading___creditos_especiais_e_suplementares_dependentes_de_autorizacao_legislativa_49"/><text:bookmark-start text:name="creditos_especiais_e_suplementares_dependentes_de_autorizacao_legislativa"/>8.4.4.2.1 Créditos Especiais e Suplementares Dependentes de Autorização Legislativa<text:bookmark-end text:name="__RefHeading___creditos_especiais_e_suplementares_dependentes_de_autorizacao_legislativa_49"/><text:bookmark-end text:name="creditos_especiais_e_suplementares_dependentes_de_autorizacao_legislativa"/></text:h>
      <text:p text:style-name="Text_20_body"><draw:frame draw:style-name="mediacenter" draw:name="2" text:anchor-type="paragraph" draw:z-index="2" svg:width="18.520833333333cm" style:rel-width="100%" svg:height="9.2820027195027cm" style:rel-height="scale"><draw:image xlink:href="Pictures/fe2a3db61c3c5e9c2ebf265f2eb247cb.png" xlink:type="simple" xlink:show="embed" xlink:actuate="onLoad"/></draw:frame></text:p>
      <text:h text:style-name="Heading_20_5" text:outline-level="5"><text:bookmark-start text:name="__RefHeading___creditos_suplementares_autorizados_na_loa_50"/><text:bookmark-start text:name="creditos_suplementares_autorizados_na_loa1"/>8.4.4.2.2 Créditos Suplementares Autorizados na LOA<text:bookmark-end text:name="__RefHeading___creditos_suplementares_autorizados_na_loa_50"/><text:bookmark-end text:name="creditos_suplementares_autorizados_na_loa1"/></text:h>
      <text:p text:style-name="Text_20_body"><draw:frame draw:style-name="mediacenter" draw:name="3" text:anchor-type="paragraph" draw:z-index="3" svg:width="18.520833333333cm" style:rel-width="100%" svg:height="14.307296932929cm" style:rel-height="scale"><draw:image xlink:href="Pictures/12d5aec173513ed8bf87535d7ce22612.png" xlink:type="simple" xlink:show="embed" xlink:actuate="onLoad"/></draw:frame></text:p>
      <text:h text:style-name="Heading_20_5" text:outline-level="5"><text:bookmark-start text:name="__RefHeading___reabertura_de_creditos_extraordinarios_e_especiais_51"/><text:bookmark-start text:name="reabertura_de_creditos_extraordinarios_e_especiais"/>8.4.4.2.3 Reabertura de Créditos Extraordinários e Especiais<text:bookmark-end text:name="__RefHeading___reabertura_de_creditos_extraordinarios_e_especiais_51"/><text:bookmark-end text:name="reabertura_de_creditos_extraordinarios_e_especiais"/></text:h>
      <text:p text:style-name="Text_20_body"><draw:frame draw:style-name="mediacenter" draw:name="4" text:anchor-type="paragraph" draw:z-index="4" svg:width="15.875cm" svg:height="9.1110302677532cm"><draw:image xlink:href="Pictures/7fdfe366eba4a727b15d8e2c2e8d3b84.png" xlink:type="simple" xlink:show="embed" xlink:actuate="onLoad"/></draw:frame></text:p>
      <text:h text:style-name="Heading_20_5" text:outline-level="5"><text:bookmark-start text:name="__RefHeading___outras_alteracoes_orcamentarias_52"/><text:bookmark-start text:name="outras_alteracoes_orcamentarias1"/>8.4.4.2.4 Outras Alterações Orçamentárias<text:bookmark-end text:name="__RefHeading___outras_alteracoes_orcamentarias_52"/><text:bookmark-end text:name="outras_alteracoes_orcamentarias1"/></text:h>
      <text:list text:style-name="List_20_1" text:continue-numbering="false">
        <text:list-item/>
        <text:list-item/>
        <text:list-item/>
        <text:list-item/>
        <text:list-item/>
        <text:list-item/>
      </text:list>
      <text:h text:style-name="Heading_20_3" text:outline-level="3"><text:bookmark-start text:name="__RefHeading___procedimentos_para_solicitacao_de_alteracoes_orcamentarias_53"/><text:bookmark-start text:name="procedimentos_para_solicitacao_de_alteracoes_orcamentarias"/>8.4.5 PROCEDIMENTOS PARA SOLICITAÇÃO DE ALTERAÇÕES ORÇAMENTÁRIAS<text:bookmark-end text:name="__RefHeading___procedimentos_para_solicitacao_de_alteracoes_orcamentarias_53"/><text:bookmark-end text:name="procedimentos_para_solicitacao_de_alteracoes_orcamentarias"/></text:h>
      <text:h text:style-name="Heading_20_4" text:outline-level="4"><text:bookmark-start text:name="__RefHeading___analise_previa_54"/><text:bookmark-start text:name="analise_previa"/>8.4.5.1 Análise Prévia<text:bookmark-end text:name="__RefHeading___analise_previa_54"/><text:bookmark-end text:name="analise_previa"/></text:h>
      <text:list text:style-name="List_20_1" text:continue-numbering="false">
        <text:list-item/>
        <text:list-item/>
        <text:list-item/>
        <text:list-item/>
        <text:list-item/>
        <text:list-item/>
      </text:list>
      <text:h text:style-name="Heading_20_5" text:outline-level="5"><text:bookmark-start text:name="__RefHeading___autorizacao_legal_e_tipo_de_alteracao_orcamentarias_55"/><text:bookmark-start text:name="autorizacao_legal_e_tipo_de_alteracao_orcamentarias"/>8.4.5.1.1 Autorização Legal e Tipo de Alteração Orçamentárias<text:bookmark-end text:name="__RefHeading___autorizacao_legal_e_tipo_de_alteracao_orcamentarias_55"/><text:bookmark-end text:name="autorizacao_legal_e_tipo_de_alteracao_orcamentarias"/></text:h>
      <text:p text:style-name="Text_20_body">OS</text:p>
      <text:h text:style-name="Heading_20_5" text:outline-level="5"><text:bookmark-start text:name="__RefHeading___conformidade_da_aplicacao_de_recurso_56"/><text:bookmark-start text:name="conformidade_da_aplicacao_de_recurso"/>8.4.5.1.2 Conformidade da Aplicação de Recurso<text:bookmark-end text:name="__RefHeading___conformidade_da_aplicacao_de_recurso_56"/><text:bookmark-end text:name="conformidade_da_aplicacao_de_recurso"/></text:h>
      <text:h text:style-name="Heading_20_5" text:outline-level="5"><text:bookmark-start text:name="__RefHeading___conformidade_das_fontes_de_recursos_57"/><text:bookmark-start text:name="conformidade_das_fontes_de_recursos"/>8.4.5.1.3 Conformidade das Fontes de Recursos<text:bookmark-end text:name="__RefHeading___conformidade_das_fontes_de_recursos_57"/><text:bookmark-end text:name="conformidade_das_fontes_de_recursos"/></text:h>
      <text:p text:style-name="Text_20_body">OS</text:p>
      <text:h text:style-name="Heading_20_4" text:outline-level="4"><text:bookmark-start text:name="__RefHeading___preparativos_para_alteracoes_orcamentarias_58"/><text:bookmark-start text:name="preparativos_para_alteracoes_orcamentarias"/>8.4.5.2 Preparativos para Alterações Orçamentárias<text:bookmark-end text:name="__RefHeading___preparativos_para_alteracoes_orcamentarias_58"/><text:bookmark-end text:name="preparativos_para_alteracoes_orcamentarias"/></text:h>
      <text:list text:style-name="List_20_1" text:continue-numbering="false">
        <text:list-item/>
        <text:list-item/>
        <text:list-item/>
        <text:list-item/>
      </text:list>
      <text:h text:style-name="Heading_20_5" text:outline-level="5"><text:bookmark-start text:name="__RefHeading___justificativas_para_alteracoes_orcamentarias_59"/><text:bookmark-start text:name="justificativas_para_alteracoes_orcamentarias"/>8.4.5.2.1 Justificativas para Alterações Orçamentárias<text:bookmark-end text:name="__RefHeading___justificativas_para_alteracoes_orcamentarias_59"/><text:bookmark-end text:name="justificativas_para_alteracoes_orcamentarias"/></text:h>
      <text:list text:style-name="List_20_1" text:continue-numbering="false">
        <text:list-item/>
        <text:list-item/>
        <text:list-item/>
        <text:list-item/>
      </text:list>
      <text:p text:style-name="Text_20_body"><draw:frame draw:style-name="mediacenter" draw:name="5" text:anchor-type="paragraph" draw:z-index="5" svg:width="19.84375cm" style:rel-width="100%" svg:height="19.729967029817cm" style:rel-height="scale"><draw:image xlink:href="Pictures/6a0ece3e8d3183d7466887e6f048cd20.png" xlink:type="simple" xlink:show="embed" xlink:actuate="onLoad"/></draw:frame></text:p>
      <text:h text:style-name="Heading_20_5" text:outline-level="5"><text:bookmark-start text:name="__RefHeading___ajustes_para_aplicacao_de_recursos_em_acao_subtitulo_ou_plano_orcamentario_nao_existentes_no_exercicio_60"/><text:bookmark-start text:name="ajustes_para_aplicacao_de_recursos_em_acao_subtitulo_ou_plano_orcamentario_nao_existentes_no_exercicio"/>8.4.5.2.2 Ajustes para Aplicação de Recursos em Ação, Subtítulo ou Plano Orçamentário não Existentes no Exercício<text:bookmark-end text:name="__RefHeading___ajustes_para_aplicacao_de_recursos_em_acao_subtitulo_ou_plano_orcamentario_nao_existentes_no_exercicio_60"/><text:bookmark-end text:name="ajustes_para_aplicacao_de_recursos_em_acao_subtitulo_ou_plano_orcamentario_nao_existentes_no_exercicio"/></text:h>
      <text:p text:style-name="Text_20_body">OS</text:p>
      <text:p text:style-name="Text_20_body">OS</text:p>
      <text:p text:style-name="Text_20_body">OS</text:p>
      <text:p text:style-name="Text_20_body">OS</text:p>
      <text:h text:style-name="Heading_20_5" text:outline-level="5"><text:bookmark-start text:name="__RefHeading___especificidades_de_anulacao_ou_cancelamento_de_programacoes_61"/><text:bookmark-start text:name="especificidades_de_anulacao_ou_cancelamento_de_programacoes"/>8.4.5.2.3 Especificidades de Anulação ou Cancelamento de Programações<text:bookmark-end text:name="__RefHeading___especificidades_de_anulacao_ou_cancelamento_de_programacoes_61"/><text:bookmark-end text:name="especificidades_de_anulacao_ou_cancelamento_de_programacoes"/></text:h>
      <text:p text:style-name="Text_20_body"><text:span text:style-name="Strong_20_Emphasis">RP 6 (emendas individuais impositivas)</text:span><text:span text:style-name="Strong_20_Emphasis">RP 7 (emendas de bancada estadual impositivas)</text:span></text:p>
      <text:list text:style-name="List_20_1" text:continue-numbering="false">
        <text:list-item/>
        <text:list-item/>
      </text:list>
      <text:p text:style-name="Text_20_body"><text:span text:style-name="Strong_20_Emphasis">RP 8 (emendas de comissão permanente impositivas)</text:span><text:span text:style-name="Strong_20_Emphasis">RP 9 (emendas de relator-geral do PLOA, excluídas as de ordem técnica, impositivas) </text:span><text:span text:style-name="Strong_20_Emphasis">emendas individuais impositivas (RP 6) </text:span></text:p>
      <text:h text:style-name="Heading_20_5" text:outline-level="5"><text:bookmark-start text:name="__RefHeading___bloqueios_para_anulacao_ou_cancelamento_de_programacoes_62"/><text:bookmark-start text:name="bloqueios_para_anulacao_ou_cancelamento_de_programacoes"/>8.4.5.2.4 Bloqueios para Anulação ou Cancelamento de Programações<text:bookmark-end text:name="__RefHeading___bloqueios_para_anulacao_ou_cancelamento_de_programacoes_62"/><text:bookmark-end text:name="bloqueios_para_anulacao_ou_cancelamento_de_programacoes"/></text:h>
      <text:p text:style-name="Text_20_body">OS</text:p>
      <text:p text:style-name="Horizontal_20_Line"/>
      <text:p text:style-name="Text_20_body"><text:span text:style-name="Strong_20_Emphasis">ATENÇÃO</text:span></text:p>
      <text:p text:style-name="Horizontal_20_Line"/>
      <text:p text:style-name="Text_20_body"><draw:frame draw:style-name="mediacenter" draw:name="6" text:anchor-type="paragraph" draw:z-index="6" svg:width="18.520833333333cm" style:rel-width="100%" svg:height="8.3864593263425cm" style:rel-height="scale"><draw:image xlink:href="Pictures/ac4fec1d8a805a9fddc44db0699ec56f.jpg" xlink:type="simple" xlink:show="embed" xlink:actuate="onLoad"/></draw:frame></text:p>
      <text:h text:style-name="Heading_20_5" text:outline-level="5"><text:bookmark-start text:name="__RefHeading___utilizacao_de_excesso_de_arrecadacao_ou_superavit_financeiro_como_fonte_de_recursos_63"/><text:bookmark-start text:name="utilizacao_de_excesso_de_arrecadacao_ou_superavit_financeiro_como_fonte_de_recursos"/>8.4.5.2.5 Utilização de Excesso de Arrecadação ou Superávit Financeiro como Fonte de Recursos<text:bookmark-end text:name="__RefHeading___utilizacao_de_excesso_de_arrecadacao_ou_superavit_financeiro_como_fonte_de_recursos_63"/><text:bookmark-end text:name="utilizacao_de_excesso_de_arrecadacao_ou_superavit_financeiro_como_fonte_de_recursos"/></text:h>
      <text:p text:style-name="Text_20_body"><text:span text:style-name="Strong_20_Emphasis">Excesso de Arrecadação</text:span></text:p>
      <text:p text:style-name="Text_20_body"><text:span text:style-name="Strong_20_Emphasis">Superávit Financeiro</text:span></text:p>
      <text:p text:style-name="Text_20_body"><text:span text:style-name="Strong_20_Emphasis">Excesso de Arrecadação</text:span><text:span text:style-name="Strong_20_Emphasis">Superávit Financeiro</text:span></text:p>
      <text:h text:style-name="Heading_20_5" text:outline-level="5"><text:bookmark-start text:name="__RefHeading___pedidos_que_possam_afetar_os_minimos_da_irrigacao_o_minimo_da_saude_o_minimo_da_educacao_e_a_regra_de_ouro_64"/><text:bookmark-start text:name="pedidos_que_possam_afetar_os_minimos_da_irrigacao_o_minimo_da_saude_o_minimo_da_educacao_e_a_regra_de_ouro"/>8.4.5.2.6 Pedidos que Possam Afetar os “Mínimos da Irrigação”, o “Mínimo da Saúde”, o “Mínimo da Educação” e a “Regra de Ouro”<text:bookmark-end text:name="__RefHeading___pedidos_que_possam_afetar_os_minimos_da_irrigacao_o_minimo_da_saude_o_minimo_da_educacao_e_a_regra_de_ouro_64"/><text:bookmark-end text:name="pedidos_que_possam_afetar_os_minimos_da_irrigacao_o_minimo_da_saude_o_minimo_da_educacao_e_a_regra_de_ouro"/></text:h>
      <text:h text:style-name="Heading_20_4" text:outline-level="4"><text:bookmark-start text:name="__RefHeading___elaboracao_e_envio_de_pedidos_de_alteracoes_65"/><text:bookmark-start text:name="elaboracao_e_envio_de_pedidos_de_alteracoes"/>8.4.5.3 ELABORAÇÃO E ENVIO DE PEDIDOS DE ALTERAÇÕES<text:bookmark-end text:name="__RefHeading___elaboracao_e_envio_de_pedidos_de_alteracoes_65"/><text:bookmark-end text:name="elaboracao_e_envio_de_pedidos_de_alteracoes"/></text:h>
      <text:h text:style-name="Heading_20_5" text:outline-level="5"><text:bookmark-start text:name="__RefHeading___caso_geral_de_elaboracao_e_envio_de_pedidos_de_alteracoes_66"/><text:bookmark-start text:name="caso_geral_de_elaboracao_e_envio_de_pedidos_de_alteracoes"/>8.4.5.3.1 Caso Geral de Elaboração e Envio de Pedidos de Alterações<text:bookmark-end text:name="__RefHeading___caso_geral_de_elaboracao_e_envio_de_pedidos_de_alteracoes_66"/><text:bookmark-end text:name="caso_geral_de_elaboracao_e_envio_de_pedidos_de_alteracoes"/></text:h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<draw:frame draw:style-name="mediacenter" draw:name="2021_fluxo_8.4.5.3.1.jpg Legend" text:anchor-type="paragraph" draw:z-index="0" svg:width="15.875cm"><draw:text-box><text:p text:style-name="legendcenter"><draw:frame draw:style-name="mediacenter" draw:name="2021_fluxo_8.4.5.3.1.jpg" text:anchor-type="paragraph" draw:z-index="7" svg:width="15.875cm" svg:height="2.8838903170523cm"><draw:image xlink:href="Pictures/a6f21f6bfe6d3dfbdc9a0668e4eaba04.jpg" xlink:type="simple" xlink:show="embed" xlink:actuate="onLoad"/></draw:frame>2021_fluxo_8.4.5.3.1.jpg</text:p></draw:text-box></draw:frame></text:p>
      <text:p text:style-name="Text_20_body">OS</text:p>
      <text:p text:style-name="Horizontal_20_Line"/>
      <text:p text:style-name="Text_20_body"><text:span text:style-name="Strong_20_Emphasis">ATENÇÃO: </text:span></text:p>
      <text:p text:style-name="Text_20_body"> <text:line-break/> <text:line-break/></text:p>
      <text:p text:style-name="Horizontal_20_Line"/>
      <text:h text:style-name="Heading_20_5" text:outline-level="5"><text:bookmark-start text:name="__RefHeading___caso_especialelaboracao_e_envio_de_pedidos_de_alteracoes_envolvendo_emendas_individuais_impositivas_rp_6_67"/><text:bookmark-start text:name="caso_especialelaboracao_e_envio_de_pedidos_de_alteracoes_envolvendo_emendas_individuais_impositivas_rp_6"/>8.4.5.3.2 Caso Especial: Elaboração e Envio de Pedidos de Alterações Envolvendo Emendas Individuais Impositivas (RP 6)<text:bookmark-end text:name="__RefHeading___caso_especialelaboracao_e_envio_de_pedidos_de_alteracoes_envolvendo_emendas_individuais_impositivas_rp_6_67"/><text:bookmark-end text:name="caso_especialelaboracao_e_envio_de_pedidos_de_alteracoes_envolvendo_emendas_individuais_impositivas_rp_6"/></text:h>
      <text:list text:style-name="List_20_1" text:continue-numbering="false">
        <text:list-item/>
        <text:list-item/>
        <text:list-item/>
      </text:list>
      <text:p text:style-name="Text_20_body"><draw:frame draw:style-name="mediacenter" draw:name="2021_fluxo_8.4.5.3.2.jpg Legend" text:anchor-type="paragraph" draw:z-index="0" svg:width="15.875cm"><draw:text-box><text:p text:style-name="legendcenter"><draw:frame draw:style-name="mediacenter" draw:name="2021_fluxo_8.4.5.3.2.jpg" text:anchor-type="paragraph" draw:z-index="8" svg:width="15.875cm" svg:height="3.1695116681072cm"><draw:image xlink:href="Pictures/91870d54f501559432fa1ac965aeb3f9.jpg" xlink:type="simple" xlink:show="embed" xlink:actuate="onLoad"/></draw:frame>2021_fluxo_8.4.5.3.2.jpg</text:p></draw:text-box></draw:frame></text:p>
      <text:h text:style-name="Heading_20_5" text:outline-level="5"><text:bookmark-start text:name="__RefHeading___bloqueio_de_despesas_primarias_obrigatorias_68"/><text:bookmark-start text:name="bloqueio_de_despesas_primarias_obrigatorias"/>8.4.5.3.3 Bloqueio de Despesas Primárias Obrigatórias<text:bookmark-end text:name="__RefHeading___bloqueio_de_despesas_primarias_obrigatorias_68"/><text:bookmark-end text:name="bloqueio_de_despesas_primarias_obrigatorias"/></text:h>
      <text:h text:style-name="Heading_20_5" text:outline-level="5"><text:bookmark-start text:name="__RefHeading___casos_especiais_de_elaboracao_e_tramitacao_de_pedidos_de_alteracoes_orcamentarias_69"/><text:bookmark-start text:name="casos_especiais_de_elaboracao_e_tramitacao_de_pedidos_de_alteracoes_orcamentarias"/>8.4.5.3.4 Casos Especiais de Elaboração e Tramitação de Pedidos de Alterações Orçamentárias<text:bookmark-end text:name="__RefHeading___casos_especiais_de_elaboracao_e_tramitacao_de_pedidos_de_alteracoes_orcamentarias_69"/><text:bookmark-end text:name="casos_especiais_de_elaboracao_e_tramitacao_de_pedidos_de_alteracoes_orcamentarias"/></text:h>
      <text:list text:style-name="List_20_1" text:continue-numbering="false">
        <text:list-item/>
        <text:list-item/>
        <text:list-item/>
        <text:list-item/>
        <text:list-item/>
      </text:list>
      <text:h text:style-name="Heading_20_3" text:outline-level="3"><text:bookmark-start text:name="__RefHeading___canais_de_suporte_70"/><text:bookmark-start text:name="canais_de_suporte"/>8.4.6 CANAIS DE SUPORTE<text:bookmark-end text:name="__RefHeading___canais_de_suporte_70"/><text:bookmark-end text:name="canais_de_suporte"/></text:h>
      <text:p text:style-name="Text_20_body"><text:a xlink:type="simple" xlink:href="mailto:alteracoes@economia.gov.br" text:style-name="Internet_20_link" text:visited-style-name="Visited_20_Internet_20_Link">alteracoes@economia.gov.br</text:a></text:p>
      <text:p text:style-name="Text_20_body"><text:span text:style-name="Strong_20_Emphasis">Informações adicionais</text:span><text:a xlink:type="simple" xlink:href="https://www1.siop.planejamento.gov.br/siopdoc/doku.php/alteracoes_orcamentarias:pagina_inicial" text:style-name="Internet_20_link" text:visited-style-name="Visited_20_Internet_20_Link">Página de Alterações Orçamentárias do Manual do SIOP</text:a></text:p>
      <text:h text:style-name="Heading_20_2" text:outline-level="2"><text:bookmark-start text:name="__RefHeading___acompanhamento_fisico-financeiro_das_acoes_orcamentarias_71"/><text:bookmark-start text:name="acompanhamento_fisico-financeiro_das_acoes_orcamentarias"/>8.5 ACOMPANHAMENTO FÍSICO-FINANCEIRO DAS AÇÕES ORÇAMENTÁRIAS<text:bookmark-end text:name="__RefHeading___acompanhamento_fisico-financeiro_das_acoes_orcamentarias_71"/><text:bookmark-end text:name="acompanhamento_fisico-financeiro_das_acoes_orcamentarias"/></text:h>
      <text:p text:style-name="Text_20_body"> <text:line-break/> <text:line-break/> <text:line-break/></text:p>
      <text:p text:style-name="Text_20_body"><text:span text:style-name="Strong_20_Emphasis">Acompanhamento Orçamentário</text:span> <text:line-break/>
<text:line-break/>
 <text:line-break/>
</text:p>
      <text:h text:style-name="Heading_20_3" text:outline-level="3"><text:bookmark-start text:name="__RefHeading___acompanhamento_fisico-financeiro_do_orcamento_72"/><text:bookmark-start text:name="acompanhamento_fisico-financeiro_do_orcamento"/>8.5.1 ACOMPANHAMENTO FÍSICO-FINANCEIRO DO ORÇAMENTO<text:bookmark-end text:name="__RefHeading___acompanhamento_fisico-financeiro_do_orcamento_72"/><text:bookmark-end text:name="acompanhamento_fisico-financeiro_do_orcamento"/></text:h>
      <text:h text:style-name="Heading_20_3" text:outline-level="3"><text:bookmark-start text:name="__RefHeading___acompanhamento_das_despesas_discricionarias_73"/><text:bookmark-start text:name="acompanhamento_das_despesas_discricionarias"/>8.5.2 ACOMPANHAMENTO DAS DESPESAS DISCRICIONÁRIAS<text:bookmark-end text:name="__RefHeading___acompanhamento_das_despesas_discricionarias_73"/><text:bookmark-end text:name="acompanhamento_das_despesas_discricionari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:cap8</dc:title>
  </office:meta>
</office:document-meta>
</file>