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ae00055a6cc2da5057fd4f019ba8943.png"/>
  <manifest:file-entry manifest:media-type="image/png" manifest:full-path="Pictures/76e978e9634e3563d8f0c6da498147cc.png"/>
  <manifest:file-entry manifest:media-type="image/png" manifest:full-path="Pictures/726c86c4f1f5a5bfc00e9868c16ec95c.png"/>
  <manifest:file-entry manifest:media-type="image/png" manifest:full-path="Pictures/6715a447c06273fcd336c1e3f4ba2bec.png"/>
  <manifest:file-entry manifest:media-type="image/png" manifest:full-path="Pictures/564f8596b87c3560da3d907b4c65fcfc.png"/>
  <manifest:file-entry manifest:media-type="image/png" manifest:full-path="Pictures/e135528902ba9afb12ee59c355067139.png"/>
  <manifest:file-entry manifest:media-type="image/png" manifest:full-path="Pictures/521f6ac964a15db52c28f1833d0e2432.png"/>
  <manifest:file-entry manifest:media-type="image/png" manifest:full-path="Pictures/c4488561b8d1fc545e4562ae225df52c.png"/>
  <manifest:file-entry manifest:media-type="image/png" manifest:full-path="Pictures/020591d3db9b890ed5606c7b6d7760bc.png"/>
  <manifest:file-entry manifest:media-type="image/png" manifest:full-path="Pictures/2a229810e13269a9703089a1fc2400b2.png"/>
  <manifest:file-entry manifest:media-type="image/jpeg" manifest:full-path="Pictures/64711d44b16a7f4f419f2587602c2b94.jpg"/>
  <manifest:file-entry manifest:media-type="image/jpeg" manifest:full-path="Pictures/7ecfc70a487cda3c81e3cd57d49bd5cd.jpg"/>
  <manifest:file-entry manifest:media-type="image/png" manifest:full-path="Pictures/f610cff686a4adeacd3837e09baf861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23:cap5"/><text:bookmark-start text:name="__RefHeading___elaboracao_do_projeto_de_lei_de_diretrizes_orcamentarias_1"/><text:bookmark-start text:name="elaboracao_do_projeto_de_lei_de_diretrizes_orcamentarias"/>5 ELABORAÇÃO DO PROJETO DE LEI DE DIRETRIZES ORÇAMENTÁRIAS<text:bookmark-end text:name="__RefHeading___elaboracao_do_projeto_de_lei_de_diretrizes_orcamentarias_1"/><text:bookmark-end text:name="elaboracao_do_projeto_de_lei_de_diretrizes_orcamentarias"/></text:h>
      <text:p text:style-name="Text_20_body">Este capítulo serve como instrumento de apoio ao processo de elaboração do Projeto de Lei de Diretrizes Orçamentárias (PLDO).<text:line-break/>
<text:line-break/>
O capítulo está estruturado de modo a atender aos seguintes objetivos específicos:</text:p>
      <text:list text:style-name="List_20_1" text:continue-numbering="false">
        <text:list-item>
          <text:p text:style-name="List_20_1_Content_First"> Esclarecer as funções da Lei de Diretrizes Orçamentárias (LDO);</text:p>
        </text:list-item>
        <text:list-item>
          <text:p text:style-name="List_20_1_Content"> Apresentar um breve histórico do processo de elaboração do PLDO;</text:p>
        </text:list-item>
        <text:list-item>
          <text:p text:style-name="List_20_1_Content"> Descrever as etapas do processo;</text:p>
        </text:list-item>
        <text:list-item>
          <text:p text:style-name="List_20_1_Content"> Estabelecer diretrizes gerais para a realização das tarefas;</text:p>
        </text:list-item>
        <text:list-item>
          <text:p text:style-name="List_20_1_Content"> Identificar os atores envolvidos e a matriz de responsabilidades;</text:p>
        </text:list-item>
        <text:list-item>
          <text:p text:style-name="List_20_1_Content"> Apresentar o cronograma de atividades do processo;</text:p>
        </text:list-item>
        <text:list-item>
          <text:p text:style-name="List_20_1_Content"> Dar instruções sobre os perfis e os papeis do Sistema Integrado de Planejamento e Orçamento (SIOP); e</text:p>
        </text:list-item>
        <text:list-item>
          <text:p text:style-name="List_20_1_Content_Last"> Informar sobre os canais de apoio.</text:p>
        </text:list-item>
      </text:list>
      <text:p text:style-name="Text_20_body">As instruções contidas nesse manual não pretendem ser exaustivas, de modo que eventuais dúvidas podem ser solucionadas por meio dos canais de apoio, informados ao final do presente capítulo.</text:p>
      <text:p text:style-name="Text_20_body">Complementa este manual a <text:span text:style-name="Strong_20_Emphasis"><text:a xlink:type="simple" xlink:href="https://www1.siop.planejamento.gov.br/siopdoc/doku.php/pldo:paginareferenciapldo" text:style-name="Internet_20_link" text:visited-style-name="Visited_20_Internet_20_Link">página de referência para o ciclo de vida da LDO</text:a></text:span> , que também pode ser acessada via SIOP, área de <text:span text:style-name="Emphasis">Manuais ⇒ Módulos do SIOP-Operacional ⇒ PLDO</text:span>. Nela, os participantes encontrarão ofícios, apresentações, instruções sobre as funcionalidades do módulo de LDO do SIOP, roteiros operacionais, relatório de avaliação, diversas versões do texto e dos anexos do PLDO e da LDO, enfim, todo o material de apoio à execução das diversas etapas do processo.</text:p>
      <text:h text:style-name="Heading_20_2" text:outline-level="2"><text:bookmark-start text:name="__RefHeading___contexto_2"/><text:bookmark-start text:name="contexto"/>5.1 CONTEXTO<text:bookmark-end text:name="__RefHeading___contexto_2"/><text:bookmark-end text:name="contexto"/></text:h>
      <text:h text:style-name="Heading_20_3" text:outline-level="3"><text:bookmark-start text:name="__RefHeading___um_pouco_da_historia_da_ldo_3"/><text:bookmark-start text:name="um_pouco_da_historia_da_ldo"/>5.1.1 UM POUCO DA HISTÓRIA DA LDO<text:bookmark-end text:name="__RefHeading___um_pouco_da_historia_da_ldo_3"/><text:bookmark-end text:name="um_pouco_da_historia_da_ldo"/></text:h>
      <text:p text:style-name="Text_20_body">A Lei de Diretrizes Orçamentárias – LDO – foi instituída pela Constituição Federal de 1988, com faculdades que vão além da orientação para elaboração da lei orçamentária anual, quais sejam: expressar metas e prioridades da administração pública federal, dispor sobre as alterações na legislação tributária e estabelecer a política de aplicação das agências financeiras oficiais de fomento. <text:line-break/> <text:line-break/>O quadro abaixo apresenta um panorama das 33 edições, desde a primeira Lei nº 7.800, de 10 de julho de 1989.</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ext:p text:style-name="tablealignleft"><text:a xlink:type="simple" xlink:href="http://www.planalto.gov.br/ccivil_03/Leis/1989_1994/L7800.htm" text:style-name="Internet_20_link" text:visited-style-name="Visited_20_Internet_20_Link">7.800</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074.htm" text:style-name="Internet_20_link" text:visited-style-name="Visited_20_Internet_20_Link">8.07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211.htm" text:style-name="Internet_20_link" text:visited-style-name="Visited_20_Internet_20_Link">8.21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447.htm" text:style-name="Internet_20_link" text:visited-style-name="Visited_20_Internet_20_Link">8.44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8694.htm" text:style-name="Internet_20_link" text:visited-style-name="Visited_20_Internet_20_Link">8.69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1989_1994/L8931.htm" text:style-name="Internet_20_link" text:visited-style-name="Visited_20_Internet_20_Link">8.93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082.htm" text:style-name="Internet_20_link" text:visited-style-name="Visited_20_Internet_20_Link">9.08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293.htm" text:style-name="Internet_20_link" text:visited-style-name="Visited_20_Internet_20_Link">9.29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473.htm" text:style-name="Internet_20_link" text:visited-style-name="Visited_20_Internet_20_Link">9.47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692.htm" text:style-name="Internet_20_link" text:visited-style-name="Visited_20_Internet_20_Link">9.69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811.htm" text:style-name="Internet_20_link" text:visited-style-name="Visited_20_Internet_20_Link">9.811</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9995.htm" text:style-name="Internet_20_link" text:visited-style-name="Visited_20_Internet_20_Link">9.995</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LEIS_2001/L10266.htm" text:style-name="Internet_20_link" text:visited-style-name="Visited_20_Internet_20_Link">10.266</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2002/L10524.htm" text:style-name="Internet_20_link" text:visited-style-name="Visited_20_Internet_20_Link">10.52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LEIS/2003/L10.707.htm" text:style-name="Internet_20_link" text:visited-style-name="Visited_20_Internet_20_Link">10.70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4/Lei/L10.934.htm" text:style-name="Internet_20_link" text:visited-style-name="Visited_20_Internet_20_Link">10.93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5/Lei/L11178.htm" text:style-name="Internet_20_link" text:visited-style-name="Visited_20_Internet_20_Link">11.17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4-2006/2006/Lei/L11439.htm" text:style-name="Internet_20_link" text:visited-style-name="Visited_20_Internet_20_Link">11.43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7/lei/L11514.htm" text:style-name="Internet_20_link" text:visited-style-name="Visited_20_Internet_20_Link">11.51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8/lei/L11768.htm" text:style-name="Internet_20_link" text:visited-style-name="Visited_20_Internet_20_Link">11.76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09/Lei/L12017.htm" text:style-name="Internet_20_link" text:visited-style-name="Visited_20_Internet_20_Link">12.01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07-2010/2010/Lei/L12309.htm" text:style-name="Internet_20_link" text:visited-style-name="Visited_20_Internet_20_Link">12.30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1/Lei/L12465.htm" text:style-name="Internet_20_link" text:visited-style-name="Visited_20_Internet_20_Link">12.465</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2/lei/l12708.htm" text:style-name="Internet_20_link" text:visited-style-name="Visited_20_Internet_20_Link">12.70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1-2014/2013/Lei/L12919.htm" text:style-name="Internet_20_link" text:visited-style-name="Visited_20_Internet_20_Link">12.919</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5/Lei/L13080.htm" text:style-name="Internet_20_link" text:visited-style-name="Visited_20_Internet_20_Link">13.080</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5/lei/L13242.htm" text:style-name="Internet_20_link" text:visited-style-name="Visited_20_Internet_20_Link">13.242</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6/Lei/L13408.htm" text:style-name="Internet_20_link" text:visited-style-name="Visited_20_Internet_20_Link">13.40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7/Lei/L13473.htm" text:style-name="Internet_20_link" text:visited-style-name="Visited_20_Internet_20_Link">13.473</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5-2018/2018/lei/L13707.htm" text:style-name="Internet_20_link" text:visited-style-name="Visited_20_Internet_20_Link">13.707</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9-2022/2019/lei/L13898.htm" text:style-name="Internet_20_link" text:visited-style-name="Visited_20_Internet_20_Link">13.898</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9-2022/2020/lei/L14116.htm" text:style-name="Internet_20_link" text:visited-style-name="Visited_20_Internet_20_Link">14.116</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a xlink:type="simple" xlink:href="http://www.planalto.gov.br/ccivil_03/_ato2019-2022/2021/lei/L14194.htm" text:style-name="Internet_20_link" text:visited-style-name="Visited_20_Internet_20_Link">14.194</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Os documentos que compõem os Projetos de Lei e as Lei de Diretrizes Orçamentárias podem ser encontrados no sítio eletrônico do Ministério da Economia, a partir das seguintes páginas:</text:p>
      <text:p text:style-name="Text_20_body"><text:span text:style-name="Strong_20_Emphasis"><text:a xlink:type="simple" xlink:href="https://www.gov.br/economia/pt-br/assuntos/planejamento-e-orcamento/orcamento/orcamentos-anuais/2022" text:style-name="Internet_20_link" text:visited-style-name="Visited_20_Internet_20_Link">Orçamento Público</text:a></text:span>  : exercício de 2022 e <text:span text:style-name="Emphasis">links</text:span>  para exercícios de 2021 a 2010 e anteriores.</text:p>
      <text:p text:style-name="Text_20_body"><text:span text:style-name="Strong_20_Emphasis"><text:a xlink:type="simple" xlink:href="http://www.orcamentofederal.gov.br/clientes/portalsof/portalsof/orcamentos-anuais" text:style-name="Internet_20_link" text:visited-style-name="Visited_20_Internet_20_Link">Orçamentos Anuais - página do extinto Portal do Orçamento Federal</text:a></text:span>: exercícios de <text:span text:style-name="Strong_20_Emphasis">2015</text:span>  a <text:span text:style-name="Strong_20_Emphasis">1990</text:span></text:p>
      <text:list text:style-name="List_20_1" text:continue-numbering="false">
        <text:list-item>
          <text:p text:style-name="LastListParagraph_List_20_1_Content_First"> Os <text:span text:style-name="Emphasis">links</text:span>  para os exercícios de <text:span text:style-name="Strong_20_Emphasis">2015</text:span>  a <text:span text:style-name="Strong_20_Emphasis">1990</text:span>  remetem às páginas do próprio Portal. * Documentos das <text:span text:style-name="Strong_20_Emphasis">LDOs</text:span>  disponíveis apenas <text:span text:style-name="Strong_20_Emphasis">a partir de 2005</text:span>, e dos PLDOs, a partir de <text:span text:style-name="Strong_20_Emphasis">2006</text:span>.</text:p>
        </text:list-item>
      </text:list>
      <text:p text:style-name="Text_20_body">Outras páginas eletrônicas que podem ser utilizadas para consultas sobre o Orçamento Federal:</text:p>
      <text:p text:style-name="Text_20_body"><text:span text:style-name="Strong_20_Emphasis"><text:a xlink:type="simple" xlink:href="https://www2.camara.leg.br/orcamento-da-uniao/leis-orcamentarias" text:style-name="Internet_20_link" text:visited-style-name="Visited_20_Internet_20_Link">Leis Orçamentárias</text:a></text:span>  (Câmara dos Deputados): contém informações sobre LDO, LOA, Créditos Adicionais, PPA etc.</text:p>
      <text:p text:style-name="Text_20_body"><text:span text:style-name="Strong_20_Emphasis"><text:a xlink:type="simple" xlink:href="https://www12.senado.leg.br/orcamento" text:style-name="Internet_20_link" text:visited-style-name="Visited_20_Internet_20_Link">Orçamento Federal</text:a></text:span>  (Senado Federal): composta de quatro blocos: Legislação Orçamentária, SIGA Brasil, Estudos Orçamentários e Orçamento Fácil. <text:span text:style-name="Strong_20_Emphasis">Observação</text:span>: quando se seleciona Legislação Orçamentária e, em seguida, LDO, LOA, PPA ou Créditos, o <text:span text:style-name="Emphasis">link</text:span>  remete ao sítio da Câmara dos Deputados.</text:p>
      <text:p text:style-name="Text_20_body"><text:span text:style-name="Strong_20_Emphasis"><text:a xlink:type="simple" xlink:href="https://www.congressonacional.leg.br/materias/materias-orcamentarias" text:style-name="Internet_20_link" text:visited-style-name="Visited_20_Internet_20_Link">Matérias Orçamentárias</text:a></text:span>  (Congresso Nacional): apresenta uma “linha do tempo” com documentos sobre LOA, LDO e PPA, de 1989 a 2021.</text:p>
      <text:h text:style-name="Heading_20_3" text:outline-level="3"><text:bookmark-start text:name="__RefHeading___historia_recente_da_elaboracao_do_pldo_4"/><text:bookmark-start text:name="historia_recente_da_elaboracao_do_pldo"/>5.1.2 HISTÓRIA RECENTE DA ELABORAÇÃO DO PLDO<text:bookmark-end text:name="__RefHeading___historia_recente_da_elaboracao_do_pldo_4"/><text:bookmark-end text:name="historia_recente_da_elaboracao_do_pldo"/></text:h>
      <text:p text:style-name="Text_20_body">No processo de elaboração do PLDO, a SOF sempre procurou solicitar e receber sugestões de Órgãos Setoriais, Unidades Orçamentárias e Agentes Técnicos – unidades do Ministério da área Economia, da Controladoria-Geral da União e da Presidência da República que possuem atribuições finalísticas e expertise em temas específicos tratados na LDO. Até 2010, a captação de propostas de modificação no texto e em alguns anexos do PLDO era feita em formulário desenvolvido e aplicado pela SOF. Em 2011 (visando o PLDO 2012), a SOF implantou um módulo de captação de propostas no SIOP, que vem sendo aprimorado ano após ano. Por meio dele, foi cadastrado e analisado o seguinte volume de propostas:</text:p>
      <text:p text:style-name="Text_20_body"><draw:frame draw:style-name="mediacenter" draw:name="0" text:anchor-type="paragraph" draw:z-index="0" svg:width="13.229166666667cm" svg:height="9.3403484951346cm"><draw:image xlink:href="Pictures/9ae00055a6cc2da5057fd4f019ba8943.png" xlink:type="simple" xlink:show="embed" xlink:actuate="onLoad"/></draw:frame></text:p>
      <text:p text:style-name="Text_20_body">Nos números acima não estão contabilizadas as propostas incluídas pelo próprio corpo técnico da SOF, que passam pelo mesmo processo de análise.</text:p>
      <text:h text:style-name="Heading_20_2" text:outline-level="2"><text:bookmark-start text:name="__RefHeading___base_legal_5"/><text:bookmark-start text:name="base_legal"/>5.2 BASE LEGAL<text:bookmark-end text:name="__RefHeading___base_legal_5"/><text:bookmark-end text:name="base_legal"/></text:h>
      <text:h text:style-name="Heading_20_3" text:outline-level="3"><text:bookmark-start text:name="__RefHeading___constituicao_federal_cf_6"/><text:bookmark-start text:name="constituicao_federal_cf"/>5.2.1 CONSTITUIÇÃO FEDERAL (CF)<text:bookmark-end text:name="__RefHeading___constituicao_federal_cf_6"/><text:bookmark-end text:name="constituicao_federal_cf"/></text:h>
      <text:p text:style-name="Text_20_body">A <text:a xlink:type="simple" xlink:href="http://www.planalto.gov.br/ccivil_03/constituicao/constituicao.htm" text:style-name="Internet_20_link" text:visited-style-name="Visited_20_Internet_20_Link">Constituição</text:a> instituiu a Lei de Diretrizes Orçamentárias com o objetivo de criar um elo entre o Plano Plurianual (PPA) e a Lei Orçamentária Anual (LOA). Suas atribuições, que estão estabelecidas no art. 165 da CF, envolvem a definição de metas e prioridades da administração pública federal a orientação do processo de elaboração da LOA, entre outros aspectos. Observe-se:</text:p>
      <text:p text:style-name="Text_20_body">—- <text:span text:style-name="Emphasis">Art. 165. Leis de iniciativa do Poder Executivo estabelecerão: <text:line-break/>
I - o plano plurianual; <text:line-break/>
II - <text:span text:style-name="underline">as diretrizes orçamentárias</text:span>; <text:line-break/>
III - os orçamentos anuais. <text:line-break/>
(…) <text:line-break/>
§ 2º A lei de diretrizes orçamentárias compreenderá as metas e prioridades da administração pública federal, estabelecerá as diretrizes de política fiscal e respectivas metas, em consonância com trajetória sustentável da dívida pública, orientará a elaboração da lei orçamentária anual, disporá sobre as alterações na legislação tributária e estabelecerá a política de aplicação das agências financeiras oficiais de fomento. (Redação dada pela Emenda Constitucional nº 109, de 2021) <text:line-break/>
(…) <text:line-break/>
§ 9º Cabe à lei complementar: <text:line-break/>
I - dispor sobre o exercício financeiro, a vigência, os prazos, a elaboração e a organização do plano plurianual, da lei de diretrizes orçamentárias e da lei orçamentária anual; <text:line-break/>
II - estabelecer normas de gestão financeira e patrimonial da administração direta e indireta bem como condições para a instituição e funcionamento de fundos. <text:line-break/>
III - dispor sobre critérios para a execução equitativa, além de procedimentos que serão adotados quando houver impedimentos legais e técnicos, cumprimento de restos a pagar e limitação das programações de caráter obrigatório, para a realização do disposto nos §§ 11 e 12 do art. 166. (Redação dada pela Emenda Constitucional nº 100, de 2019) <text:line-break/>
§ 10. A administração tem o dever de executar as programações orçamentárias, adotando os meios e as medidas necessários, com o propósito de garantir a efetiva entrega de bens e serviços à sociedade. (Incluído pela Emenda Constitucional nº 100, de 2019) <text:line-break/>
§ 11. O disposto no § 10 deste artigo, nos termos da <text:span text:style-name="underline">lei de diretrizes orçamentárias</text:span>: (Incluído pela Emenda Constitucional nº 102, de 2019) <text:line-break/>
I - subordina-se ao cumprimento de dispositivos constitucionais e legais que estabeleçam metas fiscais ou limites de despesas e não impede o cancelamento necessário à abertura de créditos adicionais; <text:line-break/>
II - não se aplica nos casos de impedimentos de ordem técnica devidamente justificados; <text:line-break/>
III - aplica-se exclusivamente às despesas primárias discricionárias. <text:line-break/>
§ 12. Integrará a <text:span text:style-name="underline">lei de diretrizes orçamentárias</text:span>, para o exercício a que se refere e, pelo menos, para os 2 (dois) exercícios subsequentes, anexo com previsão de agregados fiscais e a proporção dos recursos para investimentos que serão alocados na lei orçamentária anual para a continuidade daqueles em andamento. (Incluído pela Emenda Constitucional nº 102, de 2019) <text:line-break/>
§ 13. O disposto no inciso III do § 9º e nos §§ 10, 11 e 12 deste artigo aplica-se exclusivamente aos orçamentos fiscal e da seguridade social da União. (Incluído pela Emenda Constitucional nº 102, de 2019) <text:line-break/>
§ 14. A lei orçamentária anual poderá conter previsões de despesas para exercícios seguintes, com a especificação dos investimentos plurianuais e daqueles em andamento. (Incluído pela Emenda Constitucional nº 102, de 2019) <text:line-break/>
§ 15. A União organizará e manterá registro centralizado de projetos de investimento contendo, por Estado ou Distrito Federal, pelo menos, análises de viabilidade, estimativas de custos e informações sobre a execução física e financeira. (Incluído pela Emenda Constitucional nº 102, de 2019)</text:span></text:p>
      <text:p text:style-name="Horizontal_20_Line"/>
      <text:p text:style-name="Text_20_body">No tocante à função de orientar a elaboração da LOA, a Constituição também prevê que a LDO deve dispor sobre os prazos e os limites das propostas orçamentárias dos três poderes (art. 99, §§1º e 3º), do Ministério Público (art. 127. §§3º e 4º) e da Defensoria Pública da União (art. 134, §2º). <text:line-break/> <text:line-break/>
As Emendas Constitucionais nº 100 e 102, de 2019, atribuíram novas funções à LDO, tais como a de esclarecer o significado e a extensão do orçamento impositivo (§§ 10 e 11 do art. 165 da CF/88) e indicar a proporção dos recursos para investimentos que serão alocados na lei orçamentária anual para a continuidade daqueles em andamento (§ 12 do art. 165 da CF/88). As referidas Emendas também foram responsáveis por constitucionalizar a previsão de que a LDO será acompanhada de anexo com os agregados fiscais para o exercício a que se refere e, pelo menos, os dois exercícios subsequentes, que se assemelha à prevista nos §§ 1º e 2º do art. 4º da LRF.</text:p>
      <text:p text:style-name="Text_20_body">A Emenda Constitucional nº 109, de 2021, incluiu nas atribuições da LDO o estabelecimento de “diretrizes de política fiscal e respectivas metas, em consonância com trajetória sustentável da dívida pública”. Em grande medida, a proposta também se alinha ao disposto no art. 4º da LRF, e reforça o valor da trajetória sustentável da dívida pública, como parâmetro para o estabelecimento das metas que norteiam a política fiscal. A mesma Emenda Constitucional suprimiu o trecho “incluindo as despesas de capital para o exercício financeiro subsequente”, que complementava a atribuição de “compreender as metas e prioridades da administração pública federal”. <text:line-break/> <text:line-break/>
O prazo para encaminhamento do PLDO pelo Poder Executivo ao Congresso Nacional é de até oito meses e meio antes do encerramento do exercício financeiro, isto é, até 15 de abril, conforme o art. 35, §2º, do ADCT.</text:p>
      <text:p text:style-name="Text_20_body">—- <text:span text:style-name="Emphasis">Art. 35. (…) <text:line-break/>
§ 2º Até a entrada em vigor da lei complementar a que se refere o art. 165, § 9º, I e II, serão obedecidas as seguintes normas: (…) <text:line-break/>
II - o <text:span text:style-name="underline">projeto de lei de diretrizes orçamentárias</text:span> será encaminhado até oito meses e meio antes do encerramento do exercício financeiro e devolvido para sanção até o encerramento do primeiro período da sessão legislativa; (…).</text:span></text:p>
      <text:p text:style-name="Horizontal_20_Line"/>
      <text:p text:style-name="Text_20_body">Se o PLDO não for aprovado até o encerramento do primeiro período da sessão legislativa do Congresso Nacional, isto é, até 17 de julho, a sessão não deverá ser interrompida. Observe-se:</text:p>
      <text:p text:style-name="Text_20_body">—- <text:span text:style-name="Emphasis">Art. 57. O Congresso Nacional reunir-se-á anualmente, na Capital Federal, de 2 de fevereiro a 17 de julho, e de 1º de agosto a 22 de dezembro. (…)</text:span> <text:span text:style-name="Emphasis">§ 2º A sessão legislativa não será interrompida sem a <text:span text:style-name="underline">aprovação do projeto de lei de diretrizes orçamentárias</text:span>.</text:span></text:p>
      <text:p text:style-name="Horizontal_20_Line"/>
      <text:h text:style-name="Heading_20_3" text:outline-level="3"><text:bookmark-start text:name="__RefHeading___lei_de_responsabilidade_fiscal_lrf_7"/><text:bookmark-start text:name="lei_de_responsabilidade_fiscal_lrf"/>5.2.2 LEI DE RESPONSABILIDADE FISCAL (LRF)<text:bookmark-end text:name="__RefHeading___lei_de_responsabilidade_fiscal_lrf_7"/><text:bookmark-end text:name="lei_de_responsabilidade_fiscal_lrf"/></text:h>
      <text:p text:style-name="Text_20_body">Em 2000, a <text:a xlink:type="simple" xlink:href="http://www.planalto.gov.br/ccivil_03/leis/lcp/lcp101.htm" text:style-name="Internet_20_link" text:visited-style-name="Visited_20_Internet_20_Link">Lei de Responsabilidade Fiscal</text:a> designou novas atribuições para a LDO, associadas, em grande medida, à responsabilidade da gestão fiscal. Segundo a LRF:</text:p>
      <text:p text:style-name="Text_20_body">—- <text:span text:style-name="Emphasis">Art. 4º A <text:span text:style-name="underline">lei de diretrizes orçamentárias</text:span> atenderá o disposto no §2º do art. 165 da Constituição e: <text:line-break/>
I - disporá também sobre: <text:line-break/>
a) equilíbrio entre receitas e despesas; <text:line-break/>
b) critérios e forma de limitação de empenho, a ser efetivada nas hipóteses previstas na alínea b do inciso II deste artigo, no art. 9º e no inciso II do § 1º do art. 31; <text:line-break/>
(…) <text:line-break/>
e) normas relativas ao controle de custos e à avaliação dos resultados dos programas financiados com recursos dos orçamentos; <text:line-break/>
f) demais condições e exigências para transferências de recursos a entidades públicas e privadas; (…).</text:span></text:p>
      <text:p text:style-name="Horizontal_20_Line"/>
      <text:p text:style-name="Text_20_body">Além desses aspectos normativos, a LRF, em seu art. 4º, §§ 1º a 4º, também estabeleceu que a LDO deve conter anexos específicos, que disponham sobre metas, riscos e indicadores fiscais, assim como diretrizes para a política monetária, creditícia e cambial.</text:p>
      <text:p text:style-name="Text_20_body">—- <text:span text:style-name="Emphasis">Art. 4º (…) <text:line-break/>
§ 1º Integrará o <text:span text:style-name="underline">projeto de lei de diretrizes orçamentárias</text:span> Anexo de Metas Fiscais, em que serão estabelecidas metas anuais, em valores correntes e constantes, relativas a receitas, despesas, resultados nominal e primário e montante da dívida pública, para o exercício a que se referirem e para os dois seguintes. <text:line-break/>
§ 2º O Anexo conterá, ainda: <text:line-break/>
I - avaliação do cumprimento das metas relativas ao ano anterior; <text:line-break/>
II - demonstrativo das metas anuais, instruído com memória e metodologia de cálculo que justifiquem os resultados pretendidos, comparando-as com as fixadas nos três exercícios anteriores, e evidenciando a consistência delas com as premissas e os objetivos da política econômica nacional; <text:line-break/>
III - evolução do patrimônio líquido, também nos últimos três exercícios, destacando a origem e a aplicação dos recursos obtidos com a alienação de ativos; <text:line-break/>
IV - avaliação da situação financeira e atuarial: <text:line-break/>
a) dos regimes geral de previdência social e próprio dos servidores públicos e do Fundo de Amparo ao Trabalhador; <text:line-break/>
b) dos demais fundos públicos e programas estatais de natureza atuarial; <text:line-break/>
V - demonstrativo da estimativa e compensação da renúncia de receita e da margem de expansão das despesas obrigatórias de caráter continuado. <text:line-break/>
§ 3º A <text:span text:style-name="underline">lei de diretrizes orçamentárias</text:span> conterá Anexo de Riscos Fiscais, onde serão avaliados os passivos contingentes e outros riscos capazes de afetar as contas públicas, informando as providências a serem tomadas, caso se concretizem. <text:line-break/>
§ 4º A mensagem que encaminhar o projeto da União apresentará, em anexo específico, os objetivos das políticas monetária, creditícia e cambial, bem como os parâmetros e as projeções para seus principais agregados e variáveis, e ainda as metas de inflação, para o exercício subsequente.</text:span></text:p>
      <text:p text:style-name="Horizontal_20_Line"/>
      <text:h text:style-name="Heading_20_3" text:outline-level="3"><text:bookmark-start text:name="__RefHeading___lei_do_plano_plurianual_2020-2023_8"/><text:bookmark-start text:name="lei_do_plano_plurianual_2020-2023"/>5.2.3 LEI DO PLANO PLURIANUAL 2020-2023<text:bookmark-end text:name="__RefHeading___lei_do_plano_plurianual_2020-2023_8"/><text:bookmark-end text:name="lei_do_plano_plurianual_2020-2023"/></text:h>
      <text:p text:style-name="Text_20_body">Para o atendimento do disposto no § 2º do art. 165 da Constituição, o PLDO deve observar as diretrizes, objetivos e metas da administração pública federal estabelecidas na Lei do PPA numa perspectiva de médio prazo. <text:line-break/>
Diferentemente do PPA 2016-2019, instituído pela Lei nº 13.249, de 13 de janeiro de 2016, que estabelecia objetivamente, em seu art. 3º, três prioridades para a administração pública para o período de vigência do plano (metas do Plano Nacional de Educação - PNE, Programa de Aceleração do Crescimento - PAC e Plano Brasil sem Miséria - PBSM), o PPA 2020-2023, Lei nº 13.971, de 27 de dezembro de 2019, previu um <text:span text:style-name="underline">rol de investimentos plurianuais prioritários</text:span>, nos seguintes termos: <text:line-break/>
—- <text:span text:style-name="Emphasis">Art. 9º Compõem o Anexo III os investimentos plurianuais prioritários, definidos entre as ações do tipo projeto, dos programas finalísticos integrantes dos Orçamentos Fiscal e da Seguridade Social, exceto os investimentos relacionados exclusivamente às transferências da União aos Estados, ao Distrito Federal e aos Municípios, observadas as seguintes diretrizes: <text:line-break/>
I - execução financeira acumulada superior a vinte por cento de seu custo total estimado na data-base de 30 de junho de 2019; e II - conclusão até 2023. <text:line-break/>
§ 1º A Seção II do Anexo III dispõe os investimentos plurianuais prioritários que estão condicionados ao espaço fiscal nos exercícios financeiros de referência, em atendimento aos ditames da Emenda Constitucional nº 95, de 15 de dezembro de 2016, e à apresentação de emendas impositivas individuais ou de bancada estadual, disciplinadas aos §§ 9º e seguintes do art. 166 da Constituição Federal. <text:line-break/>
§ 2º As transferências da União para a realização de investimentos plurianuais considerarão os planos nacionais e setoriais, a regionalização, o estágio de execução, as restrições e a capacidade de implementação do ente federativo destinatário dos recursos.</text:span></text:p>
      <text:p text:style-name="Horizontal_20_Line"/>
      <text:h text:style-name="Heading_20_2" text:outline-level="2"><text:bookmark-start text:name="__RefHeading___processo_de_elaboracao_do_pldo_2023_9"/><text:bookmark-start text:name="processo_de_elaboracao_do_pldo_2023"/>5.3 PROCESSO DE ELABORAÇÃO DO PLDO 2023<text:bookmark-end text:name="__RefHeading___processo_de_elaboracao_do_pldo_2023_9"/><text:bookmark-end text:name="processo_de_elaboracao_do_pldo_2023"/></text:h>
      <text:h text:style-name="Heading_20_3" text:outline-level="3"><text:bookmark-start text:name="__RefHeading___objetivos_10"/><text:bookmark-start text:name="objetivos"/>5.3.1 OBJETIVOS<text:bookmark-end text:name="__RefHeading___objetivos_10"/><text:bookmark-end text:name="objetivos"/></text:h>
      <text:p text:style-name="Text_20_body">Tendo em vista a complexidade das informações e das decisões que envolvem o PLDO, foram mantidos os objetivos dos anos anteriores para o seu processo de elaboração:</text:p>
      <text:list text:style-name="List_20_1" text:continue-numbering="false">
        <text:list-item>
          <text:p text:style-name="List_20_1_Content_First"> Coletar subsídios para o aprimoramento do processo orçamentário;</text:p>
        </text:list-item>
        <text:list-item>
          <text:p text:style-name="List_20_1_Content"> Estimular a participação dos órgãos e unidades do Sistema de Planejamento e Orçamento Federal na elaboração das regras;</text:p>
        </text:list-item>
        <text:list-item>
          <text:p text:style-name="List_20_1_Content"> Registrar, no SIOP, o histórico da dinâmica das regras orçamentárias;</text:p>
        </text:list-item>
        <text:list-item>
          <text:p text:style-name="List_20_1_Content"> Consolidar informações técnicas para dar transparência à política fiscal; e</text:p>
        </text:list-item>
        <text:list-item>
          <text:p text:style-name="List_20_1_Content_Last"> Estabelecer parâmetros para a tomada de decisão sobre regras e metas fiscais.</text:p>
        </text:list-item>
      </text:list>
      <text:h text:style-name="Heading_20_3" text:outline-level="3"><text:bookmark-start text:name="__RefHeading___destaques_do_processo_de_2023_11"/><text:bookmark-start text:name="destaques_do_processo_de_2023"/>5.3.2 DESTAQUES DO PROCESSO DE 2023<text:bookmark-end text:name="__RefHeading___destaques_do_processo_de_2023_11"/><text:bookmark-end text:name="destaques_do_processo_de_2023"/></text:h>
      <text:p text:style-name="Text_20_body">Em comparação com exercício anterior, o processo de elaboração do PLDO 2023 mantém a estrutura em duas fases, interna e externa, com captação de propostas e pareceres por meio do SIOP, e apresenta as seguintes mudanças:</text:p>
      <text:list text:style-name="List_20_1" text:continue-numbering="false">
        <text:list-item>
          <text:p text:style-name="List_20_1_Content_First"> Melhorias nas funcionalidades de análise e consolidação do texto pela SOF;</text:p>
        </text:list-item>
        <text:list-item>
          <text:p text:style-name="List_20_1_Content"> Ampliação dos destinatários das mensagens automáticas sobre o resultado da avaliação das propostas, incluindo o proponente da emenda, além do usuário do Órgão Setorial ou Agente Técnico responsável por seu envio ao Órgão Central;</text:p>
        </text:list-item>
        <text:list-item>
          <text:p text:style-name="List_20_1_Content_Last"> Correção de erros nas funcionalidades de inclusão de emendas, tramitação de lote e consolidação do texto.</text:p>
        </text:list-item>
      </text:list>
      <text:h text:style-name="Heading_20_3" text:outline-level="3"><text:bookmark-start text:name="__RefHeading___visao_geral_do_processo_12"/><text:bookmark-start text:name="visao_geral_do_processo"/>5.3.3 VISÃO GERAL DO PROCESSO<text:bookmark-end text:name="__RefHeading___visao_geral_do_processo_12"/><text:bookmark-end text:name="visao_geral_do_processo"/></text:h>
      <text:p text:style-name="Text_20_body">De forma geral, a elaboração do PLDO está retratada no fluxo a seguir: <draw:frame draw:style-name="medialeft" draw:name=" Figura 5.3.3 Legend" text:anchor-type="paragraph" draw:z-index="0" svg:width="32.305625cm" style:rel-width="100%"><draw:text-box><text:p text:style-name="legendcenter"><draw:frame draw:style-name="medialeft" draw:name=" Figura 5.3.3" text:anchor-type="paragraph" draw:z-index="1" svg:width="32.305625cm" style:rel-width="100%" svg:height="8.6254166666667cm" style:rel-height="scale"><draw:image xlink:href="Pictures/76e978e9634e3563d8f0c6da498147cc.png" xlink:type="simple" xlink:show="embed" xlink:actuate="onLoad"/></draw:frame> Figura 5.3.3</text:p></draw:text-box></draw:frame></text:p>
      <text:h text:style-name="Heading_20_4" text:outline-level="4"><text:bookmark-start text:name="__RefHeading___planejamento_do_processo_13"/><text:bookmark-start text:name="planejamento_do_processo"/>5.3.3.1 PLANEJAMENTO DO PROCESSO<text:bookmark-end text:name="__RefHeading___planejamento_do_processo_13"/><text:bookmark-end text:name="planejamento_do_processo"/></text:h>
      <text:p text:style-name="Text_20_body">O <text:span text:style-name="Strong_20_Emphasis">planejamento do processo</text:span>  tem como insumo a avaliação do PLDO anterior, que é realizada pela SOF logo após sua elaboração. A partir da avaliação, são realizadas atividades como: implementação de melhorias nos processos de trabalho e no SIOP, estabelecimento de diretrizes para o processo seguinte, elaboração do cronograma, atualização de manuais e orientações.</text:p>
      <text:h text:style-name="Heading_20_4" text:outline-level="4"><text:bookmark-start text:name="__RefHeading___captacao_e_avaliacao_das_propostas_de_emenda_14"/><text:bookmark-start text:name="captacao_e_avaliacao_das_propostas_de_emenda"/>5.3.3.2 CAPTAÇÃO E AVALIAÇÃO DAS PROPOSTAS DE EMENDA<text:bookmark-end text:name="__RefHeading___captacao_e_avaliacao_das_propostas_de_emenda_14"/><text:bookmark-end text:name="captacao_e_avaliacao_das_propostas_de_emenda"/></text:h>
      <text:p text:style-name="Text_20_body">Este subprocesso, focado no texto e anexos I, II e III do projeto de lei, envolve a participação das unidades do Sistema de Planejamento e Orçamento Federal, nomeadamente os Órgãos Setoriais (OSs) e suas Unidades Orçamentárias (UOs), assim como algumas unidades do Poder Executivo denominadas <text:span text:style-name="underline">Agentes Técnicos</text:span>  (ATs), com competência técnica sobre assuntos específicos abordados pelo PLDO. Essa consulta é coordenada pela SOF e está disponível como funcionalidade do módulo de LDO do SIOP, permitindo aos referidos atores a inserção de propostas de emenda ao texto-base, formando pela LDO vigente acrescida de modificações feitas pela SOF. As propostas dos atores externos são analisadas, uma a uma, pela SOF e, em caso de necessidade, pareceres são solicitados aos Agentes Técnicos, no intuito de subsidiar a análise e a decisão final sobre a incorporação delas ao texto. <text:line-break/> <text:line-break/>
Concluída a fase de Planejamento e deflagrado o processo, o fluxo se desdobra em dois caminhos paralelos:</text:p>
      <text:list text:style-name="List_20_1" text:continue-numbering="false">
        <text:list-item>
          <text:p text:style-name="List_20_1_Content_First"> o primeiro, referente à <text:span text:style-name="Strong_20_Emphasis">preparação do texto e dos anexos I, II e III</text:span>  do projeto de lei, em que são definidas as normas financeiras e orçamentárias que integram o PLDO, mediante as seguintes etapas:</text:p>
          <text:list text:style-name="List_20_1">
            <text:list-item>
              <text:p text:style-name="List_20_1_Content"> captação e análise de propostas SOF para ajustes no texto e anexos I, II e III;</text:p>
            </text:list-item>
            <text:list-item>
              <text:p text:style-name="List_20_1_Content"> consolidação das propostas aprovadas numa nova versão de texto;</text:p>
            </text:list-item>
          </text:list>
        </text:list-item>
        <text:list-item>
          <text:p text:style-name="List_20_1_Content_Last"> o segundo, referente à <text:span text:style-name="Strong_20_Emphasis">elaboração dos demais anexos do PLDO</text:span>, onde são estabelecidas metas, indicadores e riscos fiscais, é dada transparência à política fiscal do Governo, e, muito especificamente, são listados imóveis do Incra em condição de alienação.</text:p>
        </text:list-item>
      </text:list>
      <text:p text:style-name="Text_20_body">Tudo começa com a carga ou importação (<text:span text:style-name="Emphasis">upload</text:span>) no módulo LDO dos dispositivos do texto e anexos I, II e III da LDO vigente, ou, caso este não tenha sido aprovado, do documento mais atualizado, momento do início da captação. <text:line-break/> <text:line-break/>
O fluxo a seguir representa a sequência de atividades realizadas no subprocesso, cada qual alocada a seu responsável: <text:line-break/><draw:frame draw:style-name="mediacenter" draw:name="2" text:anchor-type="paragraph" draw:z-index="2" svg:width="21.166666666667cm" style:rel-width="100%" svg:height="25.634123401053cm" style:rel-height="scale"><draw:image xlink:href="Pictures/726c86c4f1f5a5bfc00e9868c16ec95c.png" xlink:type="simple" xlink:show="embed" xlink:actuate="onLoad"/></draw:frame></text:p>
      <text:h text:style-name="Heading_20_5" text:outline-level="5"><text:bookmark-start text:name="__RefHeading___captar_propostas_internas_15"/><text:bookmark-start text:name="captar_propostas_internas"/>5.3.3.2.1 Captar propostas internas<text:bookmark-end text:name="__RefHeading___captar_propostas_internas_15"/><text:bookmark-end text:name="captar_propostas_internas"/></text:h>
      <text:p text:style-name="Text_20_body">O corpo técnico da SOF inclui emendas no módulo LDO do SIOP. As emendas podem ser de quatro tipos:</text:p>
      <text:list text:style-name="List_20_1" text:continue-numbering="false">
        <text:list-item>
          <text:p text:style-name="List_20_1_Content_First"> <text:span text:style-name="Strong_20_Emphasis">Aditiva</text:span>: propõe a inclusão de um novo dispositivo antes ou depois do dispositivo selecionado. O dispositivo incluído pode ter vários “dispositivos-filhos”;</text:p>
        </text:list-item>
        <text:list-item>
          <text:p text:style-name="List_20_1_Content"> <text:span text:style-name="Strong_20_Emphasis">Modificativa</text:span>: propõe a alteração do texto de um dispositivo específico, sem afetar os “dispositivos-filhos”, subordinados a ele;</text:p>
        </text:list-item>
        <text:list-item>
          <text:p text:style-name="List_20_1_Content"> <text:span text:style-name="Strong_20_Emphasis">Substitutiva</text:span>: propõe a exclusão do dispositivo por inteiro, ou seja, dele e de todos os “dispositivos-filhos”, substituindo-o por outro. O novo dispositivo, por sua vez, pode ser único ou ter também “dispositivos-filhos”; ou</text:p>
        </text:list-item>
        <text:list-item>
          <text:p text:style-name="List_20_1_Content_Last"> <text:span text:style-name="Strong_20_Emphasis">Supressiva</text:span>: propõe a exclusão do dispositivo e, automaticamente, de todos os “dispositivos-filhos”.</text:p>
        </text:list-item>
      </text:list>
      <text:p text:style-name="Text_20_body"> <text:line-break/><draw:frame draw:style-name="medialeft" draw:name=" Emenda Aditiva Legend" text:anchor-type="paragraph" draw:z-index="0" svg:width="14.605cm"><draw:text-box><text:p text:style-name="legendcenter"><draw:frame draw:style-name="medialeft" draw:name=" Emenda Aditiva" text:anchor-type="paragraph" draw:z-index="3" svg:width="14.605cm" svg:height="10.451041666667cm"><draw:image xlink:href="Pictures/6715a447c06273fcd336c1e3f4ba2bec.png" xlink:type="simple" xlink:show="embed" xlink:actuate="onLoad"/></draw:frame> Emenda Aditiva</text:p></draw:text-box></draw:frame>1. Emenda <text:span text:style-name="Strong_20_Emphasis">aditiva</text:span>: pode incluir um dispositivo único ou com vários “filhos” (subordinados), ou seja, um espécie de “árvore” com uma raiz e vários troncos. <text:line-break/> <text:line-break/>
- Para incluir dois dispositivos de mesma hierarquia (por exemplo, duas alíneas), pode-se fazer: (i) duas emendas aditivas ou (ii) uma emenda substitutiva do dispositivo “pai” (ou seja, do inciso aos qual essas alíneas serão vinculadas).</text:p>
      <text:p text:style-name="Horizontal_20_Line"/>
      <text:p text:style-name="Text_20_body"><draw:frame draw:style-name="medialeft" draw:name=" Emenda Modificativa Legend" text:anchor-type="paragraph" draw:z-index="0" svg:width="9.286875cm"><draw:text-box><text:p text:style-name="legendcenter"><draw:frame draw:style-name="medialeft" draw:name=" Emenda Modificativa" text:anchor-type="paragraph" draw:z-index="4" svg:width="9.286875cm" svg:height="6.50875cm"><draw:image xlink:href="Pictures/564f8596b87c3560da3d907b4c65fcfc.png" xlink:type="simple" xlink:show="embed" xlink:actuate="onLoad"/></draw:frame> Emenda Modificativa</text:p></draw:text-box></draw:frame>2. Emenda <text:span text:style-name="Strong_20_Emphasis">modificativa</text:span>: afeta exclusivamente o texto do dispositivo selecionado. Dispositivos subordinados permanecem intactos. <text:line-break/> <text:line-break/>
- Para alterar um dispositivo “pai” e pelo menos um de seus “filhos”, usar outro tipo de emenda, a <text:span text:style-name="underline">substitutiva</text:span>.</text:p>
      <text:p text:style-name="Horizontal_20_Line"/>
      <text:p text:style-name="Text_20_body"><draw:frame draw:style-name="medialeft" draw:name=" Emenda Substitutiva Legend" text:anchor-type="paragraph" draw:z-index="0" svg:width="14.499166666667cm"><draw:text-box><text:p text:style-name="legendcenter"><draw:frame draw:style-name="medialeft" draw:name=" Emenda Substitutiva" text:anchor-type="paragraph" draw:z-index="5" svg:width="14.499166666667cm" svg:height="9.7895833333333cm"><draw:image xlink:href="Pictures/e135528902ba9afb12ee59c355067139.png" xlink:type="simple" xlink:show="embed" xlink:actuate="onLoad"/></draw:frame> Emenda Substitutiva</text:p></draw:text-box></draw:frame>3. Emenda <text:span text:style-name="Strong_20_Emphasis">substitutiva</text:span>: afeta o dispositivo ajustado e todos os “filhos” dele. <text:line-break/> <text:line-break/>
- Quando a proposta substitui o dispositivo por outro sem “filhos”, está automaticamente propondo a exclusão dos subordinados ao dispositivo original. <text:line-break/> <text:line-break/>
- Quando a proposta de emenda substitui um dispositivo por outro, com subordinados diferentes, passa a valer a nova estrutura. <text:line-break/> <text:line-break/>
- Se a intenção for alterar unicamente o texto do dispositivo selecionado sem afetar os subordinados, deve-se usar outro tipo de emenda, a <text:span text:style-name="underline">modificativa</text:span>. <text:line-break/>
—-</text:p>
      <text:p text:style-name="Text_20_body"><draw:frame draw:style-name="medialeft" draw:name=" Emenda Supressiva Legend" text:anchor-type="paragraph" draw:z-index="0" svg:width="11.006666666667cm"><draw:text-box><text:p text:style-name="legendcenter"><draw:frame draw:style-name="medialeft" draw:name=" Emenda Supressiva" text:anchor-type="paragraph" draw:z-index="6" svg:width="11.006666666667cm" svg:height="8.9958333333333cm"><draw:image xlink:href="Pictures/521f6ac964a15db52c28f1833d0e2432.png" xlink:type="simple" xlink:show="embed" xlink:actuate="onLoad"/></draw:frame> Emenda Supressiva</text:p></draw:text-box></draw:frame>4. Emenda <text:span text:style-name="Strong_20_Emphasis">supressiva</text:span>: também afeta todos os “filhos” do dispositivo emendado. <text:line-break/> <text:line-break/>
- Quando o proponente propõe a supressão de um dispositivo, está automaticamente propondo a supressão dos subordinados. Em outros termos, não há necessidade de propor supressão de cada um dos dispositivos de uma “árvore”; basta propor a supressão da “raiz”, ou seja, do dispositivo “pai”.</text:p>
      <text:p text:style-name="Horizontal_20_Line"/>
      <text:h text:style-name="Heading_20_4" text:outline-level="4"><text:bookmark-start text:name="__RefHeading___NoTitle_16"/><text:bookmark-start text:name="section"/><text:bookmark-end text:name="__RefHeading___NoTitle_16"/><text:bookmark-end text:name="section"/></text:h>
      <text:h text:style-name="Heading_20_5" text:outline-level="5"><text:bookmark-start text:name="__RefHeading___avaliar_emendas_internas_17"/><text:bookmark-start text:name="avaliar_emendas_internas"/>5.3.3.2.2 Avaliar emendas internas<text:bookmark-end text:name="__RefHeading___avaliar_emendas_internas_17"/><text:bookmark-end text:name="avaliar_emendas_internas"/></text:h>
      <text:p text:style-name="Text_20_body">Encerrado o período de captação das propostas internas, as emendas são analisadas e avaliadas.</text:p>
      <text:h text:style-name="Heading_20_5" text:outline-level="5"><text:bookmark-start text:name="__RefHeading___consolidar_a_base_de_partida_18"/><text:bookmark-start text:name="consolidar_a_base_de_partida"/>5.3.3.2.3 Consolidar a base de partida<text:bookmark-end text:name="__RefHeading___consolidar_a_base_de_partida_18"/><text:bookmark-end text:name="consolidar_a_base_de_partida"/></text:h>
      <text:p text:style-name="Text_20_body">As emendas <text:span text:style-name="Strong_20_Emphasis">aprovadas</text:span>  passam pelo processo de consolidação que as mescla com o texto base original, dando origem à nova base de partida, que será a versão a ser apresentada para os atores externos - OSs, UOs e ATs - para fins de emendamento.</text:p>
      <text:p text:style-name="Text_20_body">Em virtude deste novo fluxo que envolve captação interna, avaliação e consolidação, a partir do PLDO 2021, a base de partida deixou de ser apenas o texto da LDO vigente com um conjunto de ajustes textuais pontuais no texto e nos anexos I, II e III. Passou a ser um texto-base com mudanças de conteúdo, permitindo que os OSs, UOs e ATs tomem conhecimento prévio sobre as principais propostas do órgão central, e levem-nas em conta quando da elaboração de suas respectivas emendas.</text:p>
      <text:h text:style-name="Heading_20_5" text:outline-level="5"><text:bookmark-start text:name="__RefHeading___apresentar_instrucoes_aos_atores_19"/><text:bookmark-start text:name="apresentar_instrucoes_aos_atores"/>5.3.3.2.4 Apresentar instruções aos atores<text:bookmark-end text:name="__RefHeading___apresentar_instrucoes_aos_atores_19"/><text:bookmark-end text:name="apresentar_instrucoes_aos_atores"/></text:h>
      <text:p text:style-name="Text_20_body">No início de cada exercício, a SOF convida os Órgãos Setoriais (OSs) e os Agentes Técnicos (ATs) para uma <text:span text:style-name="Strong_20_Emphasis">reunião de abertura</text:span>  na qual são apresentadas as orientações sobre o processo de elaboração do PLDO do próximo exercício e as melhorias no módulo do SIOP que dá suporte a esse processo. <text:line-break/> <text:line-break/>
As apresentações também são enviadas aos presentes por <text:span text:style-name="Emphasis">e-mail</text:span>  e ainda disponibilizadas na <text:a xlink:type="simple" xlink:href="https://www1.siop.planejamento.gov.br/siopdoc/doku.php/pldo:paginareferenciapldo" text:style-name="Internet_20_link" text:visited-style-name="Visited_20_Internet_20_Link">página de referência da LDO</text:a>, referida na introdução deste capítulo.</text:p>
      <text:h text:style-name="Heading_20_5" text:outline-level="5"><text:bookmark-start text:name="__RefHeading___abrir_janelas_de_trabalho_20"/><text:bookmark-start text:name="abrir_janelas_de_trabalho"/>5.3.3.2.5 Abrir Janelas de Trabalho<text:bookmark-end text:name="__RefHeading___abrir_janelas_de_trabalho_20"/><text:bookmark-end text:name="abrir_janelas_de_trabalho"/></text:h>
      <text:p text:style-name="Text_20_body">Em seguida, a SOF cria <text:span text:style-name="Strong_20_Emphasis">janelas de trabalho </text:span>no SIOP para que os OSs e os ATs possam inserir suas propostas de emenda ao PLDO. Os OSs, por sua vez, têm a opção de inserir suas Unidades Orçamentárias (UOs) no processo, criando janelas de trabalho específicas, desde que circunscritas às datas-limite da sua própria janela. <text:line-break/> <text:line-break/>
Em decorrência desse fluxo e, sobretudo, da distribuição de responsabilidades entre os atores, o processo foi estruturado no SIOP em diferentes <text:span text:style-name="Strong_20_Emphasis">momentos</text:span>  de trabalho. Tais momentos não podem ser compartilhados por atores diferentes, promovendo maior privacidade e segurança aos dados inseridos em cada etapa. Em outros termos, um OS visualiza as suas propostas e as de suas UOs, mas não vê as propostas de outro OS ou AT. <text:line-break/><draw:frame draw:style-name="mediacenter" draw:name="7" text:anchor-type="paragraph" draw:z-index="7" svg:width="13.229166666667cm" svg:height="8.5561220913933cm"><draw:image xlink:href="Pictures/c4488561b8d1fc545e4562ae225df52c.png" xlink:type="simple" xlink:show="embed" xlink:actuate="onLoad"/></draw:frame></text:p>
      <text:h text:style-name="Heading_20_5" text:outline-level="5"><text:bookmark-start text:name="__RefHeading___propor_emendas_21"/><text:bookmark-start text:name="propor_emendas"/>5.3.3.2.6 Propor Emendas<text:bookmark-end text:name="__RefHeading___propor_emendas_21"/><text:bookmark-end text:name="propor_emendas"/></text:h>
      <text:p text:style-name="Text_20_body">A apresentação de propostas de emenda à LDO é facultativa, sendo possível a indicação no sistema de que a unidade não tem interesse em fazê-lo. Tal atividade é franqueada aos Agentes Técnicos, aos Órgãos Setoriais e, no caso de descentralização, às respectivas Unidades Orçamentárias. <text:line-break/> <text:line-break/>
As emendas devem ser inseridas no módulo LDO do SIOP, e podem ser de quatro tipos:</text:p>
      <text:list text:style-name="List_20_1" text:continue-numbering="false">
        <text:list-item>
          <text:p text:style-name="List_20_1_Content_First"> <text:span text:style-name="Strong_20_Emphasis">Aditiva</text:span>: propõe a inclusão de um novo dispositivo antes ou depois do dispositivo selecionado. O dispositivo incluído pode ter vários “dispositivos-filhos”;</text:p>
        </text:list-item>
        <text:list-item>
          <text:p text:style-name="List_20_1_Content"> <text:span text:style-name="Strong_20_Emphasis">Modificativa</text:span>: propõe a alteração do texto de um dispositivo específico, sem afetar os “dispositivos-filhos”, subordinados a ele;</text:p>
        </text:list-item>
        <text:list-item>
          <text:p text:style-name="List_20_1_Content"> <text:span text:style-name="Strong_20_Emphasis">Substitutiva</text:span>: propõe a exclusão do dispositivo por inteiro, ou seja, dele e de todos os “dispositivos-filhos”, substituindo-o por outro, que pode ter outros “dispositivos-filhos”; ou</text:p>
        </text:list-item>
        <text:list-item>
          <text:p text:style-name="List_20_1_Content_Last"> <text:span text:style-name="Strong_20_Emphasis">Supressiva</text:span>: propõe a exclusão do dispositivo e, automaticamente, de todos os “dispositivos-filhos”.</text:p>
        </text:list-item>
      </text:list>
      <text:p text:style-name="Text_20_body">Para viabilizar a compreensão e análise das emendas, é imprescindível que o proponente apresente <text:span text:style-name="Strong_20_Emphasis">justificativa</text:span>  em campo próprio do SIOP, contendo <text:span text:style-name="underline">descrição do problema</text:span>  que motivou a propositura da emenda, <text:span text:style-name="underline">impactos</text:span>  causados por este problema e <text:span text:style-name="underline">como a emenda o soluciona</text:span>.</text:p>
      <text:p text:style-name="Text_20_body">Para mais detalhes sobre os tipos de emenda, consulte o tópico <text:span text:style-name="Strong_20_Emphasis"><text:a xlink:type="simple" xlink:href="https://intrasof/mto/doku.php/mto2022:cap5#captar_propostas_internas" text:style-name="Internet_20_link" text:visited-style-name="Visited_20_Internet_20_Link">5.3.3.2.1 Captar propostas internas.</text:a></text:span></text:p>
      <text:p text:style-name="Text_20_body"><text:span text:style-name="Strong_20_Emphasis">IMPORTANTE:</text:span>  É fundamental que OSs, UOs e ATs registrem suas propostas de emendas usando funcionalidade <text:span text:style-name="Strong_20_Emphasis">Emendas</text:span>  do módulo de LDO do SIOP. Quando isso não é feito, a análise é muito dificultada e o retorno ao proponente torna-se impossível, porque o sistema usa o código interno do usuário e a vinculação institucional dos seus perfis para permitir acesso às avaliações.</text:p>
      <text:h text:style-name="Heading_20_5" text:outline-level="5"><text:bookmark-start text:name="__RefHeading___avaliar_e_enviar_as_emendas_22"/><text:bookmark-start text:name="avaliar_e_enviar_as_emendas"/>5.3.3.2.7 Avaliar e Enviar as Emendas<text:bookmark-end text:name="__RefHeading___avaliar_e_enviar_as_emendas_22"/><text:bookmark-end text:name="avaliar_e_enviar_as_emendas"/></text:h>
      <text:p text:style-name="Text_20_body">Todas as emendas incluídas por um proponente participante do processo, seja Unidade Orçamentária, Órgão Setorial ou Agente Técnico, devem ser avaliadas. Os status possíveis para avaliação de uma proposta de emenda são os seguintes:</text:p>
      <text:list text:style-name="List_20_1" text:continue-numbering="false">
        <text:list-item>
          <text:p text:style-name="List_20_1_Content_First"> <text:span text:style-name="Strong_20_Emphasis">Pendente</text:span>: status inicial, ou seja, toda proposta de emenda nasce pendente. Como todas as emendas precisam ser avaliadas, a existência de uma única com este status impede o envio do lote para a instância seguinte, ou seja, impede o envio de UO para OS, ou de OS/AT para o Órgão Central/SOF;</text:p>
        </text:list-item>
        <text:list-item>
          <text:p text:style-name="List_20_1_Content"> <text:span text:style-name="Strong_20_Emphasis">Aprovada</text:span>: sinaliza que o proponente concorda com a emenda proposta e que ela deve ser enviada para o momento/a instância seguinte;</text:p>
        </text:list-item>
        <text:list-item>
          <text:p text:style-name="List_20_1_Content"> <text:span text:style-name="Strong_20_Emphasis">Aprovada parcialmente</text:span>: sinaliza que há uma concordância apenas parcial com a proposta, ensejando ajustes, ou que seu conteúdo já está contemplado em outra emenda. Na prática, aprovar parcialmente uma emenda tem o mesmo efeito que rejeitá-la, no que concerne ao (não) envio. Porém, nestes casos, o avaliador tem a possibilidade de fazer uma cópia da emenda para proceder ajustes textuais ou de mérito. Tal cópia fica vinculada à original e, sendo emenda também, precisará ser avaliada para prosseguir para instâncias posteriores; e</text:p>
        </text:list-item>
        <text:list-item>
          <text:p text:style-name="List_20_1_Content_Last"> <text:span text:style-name="Strong_20_Emphasis">Rejeitada</text:span>: sinaliza a discordância ou desistência de envio da proposta de emenda. Estas propostas não são enviadas para a instância seguinte. Outra forma de fazer isso é excluindo a emenda proposta. Porém, apenas o proponente-autor pode fazer esta operação.</text:p>
        </text:list-item>
      </text:list>
      <text:p text:style-name="Text_20_body">A respeito da avaliação, uma dúvida muito comum é:</text:p>
      <text:p text:style-name="Text_20_body"><text:span text:style-name="Emphasis">Sou servidor de uma UO e eu mesmo incluí as emendas da minha unidade. Obviamente concordo com ela. Preciso avalia-la mesmo assim?</text:span> <text:line-break/></text:p>
      <table:table table:style-name="Table_Quotation1">
        <table:table-column/>
        <table:table-row>
          <table:table-cell office:value-type="string" table:style-name="Cell_Quotation1">
            <text:p text:style-name="tablealignleft"> <text:span text:style-name="Strong_20_Emphasis">Sim</text:span>, é preciso avaliar <text:span text:style-name="Strong_20_Emphasis">todas</text:span>  porque, ao repassar o conjunto das propostas incluídas pelos técnicos, o gestor da UO (papel <text:span text:style-name="underline">Gestor PLDO</text:span>  no cadastro de usuários do SIOP) pode decidir não enviar alguma(s) delas. Neste caso, bastaria <text:span text:style-name="underline">aprová-la parcialmente</text:span>  ou <text:span text:style-name="underline">rejeitá-la</text:span>, registrando a correspondente justificativa.</text:p>
          </table:table-cell>
        </table:table-row>
      </table:table>
      <text:p text:style-name="Text_20_body">Após avaliar cada uma das emendas, a unidade deve enviá-las para a instância seguinte:</text:p>
      <text:list text:style-name="List_20_1" text:continue-numbering="false">
        <text:list-item>
          <text:p text:style-name="List_20_1_Content_First"> No caso das UOs, essa instância será o respectivo OS.</text:p>
        </text:list-item>
        <text:list-item>
          <text:p text:style-name="List_20_1_Content_Last"> No caso do OS ou AT, será o Órgão Central (SOF).</text:p>
        </text:list-item>
      </text:list>
      <text:p text:style-name="Text_20_body">O envio de emendas é por unidade (área) e não por emenda, ou seja, é processado <text:span text:style-name="Strong_20_Emphasis">em lote</text:span>.</text:p>
      <text:p text:style-name="Text_20_body"><text:span text:style-name="Strong_20_Emphasis">IMPORTANTE</text:span>:</text:p>
      <text:list text:style-name="List_20_1" text:continue-numbering="false">
        <text:list-item>
          <text:p text:style-name="List_20_1_Content_First"> Cada unidade pode enviar <text:span text:style-name="Strong_20_Emphasis">um único lote</text:span>. Tomemos o caso dos OSs, especificamente. Eles devem:</text:p>
          <text:list text:style-name="List_20_1">
            <text:list-item>
              <text:p text:style-name="List_20_1_Content"> (i) aguardar o recebimento das propostas provenientes de todas as suas UOs (no caso de o OS ter optado pela descentralização);</text:p>
            </text:list-item>
            <text:list-item>
              <text:p text:style-name="List_20_1_Content"> (ii) avaliar uma a uma, inclusive as suas próprias; e, só então</text:p>
            </text:list-item>
            <text:list-item>
              <text:p text:style-name="List_20_1_Content"> (iii) providenciar o envio para a SOF.</text:p>
            </text:list-item>
          </text:list>
        </text:list-item>
        <text:list-item>
          <text:p text:style-name="List_20_1_Content"> Quando o lote é enviado, a janela de trabalho da unidade que fez o envio fecha-se automaticamente.</text:p>
        </text:list-item>
        <text:list-item>
          <text:p text:style-name="List_20_1_Content"> Se houver a necessidade de um novo envio, a unidade deve requisitar à instância seguinte que devolva seu lote de emendas e reabra sua janela de trabalho, de maneira a processar os ajustes necessários e reenviar o lote. Este procedimento é indesejável e pode ser negado pela instância seguinte porque ele implica em perda das análises e pareceres que eventualmente tenham sido registrados sobre as emendas que compunham o lote devolvido.</text:p>
        </text:list-item>
        <text:list-item>
          <text:p text:style-name="List_20_1_Content"> Não é permitido enviar para a instância seguinte duas propostas que, mesmo <text:span text:style-name="underline">aprovadas</text:span>, “competem” entre si sobre a redação de um mesmo dispositivo. Por exemplo:</text:p>
          <text:list text:style-name="List_20_1">
            <text:list-item>
              <text:p text:style-name="List_20_1_Content"> duas emendas modificativas;</text:p>
            </text:list-item>
            <text:list-item>
              <text:p text:style-name="List_20_1_Content"> duas emendas substitutivas;</text:p>
            </text:list-item>
            <text:list-item>
              <text:p text:style-name="List_20_1_Content"> uma emenda modificativa e uma supressiva;</text:p>
            </text:list-item>
            <text:list-item>
              <text:p text:style-name="List_20_1_Content_Last"> uma emenda modificativa e uma substitutiva; ou * uma emenda supressiva e uma substitutiva.</text:p>
            </text:list-item>
          </text:list>
        </text:list-item>
      </text:list>
      <text:p text:style-name="Text_20_body">Para resolver o conflito acima, em primeiro lugar, deve-se decidir qual das propostas será enviada. Em seguida, fazer uma das seguintes operações com a emenda que <text:span text:style-name="Strong_20_Emphasis">não</text:span>  será enviada:</text:p>
      <text:list text:style-name="List_20_1" text:continue-numbering="false">
        <text:list-item>
          <text:p text:style-name="List_20_1_Content_First"> o Agente Técnico ou usuário com papel <text:span text:style-name="underline">Gestor PLDO</text:span>  muda a avaliação da emenda de <text:span text:style-name="underline">aprovada</text:span>  para <text:span text:style-name="underline">aprovada parcialmente</text:span>  ou <text:span text:style-name="underline">rejeitada</text:span>; ou</text:p>
        </text:list-item>
        <text:list-item>
          <text:p text:style-name="List_20_1_Content_Last"> o referido usuário avalia a emenda como <text:span text:style-name="underline">pendente</text:span>; em seguida, o autor/proponente exclui a emenda.</text:p>
        </text:list-item>
      </text:list>
      <text:p text:style-name="Text_20_body">A regra acima não se aplica à Secretaria Especial de Articulação Social da Secretaria de Governo da Presidência da República (SEAS/SEGOV/PR), que conduz a participação social no processo de elaboração do PLDO e, nessa qualidade, pode receber e encaminhar mais de uma emenda para o mesmo dispositivo.</text:p>
      <text:h text:style-name="Heading_20_5" text:outline-level="5"><text:bookmark-start text:name="__RefHeading___analisar_previamente_as_emendas_23"/><text:bookmark-start text:name="analisar_previamente_as_emendas"/>5.3.3.2.8 Analisar Previamente as Emendas<text:bookmark-end text:name="__RefHeading___analisar_previamente_as_emendas_23"/><text:bookmark-end text:name="analisar_previamente_as_emendas"/></text:h>
      <text:p text:style-name="Text_20_body">Após receber as emendas elaboradas por UOs, OSs e ATs, a SOF realiza uma análise preliminar de cada proposta.</text:p>
      <text:h text:style-name="Heading_20_5" text:outline-level="5"><text:bookmark-start text:name="__RefHeading___solicitar_pareceres_a_agentes_tecnicos_24"/><text:bookmark-start text:name="solicitar_pareceres_a_agentes_tecnicos"/>5.3.3.2.9 Solicitar Pareceres a Agentes Técnicos<text:bookmark-end text:name="__RefHeading___solicitar_pareceres_a_agentes_tecnicos_24"/><text:bookmark-end text:name="solicitar_pareceres_a_agentes_tecnicos"/></text:h>
      <text:p text:style-name="Text_20_body">Quando a análise preliminar de uma emenda requer, para sua avaliação final, elementos técnicos que só podem ser agregados por meio de manifestação técnica externa à SOF, um parecer é solicitado para uma ou mais Agentes Técnicos. A unidade recebe um <text:span text:style-name="Emphasis">e-mail</text:span>  automático com dados da emenda proposta e a solicitação de parecer, que podem ser acessados no módulo da LDO do SIOP.</text:p>
      <text:p text:style-name="Text_20_body"><text:span text:style-name="Strong_20_Emphasis">CASO ESPECIAL</text:span>: Quando a UO proponente de uma emenda é uma <text:span text:style-name="underline">empresa estatal não dependente</text:span>, o SIOP cria automaticamente uma solicitação de parecer da SOF para a Secretaria de Coordenação e Governança das Empresas Estatais - SEST -, que é um dos Agentes Técnicos do processo. Isso ocorre no exato momento em que a UO/Estatal tramita (envia) seu lote de emendas propostas ao respectivo OS. O sistema também envia um <text:span text:style-name="Emphasis">e-mail</text:span>  automático com a solicitação.</text:p>
      <text:h text:style-name="Heading_20_5" text:outline-level="5"><text:bookmark-start text:name="__RefHeading___emitir_parecer_sobre_emendas_25"/><text:bookmark-start text:name="emitir_parecer_sobre_emendas"/>5.3.3.2.10 Emitir Parecer sobre Emendas<text:bookmark-end text:name="__RefHeading___emitir_parecer_sobre_emendas_25"/><text:bookmark-end text:name="emitir_parecer_sobre_emendas"/></text:h>
      <text:p text:style-name="Text_20_body">Pareceres são manifestações técnicas elaboradas com a finalidade de avaliar o impacto, a legalidade e a pertinência das emendas, e que subsidiam a avaliação final sobre cada uma delas. Serão considerados apenas os pareceres encaminhados diretamente pelo SIOP devido ao vínculo explícito que possuem com as propostas de emenda.</text:p>
      <text:p text:style-name="Text_20_body">Em relação ao estágio de desenvolvimento, os pareceres podem estar nas seguintes situações:</text:p>
      <text:list text:style-name="List_20_1" text:continue-numbering="false">
        <text:list-item>
          <text:p text:style-name="List_20_1_Content_First"> <text:span text:style-name="Strong_20_Emphasis">Pendente</text:span>: nos casos de pareceres <text:span text:style-name="underline">solicitados</text:span>, quando o parecerista ainda não iniciou a análise da emenda proposta;</text:p>
        </text:list-item>
        <text:list-item>
          <text:p text:style-name="List_20_1_Content"> <text:span text:style-name="Strong_20_Emphasis">Rascunho</text:span>: o parecerista já iniciou a análise, tendo escrito e gravado parte do teor do parecer, sem, no entanto, ter registrado a avaliação do mesmo, atribuindo um dos status abaixo;</text:p>
        </text:list-item>
        <text:list-item>
          <text:p text:style-name="List_20_1_Content_Last"> <text:span text:style-name="Strong_20_Emphasis">Enviado</text:span>: o parecerista concluiu a análise, registrou a justificativa, atribuiu um status e o enviou à SOF, via SIOP.</text:p>
        </text:list-item>
      </text:list>
      <text:p text:style-name="Text_20_body">Em relação à manifestação técnica de mérito, aos pareceres podem ser atribuídos os seguintes status:</text:p>
      <text:list text:style-name="List_20_1" text:continue-numbering="false">
        <text:list-item>
          <text:p text:style-name="List_20_1_Content_First"> <text:span text:style-name="Strong_20_Emphasis">Pendente</text:span>: status inicial; o parecerista ainda não registrou sua posição;</text:p>
        </text:list-item>
        <text:list-item>
          <text:p text:style-name="List_20_1_Content"> <text:span text:style-name="Strong_20_Emphasis">Pela aprovação</text:span>: o parecerista concorda com a proposta de emenda e recomenda à SOF que ela seja aprovada;</text:p>
        </text:list-item>
        <text:list-item>
          <text:p text:style-name="List_20_1_Content"> <text:span text:style-name="Strong_20_Emphasis">Pela aprovação parcial</text:span>: o parecerista concorda parcialmente com a proposta, mas não a ponto de aprová-la na forma em que se encontra; e</text:p>
        </text:list-item>
        <text:list-item>
          <text:p text:style-name="List_20_1_Content_Last"> <text:span text:style-name="Strong_20_Emphasis">Pela rejeição</text:span>: o parecerista discorda da proposta e recomenda à SOF que a rejeite.</text:p>
        </text:list-item>
      </text:list>
      <text:p text:style-name="Text_20_body">Se a matéria não for de competência da unidade que recebeu a solicitação de parecer, e/ou não haja elementos suficientes para a emissão do posicionamento, o parecerista pode indicar o status “impossível emitir parecer”, e explicar suas razões no campo “texto/justificativa”.</text:p>
      <text:h text:style-name="Heading_20_5" text:outline-level="5"><text:bookmark-start text:name="__RefHeading___propor_emendas_alternativas_ou_complementares_26"/><text:bookmark-start text:name="propor_emendas_alternativas_ou_complementares"/>5.3.3.2.11 Propor Emendas Alternativas ou Complementares<text:bookmark-end text:name="__RefHeading___propor_emendas_alternativas_ou_complementares_26"/><text:bookmark-end text:name="propor_emendas_alternativas_ou_complementares"/></text:h>
      <text:p text:style-name="Text_20_body">A partir da análise das emendas apresentadas nas etapas anteriores, os pareceristas podem apresentar <text:span text:style-name="Strong_20_Emphasis">propostas alternativas ou complementares</text:span>, no corpo do Parecer ou, havendo janela de trabalho, seguindo as mesmas instruções da etapa de proposição de emendas.</text:p>
      <text:h text:style-name="Heading_20_5" text:outline-level="5"><text:bookmark-start text:name="__RefHeading___analisar_pareceres_e_emendas_27"/><text:bookmark-start text:name="analisar_pareceres_e_emendas"/>5.3.3.2.12 Analisar Pareceres e Emendas<text:bookmark-end text:name="__RefHeading___analisar_pareceres_e_emendas_27"/><text:bookmark-end text:name="analisar_pareceres_e_emendas"/></text:h>
      <text:p text:style-name="Text_20_body">De posse de todas as propostas de emenda, previamente analisadas, e dos pareceres recebidos, a SOF realiza atividades de discussão e decisão, com o envolvimento e a validação de instâncias superiores. O passo final será o registro da <text:span text:style-name="Strong_20_Emphasis">avaliação das emendas</text:span>, que são disponibilizadas aos respectivos proponentes no momento da internalização, no SIOP, do texto do PLDO enviado pelo Presidente da República ao Congresso Nacional.</text:p>
      <text:h text:style-name="Heading_20_4" text:outline-level="4"><text:bookmark-start text:name="__RefHeading___consolidacao_do_texto_e_anexos_i_ii_e_iii_28"/><text:bookmark-start text:name="consolidacao_do_texto_e_anexos_i_ii_e_iii"/>5.3.3.3 CONSOLIDAÇÃO DO TEXTO E ANEXOS I, II E III<text:bookmark-end text:name="__RefHeading___consolidacao_do_texto_e_anexos_i_ii_e_iii_28"/><text:bookmark-end text:name="consolidacao_do_texto_e_anexos_i_ii_e_iii"/></text:h>
      <text:p text:style-name="Text_20_body">Logo na sequência da fase de captação e avaliação de propostas, a SOF realiza a <text:span text:style-name="Strong_20_Emphasis">consolidação</text:span>, que nada mais é que a mesclagem das emendas aprovadas com a versão original do texto e dos anexos I, II e III, gerando uma nova versão.</text:p>
      <text:p text:style-name="Text_20_body">O produto resultante será consolidado mais à frente com os demais anexos, compondo o PLDO que é submetido à apreciação das instâncias superiores do Ministério da Economia e da Presidência da República (vide item <text:a xlink:type="simple" xlink:href="https://intrasof/mto/doku.php/mto2021:cap5teste#consolidacao_do_pldo" text:style-name="Internet_20_link" text:visited-style-name="Visited_20_Internet_20_Link">5.3.3.5 CONSOLIDAÇÃO DO PLDO</text:a>).</text:p>
      <text:h text:style-name="Heading_20_4" text:outline-level="4"><text:bookmark-start text:name="__RefHeading___elaboracao_dos_demais_anexos_do_pldo_29"/><text:bookmark-start text:name="elaboracao_dos_demais_anexos_do_pldo"/>5.3.3.4 ELABORAÇÃO DOS DEMAIS ANEXOS DO PLDO<text:bookmark-end text:name="__RefHeading___elaboracao_dos_demais_anexos_do_pldo_29"/><text:bookmark-end text:name="elaboracao_dos_demais_anexos_do_pldo"/></text:h>
      <text:p text:style-name="Text_20_body">Trata-se do segundo subprocesso que ocorre em paralelo à preparação do texto e dos anexos I, II e III. Aqui, os <text:span text:style-name="Strong_20_Emphasis">demais anexos do PLDO</text:span>  são elaborados com base em informações fornecidas por diversos órgãos, sendo, posteriormente, consolidados pelo Ministério da Economia. A elaboração destes anexos é processada fora do SIOP, ou seja, não envolve captação nem avaliação de emendas, tampouco consolidação de versões atualizadas do texto via sistema.</text:p>
      <text:h text:style-name="Heading_20_5" text:outline-level="5"><text:bookmark-start text:name="__RefHeading___anexos_fiscais_30"/><text:bookmark-start text:name="anexos_fiscais"/>5.3.3.4.1 Anexos fiscais<text:bookmark-end text:name="__RefHeading___anexos_fiscais_30"/><text:bookmark-end text:name="anexos_fiscais"/></text:h>
      <text:p text:style-name="Text_20_body">As metas fiscais, de importância central no PLDO, são decididas pelo Presidente da República, com o assessoramento direto da Junta de Execução Orçamentária (JEO), instituída pelo <text:a xlink:type="simple" xlink:href="http://www.planalto.gov.br/ccivil_03/_ato2019-2022/2019/Decreto/D9884.htm" text:style-name="Internet_20_link" text:visited-style-name="Visited_20_Internet_20_Link">Decreto nº 9.884, de 27 de junho de 2019</text:a>.</text:p>
      <text:p text:style-name="Text_20_body">O processo de elaboração dos anexos fiscais visa, especialmente, dar transparência a informações técnicas referentes à política fiscal e estabelecer parâmetros para a tomada de decisão sobre regras e metas fiscais.</text:p>
      <text:p text:style-name="Text_20_body">Os anexos citados são aqueles que, por determinação dos §§ 1º, 2º, 3º e 4º do art. 4º da <text:a xlink:type="simple" xlink:href="http://www.planalto.gov.br/ccivil_03/leis/lcp/lcp101.htm" text:style-name="Internet_20_link" text:visited-style-name="Visited_20_Internet_20_Link">Lei de Responsabilidade Fiscal</text:a>, devem integrar os Projetos de Lei de Diretrizes Orçamentárias encaminhados ao Congresso Nacional.</text:p>
      <text:p text:style-name="Text_20_body"><draw:frame draw:style-name="mediacenter" draw:name="8" text:anchor-type="paragraph" draw:z-index="8" svg:width="23.8125cm" style:rel-width="100%" svg:height="24.129062038405cm" style:rel-height="scale"><draw:image xlink:href="Pictures/020591d3db9b890ed5606c7b6d7760bc.png" xlink:type="simple" xlink:show="embed" xlink:actuate="onLoad"/></draw:frame>No fluxo acima, os “Órgãos ref. na “Lista de Anexos” são aqueles listados no item 5.3.3.4.3.</text:p>
      <text:p text:style-name="Text_20_body">Os “Órgãos - Matriz de Resp.”, por seu turno, são indicados em Matriz de Responsabilidade para elaboração de projeções de receitas e despesas, em Resolução da Junta de Execução Orçamentária - JEO. No exercício de 2021, por exemplo, tal indicação ocorreu na <text:span text:style-name="Strong_20_Emphasis"><text:a xlink:type="simple" xlink:href="https://www.in.gov.br/en/web/dou/-/resolucao-da-junta-de-execucao-orcamentaria-n-6-de-8-de-marco-de-2021-308537178" text:style-name="Internet_20_link" text:visited-style-name="Visited_20_Internet_20_Link">Resolução da Junta de Execução Orçamentária nº 6, de 8 de março de 2021</text:a></text:span>.</text:p>
      <text:h text:style-name="Heading_20_5" text:outline-level="5"><text:bookmark-start text:name="__RefHeading___imoveis_alienaveis_do_incra_31"/><text:bookmark-start text:name="imoveis_alienaveis_do_incra"/>5.3.3.4.2 Imóveis alienáveis do Incra<text:bookmark-end text:name="__RefHeading___imoveis_alienaveis_do_incra_31"/><text:bookmark-end text:name="imoveis_alienaveis_do_incra"/></text:h>
      <text:p text:style-name="Text_20_body">A <text:span text:style-name="Strong_20_Emphasis"><text:a xlink:type="simple" xlink:href="http://www.planalto.gov.br/ccivil_03/_Ato2011-2014/2014/Lei/L13001.htm" text:style-name="Internet_20_link" text:visited-style-name="Visited_20_Internet_20_Link">Lei nº 13.001, de 20 de junho de 2014</text:a></text:span>, determina: 
—- <text:span text:style-name="Emphasis"> Art. 21. fica o Instituto Nacional de Colonização e Reforma Agrária – INCRA autorizado a proceder à alienação de bens imóveis de sua propriedade considerados desnecessários ou não vinculados às suas atividades operacionais. <text:line-break/>
(…) <text:line-break/>
§ 2º A relação dos imóveis a serem alienados deverá constar obrigatoriamente dos anexos de informações da lei de diretrizes orçamentárias, sob pena de nulidade da alienação.</text:span></text:p>
      <text:p text:style-name="Text_20_body">Em cumprimento ao disposto neste ato, o Incra elabora a relação e a remete à SOF, para ser acrescida ao PLDO na forma de anexo.</text:p>
      <text:h text:style-name="Heading_20_5" text:outline-level="5"><text:bookmark-start text:name="__RefHeading___lista_de_anexos_do_pldo_32"/><text:bookmark-start text:name="lista_de_anexos_do_pldo"/>5.3.3.4.3 Lista de Anexos do PLDO<text:bookmark-end text:name="__RefHeading___lista_de_anexos_do_pldo_32"/><text:bookmark-end text:name="lista_de_anexos_do_pldo"/></text:h>
      <text:p text:style-name="Text_20_body">A tabela a seguir especifica todos os anexos do PLDO e os responsáveis por sua elaboração.</text:p>
      <text:p text:style-name="Text_20_body"><draw:frame draw:style-name="mediacenter" draw:name="9" text:anchor-type="paragraph" draw:z-index="9" svg:width="15.875cm" svg:height="13.719135802469cm"><draw:image xlink:href="Pictures/2a229810e13269a9703089a1fc2400b2.png" xlink:type="simple" xlink:show="embed" xlink:actuate="onLoad"/></draw:frame></text:p>
      <text:p text:style-name="Text_20_body">(1) Vide item 5.3.3.3 Consolidação do texto e anexos I, II e III. <text:line-break/>
(2) Vide item 5.3.3.4.1 Anexos fiscais. <text:line-break/>
(3) Vide item 5.3.3.4.2 Imóveis alienáveis do Incra.</text:p>
      <text:h text:style-name="Heading_20_4" text:outline-level="4"><text:bookmark-start text:name="__RefHeading___consolidacao_do_pldo_33"/><text:bookmark-start text:name="consolidacao_do_pldo"/>5.3.3.5 CONSOLIDAÇÃO DO PLDO<text:bookmark-end text:name="__RefHeading___consolidacao_do_pldo_33"/><text:bookmark-end text:name="consolidacao_do_pldo"/></text:h>
      <text:p text:style-name="Text_20_body">Este subprocesso consiste na consolidação do Projeto de Lei de Diretrizes Orçamentárias, incluindo os produtos das etapas de elaboração do texto e de todos os anexos. A proposta de texto é validada com as instâncias hierárquicas superiores à SOF, incluindo a <text:span text:style-name="Strong_20_Emphasis">Secretaria Especial do Tesouro e Orçamento</text:span>  e a <text:span text:style-name="Strong_20_Emphasis">Junta de Execução Orçamentária</text:span>, e <text:span text:style-name="underline">encaminhada à Presidência da República</text:span>.</text:p>
      <text:h text:style-name="Heading_20_4" text:outline-level="4"><text:bookmark-start text:name="__RefHeading___divulgacao_do_pldo_e_das_avaliacoes_das_emendas_34"/><text:bookmark-start text:name="divulgacao_do_pldo_e_das_avaliacoes_das_emendas"/>5.3.3.6 DIVULGAÇÃO DO PLDO E DAS AVALIAÇÕES DAS EMENDAS<text:bookmark-end text:name="__RefHeading___divulgacao_do_pldo_e_das_avaliacoes_das_emendas_34"/><text:bookmark-end text:name="divulgacao_do_pldo_e_das_avaliacoes_das_emendas"/></text:h>
      <text:p text:style-name="Text_20_body">Após o envio do PLDO por parte do Poder Executivo ao Congresso Nacional, a SOF <text:span text:style-name="Strong_20_Emphasis">divulga o PL</text:span>  na página eletrônica dos <text:a xlink:type="simple" xlink:href="https://www.gov.br/economia/pt-br/assuntos/planejamento-e-orcamento/orcamento" text:style-name="Internet_20_link" text:visited-style-name="Visited_20_Internet_20_Link"> Orçamentos Anuais</text:a> na internet e informa, por <text:span text:style-name="Emphasis">e-mail</text:span>  aos proponentes de emendas que resultado da avaliação de suas propostas estão disponíveis para consulta no módulo LDO do SIOP.</text:p>
      <text:h text:style-name="Heading_20_4" text:outline-level="4"><text:bookmark-start text:name="__RefHeading___avaliacao_do_processo_35"/><text:bookmark-start text:name="avaliacao_do_processo"/>5.3.3.7 AVALIAÇÃO DO PROCESSO<text:bookmark-end text:name="__RefHeading___avaliacao_do_processo_35"/><text:bookmark-end text:name="avaliacao_do_processo"/></text:h>
      <text:p text:style-name="Text_20_body">Encerrando a fase de Elaboração do PLDO, a Secretaria promove uma <text:span text:style-name="Strong_20_Emphasis">avaliação do processo</text:span>  junto a todos os participantes, geralmente por meio de questionários <text:span text:style-name="Emphasis">on-line</text:span>, de modo a coletar as impressões positivas, negativas e eventuais sugestões de melhoria a serem aplicadas ao ciclo de elaboração do PLDO do exercício seguinte.</text:p>
      <text:h text:style-name="Heading_20_2" text:outline-level="2"><text:bookmark-start text:name="__RefHeading___cronograma_2023_36"/><text:bookmark-start text:name="cronograma_2023"/>5.4 CRONOGRAMA 2023<text:bookmark-end text:name="__RefHeading___cronograma_2023_36"/><text:bookmark-end text:name="cronograma_2023"/></text:h>
      <text:p text:style-name="Text_20_body"><draw:frame draw:style-name="mediacenter" draw:name="2023_cronogramapldo.jpg Legend" text:anchor-type="paragraph" draw:z-index="0" svg:width="18.520833333333cm" style:rel-width="100%"><draw:text-box><text:p text:style-name="legendcenter"><draw:frame draw:style-name="mediacenter" draw:name="2023_cronogramapldo.jpg" text:anchor-type="paragraph" draw:z-index="10" svg:width="18.520833333333cm" style:rel-width="100%" svg:height="10.133541666667cm" style:rel-height="scale"><draw:image xlink:href="Pictures/64711d44b16a7f4f419f2587602c2b94.jpg" xlink:type="simple" xlink:show="embed" xlink:actuate="onLoad"/></draw:frame>2023_cronogramapldo.jpg</text:p></draw:text-box></draw:frame></text:p>
      <text:h text:style-name="Heading_20_2" text:outline-level="2"><text:bookmark-start text:name="__RefHeading___responsabilidades_37"/><text:bookmark-start text:name="responsabilidades"/>5.5 RESPONSABILIDADES<text:bookmark-end text:name="__RefHeading___responsabilidades_37"/><text:bookmark-end text:name="responsabilidades"/></text:h>
      <text:h text:style-name="Heading_20_3" text:outline-level="3"><text:bookmark-start text:name="__RefHeading___participantes_do_processo_38"/><text:bookmark-start text:name="participantes_do_processo"/>5.5.1 PARTICIPANTES DO PROCESSO<text:bookmark-end text:name="__RefHeading___participantes_do_processo_38"/><text:bookmark-end text:name="participantes_do_processo"/></text:h>
      <text:p text:style-name="Text_20_body">A seguir, apresentam-se os atores que participam do processo e suas respectivas responsabilidades.</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header"/>
          <table:table-cell office:value-type="string" table:style-name="tablecell"/>
          <table:table-cell office:value-type="string" table:style-name="tablecell">
            <text:p text:style-name="tablealignleft"> OS  </text:p>
          </tabl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
      <text:h text:style-name="Heading_20_3" text:outline-level="3"><text:bookmark-start text:name="__RefHeading___lista_de_agentes_tecnicos_39"/><text:bookmark-start text:name="lista_de_agentes_tecnicos"/>5.5.2 LISTA DE AGENTES TÉCNICOS<text:bookmark-end text:name="__RefHeading___lista_de_agentes_tecnicos_39"/><text:bookmark-end text:name="lista_de_agentes_tecnicos"/></text:h>
      <text:p text:style-name="Text_20_body"><draw:frame draw:style-name="mediacenter" draw:name="2023_lista_agentes_tecnicos_bacen.jpg Legend" text:anchor-type="paragraph" draw:z-index="0" svg:width="15.875cm"><draw:text-box><text:p text:style-name="legendcenter"><draw:frame draw:style-name="mediacenter" draw:name="2023_lista_agentes_tecnicos_bacen.jpg" text:anchor-type="paragraph" draw:z-index="11" svg:width="15.875cm" svg:height="23.759583333333cm"><draw:image xlink:href="Pictures/7ecfc70a487cda3c81e3cd57d49bd5cd.jpg" xlink:type="simple" xlink:show="embed" xlink:actuate="onLoad"/></draw:frame>2023_lista_agentes_tecnicos_bacen.jpg</text:p></draw:text-box></draw:frame></text:p>
      <text:h text:style-name="Heading_20_2" text:outline-level="2"><text:bookmark-start text:name="__RefHeading___acesso_ao_modulo_siop-ldo_40"/><text:bookmark-start text:name="acesso_ao_modulo_siop-ldo"/>5.6 ACESSO AO MÓDULO SIOP-LDO<text:bookmark-end text:name="__RefHeading___acesso_ao_modulo_siop-ldo_40"/><text:bookmark-end text:name="acesso_ao_modulo_siop-ldo"/></text:h>
      <text:h text:style-name="Heading_20_3" text:outline-level="3"><text:bookmark-start text:name="__RefHeading___perfis_e_papeis_de_acesso_41"/><text:bookmark-start text:name="perfis_e_papeis_de_acesso"/>5.6.1 PERFIS E PAPÉIS DE ACESSO<text:bookmark-end text:name="__RefHeading___perfis_e_papeis_de_acesso_41"/><text:bookmark-end text:name="perfis_e_papeis_de_acesso"/></text:h>
      <text:p text:style-name="Text_20_body">Para acessar o SIOP, ao usuário é atribuído um perfil específico, dentre os seguintes: SOF, Órgão Setorial, Unidade Orçamentária, Agente Técnico.</text:p>
      <text:p text:style-name="Text_20_body"><draw:frame draw:style-name="mediacenter" draw:name="12" text:anchor-type="paragraph" draw:z-index="12" svg:width="18.520833333333cm" style:rel-width="100%" svg:height="9.7855578607653cm" style:rel-height="scale"><draw:image xlink:href="Pictures/f610cff686a4adeacd3837e09baf861a.png" xlink:type="simple" xlink:show="embed" xlink:actuate="onLoad"/></draw:frame></text:p>
      <text:h text:style-name="Heading_20_3" text:outline-level="3"><text:bookmark-start text:name="__RefHeading___como_obter_um_perfil_no_siop_42"/><text:bookmark-start text:name="como_obter_um_perfil_no_siop"/>5.6.2 COMO OBTER UM PERFIL NO SIOP<text:bookmark-end text:name="__RefHeading___como_obter_um_perfil_no_siop_42"/><text:bookmark-end text:name="como_obter_um_perfil_no_siop"/></text:h>
      <text:p text:style-name="Text_20_body">O cadastro de Órgãos Setoriais e Unidades Orçamentárias no SIOP é realizado de forma descentralizada, ou seja, pelos próprios Órgãos Setoriais.</text:p>
      <text:p text:style-name="Text_20_body">Os Órgãos e até algumas de suas Unidades possuem <text:span text:style-name="underline">Cadastradores Locais</text:span>  que respondem pela manutenção do cadastro.</text:p>
      <text:p text:style-name="Text_20_body">Os usuários que têm os respectivos cadastros mantidos pelo Cadastrador Local são basicamente servidores envolvidos com alguma atividade cotidiana relativa ao orçamento federal, dentre elas a elaboração da proposta orçamentária anual, pedidos de alterações orçamentárias, o processamento do orçamento impositivo, o acompanhamento da execução física das ações orçamentárias e, no presente caso, o processo participativo anual de ajuste e melhorias do texto e doas anexos do PLDO.</text:p>
      <text:p text:style-name="Text_20_body"><text:a xlink:type="simple" xlink:href="https://www1.siop.planejamento.gov.br/siopdoc/doku.php/controle_acesso:solicitacao_acesso" text:style-name="Internet_20_link" text:visited-style-name="Visited_20_Internet_20_Link">Clique aqui</text:a> para saber como <text:span text:style-name="Strong_20_Emphasis">solicitar acesso</text:span>  ao SIOP.</text:p>
      <text:p text:style-name="Text_20_body"><text:a xlink:type="simple" xlink:href="https://www1.siop.planejamento.gov.br/siopdoc/doku.php/gestao_de_usuarios_cadastrador_local:lista_cadastradores_locais" text:style-name="Internet_20_link" text:visited-style-name="Visited_20_Internet_20_Link">Clique aqui</text:a> para visualizar a lista de <text:span text:style-name="Strong_20_Emphasis">cadastradores locais</text:span>.</text:p>
      <text:p text:style-name="Text_20_body">No caso de Agentes Técnicos, o cadastro é realizado diretamente pela SOF, após comunicação formal do respectivo órgão. Em geral, essa atualização e requerida nos ofícios de abertura do processo, encaminhados pela SOF aos Agentes Técnicos, mas o cadastro pode ser ajustado a qualquer tempo.</text:p>
      <text:h text:style-name="Heading_20_2" text:outline-level="2"><text:bookmark-start text:name="__RefHeading___canais_de_suporte_43"/><text:bookmark-start text:name="canais_de_suporte"/>5.7 CANAIS DE SUPORTE<text:bookmark-end text:name="__RefHeading___canais_de_suporte_43"/><text:bookmark-end text:name="canais_de_suporte"/></text:h>
      <text:h text:style-name="Heading_20_3" text:outline-level="3"><text:bookmark-start text:name="__RefHeading___NoTitle_44"/><text:bookmark-start text:name="section1"/><text:bookmark-end text:name="__RefHeading___NoTitle_44"/><text:bookmark-end text:name="section1"/></text:h>
      <text:h text:style-name="Heading_20_3" text:outline-level="3"><text:bookmark-start text:name="__RefHeading___area_de_negocio_45"/><text:bookmark-start text:name="area_de_negocio"/>5.7.1 ÁREA DE NEGÓCIO<text:bookmark-end text:name="__RefHeading___area_de_negocio_45"/><text:bookmark-end text:name="area_de_negocio"/></text:h>
      <text:p text:style-name="Text_20_body">Para obter suporte sobre a área de negócio, entrar em contato com: <text:span text:style-name="underline"><text:span text:style-name="Emphasis">Coordenação-Geral do Processo Orçamentário - CGPRO/SECAD/SOF</text:span></text:span> <text:span text:style-name="Emphasis">E-mail</text:span>: <text:a xlink:type="simple" xlink:href="mailto:pldo@economia.gov.br" text:style-name="Internet_20_link" text:visited-style-name="Visited_20_Internet_20_Link">pldo@economia.gov.br</text:a> (Favor informar, no campo <text:span text:style-name="underline">Assunto</text:span>: “<text:span text:style-name="Strong_20_Emphasis">Dúvida PLDO</text:span>”)</text:p>
      <text:h text:style-name="Heading_20_3" text:outline-level="3"><text:bookmark-start text:name="__RefHeading___NoTitle_46"/><text:bookmark-start text:name="section2"/><text:bookmark-end text:name="__RefHeading___NoTitle_46"/><text:bookmark-end text:name="section2"/></text:h>
      <text:h text:style-name="Heading_20_3" text:outline-level="3"><text:bookmark-start text:name="__RefHeading___area_de_tecnologia_da_informacao_47"/><text:bookmark-start text:name="area_de_tecnologia_da_informacao"/>5.7.2 ÁREA DE TECNOLOGIA DA INFORMAÇÃO<text:bookmark-end text:name="__RefHeading___area_de_tecnologia_da_informacao_47"/><text:bookmark-end text:name="area_de_tecnologia_da_informacao"/></text:h>
      <text:p text:style-name="Text_20_body">Para obter suporte e informações sobre o SIOP, além de consultar o <text:a xlink:type="simple" xlink:href="https://www1.siop.planejamento.gov.br/siopdoc/doku.php/pldo:paginareferenciapldo" text:style-name="Internet_20_link" text:visited-style-name="Visited_20_Internet_20_Link">Manual do SIOP-LDO</text:a>, é possível entrar em contato com: <text:span text:style-name="underline"><text:span text:style-name="Emphasis">Coordenação-Geral de Tecnologia e da Informação - CGTEC/SEARI/SOF</text:span></text:span>  <text:line-break/>
Portal de Atendimento do SIOP <text:line-break/><text:span text:style-name="Emphasis">Site</text:span>: <text:a xlink:type="simple" xlink:href="https://www.siop.gov.br/atendimento" text:style-name="Internet_20_link" text:visited-style-name="Visited_20_Internet_20_Link">https://www.siop.gov.br/atendiment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23:cap5</dc:title>
  </office:meta>
</office:document-meta>
</file>