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85c44045d3a52ff2334b61325006e6.jpg"/>
  <manifest:file-entry manifest:media-type="image/jpeg" manifest:full-path="Pictures/7365b5e432add7d5d6152cd637acabe6.jpg"/>
  <manifest:file-entry manifest:media-type="image/jpeg" manifest:full-path="Pictures/df040f5757858ac96b5bf61124d3b9cd.jpg"/>
  <manifest:file-entry manifest:media-type="image/jpeg" manifest:full-path="Pictures/56814d3ccc952a619b938004b5d9bd45.jpg"/>
  <manifest:file-entry manifest:media-type="image/jpeg" manifest:full-path="Pictures/9ea042ab9b164d551a09f9aa230079a9.jpg"/>
  <manifest:file-entry manifest:media-type="image/jpeg" manifest:full-path="Pictures/7c4fa1c978e58fb542ebff2770f1ab8c.jpg"/>
  <manifest:file-entry manifest:media-type="image/jpeg" manifest:full-path="Pictures/2727146a8cacec177a6659e28ce771e6.jpg"/>
  <manifest:file-entry manifest:media-type="image/jpeg" manifest:full-path="Pictures/74f292857f1b613a3b8e205d40b3fa1e.jpg"/>
  <manifest:file-entry manifest:media-type="image/jpeg" manifest:full-path="Pictures/dae72557633b09351261110580f04284.jpg"/>
  <manifest:file-entry manifest:media-type="image/jpeg" manifest:full-path="Pictures/053de74602e90ec2e4c33792e2f8fbea.jpg"/>
  <manifest:file-entry manifest:media-type="image/jpeg" manifest:full-path="Pictures/58fd9874770b8549d3fc96f4ef2e472e.jpg"/>
  <manifest:file-entry manifest:media-type="image/jpeg" manifest:full-path="Pictures/b33a1e9925531f6a917e4fb8a0f3eba9.jpg"/>
  <manifest:file-entry manifest:media-type="image/jpeg" manifest:full-path="Pictures/41a6a5063f93908ec4963e41342bccec.jpg"/>
  <manifest:file-entry manifest:media-type="image/jpeg" manifest:full-path="Pictures/b667740fe45efbe4e0171e851873c1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:cap4"/><text:bookmark-start text:name="__RefHeading___despesa_1"/><text:bookmark-start text:name="despesa"/>4 DESPESA<text:bookmark-end text:name="__RefHeading___despesa_1"/><text:bookmark-end text:name="despesa"/></text:h>
      <text:h text:style-name="Heading_20_2" text:outline-level="2"><text:bookmark-start text:name="__RefHeading___estrutura_da_programacao_orcamentaria_2"/><text:bookmark-start text:name="estrutura_da_programacao_orcamentaria"/>4.1 ESTRUTURA DA PROGRAMAÇÃO ORÇAMENTÁRIA<text:bookmark-end text:name="__RefHeading___estrutura_da_programacao_orcamentaria_2"/><text:bookmark-end text:name="estrutura_da_programacao_orcamentaria"/></text:h>
      <text:p text:style-name="Text_20_body"><text:line-break/><text:line-break/><text:span text:style-name="Emphasis">programas de trabalho</text:span><text:span text:style-name="Emphasis">físicas</text:span><text:span text:style-name="Emphasis">financeiras</text:span></text:p>
      <text:h text:style-name="Heading_20_3" text:outline-level="3"><text:bookmark-start text:name="__RefHeading___programacao_qualitativa_3"/><text:bookmark-start text:name="programacao_qualitativa"/>4.1.1 PROGRAMAÇÃO QUALITATIVA<text:bookmark-end text:name="__RefHeading___programacao_qualitativa_3"/><text:bookmark-end text:name="programacao_qualitativa"/></text:h>
      <text:p text:style-name="Text_20_body"><text:span text:style-name="Emphasis">programa de trabalho</text:span><text:span text:style-name="Emphasis">esfera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 table:number-rows-spanned="2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7"/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h text:style-name="Heading_20_3" text:outline-level="3"><text:bookmark-start text:name="__RefHeading___programacao_quantitativa_4"/><text:bookmark-start text:name="programacao_quantitativa"/>4.1.2 PROGRAMAÇÃO QUANTITATIVA<text:bookmark-end text:name="__RefHeading___programacao_quantitativa_4"/><text:bookmark-end text:name="programacao_quantitativa"/></text:h>
      <text:p text:style-name="Text_20_body"><text:line-break/><text:line-break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codigo-exemplo_da_estrutura_completa_da_programacao_5"/><text:bookmark-start text:name="codigo-exemplo_da_estrutura_completa_da_programacao"/>4.1.3 CÓDIGO-EXEMPLO DA ESTRUTURA COMPLETA DA PROGRAMAÇÃO<text:bookmark-end text:name="__RefHeading___codigo-exemplo_da_estrutura_completa_da_programacao_5"/><text:bookmark-end text:name="codigo-exemplo_da_estrutura_completa_da_programacao"/></text:h>
      <text:p text:style-name="Text_20_body"><draw:frame draw:style-name="mediacenter" draw:name="4.4.jpg Legend" text:anchor-type="paragraph" draw:z-index="0" svg:width="17.065625cm" style:rel-width="100%"><draw:text-box><text:p text:style-name="legendcenter"><draw:frame draw:style-name="mediacenter" draw:name="4.4.jpg" text:anchor-type="paragraph" draw:z-index="0" svg:width="17.065625cm" style:rel-width="100%" svg:height="10.900833333333cm" style:rel-height="scale"><draw:image xlink:href="Pictures/0e85c44045d3a52ff2334b61325006e6.jpg" xlink:type="simple" xlink:show="embed" xlink:actuate="onLoad"/></draw:frame>4.4.jpg</text:p></draw:text-box></draw:frame></text:p>
      <text:h text:style-name="Heading_20_2" text:outline-level="2"><text:bookmark-start text:name="__RefHeading___classificacao_da_despesa_por_esfera_orcamentaria_6"/><text:bookmark-start text:name="classificacao_da_despesa_por_esfera_orcamentaria"/>4.2 CLASSIFICAÇÃO DA DESPESA POR ESFERA ORÇAMENTÁRIA<text:bookmark-end text:name="__RefHeading___classificacao_da_despesa_por_esfera_orcamentaria_6"/><text:bookmark-end text:name="classificacao_da_despesa_por_esfera_orcamentaria"/></text:h>
      <text:p text:style-name="Text_20_body"><text:span text:style-name="Emphasis">esfera </text:span><text:span text:style-name="Emphasis">esfera orçamentária </text:span><text:span text:style-name="Emphasis">ação orçamentária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Orçamento Fiscal - F (código 10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çamento da Seguridade Social - S (código 20)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Orçamento de Investimento - I (código 30)</text:span></text:p>
        </text:list-item>
      </text:list>
      <text:h text:style-name="Heading_20_2" text:outline-level="2"><text:bookmark-start text:name="__RefHeading___classificacao_institucional_7"/><text:bookmark-start text:name="classificacao_institucional"/>4.3 CLASSIFICAÇÃO INSTITUCIONAL<text:bookmark-end text:name="__RefHeading___classificacao_institucional_7"/><text:bookmark-end text:name="classificacao_institucional"/></text:h>
      <text:p text:style-name="Text_20_body"><text:span text:style-name="Emphasis">órgão orçamentário</text:span><text:span text:style-name="Emphasis">unidade orçamentária</text:span><text:span text:style-name="Emphasis">Órgão orçamentário</text:span><text:line-break/><text:line-break/></text:p>
      <text:p text:style-name="Text_20_body"><draw:frame draw:style-name="mediacenter" draw:name="4.6.jpg Legend" text:anchor-type="paragraph" draw:z-index="0" svg:width="7.9639583333333cm"><draw:text-box><text:p text:style-name="legendcenter"><draw:frame draw:style-name="mediacenter" draw:name="4.6.jpg" text:anchor-type="paragraph" draw:z-index="1" svg:width="7.9639583333333cm" svg:height="2.06375cm"><draw:image xlink:href="Pictures/7365b5e432add7d5d6152cd637acabe6.jpg" xlink:type="simple" xlink:show="embed" xlink:actuate="onLoad"/></draw:frame>4.6.jpg</text:p></draw:text-box></draw:frame></text:p>
      <text:p text:style-name="Text_20_body"><text:span text:style-name="Emphasis">órgão orçamentário </text:span><text:span text:style-name="Emphasis">UO </text:span></text:p>
      <text:h text:style-name="Heading_20_2" text:outline-level="2"><text:bookmark-start text:name="__RefHeading___classificacao_funcional_da_despesa_8"/><text:bookmark-start text:name="classificacao_funcional_da_despesa"/>4.4 CLASSIFICAÇÃO FUNCIONAL DA DESPESA<text:bookmark-end text:name="__RefHeading___classificacao_funcional_da_despesa_8"/><text:bookmark-end text:name="classificacao_funcional_da_despesa"/></text:h>
      <text:p text:style-name="Text_20_body"><text:span text:style-name="Emphasis">funções </text:span><text:span text:style-name="Emphasis">subfunções </text:span><text:span text:style-name="Emphasis">função</text:span><text:span text:style-name="Emphasis">subfunção </text:span></text:p>
      <text:p text:style-name="Text_20_body"><text:a xlink:type="simple" xlink:href="http://www.planejamento.gov.br/assuntos/orcamento-1/legislacao/legislacao/portaria-mog-42_1999_atualizada_23jul2012-1.doc" text:style-name="Internet_20_link" text:visited-style-name="Visited_20_Internet_20_Link"> Portaria nº 42</text:a>, <text:span text:style-name="Emphasis">funções </text:span><text:span text:style-name="Emphasis">subfunções </text:span><text:line-break/><text:line-break/><text:span text:style-name="Emphasis">subfunções</text:span></text:p>
      <text:p text:style-name="Text_20_body"><draw:frame draw:style-name="mediacenter" draw:name="4.7.jpg Legend" text:anchor-type="paragraph" draw:z-index="0" svg:width="8.1227083333333cm"><draw:text-box><text:p text:style-name="legendcenter"><draw:frame draw:style-name="mediacenter" draw:name="4.7.jpg" text:anchor-type="paragraph" draw:z-index="2" svg:width="8.1227083333333cm" svg:height="1.349375cm"><draw:image xlink:href="Pictures/df040f5757858ac96b5bf61124d3b9cd.jpg" xlink:type="simple" xlink:show="embed" xlink:actuate="onLoad"/></draw:frame>4.7.jpg</text:p></draw:text-box></draw:frame></text:p>
      <text:p text:style-name="Text_20_body"><text:a xlink:type="simple" xlink:href="http://www.planejamento.gov.br/assuntos/orcamento-1/legislacao/legislacao/portaria-interm-163_2001_atualizada_site.doc" text:style-name="Internet_20_link" text:visited-style-name="Visited_20_Internet_20_Link">Portaria Interministerial STN/SOF nº 163</text:a></text:p>
      <text:p text:style-name="Text_20_body"><text:span text:style-name="Emphasis">Art. 8º A dotação global denominada “Reserva de Contingência”, permitida para a União no art. 91 do Decreto-Lei nº 200, de 25 de fevereiro de 1967, ou em atos das demais esferas de Governo, a ser utilizada como fonte de recursos para abertura de créditos adicionais e para o atendimento ao disposto no art. 5º, inciso III, da Lei Complementar nº 101, de 2000, sob coordenação do órgão responsável pela sua destinação, bem como a Reserva do Regime Próprio de Previdência do Servidor - RPPS, quando houver, serão identificadas no orçamento de todas as esferas de Governo pelos códigos “99.999.9999.xxxx.xxxx” e “99.997.9999.xxxx.xxxx”, respectivamente, no que se refere às classificações por função e subfunção e estrutura programática, onde o “x” representa a codificações das ações e o respectivo detalhamento. <text:line-break/>
Parágrafo Único. As reservas referidas no caput serão identificadas, quanto à natureza da despesa, pelo código “9.9.99.99.99”.</text:span></text:p>
      <text:h text:style-name="Heading_20_3" text:outline-level="3"><text:bookmark-start text:name="__RefHeading___funcao_9"/><text:bookmark-start text:name="funcao"/>4.4.1 FUNÇÃO<text:bookmark-end text:name="__RefHeading___funcao_9"/><text:bookmark-end text:name="funcao"/></text:h>
      <text:p text:style-name="Text_20_body"><text:span text:style-name="Emphasis">função </text:span><text:line-break/><text:line-break/><text:span text:style-name="Emphasis">função </text:span></text:p>
      <text:p text:style-name="Text_20_body"><draw:frame draw:style-name="mediacenter" draw:name="4.8_.jpg Legend" text:anchor-type="paragraph" draw:z-index="0" svg:width="13.096875cm"><draw:text-box><text:p text:style-name="legendcenter"><draw:frame draw:style-name="mediacenter" draw:name="4.8_.jpg" text:anchor-type="paragraph" draw:z-index="3" svg:width="13.096875cm" svg:height="3.01625cm"><draw:image xlink:href="Pictures/56814d3ccc952a619b938004b5d9bd45.jpg" xlink:type="simple" xlink:show="embed" xlink:actuate="onLoad"/></draw:frame>4.8_.jpg</text:p></draw:text-box></draw:frame></text:p>
      <text:h text:style-name="Heading_20_3" text:outline-level="3"><text:bookmark-start text:name="__RefHeading___subfuncao_10"/><text:bookmark-start text:name="subfuncao"/>4.4.2 SUBFUNÇÃO<text:bookmark-end text:name="__RefHeading___subfuncao_10"/><text:bookmark-end text:name="subfuncao"/></text:h>
      <text:p text:style-name="Text_20_body"><text:span text:style-name="Emphasis">subfunção </text:span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2" text:outline-level="2"><text:bookmark-start text:name="__RefHeading___estrutura_programatica_11"/><text:bookmark-start text:name="estrutura_programatica"/>4.5 ESTRUTURA PROGRAMÁTICA<text:bookmark-end text:name="__RefHeading___estrutura_programatica_11"/><text:bookmark-end text:name="estrutura_programatica"/></text:h>
      <text:h text:style-name="Heading_20_3" text:outline-level="3"><text:bookmark-start text:name="__RefHeading___programa_12"/><text:bookmark-start text:name="programa"/>4.5.1 PROGRAMA<text:bookmark-end text:name="__RefHeading___programa_12"/><text:bookmark-end text:name="programa"/></text:h>
      <text:p text:style-name="Text_20_body"><text:a xlink:type="simple" xlink:href="http://www.planejamento.gov.br/secretarias/upload/Arquivos/PPA2016/Orientacoes_Elabora%C3%A7%C3%A3o_PPA_2016_2019.pdf" text:style-name="Internet_20_link" text:visited-style-name="Visited_20_Internet_20_Link">http://www.planejamento.gov.br/secretarias/upload/Arquivos/PPA2016/Orientacoes_Elabora%C3%A7%C3%A3o_PPA_2016_2019.pdf</text:a> <text:line-break/> <text:line-break/><text:line-break/><text:line-break/></text:p>
      <text:list text:style-name="List_20_1" text:continue-numbering="false">
        <text:list-item>
          <text:p text:style-name="LastListParagraph_List_20_1_Content_First"> <text:span text:style-name="Strong_20_Emphasis">Programa Temático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rograma de Gestão, Manutenção e Serviços ao Estado</text:span></text:p>
        </text:list-item>
      </text:list>
      <text:p text:style-name="Text_20_body"><draw:frame draw:style-name="mediacenter" draw:name="4.10.jpg Legend" text:anchor-type="paragraph" draw:z-index="0" svg:width="5.3975cm"><draw:text-box><text:p text:style-name="legendcenter"><draw:frame draw:style-name="mediacenter" draw:name="4.10.jpg" text:anchor-type="paragraph" draw:z-index="4" svg:width="5.3975cm" svg:height="0.84666666666667cm"><draw:image xlink:href="Pictures/9ea042ab9b164d551a09f9aa230079a9.jpg" xlink:type="simple" xlink:show="embed" xlink:actuate="onLoad"/></draw:frame>4.10.jpg</text:p></draw:text-box></draw:frame></text:p>
      <text:p text:style-name="Text_20_body"><draw:frame draw:style-name="mediacenter" draw:name="4.11.jpg Legend" text:anchor-type="paragraph" draw:z-index="0" svg:width="16.324791666667cm"><draw:text-box><text:p text:style-name="legendcenter"><draw:frame draw:style-name="mediacenter" draw:name="4.11.jpg" text:anchor-type="paragraph" draw:z-index="5" svg:width="16.324791666667cm" svg:height="9.604375cm"><draw:image xlink:href="Pictures/7c4fa1c978e58fb542ebff2770f1ab8c.jpg" xlink:type="simple" xlink:show="embed" xlink:actuate="onLoad"/></draw:frame>4.11.jpg</text:p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rows-spanned="2"/>
          <table:table-cell office:value-type="string" table:style-name="tablecell" table:number-rows-spanned="2"/>
          <table:table-cell office:value-type="string" table:style-name="tablecell" table:number-rows-spanned="2"/>
        </table:table-row>
        <table:table-row/>
      </table:table>
      <text:p text:style-name="Text_20_body"><text:line-break/></text:p>
      <text:p text:style-name="Text_20_body"><text:line-break/><text:line-break/>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/>
        </table:table-row>
      </table:table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3" text:outline-level="3"><text:bookmark-start text:name="__RefHeading___acoes_orcamentarias_13"/><text:bookmark-start text:name="acoes_orcamentarias"/>4.5.2 AÇÕES ORÇAMENTÁRIAS<text:bookmark-end text:name="__RefHeading___acoes_orcamentarias_13"/><text:bookmark-end text:name="acoes_orcamentarias"/></text:h>
      <text:p text:style-name="Text_20_body"><text:line-break/><text:line-break/></text:p>
      <text:p text:style-name="Text_20_body"><draw:frame draw:style-name="mediacenter" draw:name="4.14.jpg Legend" text:anchor-type="paragraph" draw:z-index="0" svg:width="14.472708333333cm"><draw:text-box><text:p text:style-name="legendcenter"><draw:frame draw:style-name="mediacenter" draw:name="4.14.jpg" text:anchor-type="paragraph" draw:z-index="6" svg:width="14.472708333333cm" svg:height="1.6404166666667cm"><draw:image xlink:href="Pictures/2727146a8cacec177a6659e28ce771e6.jpg" xlink:type="simple" xlink:show="embed" xlink:actuate="onLoad"/></draw:frame>4.14.jpg</text:p></draw:text-box></draw:frame></text:p>
      <text:p text:style-name="Text_20_body"><draw:frame draw:style-name="mediacenter" draw:name="4.15_.jpg Legend" text:anchor-type="paragraph" draw:z-index="0" svg:width="5.6091666666667cm"><draw:text-box><text:p text:style-name="legendcenter"><draw:frame draw:style-name="mediacenter" draw:name="4.15_.jpg" text:anchor-type="paragraph" draw:z-index="7" svg:width="5.6091666666667cm" svg:height="2.1166666666667cm"><draw:image xlink:href="Pictures/74f292857f1b613a3b8e205d40b3fa1e.jpg" xlink:type="simple" xlink:show="embed" xlink:actuate="onLoad"/></draw:frame>4.15_.jpg</text:p></draw:text-box></draw:frame></text:p>
      <text:h text:style-name="Heading_20_4" text:outline-level="4"><text:bookmark-start text:name="__RefHeading___atividade_14"/><text:bookmark-start text:name="atividade"/>4.5.2.1 Atividade<text:bookmark-end text:name="__RefHeading___atividade_14"/><text:bookmark-end text:name="atividade"/></text:h>
      <text:p text:style-name="Text_20_body"><text:span text:style-name="Emphasis">programa</text:span><text:span text:style-name="Emphasis">ação </text:span></text:p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4" text:outline-level="4"><text:bookmark-start text:name="__RefHeading___projeto_15"/><text:bookmark-start text:name="projeto"/>4.5.2.2 Projeto<text:bookmark-end text:name="__RefHeading___projeto_15"/><text:bookmark-end text:name="projeto"/></text:h>
      <text:p text:style-name="Text_20_body"><text:span text:style-name="Emphasis">programa</text:span><text:span text:style-name="Emphasis">ação </text:span></text:p>
      <text:p text:style-name="Horizontal_20_Line"/>
      <text:p text:style-name="Text_20_body"><text:span text:style-name="Strong_20_Emphasis">OBSERVAÇÃO</text:span><text:line-break/></text:p>
      <text:p text:style-name="Horizontal_20_Line"/>
      <text:h text:style-name="Heading_20_4" text:outline-level="4"><text:bookmark-start text:name="__RefHeading___operacao_especial_16"/><text:bookmark-start text:name="operacao_especial"/>4.5.2.3 Operação Especial<text:bookmark-end text:name="__RefHeading___operacao_especial_16"/><text:bookmark-end text:name="operacao_especial"/></text:h>
      <text:p text:style-name="Horizontal_20_Line"/>
      <text:p text:style-name="Text_20_body"><text:span text:style-name="Strong_20_Emphasis">OBSERVAÇÃO</text:span><text:line-break/><text:line-break/><text:line-break/><text:line-break/><text:line-break/><text:line-break/><text:line-break/>“”</text:p>
      <text:p text:style-name="Horizontal_20_Line"/>
      <text:p text:style-name="Text_20_body"><text:span text:style-name="Emphasis">operações </text:span><text:span text:style-name="Emphasis">especiais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up">o</text:span>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Emphasis">programas </text:span><text:span text:style-name="Emphasis">Operações Especiais</text:span>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tributos_das_acoes_orcamentarias_17"/><text:bookmark-start text:name="atributos_das_acoes_orcamentarias"/>4.5.2.4 Atributos das ações orçamentárias<text:bookmark-end text:name="__RefHeading___atributos_das_acoes_orcamentarias_17"/><text:bookmark-end text:name="atributos_das_acoes_orcamentarias"/></text:h>
      <text:p text:style-name="Text_20_body"><text:span text:style-name="Strong_20_Emphasis"/></text:p>
      <text:p text:style-name="Text_20_body"><text:line-break/>
<text:line-break/></text:p>
      <text:p text:style-name="Horizontal_20_Line"/>
      <text:p text:style-name="Text_20_body"><text:span text:style-name="Strong_20_Emphasis">OBSERVAÇÃO</text:span><text:line-break/></text:p>
      <text:p text:style-name="Horizontal_20_Line"/>
      <text:p text:style-name="Text_20_body"><text:span text:style-name="Strong_20_Emphasis">4.5.2.4.2 Descrição</text:span></text:p>
      <text:p text:style-name="Text_20_body"><text:span text:style-name="Strong_20_Emphasis">o que</text:span><text:span text:style-name="Strong_20_Emphasis">para que </text:span><text:span text:style-name="Emphasis">ação</text:span><text:span text:style-name="Emphasis">ação </text:span><text:line-break/><text:line-break/><text:line-break/><text:line-break/><text:line-break/><text:line-break/></text:p>
      <text:p text:style-name="Horizontal_20_Line"/>
      <text:p text:style-name="Text_20_body"><text:span text:style-name="Strong_20_Emphasis">OBSERVAÇÃO</text:span><text:line-break/></text:p>
      <text:p text:style-name="Horizontal_20_Line"/>
      <text:p text:style-name="Text_20_body"><text:span text:style-name="Strong_20_Emphasis"/></text:p>
      <text:p text:style-name="Text_20_body"><text:span text:style-name="Emphasis">Projeto</text:span><text:span text:style-name="Emphasis">atividade </text:span><text:span text:style-name="Emphasis">operação especial</text:span><text:span text:style-name="Emphasis">projeto</text:span><text:line-break/><text:line-break/></text:p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/></text:p>
      <text:p text:style-name="Text_20_body"><text:span text:style-name="Emphasis">ação </text:span><text:span text:style-name="Emphasis">ação </text:span></text:p>
      <text:p text:style-name="Text_20_body"><text:span text:style-name="Strong_20_Emphasis"/></text:p>
      <text:p text:style-name="Text_20_body"><text:span text:style-name="Emphasis">ação</text:span><text:span text:style-name="Emphasis">ação </text:span><text:span text:style-name="Emphasis">ação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“”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Emphasis">produto</text:span><text:line-break/><text:line-break/><text:span text:style-name="Strong_20_Emphasis">a) </text:span><text:span text:style-name="Strong_20_Emphasis">direta</text:span><text:span text:style-name="Emphasis">ação </text:span><text:span text:style-name="Emphasis">ação </text:span></text:p>
      <text:p text:style-name="Text_20_body">“”<text:line-break/><text:line-break/><text:span text:style-name="Strong_20_Emphasis">b) </text:span><text:span text:style-name="Strong_20_Emphasis">descentralizada/delegada</text:span><text:span text:style-name="Emphasis">atividade </text:span><text:span text:style-name="Emphasis">projeto</text:span><text:span text:style-name="Emphasis">ação </text:span><text:line-break/><text:line-break/></text:p>
      <text:p text:style-name="Horizontal_20_Line"/>
      <text:p text:style-name="Text_20_body"><text:span text:style-name="Strong_20_Emphasis">OBSERVAÇÃO</text:span><text:line-break/><text:span text:style-name="Strong_20_Emphasis">Delegação</text:span><text:line-break/><text:line-break/><text:line-break/><text:line-break/><text:span text:style-name="Emphasis">Art. 81. A entrega de recursos aos Estados, ao Distrito Federal, aos Municípios e consórcios públicos em decorrência de delegação para a execução de ações de responsabilidade exclusiva da União, especialmente quando resulte na preservação ou no acréscimo no valor de bens públicos federais, não se configura como transferência voluntária e observará as modalidades de aplicação específicas.<text:line-break/>
§ 1º A destinação de recursos nos termos do caput observará o disposto nesta Seção, exceto quanto à exigência prevista no caput do art. 87.<text:line-break/>
§ 2º É facultativa a exigência de contrapartida na delegação de que trata o caput.<text:line-break/>
<text:line-break/>
Art. 82. Na hipótese de igualdade de condições entre Estados, Distrito Federal, Municípios e consórcios públicos para o recebimento de transferências de recursos nos termos desta Seção, os órgãos e as entidades concedentes deverão dar preferência aos consórcios públicos.<text:line-break/>
Parágrafo único. Aplica-se o disposto no caput também às associações de Municípios que firmem instrumentos de cooperação com a União.</text:span></text:p>
      <text:p text:style-name="Horizontal_20_Line"/>
      <text:p text:style-name="Text_20_body"><text:span text:style-name="Strong_20_Emphasis">c) transferência:<text:line-break/>
c.1) obrigatória:</text:span><text:span text:style-name="Emphasis">operação especial</text:span><text:line-break/><text:span text:style-name="Strong_20_Emphasis">c.2) outras:</text:span><text:span text:style-name="Emphasis">ação </text:span><text:line-break/><text:line-break/><text:span text:style-name="Strong_20_Emphasis">d)</text:span><text:span text:style-name="Strong_20_Emphasis">linha de crédito</text:span><text:span text:style-name="Emphasis">ação </text:span><text:span text:style-name="Emphasis">ação </text:span></text:p>
      <text:p text:style-name="Text_20_body"><draw:frame draw:style-name="mediacenter" draw:name="4.19.jpg Legend" text:anchor-type="paragraph" draw:z-index="0" svg:width="20.902083333333cm" style:rel-width="100%"><draw:text-box><text:p text:style-name="legendcenter"><draw:frame draw:style-name="mediacenter" draw:name="4.19.jpg" text:anchor-type="paragraph" draw:z-index="8" svg:width="20.902083333333cm" style:rel-width="100%" svg:height="15.134166666667cm" style:rel-height="scale"><draw:image xlink:href="Pictures/dae72557633b09351261110580f04284.jpg" xlink:type="simple" xlink:show="embed" xlink:actuate="onLoad"/></draw:frame>4.19.jpg</text:p></draw:text-box></draw:frame></text:p>
      <text:p text:style-name="Text_20_body"><text:span text:style-name="Strong_20_Emphasis"/></text:p>
      <text:p text:style-name="Text_20_body"><text:line-break/><text:line-break/><text:line-break/><text:line-break/><text:line-break/><text:line-break/><text:line-break/>
<text:line-break/>
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/></text:p>
      <text:p text:style-name="Text_20_body"><text:span text:style-name="Emphasis">ação </text:span></text:p>
      <text:p text:style-name="Text_20_body"><text:span text:style-name="Strong_20_Emphasis">“”</text:span></text:p>
      <text:p text:style-name="Text_20_body"><text:span text:style-name="Strong_20_Emphasis">“”</text:span></text:p>
      <text:p text:style-name="Text_20_body"><text:span text:style-name="Strong_20_Emphasis">“”</text:span></text:p>
      <text:p text:style-name="Text_20_body"><text:span text:style-name="Strong_20_Emphasis"/></text:p>
      <text:p text:style-name="Text_20_body"><text:span text:style-name="Strong_20_Emphasis"/></text:p>
      <text:p text:style-name="Horizontal_20_Line"/>
      <text:p text:style-name="Horizontal_20_Line"/>
      <text:p text:style-name="Text_20_body"><text:span text:style-name="Emphasis">esfera-unidade orçamentária-função-subfunção-programa-ação</text:span></text:p>
      <text:p text:style-name="Text_20_body"><text:span text:style-name="Emphasis">subtítulo</text:span></text:p>
      <text:p text:style-name="Text_20_body"><draw:frame draw:style-name="mediacenter" draw:name="4.20.jpg Legend" text:anchor-type="paragraph" draw:z-index="0" svg:width="14.76375cm"><draw:text-box><text:p text:style-name="legendcenter"><draw:frame draw:style-name="mediacenter" draw:name="4.20.jpg" text:anchor-type="paragraph" draw:z-index="9" svg:width="14.76375cm" svg:height="9.6308333333333cm"><draw:image xlink:href="Pictures/053de74602e90ec2e4c33792e2f8fbea.jpg" xlink:type="simple" xlink:show="embed" xlink:actuate="onLoad"/></draw:frame>4.20.jpg</text:p></draw:text-box></draw:frame></text:p>
      <text:p text:style-name="Text_20_body"><text:span text:style-name="Strong_20_Emphasis"/></text:p>
      <text:p text:style-name="Text_20_body"><text:span text:style-name="Strong_20_Emphasis">a) Produção pública intermediária</text:span><text:span text:style-name="Emphasis">ação </text:span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b) Etapas de projeto</text:span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c) Mecanismo de acompanhamento intensivo</text:span><text:line-break/><text:line-break/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d) Funcionamento de estruturas administrativas descentralizadas</text:span><text:span text:style-name="Emphasis">ação </text:span><text:line-break/><text:line-break/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e) PO reservado</text:span><text:span text:style-name="Emphasis">ação </text:span><text:line-break/><text:line-break/></text:p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</table:table>
      <text:p text:style-name="Horizontal_20_Line"/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  <table:table-row>
          <table:table-cell office:value-type="string" table:style-name="tablecell"/>
        </table:table-row>
      </table:table>
      <text:p text:style-name="Text_20_body"><text:span text:style-name="Strong_20_Emphasis">f) PO padronizado</text:span></text:p>
      <text:p text:style-name="Text_20_body"><text:span text:style-name="Strong_20_Emphasis"/></text:p>
      <text:p text:style-name="Text_20_body"><text:line-break/>
<text:span text:style-name="Strong_20_Emphasis">a. Código</text:span><text:line-break/><text:span text:style-name="Strong_20_Emphasis">b. Título</text:span><text:line-break/><text:span text:style-name="Strong_20_Emphasis">c. </text:span><text:span text:style-name="Strong_20_Emphasis">Caracterizaçã</text:span><text:line-break/><text:span text:style-name="Strong_20_Emphasis">d. Produto intermediário</text:span><text:line-break/><text:span text:style-name="Strong_20_Emphasis">e. Unidade de medida</text:span><text:line-break/><text:span text:style-name="Strong_20_Emphasis">f. Unidade responsável</text:span><text:line-break/><text:span text:style-name="Strong_20_Emphasis">g. PO de origem</text:span><text:line-break/><text:span text:style-name="Strong_20_Emphasis">h. Indicador do PO</text:span><text:line-break/><text:line-break/></text:p>
      <text:p text:style-name="Text_20_body"><draw:frame draw:style-name="mediacenter" draw:name="4.26_.jpg Legend" text:anchor-type="paragraph" draw:z-index="0" svg:width="13.149791666667cm"><draw:text-box><text:p text:style-name="legendcenter"><draw:frame draw:style-name="mediacenter" draw:name="4.26_.jpg" text:anchor-type="paragraph" draw:z-index="10" svg:width="13.149791666667cm" svg:height="4.7095833333333cm"><draw:image xlink:href="Pictures/58fd9874770b8549d3fc96f4ef2e472e.jpg" xlink:type="simple" xlink:show="embed" xlink:actuate="onLoad"/></draw:frame>4.26_.jpg</text:p></draw:text-box></draw:frame></text:p>
      <text:p text:style-name="Text_20_body"><text:line-break/><text:line-break/><text:span text:style-name="Strong_20_Emphasis">i. Marcador e análise SEAIN/MP (apenas para POs da ação 00OQ)</text:span></text:p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Obrigatório</text:span>  <text:span text:style-name="Strong_20_Emphasis">Dispensável</text:span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Obrigatóri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Obrigatóri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ispensável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Indisponível 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Dispensável</text:span>   </text:p>
          </table:table-cell>
        </table:table-row>
      </table:table>
      <text:p text:style-name="Text_20_body"><text:line-break/></text:p>
      <text:h text:style-name="Heading_20_3" text:outline-level="3"><text:bookmark-start text:name="__RefHeading___subtitulo_18"/><text:bookmark-start text:name="subtitulo"/>4.5.3. SUBTÍTULO<text:bookmark-end text:name="__RefHeading___subtitulo_18"/><text:bookmark-end text:name="subtitulo"/></text:h>
      <text:p text:style-name="Text_20_body"><text:line-break/>
<text:span text:style-name="Emphasis">ação </text:span><text:line-break/><text:line-break/><text:line-break/><text:line-break/><text:line-break/><text:line-break/><text:span text:style-name="Emphasis">GND</text:span></text:p>
      <text:p text:style-name="Horizontal_20_Line"/>
      <text:p text:style-name="Text_20_body"><text:span text:style-name="Strong_20_Emphasis">OBSERVAÇÃO</text:span><text:line-break/><text:line-break/><text:span text:style-name="Emphasis">subtítulo </text:span><text:span text:style-name="Emphasis">ação </text:span><text:span text:style-name="Emphasis">operação especial</text:span><text:line-break/><text:line-break/><text:line-break/><text:line-break/><text:line-break/><text:line-break/><text:line-break/><text:line-break/><text:line-break/><text:line-break/></text:p>
      <text:p text:style-name="Text_20_body"><text:line-break/><text:line-break/></text:p>
      <text:p text:style-name="Horizontal_20_Line"/>
      <text:h text:style-name="Heading_20_4" text:outline-level="4"><text:bookmark-start text:name="__RefHeading___atributos_do_subtitulo_19"/><text:bookmark-start text:name="atributos_do_subtitulo"/>4.5.3.1. Atributos do subtítulo<text:bookmark-end text:name="__RefHeading___atributos_do_subtitulo_19"/><text:bookmark-end text:name="atributos_do_subtitulo"/></text:h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
<text:line-break/><text:line-break/><text:line-break/><text:line-break/></text:p>
      <text:p text:style-name="Text_20_body"><draw:frame draw:style-name="mediacenter" draw:name="4.29.jpg Legend" text:anchor-type="paragraph" draw:z-index="0" svg:width="17.197916666667cm" style:rel-width="100%"><draw:text-box><text:p text:style-name="legendcenter"><draw:frame draw:style-name="mediacenter" draw:name="4.29.jpg" text:anchor-type="paragraph" draw:z-index="11" svg:width="17.197916666667cm" style:rel-width="100%" svg:height="12.170833333333cm" style:rel-height="scale"><draw:image xlink:href="Pictures/b33a1e9925531f6a917e4fb8a0f3eba9.jpg" xlink:type="simple" xlink:show="embed" xlink:actuate="onLoad"/></draw:frame>4.29.jpg</text:p></draw:text-box></draw:frame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span text:style-name="Strong_20_Emphasis"/></text:p>
      <text:p text:style-name="Text_20_body"><text:line-break/><text:line-break/></text:p>
      <text:p text:style-name="Text_20_body"><text:line-break/></text:p>
      <text:h text:style-name="Heading_20_3" text:outline-level="3"><text:bookmark-start text:name="__RefHeading___acoes_orcamentarias_padronizadas_no_orcamento_20"/><text:bookmark-start text:name="acoes_orcamentarias_padronizadas_no_orcamento"/>4.5.4 AÇÕES ORÇAMENTÁRIAS PADRONIZADAS NO ORÇAMENTO<text:bookmark-end text:name="__RefHeading___acoes_orcamentarias_padronizadas_no_orcamento_20"/><text:bookmark-end text:name="acoes_orcamentarias_padronizadas_no_orcamento"/></text:h>
      <text:h text:style-name="Heading_20_4" text:outline-level="4"><text:bookmark-start text:name="__RefHeading___conceito_21"/><text:bookmark-start text:name="conceito"/>4.5.4.1 Conceito<text:bookmark-end text:name="__RefHeading___conceito_21"/><text:bookmark-end text:name="conceito"/></text:h>
      <text:p text:style-name="Text_20_body"><text:line-break/><text:line-break/><text:line-break/><text:line-break/><text:line-break/><text:line-break/><text:line-break/></text:p>
      <text:h text:style-name="Heading_20_4" text:outline-level="4"><text:bookmark-start text:name="__RefHeading___tipologia_22"/><text:bookmark-start text:name="tipologia"/>4.5.4.2 Tipologia<text:bookmark-end text:name="__RefHeading___tipologia_22"/><text:bookmark-end text:name="tipologia"/></text:h>
      <text:p text:style-name="Text_20_body"><text:line-break/><text:line-break/><text:span text:style-name="Strong_20_Emphasis">a) setorial:</text:span><text:span text:style-name="Emphasis">ação </text:span><text:line-break/><text:line-break/><text:span text:style-name="Strong_20_Emphasis">b) multissetorial</text:span><text:span text:style-name="Emphasis">ação </text:span><text:line-break/><text:line-break/><text:span text:style-name="Strong_20_Emphasis">c) da União</text:span></text:p>
      <text:p text:style-name="Horizontal_20_Line"/>
      <text:p text:style-name="Text_20_body"><text:span text:style-name="Strong_20_Emphasis">OBSERVAÇÃO</text:span><text:span text:style-name="Emphasis">atividade </text:span></text:p>
      <text:p text:style-name="Horizontal_20_Line"/>
      <text:h text:style-name="Heading_20_4" text:outline-level="4"><text:bookmark-start text:name="__RefHeading___atributos_das_acoes_orcamentarias_padronizadas_23"/><text:bookmark-start text:name="atributos_das_acoes_orcamentarias_padronizadas"/>4.5.4.3 Atributos das ações orçamentárias padronizadas<text:bookmark-end text:name="__RefHeading___atributos_das_acoes_orcamentarias_padronizadas_23"/><text:bookmark-end text:name="atributos_das_acoes_orcamentarias_padronizadas"/></text:h>
      <text:p text:style-name="Text_20_body"><draw:frame draw:style-name="mediacenter" draw:name="4.30_.jpg Legend" text:anchor-type="paragraph" draw:z-index="0" svg:width="13.996458333333cm"><draw:text-box><text:p text:style-name="legendcenter"><draw:frame draw:style-name="mediacenter" draw:name="4.30_.jpg" text:anchor-type="paragraph" draw:z-index="12" svg:width="13.996458333333cm" svg:height="7.2760416666667cm"><draw:image xlink:href="Pictures/41a6a5063f93908ec4963e41342bccec.jpg" xlink:type="simple" xlink:show="embed" xlink:actuate="onLoad"/></draw:frame>4.30_.jpg</text:p></draw:text-box></draw:frame></text:p>
      <text:h text:style-name="Heading_20_2" text:outline-level="2"><text:bookmark-start text:name="__RefHeading___componentes_da_programacao_fisica_e_financeira_24"/><text:bookmark-start text:name="componentes_da_programacao_fisica_e_financeira"/>4.6 COMPONENTES DA PROGRAMAÇÃO FÍSICA E FINANCEIRA<text:bookmark-end text:name="__RefHeading___componentes_da_programacao_fisica_e_financeira_24"/><text:bookmark-end text:name="componentes_da_programacao_fisica_e_financeira"/></text:h>
      <text:h text:style-name="Heading_20_3" text:outline-level="3"><text:bookmark-start text:name="__RefHeading___programacao_fisica_25"/><text:bookmark-start text:name="programacao_fisica"/>4.6.1 PROGRAMAÇÃO FÍSICA<text:bookmark-end text:name="__RefHeading___programacao_fisica_25"/><text:bookmark-end text:name="programacao_fisica"/></text:h>
      <text:h text:style-name="Heading_20_4" text:outline-level="4"><text:bookmark-start text:name="__RefHeading___meta_fisica_26"/><text:bookmark-start text:name="meta_fisica"/>4.6.1.1 Meta física<text:bookmark-end text:name="__RefHeading___meta_fisica_26"/><text:bookmark-end text:name="meta_fisica"/></text:h>
      <text:p text:style-name="Text_20_body"><text:span text:style-name="Emphasis">ação</text:span><text:span text:style-name="Emphasis">subtítulo</text:span><text:line-break/><text:line-break/><text:span text:style-name="Emphasis">ação</text:span><text:span text:style-name="Emphasis">localizadores de gasto</text:span></text:p>
      <text:h text:style-name="Heading_20_3" text:outline-level="3"><text:bookmark-start text:name="__RefHeading___componentes_da_programacao_financeira_27"/><text:bookmark-start text:name="componentes_da_programacao_financeira"/>4.6.2 COMPONENTES DA PROGRAMAÇÃO FINANCEIRA<text:bookmark-end text:name="__RefHeading___componentes_da_programacao_financeira_27"/><text:bookmark-end text:name="componentes_da_programacao_financeira"/></text:h>
      <text:h text:style-name="Heading_20_4" text:outline-level="4"><text:bookmark-start text:name="__RefHeading___natureza_da_despesa_28"/><text:bookmark-start text:name="natureza_da_despesa"/>4.6.2.1 Natureza da despesa<text:bookmark-end text:name="__RefHeading___natureza_da_despesa_28"/><text:bookmark-end text:name="natureza_da_despesa"/></text:h>
      <text:p text:style-name="Text_20_body"><text:span text:style-name="Emphasis">categoria econômica</text:span><text:span text:style-name="Emphasis">elementos</text:span><text:span text:style-name="Emphasis">categoria econômica</text:span><text:span text:style-name="Emphasis">grupo </text:span><text:span text:style-name="Emphasis">modalidade de aplicação</text:span><text:span text:style-name="Emphasis">elemento</text:span><text:line-break/><text:line-break/><text:span text:style-name="Emphasis">categoria econômica</text:span><text:span text:style-name="Emphasis">grupo de natureza da despesa</text:span><text:span text:style-name="Emphasis">modalidade de aplicação</text:span><text:span text:style-name="Emphasis">elemento de despesa</text:span><text:span text:style-name="Emphasis">subelemento</text:span></text:p>
      <text:p text:style-name="Text_20_body"><draw:frame draw:style-name="mediacenter" draw:name="4.31_.jpg Legend" text:anchor-type="paragraph" draw:z-index="0" svg:width="15.134166666667cm"><draw:text-box><text:p text:style-name="legendcenter"><draw:frame draw:style-name="mediacenter" draw:name="4.31_.jpg" text:anchor-type="paragraph" draw:z-index="13" svg:width="15.134166666667cm" svg:height="9.7366666666667cm"><draw:image xlink:href="Pictures/b667740fe45efbe4e0171e851873c146.jpg" xlink:type="simple" xlink:show="embed" xlink:actuate="onLoad"/></draw:frame>4.31_.jpg</text:p></draw:text-box></draw:frame></text:p>
      <text:p text:style-name="Horizontal_20_Line"/>
      <text:p text:style-name="Text_20_body"><text:span text:style-name="Strong_20_Emphasis">OBSERVAÇÃO</text:span><text:span text:style-name="Strong_20_Emphasis">Reserva de Contingência e Reserva do RPPS</text:span><text:line-break/><text:line-break/></text:p>
      <text:p text:style-name="Horizontal_20_Line"/>
      <text:p text:style-name="Text_20_body"><text:span text:style-name="Strong_20_Emphasis"/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3 - Despesas Correntes</text:span><text:line-break/><text:line-break/><text:span text:style-name="Strong_20_Emphasis">4 - Despesas de Capital</text:span></text:p>
      <text:p text:style-name="Text_20_body"><text:span text:style-name="Strong_20_Emphasis">4.6.2.1.2 Grupo de Natureza da Despesa</text:span></text:p>
      <text:p text:style-name="Text_20_body"><text:span text:style-name="Emphasis">GND </text:span><text:span text:style-name="Emphasis">elemento de despesa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1 - Pessoal e Encargos Sociais</text:span><text:line-break/><text:line-break/><text:line-break/><text:span text:style-name="Strong_20_Emphasis">2 - Juros e Encargos da Dívida</text:span><text:line-break/><text:line-break/><text:line-break/><text:span text:style-name="Strong_20_Emphasis">3 - Outras Despesas Correntes</text:span><text:line-break/>“”<text:line-break/><text:line-break/><text:span text:style-name="Strong_20_Emphasis">4 - Investimentos</text:span><text:line-break/><text:line-break/><text:line-break/><text:span text:style-name="Strong_20_Emphasis">5 - Inversões Financeiras</text:span><text:line-break/><text:line-break/><text:line-break/><text:span text:style-name="Strong_20_Emphasis">6 - Amortização da Dívida</text:span><text:line-break/><text:line-break/>
<text:line-break/>
<text:span text:style-name="Strong_20_Emphasis">4.6.2.1.3 Modalidade de Aplicação</text:span><text:line-break/><text:line-break/><text:span text:style-name="Emphasis">modalidade de aplicação</text:span><text:line-break/><text:line-break/><text:span text:style-name="Emphasis">modalidade de aplicação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<text:span text:style-name="sup">o</text:span><text:span text:style-name="sup">o</text:span>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<text:span text:style-name="sup">o</text:span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up">o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underline"><text:span text:style-name="Strong_20_Emphasis"/></text:span>  <text:span text:style-name="underline"><text:span text:style-name="Strong_20_Emphasis"/></text:span></text:p>
      <text:p text:style-name="Text_20_body"><text:span text:style-name="Strong_20_Emphasis">20 - Transferências à União</text:span><text:line-break/><text:line-break/><text:line-break/><text:span text:style-name="Strong_20_Emphasis">22 - Execução Orçamentária Delegada à União </text:span><text:line-break/><text:line-break/><text:line-break/><text:span text:style-name="Strong_20_Emphasis">30 - Transferências a Estados e ao Distrito Federal</text:span><text:line-break/><text:line-break/><text:line-break/><text:span text:style-name="Strong_20_Emphasis">31 - Transferências a Estados e ao Distrito Federal - Fundo a Fundo</text:span><text:line-break/><text:line-break/><text:line-break/><text:span text:style-name="Strong_20_Emphasis">32 - Execução Orçamentária Delegada a Estados e ao Distrito Federal </text:span><text:line-break/><text:line-break/><text:line-break/><text:span text:style-name="Strong_20_Emphasis">35 - Transferências Fundo a Fundo aos Estados e ao Distrito Federal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36 - Transferências Fundo a Fundo aos Estados e ao Distrito Federal à conta de recursos de que trata o art. 25 da Lei Complementar nº 141, de 2012 </text:span><text:line-break/><text:span text:style-name="Strong_20_Emphasis">º</text:span><text:line-break/><text:line-break/><text:span text:style-name="Strong_20_Emphasis">40 - Transferências a Municípios</text:span><text:line-break/><text:line-break/><text:line-break/><text:span text:style-name="Strong_20_Emphasis">41 - Transferências a Municípios - Fundo a Fundo </text:span><text:line-break/><text:line-break/><text:line-break/><text:span text:style-name="Strong_20_Emphasis">42 - Execução Orçamentária Delegada a Municípios </text:span><text:line-break/><text:line-break/><text:line-break/><text:span text:style-name="Strong_20_Emphasis">45 - Transferências Fundo a Fundo aos Municípios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46 - Transferências Fundo a Fundo aos Municípios à conta de recursos de que trata o art. 25 da Lei Complementar nº 141, de 2012 </text:span><text:line-break/><text:span text:style-name="Strong_20_Emphasis">º</text:span><text:line-break/><text:line-break/><text:span text:style-name="Strong_20_Emphasis">50 - Transferências a Instituições Privadas sem Fins Lucrativos</text:span><text:line-break/><text:line-break/><text:line-break/><text:span text:style-name="Strong_20_Emphasis">60 - Transferências a Instituições Privadas com Fins Lucrativos</text:span><text:line-break/><text:line-break/><text:line-break/><text:span text:style-name="Strong_20_Emphasis">67 - Execução de Contrato de Parceria Público-Privada - PPP </text:span><text:line-break/><text:span text:style-name="Strong_20_Emphasis">º</text:span><text:line-break/><text:line-break/><text:span text:style-name="Strong_20_Emphasis">70 - Transferências a Instituições Multigovernamentais</text:span><text:line-break/><text:line-break/><text:line-break/><text:span text:style-name="Strong_20_Emphasis">71 - Transferências a Consórcios Públicos mediante contrato de rateio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72 - Execução Orçamentária Delegada a Consórcios Públicos </text:span><text:line-break/><text:line-break/><text:line-break/><text:span text:style-name="Strong_20_Emphasis">73 - Transferências a Consórcios Públicos mediante contrato de rateio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4 - Transferências a Consórcios Públicos mediante contrato de rateio à conta de recursos de que trata o art. 25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5 - Transferências a Instituições Multigovernamentais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span text:style-name="Strong_20_Emphasis">º</text:span><text:line-break/><text:line-break/><text:span text:style-name="Strong_20_Emphasis">76 - Transferências a Instituições Multigovernamentais à conta de recursos de que trata o art. 25 da Lei Complementar nº 141, de 2012 </text:span><text:line-break/><text:span text:style-name="Strong_20_Emphasis">º</text:span><text:span text:style-name="Strong_20_Emphasis">º</text:span><text:line-break/><text:line-break/><text:span text:style-name="Strong_20_Emphasis">80 - Transferências ao Exterior</text:span><text:line-break/><text:line-break/><text:line-break/><text:span text:style-name="Strong_20_Emphasis">90 - Aplicações Diretas</text:span><text:line-break/><text:line-break/><text:line-break/><text:span text:style-name="Strong_20_Emphasis">91 - Aplicação Direta Decorrente de Operação entre Órgãos, Fundos e Entidades Integrantes dos Orçamentos Fiscal e da Seguridade Social </text:span><text:line-break/><text:line-break/><text:line-break/><text:span text:style-name="Strong_20_Emphasis">92 - Aplicação Direta de Recursos Recebidos de Outros Entes da Federação Decorrentes de Delegação ou Descentralização</text:span><text:line-break/><text:line-break/><text:line-break/><text:span text:style-name="Strong_20_Emphasis">93 - Aplicação Direta Decorrente de Operação de Órgãos, Fundos e Entidades Integrantes dos Orçamentos Fiscal e da Seguridade Social com Consórcio Público do qual o Ente Participe. </text:span><text:line-break/><text:span text:style-name="Strong_20_Emphasis">º</text:span><text:line-break/><text:line-break/><text:span text:style-name="Strong_20_Emphasis">94 - Aplicação Direta Decorrente de Operação de Órgãos, Fundos e Entidades Integrantes dos Orçamentos Fiscal e da Seguridade Social com Consórcio Público do qual o Ente Não Participe. </text:span><text:line-break/><text:span text:style-name="Strong_20_Emphasis">º</text:span><text:line-break/><text:line-break/><text:span text:style-name="Strong_20_Emphasis">95 - Aplicação Direta à conta de recursos de que tratam os §§ 1º e 2º do art. 24 da Lei Complementar nº 141, de 2012 </text:span><text:line-break/><text:span text:style-name="Strong_20_Emphasis">º</text:span><text:span text:style-name="Strong_20_Emphasis">º</text:span><text:span text:style-name="Strong_20_Emphasis">º</text:span><text:line-break/><text:line-break/><text:span text:style-name="Strong_20_Emphasis">96 - Aplicação Direta à conta de recursos de que trata o art. 25 da Lei Complementar nº 141, de 2012 </text:span><text:line-break/><text:span text:style-name="Strong_20_Emphasis">º</text:span><text:line-break/><text:line-break/><text:span text:style-name="Strong_20_Emphasis">99 - A Definir</text:span><text:line-break/></text:p>
      <text:p text:style-name="Horizontal_20_Line"/>
      <text:p text:style-name="Text_20_body"><text:span text:style-name="Strong_20_Emphasis">OBSERVAÇÃO:</text:span></text:p>
      <text:p text:style-name="Horizontal_20_Line"/>
      <text:p text:style-name="Text_20_body"><text:span text:style-name="Strong_20_Emphasis">4.6.2.1.4 Elemento de Despesa </text:span></text:p>
      <text:p text:style-name="Text_20_body"><text:span text:style-name="Emphasis">elemento de despesa</text:span></text:p>
      <text:p text:style-name="Text_20_body"><text:span text:style-name="Emphasis">elementos de despesa</text:span><text:span text:style-name="Emphasis">elementos </text:span><text:span text:style-name="Emphasis">elementos de despesa</text:span></text:p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del">09</text:span>   </text:p>
          </table:table-cell>
          <table:table-cell office:value-type="string" table:style-name="tablecell">
            <text:p text:style-name="tablealignleft"><text:span text:style-name="del">Salário-Família</text:span>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underline"><text:span text:style-name="Strong_20_Emphasis"/></text:span>  <text:span text:style-name="underline"><text:span text:style-name="Strong_20_Emphasis"/></text:span></text:p>
      <text:p text:style-name="Text_20_body"><text:span text:style-name="Strong_20_Emphasis">01 - Aposentadorias do RPPS, Reserva Remunerada e Reformas dos Militares </text:span><text:line-break/><text:line-break/><text:line-break/><text:span text:style-name="Strong_20_Emphasis">03 - Pensões do RPPS e do militar</text:span><text:line-break/><text:line-break/><text:line-break/><text:span text:style-name="Strong_20_Emphasis">04 - Contratação por Tempo Determinado</text:span><text:line-break/><text:line-break/><text:line-break/><text:span text:style-name="Strong_20_Emphasis">05 - Outros Benefícios Previdenciários do servidor ou do militar </text:span><text:line-break/><text:line-break/><text:line-break/><text:span text:style-name="Strong_20_Emphasis">06 - Benefício Mensal ao Deficiente e ao Idoso</text:span><text:line-break/><text:line-break/><text:line-break/><text:line-break/><text:line-break/><text:span text:style-name="Strong_20_Emphasis">07 - Contribuição a Entidades Fechadas de Previdência</text:span><text:line-break/><text:line-break/><text:line-break/><text:span text:style-name="Strong_20_Emphasis">08 - Outros Benefícios Assistenciais do servidor e do militar</text:span><text:line-break/><text:line-break/><text:line-break/><text:span text:style-name="del"><text:span text:style-name="Strong_20_Emphasis">09 - Salário-Família* </text:span><text:line-break/>
Despesas orçamentárias com benefício pecuniário devido aos dependentes econômicos do militar ou do servidor, exclusive os regidos pela Consolidação das Leis do Trabalho - CLT, os quais são pagos à conta do plano de benefícios da previdência social.</text:span><text:line-break/><text:span text:style-name="underline"><text:span text:style-name="sup">o</text:span></text:span><text:span text:style-name="underline"><text:span text:style-name="sup">o</text:span></text:span><text:span text:style-name="underline"><text:span text:style-name="sup">o</text:span></text:span><text:line-break/><text:line-break/><text:span text:style-name="Strong_20_Emphasis">10 - Seguro Desemprego e Abono Salarial </text:span><text:line-break/><text:line-break/><text:line-break/><text:span text:style-name="Strong_20_Emphasis">11 - Vencimentos e Vantagens Fixas - Pessoal Civil</text:span><text:line-break/><text:line-break/>“”<text:line-break/>
<text:line-break/>
<text:span text:style-name="Strong_20_Emphasis">12 - Vencimentos e Vantagens Fixas - Pessoal Militar</text:span><text:line-break/><text:line-break/><text:line-break/><text:span text:style-name="Strong_20_Emphasis">13 - Obrigações Patronais</text:span><text:line-break/><text:line-break/><text:line-break/><text:span text:style-name="Strong_20_Emphasis">14 - Diárias - Civil</text:span><text:line-break/><text:line-break/><text:line-break/><text:span text:style-name="Strong_20_Emphasis">15 - Diárias - Militar</text:span><text:line-break/><text:line-break/><text:line-break/><text:span text:style-name="Strong_20_Emphasis">16 - Outras Despesas Variáveis - Pessoal Civil</text:span><text:line-break/><text:line-break/><text:line-break/><text:span text:style-name="Strong_20_Emphasis">17 - Outras Despesas Variáveis - Pessoal Militar</text:span><text:line-break/><text:line-break/><text:line-break/><text:span text:style-name="Strong_20_Emphasis">18 - Auxílio Financeiro a Estudantes</text:span><text:line-break/><text:line-break/><text:line-break/><text:span text:style-name="Strong_20_Emphasis">19 - Auxílio-Fardamento</text:span><text:line-break/><text:line-break/><text:line-break/><text:span text:style-name="Strong_20_Emphasis">20 - Auxílio Financeiro a Pesquisadores</text:span><text:line-break/><text:line-break/><text:line-break/><text:span text:style-name="Strong_20_Emphasis">21 - Juros sobre a Dívida por Contrato</text:span><text:line-break/><text:line-break/><text:line-break/><text:span text:style-name="Strong_20_Emphasis">22 - Outros Encargos sobre a Dívida por Contrato</text:span><text:line-break/><text:line-break/><text:line-break/><text:span text:style-name="Strong_20_Emphasis">23 - Juros, Deságios e Descontos da Dívida Mobiliária</text:span><text:line-break/><text:line-break/><text:line-break/><text:span text:style-name="Strong_20_Emphasis">24 - Outros Encargos sobre a Dívida Mobiliária</text:span><text:line-break/><text:line-break/><text:line-break/><text:span text:style-name="Strong_20_Emphasis">25 - Encargos sobre Operações de Crédito por Antecipação da Receita </text:span><text:line-break/><text:line-break/><text:line-break/><text:span text:style-name="Strong_20_Emphasis">26 - Obrigações decorrentes de Política Monetária</text:span><text:line-break/><text:line-break/><text:line-break/><text:span text:style-name="Strong_20_Emphasis">27 - Encargos pela Honra de Avais, Garantias, Seguros e Similares</text:span><text:line-break/><text:line-break/><text:line-break/><text:span text:style-name="Strong_20_Emphasis">28 - Remuneração de Cotas de Fundos Autárquicos</text:span><text:line-break/><text:line-break/><text:line-break/><text:span text:style-name="Strong_20_Emphasis">29 - Distribuição de Resultado de Empresas Estatais Dependentes </text:span><text:line-break/><text:line-break/><text:line-break/><text:span text:style-name="Strong_20_Emphasis">30 - Material de Consumo</text:span><text:line-break/><text:line-break/><text:line-break/><text:span text:style-name="Strong_20_Emphasis">31 - Premiações Culturais, Artísticas, Científicas, Desportivas e Outras </text:span><text:line-break/><text:line-break/><text:line-break/><text:span text:style-name="Strong_20_Emphasis">32 - Material, Bem ou Serviço para Distribuição Gratuita </text:span><text:line-break/><text:line-break/><text:line-break/><text:span text:style-name="Strong_20_Emphasis">33 - Passagens e Despesas com Locomoção</text:span><text:line-break/><text:line-break/><text:line-break/><text:span text:style-name="Strong_20_Emphasis">34 - Outras Despesas de Pessoal decorrentes de Contratos de Terceirização</text:span><text:line-break/><text:line-break/><text:line-break/><text:span text:style-name="Strong_20_Emphasis">35 - Serviços de Consultoria</text:span><text:line-break/><text:line-break/><text:line-break/><text:span text:style-name="Strong_20_Emphasis">36 - Outros Serviços de Terceiros - Pessoa Física</text:span><text:line-break/><text:line-break/>“”Física.<text:line-break/>
<text:line-break/>
<text:span text:style-name="Strong_20_Emphasis">37 - Locação de Mão-de-Obra</text:span><text:line-break/><text:line-break/><text:line-break/><text:span text:style-name="Strong_20_Emphasis">38 - Arrendamento Mercantil</text:span><text:line-break/><text:line-break/><text:line-break/><text:span text:style-name="Strong_20_Emphasis">39 - Outros Serviços de Terceiros - Pessoa Jurídica</text:span><text:line-break/><text:line-break/><text:line-break/><text:span text:style-name="Strong_20_Emphasis">40 – Serviços de Tecnologia da Informação e Comunicação – Pessoa Jurídica</text:span><text:line-break/><text:line-break/><text:line-break/><text:span text:style-name="Strong_20_Emphasis">41 - Contribuições</text:span><text:line-break/><text:line-break/><text:line-break/><text:span text:style-name="Strong_20_Emphasis">42 - Auxílios</text:span><text:line-break/><text:line-break/><text:line-break/><text:span text:style-name="Strong_20_Emphasis">43 - Subvenções Sociais</text:span><text:line-break/><text:line-break/><text:line-break/><text:span text:style-name="Strong_20_Emphasis">45 - Subvenções Econômicas </text:span><text:line-break/><text:line-break/><text:line-break/><text:span text:style-name="Strong_20_Emphasis">46 - Auxílio-Alimentação</text:span><text:line-break/><text:line-break/><text:line-break/><text:span text:style-name="Strong_20_Emphasis">47 - Obrigações Tributárias e Contributivas</text:span><text:line-break/><text:line-break/><text:line-break/><text:span text:style-name="Strong_20_Emphasis">48 - Outros Auxílios Financeiros a Pessoas Físicas</text:span><text:line-break/><text:line-break/><text:line-break/><text:span text:style-name="Strong_20_Emphasis">49 - Auxílio-Transporte</text:span><text:line-break/><text:line-break/><text:line-break/><text:span text:style-name="Strong_20_Emphasis">51 - Obras e Instalações</text:span><text:line-break/><text:line-break/><text:line-break/><text:span text:style-name="Strong_20_Emphasis">52 - Equipamentos e Material Permanente</text:span><text:line-break/><text:line-break/><text:line-break/><text:span text:style-name="Strong_20_Emphasis">53 - Aposentadorias do RGPS - Área Rural </text:span><text:line-break/><text:line-break/><text:line-break/><text:span text:style-name="Strong_20_Emphasis">54 - Aposentadorias do RGPS - Área Urbana </text:span><text:line-break/><text:line-break/><text:line-break/><text:span text:style-name="Strong_20_Emphasis">55 - Pensões do RGPS - Área Rural </text:span><text:line-break/><text:line-break/><text:line-break/><text:span text:style-name="Strong_20_Emphasis">56 - Pensões do RGPS - Área Urbana </text:span><text:line-break/><text:line-break/><text:line-break/><text:span text:style-name="Strong_20_Emphasis">57 - Outros Benefícios do RGPS - Área Rural </text:span><text:line-break/><text:line-break/><text:line-break/><text:span text:style-name="Strong_20_Emphasis">58 - Outros Benefícios do RGPS - Área Urbana</text:span><text:line-break/><text:line-break/><text:line-break/><text:span text:style-name="Strong_20_Emphasis">59 - Pensões Especiais </text:span><text:line-break/><text:line-break/><text:line-break/><text:span text:style-name="Strong_20_Emphasis">61- Aquisição de Imóveis</text:span><text:line-break/><text:line-break/><text:line-break/><text:span text:style-name="Strong_20_Emphasis">62 - Aquisição de Produtos para Revenda</text:span><text:line-break/><text:line-break/><text:line-break/><text:span text:style-name="Strong_20_Emphasis">63 - Aquisição de Títulos de Crédito</text:span><text:line-break/><text:line-break/><text:line-break/><text:span text:style-name="Strong_20_Emphasis">64 - Aquisição de Títulos Representativos de Capital já Integralizado</text:span><text:line-break/><text:line-break/><text:line-break/><text:span text:style-name="Strong_20_Emphasis">65 - Constituição ou Aumento de Capital de Empresas</text:span><text:line-break/><text:line-break/><text:line-break/><text:span text:style-name="Strong_20_Emphasis">66 - Concessão de Empréstimos e Financiamentos</text:span><text:line-break/><text:line-break/><text:line-break/><text:span text:style-name="Strong_20_Emphasis">67 - Depósitos Compulsórios</text:span><text:line-break/><text:line-break/><text:line-break/><text:span text:style-name="Strong_20_Emphasis">70 - Rateio pela Participação em Consórcio Público </text:span><text:line-break/><text:line-break/><text:line-break/><text:span text:style-name="Strong_20_Emphasis">71 - Principal da Dívida Contratual Resgatado</text:span><text:line-break/><text:line-break/><text:line-break/><text:span text:style-name="Strong_20_Emphasis">72 - Principal da Dívida Mobiliária Resgatado</text:span><text:line-break/><text:line-break/><text:line-break/><text:span text:style-name="Strong_20_Emphasis">73 - Correção Monetária ou Cambial da Dívida Contratual Resgatada</text:span><text:line-break/><text:line-break/><text:line-break/><text:span text:style-name="Strong_20_Emphasis">74 - Correção Monetária ou Cambial da Dívida Mobiliária Resgatada</text:span><text:line-break/><text:line-break/><text:line-break/><text:span text:style-name="Strong_20_Emphasis">75 - Correção Monetária da Dívida de Operações de Crédito por Antecipação de Receita</text:span><text:line-break/><text:line-break/><text:line-break/><text:span text:style-name="Strong_20_Emphasis">76 - Principal Corrigido da Dívida Mobiliária Refinanciado</text:span><text:line-break/><text:line-break/><text:line-break/><text:span text:style-name="Strong_20_Emphasis">77 - Principal Corrigido da Dívida Contratual Refinanciado</text:span><text:line-break/><text:line-break/><text:line-break/><text:span text:style-name="Strong_20_Emphasis">81 - Distribuição Constitucional ou Legal de Receitas </text:span><text:line-break/><text:line-break/><text:line-break/><text:span text:style-name="Strong_20_Emphasis">82 - Aporte de Recursos pelo Parceiro Público em Favor do Parceiro Privado Decorrente de Contrato de Parceria Público-Privada - PPP</text:span><text:line-break/><text:line-break/><text:line-break/><text:span text:style-name="Strong_20_Emphasis">83 - Despesas Decorrentes de Contrato de Parceria Público-Privada - PPP, exceto Subvenções Econômicas, Aporte e Fundo Garantidor </text:span><text:line-break/><text:line-break/><text:line-break/><text:span text:style-name="Strong_20_Emphasis">84 - Despesas Decorrentes da Participação em Fundos, Organismos, ou Entidades Assemelhadas, Nacionais e Internacionais</text:span><text:line-break/><text:line-break/><text:line-break/><text:span text:style-name="Strong_20_Emphasis">91 - Sentenças Judiciais</text:span><text:line-break/><text:line-break/><text:line-break/><text:line-break/><text:line-break/><text:line-break/><text:line-break/><text:line-break/><text:span text:style-name="Strong_20_Emphasis">92 - Despesas de Exercícios Anteriores</text:span><text:line-break/><text:line-break/><text:line-break/><text:line-break/><text:span text:style-name="Strong_20_Emphasis">93 - Indenizações e Restituições</text:span><text:line-break/><text:line-break/><text:line-break/><text:span text:style-name="Strong_20_Emphasis">94 - Indenizações e Restituições Trabalhistas</text:span><text:line-break/><text:line-break/><text:line-break/><text:span text:style-name="Strong_20_Emphasis">95 - Indenização pela Execução de Trabalhos de Campo</text:span><text:line-break/><text:line-break/><text:line-break/><text:span text:style-name="Strong_20_Emphasis">96 - Ressarcimento de Despesas de Pessoal Requisitado</text:span><text:line-break/><text:line-break/><text:line-break/><text:span text:style-name="Strong_20_Emphasis">97 - Aporte para Cobertura do Déficit Atuarial do RPPS </text:span><text:line-break/><text:line-break/><text:line-break/><text:span text:style-name="Strong_20_Emphasis">98 - Compensações ao RGPS</text:span><text:line-break/><text:line-break/><text:line-break/><text:span text:style-name="Strong_20_Emphasis">99 - A Classificar</text:span><text:line-break/></text:p>
      <text:h text:style-name="Heading_20_4" text:outline-level="4"><text:bookmark-start text:name="__RefHeading___NoTitle_29"/><text:bookmark-start text:name="section"/><text:bookmark-end text:name="__RefHeading___NoTitle_29"/><text:bookmark-end text:name="section"/></text:h>
      <text:h text:style-name="Heading_20_4" text:outline-level="4"><text:bookmark-start text:name="__RefHeading___identificador_de_uso_-_iduso_30"/><text:bookmark-start text:name="identificador_de_uso_-_iduso"/>4.6.2.1 Identificador de uso - IDUSO<text:bookmark-end text:name="__RefHeading___identificador_de_uso_-_iduso_30"/><text:bookmark-end text:name="identificador_de_uso_-_iduso"/></text:h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identificador_de_doacao_e_de_operacao_de_credito_-_idoc_31"/><text:bookmark-start text:name="identificador_de_doacao_e_de_operacao_de_credito_-_idoc"/>4.6.2.3 Identificador de doação e de operação de crédito - IDOC<text:bookmark-end text:name="__RefHeading___identificador_de_doacao_e_de_operacao_de_credito_-_idoc_31"/><text:bookmark-end text:name="identificador_de_doacao_e_de_operacao_de_credito_-_idoc"/></text:h>
      <text:p text:style-name="Text_20_body"><text:span text:style-name="Emphasis">IDOC </text:span><text:span text:style-name="Emphasis">IDUSO </text:span><text:span text:style-name="Emphasis">IDOC </text:span><text:span text:style-name="Emphasis">IDUSO </text:span><text:span text:style-name="Emphasis">IDOC</text:span><text:line-break/><text:line-break/><text:span text:style-name="Emphasis">IDOC </text:span><text:line-break/><text:line-break/><text:span text:style-name="Emphasis">IDOC </text:span><text:span text:style-name="Emphasis">IDOC </text:span></text:p>
      <text:h text:style-name="Heading_20_4" text:outline-level="4"><text:bookmark-start text:name="__RefHeading___classificacao_da_despesa_por_identificador_de_resultado_primario_32"/><text:bookmark-start text:name="classificacao_da_despesa_por_identificador_de_resultado_primario"/>4.6.2.4 Classificação da despesa por identificador de resultado primário<text:bookmark-end text:name="__RefHeading___classificacao_da_despesa_por_identificador_de_resultado_primario_32"/><text:bookmark-end text:name="classificacao_da_despesa_por_identificador_de_resultado_primario"/></text:h>
      <text:p text:style-name="Text_20_body"><text:span text:style-name="Emphasis">GNDs</text:span><text:line-break/><text:line-break/></text:p>
      <table:table table:style-name="Table">
        <table:table-column/>
        <table:table-column/>
        <table:table-row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<text:span text:style-name="Strong_20_Emphasis">  </text:span> </text:p>
          </table:table-cell>
          <table:table-cell office:value-type="string" table:style-name="tablecell">
            <text:p text:style-name="tablealignleft"><text:span text:style-name="Strong_20_Emphasis">  </text:span>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4</dc:title>
  </office:meta>
</office:document-meta>
</file>