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ef0c72c78215ee9d9f5a33a17f95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span text:style-name="Strong_20_Emphasis"><text:bookmark text:name="mto:version"/>HISTÓRICO DE REVISÕES</text:span> 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Versão  </text:p>
          </table:table-cell>
          <table:table-cell office:value-type="string" table:style-name="tableheader">
            <text:p text:style-name="Table_20_Heading">  Data  </text:p>
          </table:table-cell>
          <table:table-cell office:value-type="string" table:style-name="tableheader">
            <text:p text:style-name="Table_20_Heading">  Alterações em relação à versão anterior  </text:p>
          </table:table-cell>
        </table:table-row>
        <table:table-row>
          <table:table-cell office:value-type="string" table:style-name="tablecell">
            <text:p text:style-name="tablealignleft">1ª versão <draw:frame draw:style-name="mediacenter" draw:name="0" text:anchor-type="paragraph" draw:z-index="0" svg:width="1.3229166666667cm" svg:height="1.3827095103578cm"><draw:image xlink:href="Pictures/92ef0c72c78215ee9d9f5a33a17f9564.png" xlink:type="simple" xlink:show="embed" xlink:actuate="onLoad"/></draw:frame></text:p>
          </table:table-cell>
          <table:table-cell office:value-type="string" table:style-name="tablecell">
            <text:p text:style-name="tablealignleft">23/04/2018</text:p>
          </table:table-cell>
          <table:table-cell office:value-type="string" table:style-name="tablecell">
            <text:p text:style-name="tablealignleft">Principais alterações em relação à quinta versão do MTO 2018: <text:line-break/>  <text:line-break/>1 - Alteração da forma de disponibilização do Manual Técnico de Orçamento que, a partir de 2019, terá acesso online, de forma a possibilitar ao usuário a geração de arquivo PDF de parte do manual ou de sua versão completa; <text:line-break/> <text:line-break/>2 - Alteração na disposição do MTO para fins de adequação à nova plataforma e em função da criação de novo capítulo, referente ao processo de elaboração do Projeto de Lei de Diretrizes Orçamentárias; <text:line-break/> <text:line-break/>3 - Inclusão de novo quadro no capítulo 6, item 6.5.1.1, indicando o fluxo dos momentos referentes às fases qualitativa e quantitativa para o Projeto de Lei Orçamentária Anual de 2019; <text:line-break/> <text:line-break/>4 - Alteração na tabela de classificação institucional da despesa, capítulo 8 - item 8.2.1: novo Órgão Orçamentário (82000), em razão da criação do Ministério Extraordinário de Segurança Pública, e novas Unidades Orçamentárias (26452, 26453, 26454, 26455 e 26456), decorrente de desmembramento de Universidades Federais; além da padronização das descrições das UOs e inserção do campo Siglas; <text:line-break/> <text:line-break/>5 - Esclarecimento sobre a forma de implementação da ação, se direta ou delegada/descentralizada, quando da utilização de Termo de Execução Descentralizada (Capítulo 4 - itens 4.5.2.4.7 e 4.6.2.1.3).</text:p>
          </table:table-cell>
        </table:table-row>
        <table:table-row>
          <table:table-cell office:value-type="string" table:style-name="tablecell">
            <text:p text:style-name="tablealignleft">2ª versão <draw:frame draw:style-name="mediacenter" draw:name="1" text:anchor-type="paragraph" draw:z-index="1" svg:width="1.3229166666667cm" svg:height="1.3827095103578cm"><draw:image xlink:href="Pictures/92ef0c72c78215ee9d9f5a33a17f9564.png" xlink:type="simple" xlink:show="embed" xlink:actuate="onLoad"/></draw:frame></text:p>
          </table:table-cell>
          <table:table-cell office:value-type="string" table:style-name="tablecell">
            <text:p text:style-name="tablealignleft">06/07/2018</text:p>
          </table:table-cell>
          <table:table-cell office:value-type="string" table:style-name="tablecell">
            <text:p text:style-name="tablealignleft">Alterações realizadas: <text:line-break/>  <text:line-break/>1 - Ajuste na descrição da Natureza da Receita 1.2.4.0.00.0.0 da tabela 8.1.1; <text:line-break/> <text:line-break/>2 - Ajustes na tabela 8.2.1: exclusão das Unidades Orçamentárias 20122 (Secretaria Nacional de Políticas para as Mulheres), em atenção ao Decreto 9.417 de 20 de junho de 2018, e 71902 (Fundo Soberano do Brasil), pela Medida Provisória 830/2018; <text:line-break/> <text:line-break/>3 - Inclusão de Despesas de TI na tabela 8.2.5. São elas: 3.3.90.40.24, 4.4.90.40.07 e 4.4.90.40.08.  </text:p>
          </table:table-cell>
        </table:table-row>
        <table:table-row>
          <table:table-cell office:value-type="string" table:style-name="tablecell">
            <text:p text:style-name="tablealignleft">3ª versão <draw:frame draw:style-name="mediacenter" draw:name="2" text:anchor-type="paragraph" draw:z-index="2" svg:width="1.3229166666667cm" svg:height="1.3827095103578cm"><draw:image xlink:href="Pictures/92ef0c72c78215ee9d9f5a33a17f9564.png" xlink:type="simple" xlink:show="embed" xlink:actuate="onLoad"/></draw:frame></text:p>
          </table:table-cell>
          <table:table-cell office:value-type="string" table:style-name="tablecell">
            <text:p text:style-name="tablealignleft">01/08/2018</text:p>
          </table:table-cell>
          <table:table-cell office:value-type="string" table:style-name="tablecell">
            <text:p text:style-name="tablealignleft">Alterações realizadas: <text:line-break/>  <text:line-break/>1 - Ajustes na tabela 8.1.2, referente à classificação orçamentária por natureza de receita para aplicação no âmbito da União; <text:line-break/> <text:line-break/>2 - Exclusão da fonte 31 da tabela 8.1.4.2; <text:line-break/> <text:line-break/>3 - Ajustes na tabela 8.1.3, referente às origens e espécies da receita orçamentária; <text:line-break/> <text:line-break/>4 - Tabela 8.2.1 - Inclusão da Unidade Orçamentária (UO) 39904, Fundo Nacional de Desenvolvimento Ferroviário, e alteração de nomenclatura da Órgão e UO referentes ao Ministério da Segurança Pública.  </text:p>
          </table:table-cell>
        </table:table-row>
        <table:table-row>
          <table:table-cell office:value-type="string" table:style-name="tablecell">
            <text:p text:style-name="tablealignleft">4ª versão <draw:frame draw:style-name="mediacenter" draw:name="3" text:anchor-type="paragraph" draw:z-index="3" svg:width="1.3229166666667cm" svg:height="1.3827095103578cm"><draw:image xlink:href="Pictures/92ef0c72c78215ee9d9f5a33a17f9564.png" xlink:type="simple" xlink:show="embed" xlink:actuate="onLoad"/></draw:frame></text:p>
          </table:table-cell>
          <table:table-cell office:value-type="string" table:style-name="tablecell">
            <text:p text:style-name="tablealignleft">21/08/2018</text:p>
          </table:table-cell>
          <table:table-cell office:value-type="string" table:style-name="tablecell">
            <text:p text:style-name="tablealignleft">Alterações realizadas: <text:line-break/>  <text:line-break/>1 - Atualizações nas referências à LDO 2019, em razão da aprovação da lei nº 13.707, de 14 de agosto de 2018.  </text:p>
          </table:table-cell>
        </table:table-row>
        <table:table-row>
          <table:table-cell office:value-type="string" table:style-name="tablecell">
            <text:p text:style-name="tablealignleft">5ª versão</text:p>
          </table:table-cell>
          <table:table-cell office:value-type="string" table:style-name="tablecell">
            <text:p text:style-name="tablealignleft">23/01/2019</text:p>
          </table:table-cell>
          <table:table-cell office:value-type="string" table:style-name="tablecell">
            <text:p text:style-name="tablealignleft">Alterações realizadas: <text:line-break/>  <text:line-break/>1 - Ajuste de referências textuais às estruturas anteriores (Ministério do Planejamento, Ministério da Fazenda, entre outros), que foram modificadas pela MP nº 870, de 2019. <text:line-break/> <text:line-break/>2 - Ajuste do item 6.3, referente às etapas do processo de elaboração do PLOA. <text:line-break/> <text:line-break/>3 - Ajuste da classificação institucional na tabela do item 8.2.1, decorrente da MP nº 870/2019; <text:line-break/> <text:line-break/>4 - Inclusão de naturezas de despesa na tabela do item 8.2.3, referente à modalidade de aplicação 67 (3.3.67.00.00 e 4.5.67.00.00);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version</dc:title>
  </office:meta>
</office:document-meta>
</file>