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9042e40ee427570744375c5c658acc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www2.siop.planejamento.gov.br/proxy/1f00c1de/https/www2.siop.planejamento.gov.br/proxy/16812770/https/intrasof/mto/lib/exe/detail.php?id=mtos&amp;media=mto_2026_logo.png"><draw:frame draw:style-name="mediacenter" draw:name="0" text:anchor-type="paragraph" draw:z-index="0" svg:width="15.875cm" svg:height="6.239126984127cm"><draw:image xlink:href="Pictures/29042e40ee427570744375c5c658acc7.png" xlink:type="simple" xlink:show="embed" xlink:actuate="onLoad"/></draw:frame></draw:a></text:p>
      <text:h text:style-name="Heading_20_1" text:outline-level="1"><text:bookmark text:name="mtos"/><text:bookmark-start text:name="__RefHeading___manual_tecnico_do_orcamento_1"/><text:bookmark-start text:name="manual_tecnico_do_orcamento"/>Manual Técnico do Orçamento<text:bookmark-end text:name="__RefHeading___manual_tecnico_do_orcamento_1"/><text:bookmark-end text:name="manual_tecnico_do_orcamento"/></text:h>
      <text:p text:style-name="Text_20_body">O Manual Técnico de Orçamento - MTO é um instrumento de apoio aos processos orçamentários da União das Esferas Fiscal e da Seguridade Social. Conforme proposição da Secretaria de Orçamento Federal - SOF, o MTO é editado, anualmente, no início do processo de elaboração da proposta orçamentária.</text:p>
      <text:p text:style-name="Text_20_body">Desde 2006, o MTO está disponível em meio eletrônico, permitindo maior agilidade nas atualizações decorrentes de modificações nos processos orçamentários e na legislação aplicada, conforme disposto na <text:span text:style-name="underline"><text:a xlink:type="simple" xlink:href="https://www2.siop.planejamento.gov.br/proxy/3b7fd7d6/https/www2.siop.planejamento.gov.br/proxy/1f00c1de/https/www2.siop.planejamento.gov.br/proxy/16812770/https/www2.siop.planejamento.gov.br/proxy/41e38203/https/www2.siop.planejamento.gov.br/proxy/3569b002/http/pesquisa.in.gov.br/imprensa/jsp/visualiza/index.jsp?data=05/05/2017&amp;jornal=1&amp;pagina=58&amp;totalArquivos=216" text:style-name="Internet_20_link" text:visited-style-name="Visited_20_Internet_20_Link">Portaria SOF nº 23, de 04 de maio de 2017</text:a></text:span> .<text:line-break/>
<text:line-break/>
Para dúvidas e sugestões sobre o MTO, envie e-mail para: mto@planejamento.gov.br.</text:p>
      <text:list text:style-name="List_20_1" text:continue-numbering="false">
        <text:list-item>
          <text:p text:style-name="List_20_1_Content_First"> <text:a xlink:type="simple" xlink:href="https://intrasof/mto/doku.php/mto2027" text:style-name="Internet_20_link" text:visited-style-name="Visited_20_Internet_20_Link">MTO 2027</text:a></text:p>
        </text:list-item>
        <text:list-item>
          <text:p text:style-name="List_20_1_Content"> <text:a xlink:type="simple" xlink:href="https://intrasof/mto/doku.php/mto2026" text:style-name="Internet_20_link" text:visited-style-name="Visited_20_Internet_20_Link">MTO 2026</text:a></text:p>
        </text:list-item>
        <text:list-item>
          <text:p text:style-name="List_20_1_Content"> <text:a xlink:type="simple" xlink:href="https://intrasof/mto/doku.php/mto2025" text:style-name="Internet_20_link" text:visited-style-name="Visited_20_Internet_20_Link">MTO 2025</text:a></text:p>
        </text:list-item>
        <text:list-item>
          <text:p text:style-name="List_20_1_Content"> <text:a xlink:type="simple" xlink:href="https://intrasof/mto/doku.php/mto2024" text:style-name="Internet_20_link" text:visited-style-name="Visited_20_Internet_20_Link">MTO 2024</text:a></text:p>
        </text:list-item>
        <text:list-item>
          <text:p text:style-name="List_20_1_Content"> <text:a xlink:type="simple" xlink:href="https://intrasof/mto/doku.php/mto2023" text:style-name="Internet_20_link" text:visited-style-name="Visited_20_Internet_20_Link">MTO 2023</text:a></text:p>
        </text:list-item>
        <text:list-item>
          <text:p text:style-name="List_20_1_Content"> <text:a xlink:type="simple" xlink:href="https://intrasof/mto/doku.php/mto2022" text:style-name="Internet_20_link" text:visited-style-name="Visited_20_Internet_20_Link">MTO 2022</text:a></text:p>
        </text:list-item>
        <text:list-item>
          <text:p text:style-name="List_20_1_Content"> <text:a xlink:type="simple" xlink:href="https://intrasof/mto/doku.php/mto2021" text:style-name="Internet_20_link" text:visited-style-name="Visited_20_Internet_20_Link">MTO 2021</text:a></text:p>
        </text:list-item>
        <text:list-item>
          <text:p text:style-name="List_20_1_Content_Last"> <text:a xlink:type="simple" xlink:href="https://intrasof/mto/doku.php/mto:mto_versoes_anteriores" text:style-name="Internet_20_link" text:visited-style-name="Visited_20_Internet_20_Link">MTO 2020 e versões anterior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s</dc:title>
  </office:meta>
</office:document-meta>
</file>