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e00055a6cc2da5057fd4f019ba8943.png"/>
  <manifest:file-entry manifest:media-type="image/png" manifest:full-path="Pictures/76e978e9634e3563d8f0c6da498147cc.png"/>
  <manifest:file-entry manifest:media-type="image/png" manifest:full-path="Pictures/726c86c4f1f5a5bfc00e9868c16ec95c.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c4488561b8d1fc545e4562ae225df52c.png"/>
  <manifest:file-entry manifest:media-type="image/png" manifest:full-path="Pictures/020591d3db9b890ed5606c7b6d7760bc.png"/>
  <manifest:file-entry manifest:media-type="image/png" manifest:full-path="Pictures/2a229810e13269a9703089a1fc2400b2.png"/>
  <manifest:file-entry manifest:media-type="image/jpeg" manifest:full-path="Pictures/330d99419849393ead48ce3194b9a7fa.jpeg"/>
  <manifest:file-entry manifest:media-type="image/jpeg" manifest:full-path="Pictures/e57afe87337e32c1902961fdae1686f4.jpeg"/>
  <manifest:file-entry manifest:media-type="image/png" manifest:full-path="Pictures/f610cff686a4adeacd3837e09baf86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layground"/><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text:span text:style-name="Strong_20_Emphasis"><text:a xlink:type="simple" xlink:href="https://www1.siop.planejamento.gov.br/siopdoc/doku.php/pldo:paginareferenciapldo" text:style-name="Internet_20_link" text:visited-style-name="Visited_20_Internet_20_Link">página de referência para o ciclo de vida da LDO</text:a></text:span> , que também pode ser acessada via SIOP, área de <text:span text:style-name="Emphasis">Manuais ⇒ Módulos do SIOP-Operacional ⇒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 <text:line-break/> <text:line-break/>O quadro abaixo apresenta um panorama das 33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0/lei/L14116.htm" text:style-name="Internet_20_link" text:visited-style-name="Visited_20_Internet_20_Link">14.11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1/lei/L14194.htm" text:style-name="Internet_20_link" text:visited-style-name="Visited_20_Internet_20_Link">14.1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2/lei/L14436.htm" text:style-name="Internet_20_link" text:visited-style-name="Visited_20_Internet_20_Link">14.43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span text:style-name="Strong_20_Emphasis"><text:a xlink:type="simple" xlink:href="https://www.gov.br/economia/pt-br/assuntos/planejamento-e-orcamento/orcamento/orcamentos-anuais/2022" text:style-name="Internet_20_link" text:visited-style-name="Visited_20_Internet_20_Link">Orçamento Público</text:a></text:span>  : exercício de 2023 e <text:span text:style-name="Emphasis">links</text:span>  para exercícios de 2022 a 2010 e anteriores.</text:p>
      <text:p text:style-name="Text_20_body"><text:span text:style-name="Strong_20_Emphasis"><text:a xlink:type="simple" xlink:href="http://www.orcamentofederal.gov.br/clientes/portalsof/portalsof/orcamentos-anuais" text:style-name="Internet_20_link" text:visited-style-name="Visited_20_Internet_20_Link">Orçamentos Anuais - página do extinto Portal do Orçamento Federal</text:a></text:span>: exercícios de <text:span text:style-name="Strong_20_Emphasis">2015</text:span>  a <text:span text:style-name="Strong_20_Emphasis">1990</text:span></text:p>
      <text:list text:style-name="List_20_1" text:continue-numbering="false">
        <text:list-item>
          <text:p text:style-name="LastListParagraph_List_20_1_Content_First"> Os <text:span text:style-name="Emphasis">links</text:span>  para os exercícios de <text:span text:style-name="Strong_20_Emphasis">2015</text:span>  a <text:span text:style-name="Strong_20_Emphasis">1990</text:span>  remetem às páginas do próprio Portal. * Documentos das <text:span text:style-name="Strong_20_Emphasis">LDOs</text:span>  disponíveis apenas <text:span text:style-name="Strong_20_Emphasis">a partir de 2005</text:span>, e dos PLDOs, a partir de <text:span text:style-name="Strong_20_Emphasis">2006</text:span>.</text:p>
        </text:list-item>
      </text:list>
      <text:p text:style-name="Text_20_body">Outras páginas eletrônicas que podem ser utilizadas para consultas sobre o Orçamento Federal:</text:p>
      <text:p text:style-name="Text_20_body"><text:span text:style-name="Strong_20_Emphasis"><text:a xlink:type="simple" xlink:href="https://www2.camara.leg.br/orcamento-da-uniao/leis-orcamentarias" text:style-name="Internet_20_link" text:visited-style-name="Visited_20_Internet_20_Link">Leis Orçamentárias</text:a></text:span>  (Câmara dos Deputados): contém informações sobre LDO, LOA, Créditos Adicionais, PPA etc.</text:p>
      <text:p text:style-name="Text_20_body"><text:span text:style-name="Strong_20_Emphasis"><text:a xlink:type="simple" xlink:href="https://www12.senado.leg.br/orcamento" text:style-name="Internet_20_link" text:visited-style-name="Visited_20_Internet_20_Link">Orçamento Federal</text:a></text:span>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text:p>
      <text:p text:style-name="Text_20_body"><text:span text:style-name="Strong_20_Emphasis"><text:a xlink:type="simple" xlink:href="https://www.congressonacional.leg.br/materias/materias-orcamentarias" text:style-name="Internet_20_link" text:visited-style-name="Visited_20_Internet_20_Link">Matérias Orçamentárias</text:a></text:span>  (Congresso Nacional): apresenta uma “linha do tempo” com documentos sobre LOA, LDO e PPA, de 1989 a 2022.</text:p>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ext:p text:style-name="Text_20_body"><draw:frame draw:style-name="mediacenter" draw:name="0" text:anchor-type="paragraph" draw:z-index="0" svg:width="13.229166666667cm" svg:height="9.3403484951346cm"><draw:image xlink:href="Pictures/9ae00055a6cc2da5057fd4f019ba8943.png" xlink:type="simple" xlink:show="embed" xlink:actuate="onLoad"/></draw:frame></text:p>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text:p>
      <text:p text:style-name="Text_20_body">—- <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lei de diretrizes orçamentárias compreenderá as metas e prioridades da administração pública federal, estabelecerá as diretrizes de política fiscal e respectivas metas, em consonância com trajetória sustentável da dívida pública, orientará a elaboração da lei orçamentária anual, disporá sobre as alterações na legislação tributária e estabelecerá a política de aplicação das agências financeiras oficiais de fomento. (Redação dada pela Emenda Constitucional nº 109, de 2021) <text:line-break/>
(…) <text:line-break/>
§ 9º Cabe à lei complementar: <text:line-break/>
I - dispor sobre o exercício financeiro, a vigência, os prazos, a elaboração e a organização do plano plurianual, da lei de diretrizes orçamentárias e da lei orçamentária anual; <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Redação dada pela Emenda Constitucional nº 100, de 2019) <text:line-break/>
§ 10. A administração tem o dever de executar as programações orçamentárias, adotando os meios e as medidas necessários, com o propósito de garantir a efetiva entrega de bens e serviços à sociedade. (Incluído pela Emenda Constitucional nº 100, de 2019) <text:line-break/>
§ 11. O disposto no § 10 deste artigo, nos termos da <text:span text:style-name="underline">lei de diretrizes orçamentárias</text:span>: (Incluído pela Emenda Constitucional nº 102, de 2019) <text:line-break/>
I - subordina-se ao cumprimento de dispositivos constitucionais e legais que estabeleçam metas fiscais ou limites de despesas e não impede o cancelamento necessário à abertura de créditos adicionais; <text:line-break/>
II - não se aplica nos casos de impedimentos de ordem técnica devidamente justificados; <text:line-break/>
III - aplica-se exclusivamente às despesas primárias discricionárias. <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Incluído pela Emenda Constitucional nº 102, de 2019) <text:line-break/>
§ 13. O disposto no inciso III do § 9º e nos §§ 10, 11 e 12 deste artigo aplica-se exclusivamente aos orçamentos fiscal e da seguridade social da União. (Incluído pela Emenda Constitucional nº 102, de 2019) <text:line-break/>
§ 14. A lei orçamentária anual poderá conter previsões de despesas para exercícios seguintes, com a especificação dos investimentos plurianuais e daqueles em andamento. (Incluído pela Emenda Constitucional nº 102, de 2019) <text:line-break/>
§ 15. A União organizará e manterá registro centralizado de projetos de investimento contendo, por Estado ou Distrito Federal, pelo menos, análises de viabilidade, estimativas de custos e informações sobre a execução física e financeira. (Incluído pela Emenda Constitucional nº 102, de 2019)</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As Emendas Constitucionais nº 100 e 102, de 2019, atribuíram novas funções à LDO, tais como a de esclarecer o significado e a extensão do orçamento impositivo (§§ 10 e 11 do art. 165 da CF/88) e indicar a proporção dos recursos para investimentos que serão alocados na lei orçamentária anual para a continuidade daqueles em andamento (§ 12 do art. 165 da CF/88). As referidas Emendas também foram responsáveis por constitucionalizar a previsão de que a LDO será acompanhada de anexo com os agregados fiscais para o exercício a que se refere e, pelo menos, os dois exercícios subsequentes, que se assemelha à prevista nos §§ 1º e 2º do art. 4º da LRF.</text:p>
      <text:p text:style-name="Text_20_body">A Emenda Constitucional nº 109, de 2021, incluiu nas atribuições da LDO o estabelecimento de “diretrizes de política fiscal e respectivas metas, em consonância com trajetória sustentável da dívida pública”. Em grande medida, a proposta também se alinha ao disposto no art. 4º da LRF, e reforça o valor da trajetória sustentável da dívida pública, como parâmetro para o estabelecimento das metas que norteiam a política fiscal. A mesma Emenda Constitucional suprimiu o trecho “incluindo as despesas de capital para o exercício financeiro subsequente”, que complementava a atribuição de “compreender as metas e prioridades da administração pública federal”. <text:line-break/> <text:line-break/>
O prazo para encaminhamento do PLDO pelo Poder Executivo ao Congresso Nacional é de até oito meses e meio antes do encerramento do exercício financeiro, isto é, até 15 de abril, conforme o art. 35, §2º, do ADCT.</text:p>
      <text:p text:style-name="Text_20_body">—- <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p>
      <text:p text:style-name="Horizontal_20_Line"/>
      <text:p text:style-name="Text_20_body">Se o PLDO não for aprovado até o encerramento do primeiro período da sessão legislativa do Congresso Nacional, isto é, até 17 de julho, a sessão não deverá ser interrompida. Observe-se:</text:p>
      <text:p text:style-name="Text_20_body">—- <text:span text:style-name="Emphasis">Art. 57. O Congresso Nacional reunir-se-á anualmente, na Capital Federal, de 2 de fevereiro a 17 de julho, e de 1º de agosto a 22 de dezembro. (…)</text:span> <text:span text:style-name="Emphasis">§ 2º A sessão legislativa não será interrompida sem a <text:span text:style-name="underline">aprovação do 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text:p>
      <text:p text:style-name="Text_20_body">—- <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text:p>
      <text:p text:style-name="Text_20_body">—- <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PA 2020-2023, Lei nº 13.971, de 27 de dezembro de 2019, previu um <text:span text:style-name="underline">rol de investimentos plurianuais prioritários</text:span>, nos seguintes termos: <text:line-break/></text:p>
      <text:p text:style-name="Text_20_body">—- <text:span text:style-name="Emphasis">Art. 9º Compõem o Anexo III os investimentos plurianuais prioritários, definidos entre as ações do tipo projeto, dos programas finalísticos integrantes dos Orçamentos Fiscal e da Seguridade Social, exceto os investimentos relacionados exclusivamente às transferências da União aos Estados, ao Distrito Federal e aos Municípios, observadas as seguintes diretrizes: <text:line-break/>
I - execução financeira acumulada superior a vinte por cento de seu custo total estimado na data-base de 30 de junho de 2019; e II - conclusão até 2023. <text:line-break/>
§ 1º A Seção II do Anexo III dispõe os investimentos plurianuais prioritários que estão condicionados ao espaço fiscal nos exercícios financeiros de referência, em atendimento aos ditames da Emenda Constitucional nº 95, de 15 de dezembro de 2016, e à apresentação de emendas impositivas individuais ou de bancada estadual, disciplinadas aos §§ 9º e seguintes do art. 166 da Constituição Federal. <text:line-break/>
§ 2º As transferências da União para a realização de investimentos plurianuais considerarão os planos nacionais e setoriais, a regionalização, o estágio de execução, as restrições e a capacidade de implementação do ente federativo destinatário dos recursos.</text:span></text:p>
      <text:p text:style-name="Horizontal_20_Line"/>
      <text:h text:style-name="Heading_20_2" text:outline-level="2"><text:bookmark-start text:name="__RefHeading___processo_de_elaboracao_do_pldo_2024_9"/><text:bookmark-start text:name="processo_de_elaboracao_do_pldo_2024"/>5.3 PROCESSO DE ELABORAÇÃO DO PLDO 2024<text:bookmark-end text:name="__RefHeading___processo_de_elaboracao_do_pldo_2024_9"/><text:bookmark-end text:name="processo_de_elaboracao_do_pldo_2024"/></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destaques_do_processo_de_2024_11"/><text:bookmark-start text:name="destaques_do_processo_de_2024"/>5.3.2 DESTAQUES DO PROCESSO DE 2024<text:bookmark-end text:name="__RefHeading___destaques_do_processo_de_2024_11"/><text:bookmark-end text:name="destaques_do_processo_de_2024"/></text:h>
      <text:p text:style-name="Text_20_body">Em comparação com exercício anterior, o processo de elaboração do PLDO 2023 mantém a estrutura em duas fases, interna e externa, com captação de propostas e pareceres por meio do SIOP, e apresenta as seguintes mudanças:</text:p>
      <text:list text:style-name="List_20_1" text:continue-numbering="false">
        <text:list-item>
          <text:p text:style-name="List_20_1_Content_First"> Ajustes na funcionalidade de remissões; </text:p>
        </text:list-item>
        <text:list-item>
          <text:p text:style-name="List_20_1_Content"> Aperfeiçoamento do cronograma, para adequar o tempo necessário de análise e validação, nas fases interna e externa; e </text:p>
        </text:list-item>
        <text:list-item>
          <text:p text:style-name="List_20_1_Content_Last"> Inclusão de novo Agente Técnico: o Conselho Nacional de Justiça – CNJ.</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1" svg:width="32.305625cm" style:rel-width="100%" svg:height="8.6254166666667cm" style:rel-height="scale"><draw:image xlink:href="Pictures/76e978e9634e3563d8f0c6da498147cc.png" xlink:type="simple" xlink:show="embed" xlink:actuate="onLoad"/></draw:frame> Figura 5.3.3</text:p></draw:text-box></draw:frame></text:p>
      <text:h text:style-name="Heading_20_4" text:outline-level="4"><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text:p>
      <text:h text:style-name="Heading_20_4" text:outline-level="4"><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e, muito especificamente, são listados imóveis do Incra em condição de alienação.</text:p>
        </text:list-item>
      </text:list>
      <text:p text:style-name="Text_20_body">Tudo começa com a carga ou importação (<text:span text:style-name="Emphasis">upload</text:span>) no módulo LDO dos dispositivos do texto e anexos I, II e III da LDO vigente, ou, caso este não tenha sido aprovado, do documento mais atualizado, momento do início da captação. <text:line-break/> <text:line-break/>
O fluxo a seguir representa a sequência de atividades realizadas no subprocesso, cada qual alocada a seu responsável: <text:line-break/><draw:frame draw:style-name="mediacenter" draw:name="2" text:anchor-type="paragraph" draw:z-index="2" svg:width="21.166666666667cm" style:rel-width="100%" svg:height="25.634123401053cm" style:rel-height="scale"><draw:image xlink:href="Pictures/726c86c4f1f5a5bfc00e9868c16ec95c.png" xlink:type="simple" xlink:show="embed" xlink:actuate="onLoad"/></draw:frame></text:p>
      <text:h text:style-name="Heading_20_5" text:outline-level="5"><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 <text:line-break/><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1. Emenda <text:span text:style-name="Strong_20_Emphasis">aditiva</text:span>: pode incluir um dispositivo único ou com vários “filhos” (subordinados), ou seja, um espécie de “árvore” com uma raiz e vários troncos. <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 <text:line-break/> <text:line-break/>
- Se a intenção for alterar unicamente o texto do dispositivo selecionado sem afetar os subordinados, deve-se usar outro tipo de emenda, a <text:span text:style-name="underline">modificativa</text:span>. <text:line-break/>
—-</text:p>
      <text:p text:style-name="Text_20_body"><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 dos dispositivos de uma “árvore”; basta propor a supressão da “raiz”, ou seja, do dispositivo “pai”.</text:p>
      <text:p text:style-name="Horizontal_20_Line"/>
      <text:h text:style-name="Heading_20_4" text:outline-level="4"><text:bookmark-start text:name="__RefHeading___NoTitle_16"/><text:bookmark-start text:name="section"/><text:bookmark-end text:name="__RefHeading___NoTitle_16"/><text:bookmark-end text:name="section"/></text:h>
      <text:h text:style-name="Heading_20_5" text:outline-level="5"><text:bookmark-start text:name="__RefHeading___avaliar_emendas_internas_17"/><text:bookmark-start text:name="avaliar_emendas_internas"/>5.3.3.2.2 Avaliar emendas internas<text:bookmark-end text:name="__RefHeading___avaliar_emendas_internas_17"/><text:bookmark-end text:name="avaliar_emendas_internas"/></text:h>
      <text:p text:style-name="Text_20_body">Encerrado o período de captação das propostas internas, as emendas são analisadas e avaliadas.</text:p>
      <text:h text:style-name="Heading_20_5" text:outline-level="5"><text:bookmark-start text:name="__RefHeading___consolidar_a_base_de_partida_18"/><text:bookmark-start text:name="consolidar_a_base_de_partida"/>5.3.3.2.3 Consolidar a base de partida<text:bookmark-end text:name="__RefHeading___consolidar_a_base_de_partida_18"/><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a partir do PLDO 2021, a base de partida deixou de ser apenas o texto da LDO vigente com um conjunto de ajustes textuais pontuais no texto e nos anexos I, II e III. Passou a ser um texto-base com mudanças de conteúdo, permitindo que os OSs, UOs e ATs tomem conhecimento prévio sobre as principais propostas do órgão central, e levem-nas em conta quando da elaboração de suas respectivas emendas.</text:p>
      <text:h text:style-name="Heading_20_5" text:outline-level="5"><text:bookmark-start text:name="__RefHeading___apresentar_instrucoes_aos_atores_19"/><text:bookmark-start text:name="apresentar_instrucoes_aos_atores"/>5.3.3.2.4 Apresentar instruções aos atores<text:bookmark-end text:name="__RefHeading___apresentar_instrucoes_aos_atores_19"/><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text:line-break/> <text:line-break/>
As apresentações também são enviadas aos presentes por <text:span text:style-name="Emphasis">e-mail</text:span>  e ainda disponibilizadas na <text:a xlink:type="simple" xlink:href="https://www1.siop.planejamento.gov.br/siopdoc/doku.php/pldo:paginareferenciapldo" text:style-name="Internet_20_link" text:visited-style-name="Visited_20_Internet_20_Link">página de referência da LDO</text:a>, referida na introdução deste capítulo.</text:p>
      <text:h text:style-name="Heading_20_5" text:outline-level="5"><text:bookmark-start text:name="__RefHeading___abrir_janelas_de_trabalho_20"/><text:bookmark-start text:name="abrir_janelas_de_trabalho"/>5.3.3.2.5 Abrir Janelas de Trabalho<text:bookmark-end text:name="__RefHeading___abrir_janelas_de_trabalho_20"/><text:bookmark-end text:name="abrir_janelas_de_trabalho"/></text:h>
      <text:p text:style-name="Text_20_body">Em seguida, a SOF cria <text:span text:style-name="Strong_20_Emphasis">janelas de trabalho </text:span>no SIOP para que os OSs e os ATs possam inserir suas propostas de emenda ao PLDO. Os OSs, por sua vez, têm a opção de inserir suas Unidades Orçamentárias (UOs) no processo, criando janelas de trabalho específicas, desde que circunscritas às datas-limite da sua própria janela. <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draw:frame draw:style-name="mediacenter" draw:name="7" text:anchor-type="paragraph" draw:z-index="7" svg:width="13.229166666667cm" svg:height="8.5561220913933cm"><draw:image xlink:href="Pictures/c4488561b8d1fc545e4562ae225df52c.png" xlink:type="simple" xlink:show="embed" xlink:actuate="onLoad"/></draw:frame></text:p>
      <text:h text:style-name="Heading_20_5" text:outline-level="5"><text:bookmark-start text:name="__RefHeading___propor_emendas_21"/><text:bookmark-start text:name="propor_emendas"/>5.3.3.2.6 Propor Emendas<text:bookmark-end text:name="__RefHeading___propor_emendas_21"/><text:bookmark-end text:name="propor_emendas"/></text:h>
      <text:p text:style-name="Text_20_body">A apresentação de propostas de emenda à LDO é facultativa, sendo possível a indicação no sistema de que a unidade não tem interesse em fazê-lo. Tal atividade é franqueada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span text:style-name="Strong_20_Emphasis"><text:a xlink:type="simple" xlink:href="https://intrasof/mto/doku.php/mto2022:cap5#captar_propostas_internas" text:style-name="Internet_20_link" text:visited-style-name="Visited_20_Internet_20_Link">5.3.3.2.1 Captar propostas internas.</text:a></text:span></text:p>
      <text:p text:style-name="Text_20_body"><text:span text:style-name="Strong_20_Emphasis">IMPORTANTE:</text:span>  É fundamental que OSs, UOs e ATs registrem suas propostas de emendas usando funcionalidade <text:span text:style-name="Strong_20_Emphasis">Emendas</text:span>  do módulo de LDO do SIOP. Quando isso não é feito, a análise é muito dificultada e o retorno ao proponente torna-se impossível, porque o sistema usa o código interno do usuário e a vinculação institucional dos seus perfis para permitir acesso às avaliações.</text:p>
      <text:h text:style-name="Heading_20_5" text:outline-level="5"><text:bookmark-start text:name="__RefHeading___avaliar_e_enviar_as_emendas_22"/><text:bookmark-start text:name="avaliar_e_enviar_as_emendas"/>5.3.3.2.7 Avaliar e Enviar as Emendas<text:bookmark-end text:name="__RefHeading___avaliar_e_enviar_as_emendas_22"/><text:bookmark-end text:name="avaliar_e_enviar_as_emendas"/></text:h>
      <text:p text:style-name="Text_20_body">Todas as emendas incluídas por um proponente participante do processo, seja Unidade Orçamentária, Órgão Setorial ou Agente Técnico, devem ser avaliadas.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text:p>
      <text:p text:style-name="Text_20_body"><text:span text:style-name="Emphasis">Sou servidor de uma UO e eu mesmo incluí as emendas da minha unidade. Obviamente concordo com ela. Preciso avalia-la mesmo assim?</text:span> <text:line-break/></text:p>
      <table:table table:style-name="Table_Quotation1">
        <table:table-column/>
        <table:table-row>
          <table:table-cell office:value-type="string" table:style-name="Cell_Quotation1">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text:p>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_Last"> No caso do OS ou AT, será o Órgão Central (SOF).</text:p>
        </text:list-item>
      </text:list>
      <text:p text:style-name="Text_20_body">O envio de emendas é por unidade (área) e não por emenda, ou seja, é processado <text:span text:style-name="Strong_20_Emphasis">em lote</text:span>.</text:p>
      <text:p text:style-name="Text_20_body"><text:span text:style-name="Strong_20_Emphasis">IMPORTANTE</text:span>:</text:p>
      <text:list text:style-name="List_20_1" text:continue-numbering="false">
        <text:list-item>
          <text:p text:style-name="List_20_1_Content_First"> Cada unidade pode enviar <text:span text:style-name="Strong_20_Emphasis">um único lote</text:span>. Tomemos o caso dos OSs, especificamente. Eles devem:</text:p>
          <text:list text:style-name="List_20_1">
            <text:list-item>
              <text:p text:style-name="List_20_1_Content"> (i) aguardar o recebimento das propostas provenientes de todas as suas UOs (no caso de o OS ter optado pela descentralização);</text:p>
            </text:list-item>
            <text:list-item>
              <text:p text:style-name="List_20_1_Content"> (ii) avaliar uma a uma, inclusive as suas próprias; e, só então</text:p>
            </text:list-item>
            <text:list-item>
              <text:p text:style-name="List_20_1_Content"> (iii) providenciar o envio para a SOF.</text:p>
            </text:list-item>
          </text:list>
        </text:list-item>
        <text:list-item>
          <text:p text:style-name="List_20_1_Content"> Quando o lote é enviado, a janela de trabalho da unidade que fez o envio fecha-se automaticamente.</text:p>
        </text:list-item>
        <text:list-item>
          <text:p text:style-name="List_20_1_Content">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p>
        </text:list-item>
        <text:list-item>
          <text:p text:style-name="List_20_1_Content"> Não é permitido enviar para a instância seguinte duas propostas que, mesmo <text:span text:style-name="underline">aprovadas</text:span>, “competem” entre si sobre a redação de um mesmo dispositivo. Por exemplo:</text:p>
          <text:list text:style-name="List_20_1">
            <text:list-item>
              <text:p text:style-name="List_20_1_Content"> duas emendas modificativas;</text:p>
            </text:list-item>
            <text:list-item>
              <text:p text:style-name="List_20_1_Content"> duas emendas substitutivas;</text:p>
            </text:list-item>
            <text:list-item>
              <text:p text:style-name="List_20_1_Content"> uma emenda modificativa e uma supressiva;</text:p>
            </text:list-item>
            <text:list-item>
              <text:p text:style-name="List_20_1_Content_Last"> uma emenda modificativa e uma substitutiva; ou * uma emenda supressiva e uma substitutiva.</text:p>
            </text:list-item>
          </text:list>
        </text:list-item>
      </text:list>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referido usuário avalia a emenda como <text:span text:style-name="underline">pendente</text:span>; em seguida, o autor/proponente exclui a emenda.</text:p>
        </text:list-item>
      </text:list>
      <text:p text:style-name="Text_20_body">A regra acima não se aplica à Secretaria Especial de Articulação Social da Secretaria de Governo da Presidência da República (SEAS/SEGOV/PR), que conduz a participação social no processo de elaboração do PLDO e, nessa qualidade, pode receber e encaminhar mais de uma emenda para o mesmo dispositivo.</text:p>
      <text:h text:style-name="Heading_20_5" text:outline-level="5"><text:bookmark-start text:name="__RefHeading___analisar_previamente_as_emendas_23"/><text:bookmark-start text:name="analisar_previamente_as_emendas"/>5.3.3.2.8 Analisar Previamente as Emendas<text:bookmark-end text:name="__RefHeading___analisar_previamente_as_emendas_23"/><text:bookmark-end text:name="analisar_previamente_as_emendas"/></text:h>
      <text:p text:style-name="Text_20_body">Após receber as emendas elaboradas por UOs, OSs e ATs, a SOF realiza uma análise preliminar de cada proposta.</text:p>
      <text:h text:style-name="Heading_20_5" text:outline-level="5"><text:bookmark-start text:name="__RefHeading___solicitar_pareceres_a_agentes_tecnicos_24"/><text:bookmark-start text:name="solicitar_pareceres_a_agentes_tecnicos"/>5.3.3.2.9 Solicitar Pareceres a Agentes Técnicos<text:bookmark-end text:name="__RefHeading___solicitar_pareceres_a_agentes_tecnicos_24"/><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podem ser acessados no módulo da LDO do SIOP.</text:p>
      <text:p text:style-name="Text_20_body"><text:span text:style-name="Strong_20_Emphasis">CASO ESPECIAL</text:span>: Quando a UO proponente de uma emenda é uma <text:span text:style-name="underline">empresa estatal não dependente</text:span>,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text:span text:style-name="Emphasis">e-mail</text:span>  automático com a solicitação.</text:p>
      <text:h text:style-name="Heading_20_5" text:outline-level="5"><text:bookmark-start text:name="__RefHeading___emitir_parecer_sobre_emendas_25"/><text:bookmark-start text:name="emitir_parecer_sobre_emendas"/>5.3.3.2.10 Emitir Parecer sobre Emendas<text:bookmark-end text:name="__RefHeading___emitir_parecer_sobre_emendas_25"/><text:bookmark-end text:name="emitir_parecer_sobre_emendas"/></text:h>
      <text:p text:style-name="Text_20_body">Pareceres são manifestações técnicas elaboradas com a finalidade de avaliar o impacto, a legalidade e a pertinência das emendas, e que subsidiam a avaliação final sobre cada uma delas. Serão considerados apenas os pareceres encaminhados diretamente pelo SIOP devido ao vínculo explícito que possuem com as propostas de emenda.</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p text:style-name="Text_20_body">Se a matéria não for de competência da unidade que recebeu a solicitação de parecer, e/ou não haja elementos suficientes para a emissão do posicionamento, o parecerista pode indicar o status “impossível emitir parecer”, e explicar suas razões no campo “texto/justificativa”.</text:p>
      <text:h text:style-name="Heading_20_5" text:outline-level="5"><text:bookmark-start text:name="__RefHeading___propor_emendas_alternativas_ou_complementares_26"/><text:bookmark-start text:name="propor_emendas_alternativas_ou_complementares"/>5.3.3.2.11 Propor Emendas Alternativas ou Complementares<text:bookmark-end text:name="__RefHeading___propor_emendas_alternativas_ou_complementares_26"/><text:bookmark-end text:name="propor_emendas_alternativas_ou_complementares"/></text:h>
      <text:p text:style-name="Text_20_body">A partir da análise das emendas apresentadas nas etapas anteriores, os pareceristas podem apresentar <text:span text:style-name="Strong_20_Emphasis">propostas alternativas ou complementares</text:span>, no corpo do Parecer ou, havendo janela de trabalho, seguindo as mesmas instruções da etapa de proposição de emendas.</text:p>
      <text:h text:style-name="Heading_20_5" text:outline-level="5"><text:bookmark-start text:name="__RefHeading___analisar_pareceres_e_emendas_27"/><text:bookmark-start text:name="analisar_pareceres_e_emendas"/>5.3.3.2.12 Analisar Pareceres e Emendas<text:bookmark-end text:name="__RefHeading___analisar_pareceres_e_emendas_27"/><text:bookmark-end text:name="analisar_pareceres_e_emendas"/></text:h>
      <text:p text:style-name="Text_20_body">De posse de todas as propostas de emenda, previamente analisadas, e dos pareceres recebidos, a SOF realiza atividades de discussão e decisão, com o envolvimento e a validação de instâncias superiores. O passo final será o registro da <text:span text:style-name="Strong_20_Emphasis">avaliação das emendas</text:span>, que são disponibilizadas aos respectivos proponentes no momento da internalização, no SIOP, do texto do PLDO enviado pelo Presidente da República ao Congresso Nacional.</text:p>
      <text:h text:style-name="Heading_20_4" text:outline-level="4"><text:bookmark-start text:name="__RefHeading___consolidacao_do_texto_e_anexos_i_ii_e_iii_28"/><text:bookmark-start text:name="consolidacao_do_texto_e_anexos_i_ii_e_iii"/>5.3.3.3 CONSOLIDAÇÃO DO TEXTO E ANEXOS I, II E III<text:bookmark-end text:name="__RefHeading___consolidacao_do_texto_e_anexos_i_ii_e_iii_28"/><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gerando uma nova versão.</text:p>
      <text:p text:style-name="Text_20_body">O produto resultante será consolidado mais à frente com os demais anexos, compondo o PLDO que é submetido à apreciação das instâncias superiores do Ministério da Economia e da Presidência da República (vide item <text:a xlink:type="simple" xlink:href="https://intrasof/mto/doku.php/mto2021:cap5teste#consolidacao_do_pldo" text:style-name="Internet_20_link" text:visited-style-name="Visited_20_Internet_20_Link">5.3.3.5 CONSOLIDAÇÃO DO PLDO</text:a>).</text:p>
      <text:h text:style-name="Heading_20_4" text:outline-level="4"><text:bookmark-start text:name="__RefHeading___elaboracao_dos_demais_anexos_do_pldo_29"/><text:bookmark-start text:name="elaboracao_dos_demais_anexos_do_pldo"/>5.3.3.4 ELABORAÇÃO DOS DEMAIS ANEXOS DO PLDO<text:bookmark-end text:name="__RefHeading___elaboracao_dos_demais_anexos_do_pldo_29"/><text:bookmark-end text:name="elaboracao_dos_demais_anexos_do_pldo"/></text:h>
      <text:p text:style-name="Text_20_body">Trata-se do segundo subprocesso que ocorre em paralelo à preparação do texto e dos anexos I, II e III. Aqui, os <text:span text:style-name="Strong_20_Emphasis">demais anexos do PLDO</text:span>  são elaborados com base em informações fornecidas por diversos órgãos, sendo, posteriormente, consolidados pelo Ministério da Economia. A elaboração destes anexos é processada fora do SIOP, ou seja, não envolve captação nem avaliação de emendas, tampouco consolidação de versões atualizadas do texto via sistema.</text:p>
      <text:h text:style-name="Heading_20_5" text:outline-level="5"><text:bookmark-start text:name="__RefHeading___anexos_fiscais_30"/><text:bookmark-start text:name="anexos_fiscais"/>5.3.3.4.1 Anexos fiscais<text:bookmark-end text:name="__RefHeading___anexos_fiscais_30"/><text:bookmark-end text:name="anexos_fiscais"/></text:h>
      <text:p text:style-name="Text_20_body">As metas fiscais, de importância central no PLDO, são decididas pelo Presidente da República, com o assessoramento direto da Junta de Execução Orçamentária (JEO), instituída pelo <text:a xlink:type="simple" xlink:href="http://www.planalto.gov.br/ccivil_03/_ato2019-2022/2019/Decreto/D9884.htm" text:style-name="Internet_20_link" text:visited-style-name="Visited_20_Internet_20_Link">Decreto nº 9.884, de 27 de junho de 2019</text:a>.</text:p>
      <text:p text:style-name="Text_20_body">O processo de elaboração dos anexos fiscais visa, especialmente, dar transparência a informações técnicas referentes à política fiscal e estabelecer parâmetros para a tomada de decisão sobre regras e metas fiscais.</text:p>
      <text:p text:style-name="Text_20_body">Os anexos 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text:p>
      <text:p text:style-name="Text_20_body"><draw:frame draw:style-name="mediacenter" draw:name="8" text:anchor-type="paragraph" draw:z-index="8" svg:width="23.8125cm" style:rel-width="100%" svg:height="24.129062038405cm" style:rel-height="scale"><draw:image xlink:href="Pictures/020591d3db9b890ed5606c7b6d7760bc.png" xlink:type="simple" xlink:show="embed" xlink:actuate="onLoad"/></draw:frame>No fluxo acima, os “Órgãos ref. na “Lista de Anexos” são aqueles listados no item 5.3.3.4.3.</text:p>
      <text:p text:style-name="Text_20_body">Os “Órgãos - Matriz de Resp.”, por seu turno, são indicados em Matriz de Responsabilidade para elaboração de projeções de receitas e despesas, em Resolução da Junta de Execução Orçamentária - JEO. No exercício de 2021, por exemplo, tal indicação ocorreu na <text:span text:style-name="Strong_20_Emphasis"><text:a xlink:type="simple" xlink:href="https://www.in.gov.br/en/web/dou/-/resolucao-da-junta-de-execucao-orcamentaria-n-6-de-8-de-marco-de-2021-308537178" text:style-name="Internet_20_link" text:visited-style-name="Visited_20_Internet_20_Link">Resolução da Junta de Execução Orçamentária nº 6, de 8 de março de 2021</text:a></text:span>.</text:p>
      <text:h text:style-name="Heading_20_5" text:outline-level="5"><text:bookmark-start text:name="__RefHeading___imoveis_alienaveis_do_incra_31"/><text:bookmark-start text:name="imoveis_alienaveis_do_incra"/>5.3.3.4.2 Imóveis alienáveis do Incra<text:bookmark-end text:name="__RefHeading___imoveis_alienaveis_do_incra_31"/><text:bookmark-end text:name="imoveis_alienaveis_do_incra"/></text:h>
      <text:p text:style-name="Text_20_body">A <text:span text:style-name="Strong_20_Emphasis"><text:a xlink:type="simple" xlink:href="http://www.planalto.gov.br/ccivil_03/_Ato2011-2014/2014/Lei/L13001.htm" text:style-name="Internet_20_link" text:visited-style-name="Visited_20_Internet_20_Link">Lei nº 13.001, de 20 de junho de 2014</text:a></text:span>, determina: <text:line-break/>
—- <text:span text:style-name="Emphasis"> Art. 21. fica o Instituto Nacional de Colonização e Reforma Agrária – INCRA autorizado a proceder à alienação de bens imóveis de sua propriedade considerados desnecessários ou não vinculados às suas atividades operacionais.<text:line-break/>
(…) <text:line-break/>
§ 2º A relação dos imóveis a serem alienados deverá constar obrigatoriamente dos anexos de informações da lei de diretrizes orçamentárias, sob pena de nulidade da alienação.</text:span></text:p>
      <text:p text:style-name="Text_20_body">Em cumprimento ao disposto neste ato, o Incra elabora a relação e a remete à SOF, para ser acrescida ao PLDO na forma de anexo.</text:p>
      <text:h text:style-name="Heading_20_5" text:outline-level="5"><text:bookmark-start text:name="__RefHeading___lista_de_anexos_do_pldo_32"/><text:bookmark-start text:name="lista_de_anexos_do_pldo"/>5.3.3.4.3 Lista de Anexos do PLDO<text:bookmark-end text:name="__RefHeading___lista_de_anexos_do_pldo_32"/><text:bookmark-end text:name="lista_de_anexos_do_pldo"/></text:h>
      <text:p text:style-name="Text_20_body">A tabela a seguir especifica todos os anexos do PLDO e os responsáveis por sua elaboração.</text:p>
      <text:p text:style-name="Text_20_body"><draw:frame draw:style-name="mediacenter" draw:name="9" text:anchor-type="paragraph" draw:z-index="9" svg:width="15.875cm" svg:height="13.719135802469cm"><draw:image xlink:href="Pictures/2a229810e13269a9703089a1fc2400b2.png" xlink:type="simple" xlink:show="embed" xlink:actuate="onLoad"/></draw:frame></text:p>
      <text:p text:style-name="Text_20_body">(1) Vide item 5.3.3.3 Consolidação do texto e anexos I, II e III.<text:line-break/>
(2) Vide item 5.3.3.4.1 Anexos fiscais. <text:line-break/>
(3) Vide item 5.3.3.4.2 Imóveis alienáveis do Incra.</text:p>
      <text:h text:style-name="Heading_20_4" text:outline-level="4"><text:bookmark-start text:name="__RefHeading___consolidacao_do_pldo_33"/><text:bookmark-start text:name="consolidacao_do_pldo"/>5.3.3.5 CONSOLIDAÇÃO DO PLDO<text:bookmark-end text:name="__RefHeading___consolidacao_do_pldo_33"/><text:bookmark-end text:name="consolidacao_do_pldo"/></text:h>
      <text:p text:style-name="Text_20_body">Este subprocesso consiste na consolidação do Projeto de Lei de Diretrizes Orçamentárias, incluindo os produtos das etapas de elaboração do texto e de todos os anexos. A proposta de texto é validada com as instâncias hierárquicas superiores à SOF, incluindo a <text:span text:style-name="Strong_20_Emphasis">Secretaria Especial do Tesouro e Orçamento</text:span>  e a <text:span text:style-name="Strong_20_Emphasis">Junta de Execução Orçamentária</text:span>, e <text:span text:style-name="underline">encaminhada à Presidência da República</text:span>.</text:p>
      <text:h text:style-name="Heading_20_4" text:outline-level="4"><text:bookmark-start text:name="__RefHeading___divulgacao_do_pldo_e_das_avaliacoes_das_emendas_34"/><text:bookmark-start text:name="divulgacao_do_pldo_e_das_avaliacoes_das_emendas"/>5.3.3.6 DIVULGAÇÃO DO PLDO E DAS AVALIAÇÕES DAS EMENDAS<text:bookmark-end text:name="__RefHeading___divulgacao_do_pldo_e_das_avaliacoes_das_emendas_34"/><text:bookmark-end text:name="divulgacao_do_pldo_e_das_avaliacoes_das_emendas"/></text:h>
      <text:p text:style-name="Text_20_body">Após o envio do PLDO por parte do Poder Executivo ao Congresso Nacional, a SOF <text:span text:style-name="Strong_20_Emphasis">divulga o PL</text:span>  na página eletrônica dos <text:a xlink:type="simple" xlink:href="https://www.gov.br/economia/pt-br/assuntos/planejamento-e-orcamento/orcamento"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text:p>
      <text:h text:style-name="Heading_20_4" text:outline-level="4"><text:bookmark-start text:name="__RefHeading___avaliacao_do_processo_35"/><text:bookmark-start text:name="avaliacao_do_processo"/>5.3.3.7 AVALIAÇÃO DO PROCESSO<text:bookmark-end text:name="__RefHeading___avaliacao_do_processo_35"/><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h text:style-name="Heading_20_2" text:outline-level="2"><text:bookmark-start text:name="__RefHeading___cronograma_2024_36"/><text:bookmark-start text:name="cronograma_2024"/>5.4 CRONOGRAMA 2024<text:bookmark-end text:name="__RefHeading___cronograma_2024_36"/><text:bookmark-end text:name="cronograma_2024"/></text:h>
      <text:p text:style-name="Text_20_body"><draw:frame draw:style-name="mediacenter" draw:name="10" text:anchor-type="paragraph" draw:z-index="10" svg:width="21.166666666667cm" style:rel-width="100%" svg:height="8.9024509803922cm" style:rel-height="scale"><draw:image xlink:href="Pictures/330d99419849393ead48ce3194b9a7fa.jpeg" xlink:type="simple" xlink:show="embed" xlink:actuate="onLoad"/></draw:frame></text:p>
      <text:h text:style-name="Heading_20_2" text:outline-level="2"><text:bookmark-start text:name="__RefHeading___responsabilidades_37"/><text:bookmark-start text:name="responsabilidades"/>5.5 RESPONSABILIDADES<text:bookmark-end text:name="__RefHeading___responsabilidades_37"/><text:bookmark-end text:name="responsabilidades"/></text:h>
      <text:h text:style-name="Heading_20_3" text:outline-level="3"><text:bookmark-start text:name="__RefHeading___participantes_do_processo_38"/><text:bookmark-start text:name="participantes_do_processo"/>5.5.1 PARTICIPANTES DO PROCESSO<text:bookmark-end text:name="__RefHeading___participantes_do_processo_38"/><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 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9"/><text:bookmark-start text:name="lista_de_agentes_tecnicos"/>5.5.2 LISTA DE AGENTES TÉCNICOS<text:bookmark-end text:name="__RefHeading___lista_de_agentes_tecnicos_39"/><text:bookmark-end text:name="lista_de_agentes_tecnicos"/></text:h>
      <text:p text:style-name="Text_20_body"><draw:frame draw:style-name="mediacenter" draw:name="11" text:anchor-type="paragraph" draw:z-index="11" svg:width="18.520833333333cm" style:rel-width="100%" svg:height="23.337314415709cm" style:rel-height="scale"><draw:image xlink:href="Pictures/e57afe87337e32c1902961fdae1686f4.jpeg" xlink:type="simple" xlink:show="embed" xlink:actuate="onLoad"/></draw:frame></text:p>
      <text:h text:style-name="Heading_20_2" text:outline-level="2"><text:bookmark-start text:name="__RefHeading___acesso_ao_modulo_siop-ldo_40"/><text:bookmark-start text:name="acesso_ao_modulo_siop-ldo"/>5.6 ACESSO AO MÓDULO SIOP-LDO<text:bookmark-end text:name="__RefHeading___acesso_ao_modulo_siop-ldo_40"/><text:bookmark-end text:name="acesso_ao_modulo_siop-ldo"/></text:h>
      <text:h text:style-name="Heading_20_3" text:outline-level="3"><text:bookmark-start text:name="__RefHeading___perfis_e_papeis_de_acesso_41"/><text:bookmark-start text:name="perfis_e_papeis_de_acesso"/>5.6.1 PERFIS E PAPÉIS DE ACESSO<text:bookmark-end text:name="__RefHeading___perfis_e_papeis_de_acesso_41"/><text:bookmark-end text:name="perfis_e_papeis_de_acesso"/></text:h>
      <text:p text:style-name="Text_20_body">Para acessar o SIOP, ao usuário é atribuído um perfil específico, dentre os seguintes: SOF, Órgão Setorial, Unidade Orçamentária, Agente Técnico.</text:p>
      <text:p text:style-name="Text_20_body"><draw:frame draw:style-name="mediacenter" draw:name="12" text:anchor-type="paragraph" draw:z-index="12" svg:width="18.520833333333cm" style:rel-width="100%" svg:height="9.7855578607653cm" style:rel-height="scale"><draw:image xlink:href="Pictures/f610cff686a4adeacd3837e09baf861a.png" xlink:type="simple" xlink:show="embed" xlink:actuate="onLoad"/></draw:frame></text:p>
      <text:h text:style-name="Heading_20_3" text:outline-level="3"><text:bookmark-start text:name="__RefHeading___como_obter_um_perfil_no_siop_42"/><text:bookmark-start text:name="como_obter_um_perfil_no_siop"/>5.6.2 COMO OBTER UM PERFIL NO SIOP<text:bookmark-end text:name="__RefHeading___como_obter_um_perfil_no_siop_42"/><text:bookmark-end text:name="como_obter_um_perfil_no_siop"/></text:h>
      <text:p text:style-name="Text_20_body">O cadastro de Órgãos Setoriais e Unidades Orçamentárias no SIOP é realizado de forma descentralizada, ou seja, pelos próprios Órgãos Setoriais.</text:p>
      <text:p text:style-name="Text_20_body">Os Órgãos e até algumas de suas Unidades possuem <text:span text:style-name="underline">Cadastradores Locais</text:span>  que respondem pela manutenção do cadastro.</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p text:style-name="Text_20_body">No caso de Agentes Técnicos, o cadastro é realizado diretamente pela SOF, após comunicação formal do respectivo órgão. Em geral, essa atualização e requerida nos ofícios de abertura do processo, encaminhados pela SOF aos Agentes Técnicos, mas o cadastro pode ser ajustado a qualquer tempo.</text:p>
      <text:h text:style-name="Heading_20_2" text:outline-level="2"><text:bookmark-start text:name="__RefHeading___canais_de_suporte_43"/><text:bookmark-start text:name="canais_de_suporte"/>5.7 CANAIS DE SUPORTE<text:bookmark-end text:name="__RefHeading___canais_de_suporte_43"/><text:bookmark-end text:name="canais_de_suporte"/></text:h>
      <text:h text:style-name="Heading_20_3" text:outline-level="3"><text:bookmark-start text:name="__RefHeading___NoTitle_44"/><text:bookmark-start text:name="section1"/><text:bookmark-end text:name="__RefHeading___NoTitle_44"/><text:bookmark-end text:name="section1"/></text:h>
      <text:h text:style-name="Heading_20_3" text:outline-level="3"><text:bookmark-start text:name="__RefHeading___area_de_negocio_45"/><text:bookmark-start text:name="area_de_negocio"/>5.7.1 ÁREA DE NEGÓCIO<text:bookmark-end text:name="__RefHeading___area_de_negocio_45"/><text:bookmark-end text:name="area_de_negocio"/></text:h>
      <text:p text:style-name="Text_20_body">Para obter suporte sobre a área de negócio, entrar em contato com: <text:span text:style-name="underline"><text:span text:style-name="Emphasis">Coordenação-Geral do Processo Orçamentário - CGPRO/SEGOR/SOF</text:span></text:span> <text:span text:style-name="Emphasis">E-mail</text:span>: <text:a xlink:type="simple" xlink:href="mailto:pldo@economia.gov.br" text:style-name="Internet_20_link" text:visited-style-name="Visited_20_Internet_20_Link">pldo@economia.gov.br</text:a> (Favor informar, no campo <text:span text:style-name="underline">Assunto</text:span>: “<text:span text:style-name="Strong_20_Emphasis">Dúvida PLDO</text:span>”)</text:p>
      <text:h text:style-name="Heading_20_3" text:outline-level="3"><text:bookmark-start text:name="__RefHeading___NoTitle_46"/><text:bookmark-start text:name="section2"/><text:bookmark-end text:name="__RefHeading___NoTitle_46"/><text:bookmark-end text:name="section2"/></text:h>
      <text:h text:style-name="Heading_20_3" text:outline-level="3"><text:bookmark-start text:name="__RefHeading___area_de_tecnologia_da_informacao_47"/><text:bookmark-start text:name="area_de_tecnologia_da_informacao"/>5.7.2 ÁREA DE TECNOLOGIA DA INFORMAÇÃO<text:bookmark-end text:name="__RefHeading___area_de_tecnologia_da_informacao_47"/><text:bookmark-end text:name="area_de_tecnologia_da_informacao"/></text:h>
      <text:p text:style-name="Text_20_body">Para obter suporte e informações sobre o SIOP, além de consultar o <text:a xlink:type="simple" xlink:href="https://www1.siop.planejamento.gov.br/siopdoc/doku.php/pldo:paginareferenciapldo" text:style-name="Internet_20_link" text:visited-style-name="Visited_20_Internet_20_Link">Manual do SIOP-LDO</text:a>, é possível entrar em contato com:  <text:span text:style-name="underline"><text:span text:style-name="Emphasis">Coordenação-Geral de Tecnologia e da Informação - CGTEC/SEACO/SOF</text:span></text:span>  <text:line-break/>
Portal de Atendimento do SIOP <text:line-break/><text:span text:style-name="Emphasis">Site</text:span>: <text:a xlink:type="simple" xlink:href="https://www.siop.gov.br/atendimento" text:style-name="Internet_20_link" text:visited-style-name="Visited_20_Internet_20_Link">https://www.siop.gov.br/atendimen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ayground:playground</dc:title>
  </office:meta>
</office:document-meta>
</file>