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e978e9634e3563d8f0c6da498147cc.png"/>
  <manifest:file-entry manifest:media-type="image/png" manifest:full-path="Pictures/5e7392a684e99bfc18f964ca73d63021.png"/>
  <manifest:file-entry manifest:media-type="image/png" manifest:full-path="Pictures/5c6f49c43d1e2926434d9b8df1ed2992.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31532409e900f53a3522279853220a19.png"/>
  <manifest:file-entry manifest:media-type="image/png" manifest:full-path="Pictures/842381584c39af1ccfe77573b582f7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2:cap5"/><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text:a xlink:type="simple" xlink:href="https://intrasof.sof.intra/siopdoc/doku.php/pldo:paginareferenciapldo2022" text:style-name="Internet_20_link" text:visited-style-name="Visited_20_Internet_20_Link">página de referência para o ciclo de vida da LDO</text:a>, que também pode ser acessada via SIOP, área de <text:span text:style-name="Emphasis">Manuais ⇒ Módulos do SIOP-Operacional ⇒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 <text:line-break/> <text:line-break/>O quadro abaixo apresenta um panorama das 32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0/lei/L14116.htm" text:style-name="Internet_20_link" text:visited-style-name="Visited_20_Internet_20_Link">1411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a xlink:type="simple" xlink:href="https://www.gov.br/economia/pt-br/assuntos/planejamento-e-orcamento/orcamento" text:style-name="Internet_20_link" text:visited-style-name="Visited_20_Internet_20_Link">Orçamento Público</text:a>: exercício de 2021 e <text:span text:style-name="Emphasis">links</text:span>  para exercícios de 2020 a 2010 e anteriores.</text:p>
      <text:p text:style-name="Text_20_body"><text:a xlink:type="simple" xlink:href="http://www.orcamentofederal.gov.br/clientes/portalsof/portalsof/orcamentos-anuais" text:style-name="Internet_20_link" text:visited-style-name="Visited_20_Internet_20_Link">Orçamentos Anuais - página do extinto Portal do Orçamento Federal</text:a>: exercícios de <text:span text:style-name="Strong_20_Emphasis">2015</text:span>  a <text:span text:style-name="Strong_20_Emphasis">1990</text:span></text:p>
      <text:list text:style-name="List_20_1" text:continue-numbering="false">
        <text:list-item>
          <text:p text:style-name="LastListParagraph_List_20_1_Content_First"> Os <text:span text:style-name="Emphasis">links</text:span>  para os exercícios de <text:span text:style-name="Strong_20_Emphasis">2015</text:span>  a <text:span text:style-name="Strong_20_Emphasis">1990</text:span>  remetem às páginas do próprio Portal. * Documentos das <text:span text:style-name="Strong_20_Emphasis">LDOs</text:span>  disponíveis apenas <text:span text:style-name="Strong_20_Emphasis">a partir de 2005</text:span>, e dos PLDOs, a partir de <text:span text:style-name="Strong_20_Emphasis">2006</text:span>.</text:p>
        </text:list-item>
      </text:list>
      <text:p text:style-name="Text_20_body">Outras páginas eletrônicas que podem ser utilizadas para consultas sobre o Orçamento Federal:</text:p>
      <text:list text:style-name="List_20_1" text:continue-numbering="false">
        <text:list-item>
          <text:p text:style-name="LastListParagraph_List_20_1_Content_First"> <text:a xlink:type="simple" xlink:href="https://www2.camara.leg.br/orcamento-da-uniao/leis-orcamentarias" text:style-name="Internet_20_link" text:visited-style-name="Visited_20_Internet_20_Link">Leis Orçamentárias</text:a> (Câmara dos Deputados): contém informações sobre LDO, LOA, Créditos Adicionais, PPA etc.</text:p>
        </text:list-item>
      </text:list>
      <text:list text:style-name="List_20_1" text:continue-numbering="false">
        <text:list-item>
          <text:p text:style-name="List_20_1_Content_First"> <text:a xlink:type="simple" xlink:href="https://www12.senado.leg.br/orcamento" text:style-name="Internet_20_link" text:visited-style-name="Visited_20_Internet_20_Link">Orçamento Federal</text:a>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text:p>
        </text:list-item>
        <text:list-item>
          <text:p text:style-name="List_20_1_Content_Last"> <text:a xlink:type="simple" xlink:href="https://www.congressonacional.leg.br/materias/materias-orcamentarias" text:style-name="Internet_20_link" text:visited-style-name="Visited_20_Internet_20_Link">Matérias Orçamentárias</text:a> (Congresso Nacional): apresenta uma “linha do tempo” com documentos sobre LOA, LDO e PPA, de 1989 a 2021.</text:p>
        </text:list-item>
      </text:list>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able:table table:style-name="Table">
        <table:table-column/>
        <table:table-column/>
        <table:table-column/>
        <table:table-column/>
        <table:table-row>
          <table:table-cell office:value-type="string" table:style-name="tableheader">
            <text:p text:style-name="Table_20_Heading">   <text:line-break/>     </text:p>
          </table:table-cell>
          <table:table-cell office:value-type="string" table:style-name="tableheader" table:number-columns-spanned="2"/>
          <table:covered-table-cell/>
          <table:table-cell office:value-type="string" table:style-name="tableheader">
            <text:p text:style-name="Table_20_Heading">   <text:line-break/>     </text:p>
          </table:table-cell>
        </table:table-row>
        <table:table-row>
          <table:table-cell office:value-type="string" table:style-name="tablecell"/>
          <table:table-cell office:value-type="string" table:style-name="tableheader"/>
          <table:table-cell office:value-type="string" table:style-name="tablecell"/>
          <table:table-cell office:value-type="string" table:style-name="tableheader"/>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cell">
            <text:p text:style-name="tablealignleft"> <text:span text:style-name="Strong_20_Emphasis">394</text:span>     </text:p>
          </table:table-cell>
          <table:table-cell office:value-type="string" table:style-name="tablecell">
            <text:p text:style-name="tablealignleft"> <text:span text:style-name="Strong_20_Emphasis">1.094</text:span>     </text:p>
          </table:table-cell>
          <table:table-cell office:value-type="string" table:style-name="tablecell">
            <text:p text:style-name="tablealignleft"> <text:span text:style-name="Strong_20_Emphasis">1.488</text:span>     </text:p>
          </table:table-cell>
        </table:table-row>
      </table:table>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text:p>
      <text:p text:style-name="Text_20_body">---- <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text:span text:style-name="underline">lei de diretrizes orçamentárias</text:span> compreenderá as metas e prioridades da administração pública federal, incluindo as despesas de capital para o exercício financeiro subsequente, orientará a elaboração da lei orçamentária anual, disporá sobre as alterações na legislação tributária e estabelecerá a política de aplicação das agências financeiras oficiais de fomento. <text:line-break/>
(…) <text:line-break/>
§ 9º Cabe à lei complementar: <text:line-break/>
I - dispor sobre o exercício financeiro, a vigência, os prazos, a elaboração e a organização do plano plurianual, da <text:span text:style-name="underline">lei de diretrizes orçamentárias</text:span> e da lei orçamentária anual; <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text:span text:style-name="Strong_20_Emphasis">(Redação dada pela Emenda Constitucional nº 100, de 2019)</text:span> <text:line-break/>
§ 10. A administração tem o dever de executar as programações orçamentárias, adotando os meios e as medidas necessários, com o propósito de garantir a efetiva entrega de bens e serviços à sociedade. <text:span text:style-name="Strong_20_Emphasis">(Incluído pela Emenda Constitucional nº 100, de 2019)</text:span> <text:line-break/>
§ 11. O disposto no § 10 deste artigo, nos termos da <text:span text:style-name="underline">lei de diretrizes orçamentárias</text:span>: <text:span text:style-name="Strong_20_Emphasis">(Incluído pela Emenda Constitucional nº 102, de 2019)</text:span> <text:line-break/>
I - subordina-se ao cumprimento de dispositivos constitucionais e legais que estabeleçam metas fiscais ou limites de despesas e não impede o cancelamento necessário à abertura de créditos adicionais; <text:line-break/>
II - não se aplica nos casos de impedimentos de ordem técnica devidamente justificados; <text:line-break/>
III - aplica-se exclusivamente às despesas primárias discricionárias. <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text:span text:style-name="Strong_20_Emphasis">(Incluído pela Emenda Constitucional nº 102, de 2019)</text:span> <text:line-break/>
§ 13. O disposto no inciso III do § 9º e nos §§ 10, 11 e 12 deste artigo aplica-se exclusivamente aos orçamentos fiscal e da seguridade social da União. <text:span text:style-name="Strong_20_Emphasis">(Incluído pela Emenda Constitucional nº 102, de 2019)</text:span> <text:line-break/>
§ 14. A lei orçamentária anual poderá conter previsões de despesas para exercícios seguintes, com a especificação dos investimentos plurianuais e daqueles em andamento. <text:span text:style-name="Strong_20_Emphasis">(Incluído pela Emenda Constitucional nº 102, de 2019)</text:span> <text:line-break/>
§ 15. A União organizará e manterá registro centralizado de projetos de investimento contendo, por Estado ou Distrito Federal, pelo menos, análises de viabilidade, estimativas de custos e informações sobre a execução física e financeira. <text:span text:style-name="Strong_20_Emphasis">(Incluído pela Emenda Constitucional nº 102, de 2019)</text:span></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As Emendas Constitucionais nº 100 e 102, de 2019, atribuíram novas funções à LDO, tais como a de esclarecer o significado e a extensão do orçamento impositivo (§§ 10 e 11 do art. 165 da CF/88) e indicar a proporção dos recursos para investimentos que serão alocados na lei orçamentária anual para a continuidade daqueles em andamento (§ 12 do art. 165 da CF/88). As referidas Emendas também foram responsáveis por constitucionalizar a previsão de que a LDO será acompanhada de anexo com os agregados fiscais para o exercício a que se refere e, pelo menos, os dois exercícios subsequentes, que se assemelha à prevista nos §§ 1º e 2º do art. 4º da LRF. <text:line-break/> <text:line-break/>
O prazo para encaminhamento do PLDO pelo Poder Executivo ao Congresso Nacional é de até oito meses e meio antes do encerramento do exercício financeiro, isto é, até 15 de abril, conforme o art. 35, §2º, do ADCT.</text:p>
      <text:p text:style-name="Text_20_body">---- <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p>
      <text:p text:style-name="Horizontal_20_Line"/>
      <text:p text:style-name="Text_20_body">Se o PLDO não for aprovado até o encerramento do primeiro período da sessão legislativa do Congresso Nacional, isto é, até 17 de julho, a sessão não deverá ser interrompida. Observe-se:</text:p>
      <text:p text:style-name="Text_20_body">---- <text:span text:style-name="Emphasis">Art. 57. O Congresso Nacional reunir-se-á, anualmente, na Capital Federal, de 2 de fevereiro a 17 de julho e de 1º de agosto a 22 de dezembro. (…) <text:line-break/>
§ 2º A sessão legislativa não será interrompida sem a aprovação do <text:span text:style-name="underline">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text:p>
      <text:p text:style-name="Text_20_body">---- <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 <text:line-break/>
—- <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PA 2020-2023, Lei nº 13.971, de 27 de dezembro de 2019, previu um rol de <text:span text:style-name="Strong_20_Emphasis">investimentos plurianuais prioritários</text:span>, nos seguintes termos: <text:line-break/>
—- <text:span text:style-name="Emphasis">Art. 9º Compõem o Anexo III os investimentos plurianuais prioritários, definidos entre as ações do tipo projeto, dos programas finalísticos integrantes dos Orçamentos Fiscal e da Seguridade Social, exceto os investimentos relacionados exclusivamente às transferências da União aos Estados, ao Distrito Federal e aos Municípios, observadas as seguintes diretrizes: <text:line-break/>
I - execução financeira acumulada superior a vinte por cento de seu custo total estimado na data-base de 30 de junho de 2019; e <text:line-break/>
II - conclusão até 2023. <text:line-break/>
§ 1º A Seção II do Anexo III dispõe os investimentos plurianuais prioritários que estão condicionados ao espaço fiscal nos exercícios financeiros de referência, em atendimento aos ditames da Emenda Constitucional nº 95, de 15 de dezembro de 2016, e à apresentação de emendas impositivas individuais ou de bancada estadual, disciplinadas aos §§ 9º e seguintes do art. 166 da Constituição Federal. <text:line-break/>
§ 2º As transferências da União para a realização de investimentos plurianuais considerarão os planos nacionais e setoriais, a regionalização, o estágio de execução, as restrições e a capacidade de implementação do ente federativo destinatário dos recursos.</text:span></text:p>
      <text:p text:style-name="Horizontal_20_Line"/>
      <text:h text:style-name="Heading_20_2" text:outline-level="2"><text:bookmark-start text:name="__RefHeading___processo_de_elaboracao_do_pldo_2022_9"/><text:bookmark-start text:name="processo_de_elaboracao_do_pldo_2022"/>5.3 PROCESSO DE ELABORAÇÃO DO PLDO 2022<text:bookmark-end text:name="__RefHeading___processo_de_elaboracao_do_pldo_2022_9"/><text:bookmark-end text:name="processo_de_elaboracao_do_pldo_2022"/></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mudancas_no_processo_e_no_sistema_11"/><text:bookmark-start text:name="mudancas_no_processo_e_no_sistema"/>5.3.2 MUDANÇAS NO PROCESSO E NO SISTEMA<text:bookmark-end text:name="__RefHeading___mudancas_no_processo_e_no_sistema_11"/><text:bookmark-end text:name="mudancas_no_processo_e_no_sistema"/></text:h>
      <text:p text:style-name="Text_20_body">Em comparação com exercício anterior, o processo de elaboração do PLDO 2022 apresenta as seguintes melhorias:</text:p>
      <text:list text:style-name="List_20_1" text:continue-numbering="false">
        <text:list-item>
          <text:p text:style-name="List_20_1_Content_First"> Robustecimento da etapa de <text:span text:style-name="Strong_20_Emphasis">preparação da base de partida</text:span>  pela equipe da SOF, com vistas à apresentação de uma versão do texto e anexos I, II e III mais próxima do que o Órgão Central pretende encaminhar ao Presidente da República, do que uma cópia da LDO do exercício anterior com ajustes pontuais;</text:p>
        </text:list-item>
        <text:list-item>
          <text:p text:style-name="List_20_1_Content"> Aprimoramento da <text:span text:style-name="Strong_20_Emphasis">funcionalidade de Emendas</text:span>  do módulo de LDO do SIOP, oferecendo mais opções de inclusão, conforme o contexto/posição do dispositivo selecionado;</text:p>
        </text:list-item>
        <text:list-item>
          <text:p text:style-name="List_20_1_Content"> Desenvolvimento de uma <text:span text:style-name="Strong_20_Emphasis">página de referência</text:span>  mais completa para o público externo, concentrando toda a documentação e <text:span text:style-name="Emphasis">links</text:span>  úteis para a execução do processo; e</text:p>
        </text:list-item>
        <text:list-item>
          <text:p text:style-name="List_20_1_Content"> Outras melhorias no sistema, visando dar mais segurança aos usuários da SOF e dos Órgãos Setoriais e Agentes Técnicos.</text:p>
        </text:list-item>
        <text:list-item>
          <text:p text:style-name="List_20_1_Content"> Nova funcionalidade para inclusão, exclusão e ajuste de agrupamentos;</text:p>
        </text:list-item>
        <text:list-item>
          <text:p text:style-name="List_20_1_Content"> Antecipação do envolvimento de atores estratégicos;</text:p>
        </text:list-item>
        <text:list-item>
          <text:p text:style-name="List_20_1_Content"> Postergação do início da captação interna no SIOP;</text:p>
        </text:list-item>
        <text:list-item>
          <text:p text:style-name="List_20_1_Content_Last"> Correções no sistema.</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0" svg:width="32.305625cm" style:rel-width="100%" svg:height="8.6254166666667cm" style:rel-height="scale"><draw:image xlink:href="Pictures/76e978e9634e3563d8f0c6da498147cc.png" xlink:type="simple" xlink:show="embed" xlink:actuate="onLoad"/></draw:frame> Figura 5.3.3</text:p></draw:text-box></draw:frame></text:p>
      <text:h text:style-name="Heading_20_4" text:outline-level="4"><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text:p>
      <text:h text:style-name="Heading_20_4" text:outline-level="4"><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e, muito especificamente, são listados imóveis do Incra em condição de alienação.</text:p>
        </text:list-item>
      </text:list>
      <text:p text:style-name="Text_20_body">Tudo começa com a carga ou importação (<text:span text:style-name="Emphasis">upload</text:span>) no módulo LDO dos dispositivos do texto e anexos I, II e III da LDO vigente, ou, caso este não tenha sido aprovado, do documento mais atualizado, momento do início da captação. <text:line-break/> <text:line-break/>
O fluxo a seguir representa a sequência de atividades realizadas no subprocesso, cada qual alocada a seu responsável disposto numa “raia” específica: <text:line-break/><draw:frame draw:style-name="medialeft" draw:name=" Figura 5.3.3.2 Legend" text:anchor-type="paragraph" draw:z-index="0" svg:width="34.501666666667cm" style:rel-width="100%"><draw:text-box><text:p text:style-name="legendcenter"><draw:frame draw:style-name="medialeft" draw:name=" Figura 5.3.3.2" text:anchor-type="paragraph" draw:z-index="1" svg:width="34.501666666667cm" style:rel-width="100%" svg:height="41.804166666667cm" style:rel-height="scale"><draw:image xlink:href="Pictures/5e7392a684e99bfc18f964ca73d63021.png" xlink:type="simple" xlink:show="embed" xlink:actuate="onLoad"/></draw:frame> Figura 5.3.3.2</text:p></draw:text-box></draw:frame></text:p>
      <text:h text:style-name="Heading_20_4" text:outline-level="4"><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suas próprias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 <text:line-break/><draw:frame draw:style-name="medialeft" draw:name=" IMPORTANTE Legend" text:anchor-type="paragraph" draw:z-index="0" svg:width="1.3229166666667cm"><draw:text-box><text:p text:style-name="legendcenter"><draw:frame draw:style-name="medialeft" draw:name=" IMPORTANTE" text:anchor-type="paragraph" draw:z-index="2" svg:width="1.3229166666667cm" svg:height="1.3229166666667cm"><draw:image xlink:href="Pictures/5c6f49c43d1e2926434d9b8df1ed2992.png" xlink:type="simple" xlink:show="embed" xlink:actuate="onLoad"/></draw:frame> IMPORTANTE</text:p></draw:text-box></draw:frame></text:p>
        </text:list-item>
      </text:list>
      <text:p text:style-name="Text_20_body"> <text:line-break/><text:span text:style-name="Strong_20_Emphasis">REFORÇANDO</text:span>: <text:line-break/> <text:line-break/><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 1. Emenda <text:span text:style-name="Strong_20_Emphasis">aditiva</text:span>: pode incluir um dispositivo único ou com vários “filhos” (subordinados), ou seja, um espécie de “árvore” com uma raiz e vários troncos. <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 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 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 <text:line-break/> <text:line-break/>
- Se a intenção for alterar unicamente o texto do dispositivo selecionado sem afetar os subordinados, deve-se usar outro tipo de emenda, a <text:span text:style-name="underline">modificativa</text:span>. <text:line-break/>
—- <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 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a dos dispositivos de uma “árvore”; basta propor a supressão da “raiz”, ou seja, do dispositivo “pai”.</text:p>
      <text:p text:style-name="Horizontal_20_Line"/>
      <text:h text:style-name="Heading_20_4" text:outline-level="4"><text:bookmark-start text:name="__RefHeading___avaliar_emendas_internas_16"/><text:bookmark-start text:name="avaliar_emendas_internas"/>5.3.3.2.2 Avaliar emendas internas<text:bookmark-end text:name="__RefHeading___avaliar_emendas_internas_16"/><text:bookmark-end text:name="avaliar_emendas_internas"/></text:h>
      <text:p text:style-name="Text_20_body">Encerrado o período de captação das propostas internas, faz-se uma análise prévia das emendas e depois elas são levadas à Direção para avaliação final.</text:p>
      <text:p text:style-name="Text_20_body">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text:p>
        </text:list-item>
        <text:list-item>
          <text:p text:style-name="List_20_1_Content"> <text:span text:style-name="Strong_20_Emphasis">Aprovada</text:span>: sinaliza que a Direção da SOF concorda com a emenda proposta e que ela deve ser incorporada à base de partida a ser exibida para os proponentes externos;</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este caso, a Direção pode determinar a construção de uma nova redação, com ajustes textuais ou de mérito. Propostas aprovadas parcialmente não são incorporadas à nova base de partida; e</text:p>
        </text:list-item>
        <text:list-item>
          <text:p text:style-name="List_20_1_Content_Last"> <text:span text:style-name="Strong_20_Emphasis">Rejeitada</text:span>: sinaliza a discordância quanto ao conteúdo da emenda. Estas propostas também não são incorporadas à base de partida.</text:p>
        </text:list-item>
      </text:list>
      <text:h text:style-name="Heading_20_4" text:outline-level="4"><text:bookmark-start text:name="__RefHeading___consolidar_a_base_de_partida_17"/><text:bookmark-start text:name="consolidar_a_base_de_partida"/>5.3.3.2.3 Consolidar a base de partida<text:bookmark-end text:name="__RefHeading___consolidar_a_base_de_partida_17"/><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a partir do PLDO 2021, a base de partida deixou de ser apenas o texto da LDO vigente com um conjunto de ajustes textuais pontuais no texto e nos anexos I, II e III. Passou a ser um texto-base com mudanças de conteúdo, permitindo que os OSs, UOs e ATs tomem conhecimento prévio sobre as principais propostas do órgão central, e levem-nas em conta quando da elaboração de suas respectivas emendas.</text:p>
      <text:h text:style-name="Heading_20_4" text:outline-level="4"><text:bookmark-start text:name="__RefHeading___apresentar_instrucoes_aos_atores_18"/><text:bookmark-start text:name="apresentar_instrucoes_aos_atores"/>5.3.3.2.4 Apresentar instruções aos atores<text:bookmark-end text:name="__RefHeading___apresentar_instrucoes_aos_atores_18"/><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Ao final, reserva-se um espaço para manifestações e dúvidas dos atores. <text:line-break/> <text:line-break/>
As apresentações também são enviadas aos presentes por <text:span text:style-name="Emphasis">e-mail</text:span>  e ainda disponibilizadas na <text:a xlink:type="simple" xlink:href="https://www1.siop.planejamento.gov.br/siopdoc/doku.php/pldo:novapaginadereferencia" text:style-name="Internet_20_link" text:visited-style-name="Visited_20_Internet_20_Link">página de referência da LDO</text:a>, referida na introdução deste capítulo.</text:p>
      <text:h text:style-name="Heading_20_4" text:outline-level="4"><text:bookmark-start text:name="__RefHeading___abrir_janelas_de_trabalho_19"/><text:bookmark-start text:name="abrir_janelas_de_trabalho"/>5.3.3.2.5 Abrir Janelas de Trabalho<text:bookmark-end text:name="__RefHeading___abrir_janelas_de_trabalho_19"/><text:bookmark-end text:name="abrir_janelas_de_trabalho"/></text:h>
      <text:p text:style-name="Text_20_body">Em seguida, a SOF cria <text:span text:style-name="Strong_20_Emphasis">janelas de trabalho </text:span>no SIOP para que os OSs e os ATs possam inserir suas propostas de emenda ao PLDO. Os OSs, por sua vez, tem a opção de inserir suas Unidades Orçamentárias (UOs) no processo, criando janelas de trabalho específicas, desde que circunscritas às datas-limite da sua própria janela. <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text:p>
      <table:table table:style-name="Table">
        <table:table-column/>
        <table:table-column/>
        <table:table-row>
          <table:table-cell office:value-type="string" table:style-name="tableheader"/>
          <table:table-cell office:value-type="string" table:style-name="tableheader"/>
        </table:table-row>
      </table:table>
      <table:table table:style-name="Table">
        <table:table-column/>
        <table:table-column/>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row>
          <table:table-cell office:value-type="string" table:style-name="tableheader"/>
          <table:table-cell office:value-type="string" table:style-name="tablecell"/>
        </table:table-row>
      </table:table>
      <text:p text:style-name="Text_20_body">Vale ressaltar que, do momento 5000 em diante, as versões dos atos normativos carregados no SIOP originam-se de importação (<text:span text:style-name="Emphasis">upload</text:span>) de arquivos pela SOF, não sendo permitida sua edição por nenhum dos participantes do processo.</text:p>
      <text:h text:style-name="Heading_20_4" text:outline-level="4"><text:bookmark-start text:name="__RefHeading___propor_emendas_20"/><text:bookmark-start text:name="propor_emendas"/>5.3.3.2.6 Propor Emendas<text:bookmark-end text:name="__RefHeading___propor_emendas_20"/><text:bookmark-end text:name="propor_emendas"/></text:h>
      <text:p text:style-name="Text_20_body">A apresentação de propostas de emenda à LDO é facultativa, sendo possível a indicação no sistema de que a unidade não tem interesse em fazê-lo. Tal atividade é franqueada às áreas técnicas da SOF,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a xlink:type="simple" xlink:href="#__RefHeading___captar_propostas_internas_15" text:style-name="Local_20_link" text:visited-style-name="Visited_20_Local_20_Link">5.3.3.2.1 Captar propostas internas</text:a>. <text:line-break/> <text:line-break/><draw:frame draw:style-name="medialeft" draw:name=" IMPORTANTE Legend" text:anchor-type="paragraph" draw:z-index="0" svg:width="1.3229166666667cm"><draw:text-box><text:p text:style-name="legendcenter"><draw:frame draw:style-name="medialeft" draw:name=" IMPORTANTE" text:anchor-type="paragraph" draw:z-index="7" svg:width="1.3229166666667cm" svg:height="1.3229166666667cm"><draw:image xlink:href="Pictures/5c6f49c43d1e2926434d9b8df1ed2992.png" xlink:type="simple" xlink:show="embed" xlink:actuate="onLoad"/></draw:frame> IMPORTANTE</text:p></draw:text-box></draw:frame></text:p>
      <text:p text:style-name="Preformatted_20_Text"><text:line-break/>\\<text:s text:c="2"/>**IMPORTANTE:** É fundamental que OSs, UOs e ATs registrem suas propostas de emendas usando funcionalidade **Emendas** do módulo de LDO do SIOP. Quando isso não é feito, a análise é muito dificultada e o retorno ao proponente torna-se impossível, porque o sistema usa o código interno do usuário e a vinculação institucional dos seus perfis para permitir acesso às avaliações.<text:line-break/></text:p>
      <text:h text:style-name="Heading_20_4" text:outline-level="4"><text:bookmark-start text:name="__RefHeading___avaliar_e_enviar_as_emendas_21"/><text:bookmark-start text:name="avaliar_e_enviar_as_emendas"/>5.3.3.2.7 Avaliar e Enviar as Emendas<text:bookmark-end text:name="__RefHeading___avaliar_e_enviar_as_emendas_21"/><text:bookmark-end text:name="avaliar_e_enviar_as_emendas"/></text:h>
      <text:p text:style-name="Text_20_body">Todas as emendas incluídas por um proponente participante do processo, seja Unidade Orçamentária, Órgão Setorial ou Agente Técnico, devem ser avaliadas.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 &gt; <text:span text:style-name="Emphasis">Sou servidor de uma UO e eu mesmo incluí as emendas da minha unidade. Obviamente concordo com ela. Preciso avalia-la mesmo assim?</text:span>
&gt;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 </text:p>
                </table:table-cell>
              </table:table-row>
            </table:table>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 No caso do OS ou AT, será o Órgão Central (SOF).</text:p>
        </text:list-item>
        <text:list-item>
          <text:p text:style-name="List_20_1_Content_Last"> No caso da SOF (corpo técnico), a instância seguinte será o momento de Consolidação/Controle de Qualidade que se processa no âmbito da própria Secretaria, mas sob responsabilidade da equipe gestora do processo. As atividades do processo de Consolidação estão descritas no item <text:a xlink:type="simple" xlink:href="#__RefHeading___consolidacao_do_texto_e_anexos_i_ii_e_iii_27" text:style-name="Local_20_link" text:visited-style-name="Visited_20_Local_20_Link">5.3.3.3 Consolidação do texto e anexos I, II e III</text:a>.</text:p>
        </text:list-item>
      </text:list>
      <text:p text:style-name="Text_20_body">O envio de emendas é por unidade (área) e não por emenda, ou seja, é processado <text:span text:style-name="Strong_20_Emphasis">em lote</text:span>.    <draw:frame draw:style-name="medialeft" draw:name=" IMPORTANTE Legend" text:anchor-type="paragraph" draw:z-index="0" svg:width="1.3229166666667cm"><draw:text-box><text:p text:style-name="legendcenter"><draw:frame draw:style-name="medialeft" draw:name=" IMPORTANTE" text:anchor-type="paragraph" draw:z-index="8" svg:width="1.3229166666667cm" svg:height="1.3229166666667cm"><draw:image xlink:href="Pictures/5c6f49c43d1e2926434d9b8df1ed2992.png" xlink:type="simple" xlink:show="embed" xlink:actuate="onLoad"/></draw:frame> IMPORTANTE</text:p></draw:text-box></draw:frame></text:p>
      <text:p text:style-name="Preformatted_20_Text"><text:line-break/>\\<text:s text:c="2"/>**IMPORTANTE**:<text:line-break/>- Cada unidade pode enviar **um único lote**. Tomemos o caso dos OSs, especificamente. Eles devem (i) aguardar o recebimento das propostas provenientes de todas as suas UOs (no caso de o OS ter optado pela descentralização); (ii) avaliar uma a uma, inclusive as suas próprias; e, só então (iii) providenciar o envio para a SOF.<text:line-break/>- Quando o lote é enviado, a janela de trabalho da unidade que fez o envio fecha-se automaticamente.<text:line-break/>-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line-break/>- Não é permitido enviar para a instância seguinte duas propostas que, mesmo __aprovadas__, "competem" entre si sobre a redação de um mesmo dispositivo. Por exemplo:<text:line-break/> * duas emendas modificativas;<text:line-break/> * duas emendas substitutivas;<text:line-break/> * uma emenda modificativa e uma supressiva;<text:line-break/> * uma emenda modificativa e uma substitutiva; ou<text:line-break/> * uma emenda supressiva e uma substitutiva.<text:line-break/></text:p>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valiador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avaliador “desavalia” a emenda, ou seja, volta a sua avaliação de <text:span text:style-name="underline">aprovada</text:span>  para <text:span text:style-name="underline">pendente</text:span>; em seguida, o autor/proponente exclui a emenda.</text:p>
        </text:list-item>
      </text:list>
      <text:p text:style-name="Text_20_body">A regra acima não se aplica à Secretaria Especial de Articulação Social da Secretaria de Governo da Presidência da República (SEAS/SEGOV/PR), que conduz a participação social no processo de elaboração do PLDO e, nessa qualidade, pode receber e encaminhar mais de uma emenda para o mesmo dispositivo.</text:p>
      <text:h text:style-name="Heading_20_4" text:outline-level="4"><text:bookmark-start text:name="__RefHeading___analisar_previamente_as_emendas_22"/><text:bookmark-start text:name="analisar_previamente_as_emendas"/>5.3.3.2.8 Analisar Previamente as Emendas<text:bookmark-end text:name="__RefHeading___analisar_previamente_as_emendas_22"/><text:bookmark-end text:name="analisar_previamente_as_emendas"/></text:h>
      <text:p text:style-name="Text_20_body">Após receber as emendas elaboradas por UOs, OSs e ATs, a SOF realiza uma análise preliminar de cada uma, verificando:</text:p>
      <text:list text:style-name="List_20_1" text:continue-numbering="false">
        <text:list-item>
          <text:p text:style-name="List_20_1_Content_First"> a admissibilidade da proposta, ou seja, se ela não se enquadra nas situações “fora de escopo”, apresentadas aos participantes quando da reunião de abertura do processo;</text:p>
        </text:list-item>
        <text:list-item>
          <text:p text:style-name="List_20_1_Content"> a necessidade de solicitar pareceres para as áreas técnicas, quando o assunto se refere a atribuição alheia às da SOF; e</text:p>
        </text:list-item>
        <text:list-item>
          <text:p text:style-name="List_20_1_Content_Last"> a existência de análise prévia feita sobre emenda similar, proposta por outra unidade e/ou em exercícios anteriores.</text:p>
        </text:list-item>
      </text:list>
      <text:p text:style-name="Text_20_body">Para auxiliar a SOF no processo de análise das emendas, o SIOP conta com recursos para (i) de marcação de emendas por temas (<text:span text:style-name="Emphasis">tags</text:span>); (ii) registro de anotações pela equipe técnica, restritas às discussões internas; e (iii) emissão de relatórios estruturados sobre as propostas.</text:p>
      <text:h text:style-name="Heading_20_4" text:outline-level="4"><text:bookmark-start text:name="__RefHeading___solicitar_pareceres_a_agentes_tecnicos_23"/><text:bookmark-start text:name="solicitar_pareceres_a_agentes_tecnicos"/>5.3.3.2.9 Solicitar Pareceres a Agentes Técnicos<text:bookmark-end text:name="__RefHeading___solicitar_pareceres_a_agentes_tecnicos_23"/><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ficam disponíveis numa “gaveta de pendências” (funcionalidade de <text:span text:style-name="underline">Pareceres</text:span>) do módulo de LDO do SIOP.    <draw:frame draw:style-name="medialeft" draw:name=" CASO ESPECIAL Legend" text:anchor-type="paragraph" draw:z-index="0" svg:width="1.3229166666667cm"><draw:text-box><text:p text:style-name="legendcenter"><draw:frame draw:style-name="medialeft" draw:name=" CASO ESPECIAL" text:anchor-type="paragraph" draw:z-index="9" svg:width="1.3229166666667cm" svg:height="1.3229166666667cm"><draw:image xlink:href="Pictures/5c6f49c43d1e2926434d9b8df1ed2992.png" xlink:type="simple" xlink:show="embed" xlink:actuate="onLoad"/></draw:frame> CASO ESPECIAL</text:p></draw:text-box></draw:frame></text:p>
      <text:p text:style-name="Preformatted_20_Text"><text:line-break/>\\<text:s text:c="2"/>**CASO ESPECIAL**: Quando a UO proponente de uma emenda é uma __empresa estatal não dependente__,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e-mail// automático com a solicitação.<text:line-break/></text:p>
      <text:h text:style-name="Heading_20_4" text:outline-level="4"><text:bookmark-start text:name="__RefHeading___emitir_parecer_sobre_emendas_24"/><text:bookmark-start text:name="emitir_parecer_sobre_emendas"/>5.3.3.2.10 Emitir Parecer sobre Emendas<text:bookmark-end text:name="__RefHeading___emitir_parecer_sobre_emendas_24"/><text:bookmark-end text:name="emitir_parecer_sobre_emendas"/></text:h>
      <text:p text:style-name="Text_20_body">Pareceres são manifestações técnicas elaboradas com a finalidade de avaliar o impacto, a legalidade e a pertinência das emendas, e que subsidiam a avaliação final do SOF sobre cada uma delas. A SOF considerará apenas os pareceres encaminhados diretamente pelo SIOP devido ao vínculo explícito que possuem com as propostas de emenda.</text:p>
      <text:p text:style-name="Text_20_body">Os pareceres podem ser de dois tipos:</text:p>
      <text:list text:style-name="List_20_1" text:continue-numbering="false">
        <text:list-item>
          <text:p text:style-name="List_20_1_Content_First"> <text:span text:style-name="Strong_20_Emphasis">Solicitado</text:span>: é elaborado por Agente Técnico ou por área técnica da SOF a partir de demanda desta Secretaria, tendo em vista a necessidade de posicionamento sobre assunto da área de competência do demandado; ou</text:p>
        </text:list-item>
        <text:list-item>
          <text:p text:style-name="List_20_1_Content_Last"> <text:span text:style-name="Strong_20_Emphasis">Voluntário</text:span>: elaborado exclusivamente por área técnica da SOF, sem demanda específica.</text:p>
        </text:list-item>
      </text:list>
      <text:p text:style-name="Text_20_body">  <draw:frame draw:style-name="medialeft" draw:name=" IMPORTANTE Legend" text:anchor-type="paragraph" draw:z-index="0" svg:width="1.3229166666667cm"><draw:text-box><text:p text:style-name="legendcenter"><draw:frame draw:style-name="medialeft" draw:name=" IMPORTANTE" text:anchor-type="paragraph" draw:z-index="10" svg:width="1.3229166666667cm" svg:height="1.3229166666667cm"><draw:image xlink:href="Pictures/5c6f49c43d1e2926434d9b8df1ed2992.png" xlink:type="simple" xlink:show="embed" xlink:actuate="onLoad"/></draw:frame> IMPORTANTE</text:p></draw:text-box></draw:frame></text:p>
      <text:p text:style-name="Preformatted_20_Text"><text:line-break/>\\<text:s text:c="2"/>**IMPORTANTE:** qualquer servidor-usuário que tenha o perfil __Agente Técnico__ associado à unidade em que trabalha tem a prerrogativa de redigir e enviar parecer, em resposta a uma solicitação da SOF. Não há a necessidade de atribuir o papel __Gestor PLDO__ no cadastro desse usuário.<text:line-break/></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apenas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p text:style-name="Text_20_body">Se a matéria não for de competência da unidade que recebeu a solicitação de parecer, e/ou não haja elementos suficientes para a emissão do posicionamento, o parecerista pode indicar o status “impossível emitir parecer”, e explicar suas razões no campo “texto/justificativa”.</text:p>
      <text:h text:style-name="Heading_20_4" text:outline-level="4"><text:bookmark-start text:name="__RefHeading___propor_emendas_alternativas_ou_complementares_25"/><text:bookmark-start text:name="propor_emendas_alternativas_ou_complementares"/>5.3.3.2.11 Propor Emendas Alternativas ou Complementares<text:bookmark-end text:name="__RefHeading___propor_emendas_alternativas_ou_complementares_25"/><text:bookmark-end text:name="propor_emendas_alternativas_ou_complementares"/></text:h>
      <text:p text:style-name="Text_20_body">A partir da análise das emendas apresentadas nas etapas anteriores, as áreas técnicas da SOF podem apresentar <text:span text:style-name="Strong_20_Emphasis">propostas alternativas ou complementares</text:span>, seguindo as mesmas instruções da etapa de proposição de emendas aplicáveis a UOs, OSs e ATs. Trata-se da inclusão de emendas novas e, como tal, estão sujeitas aos mesmos procedimentos de avaliação e envio.</text:p>
      <text:h text:style-name="Heading_20_4" text:outline-level="4"><text:bookmark-start text:name="__RefHeading___analisar_pareceres_e_emendas_26"/><text:bookmark-start text:name="analisar_pareceres_e_emendas"/>5.3.3.2.12 Analisar Pareceres e Emendas<text:bookmark-end text:name="__RefHeading___analisar_pareceres_e_emendas_26"/><text:bookmark-end text:name="analisar_pareceres_e_emendas"/></text:h>
      <text:p text:style-name="Text_20_body">De posse de todas as propostas de emenda, previamente analisadas, e dos pareceres recebidos, a SOF realiza atividades de discussão e decisão interna que envolve a direção e a alta gerência da Secretaria. Deste trabalho podem resultar novas solicitações de parecer ou mesmo novas emendas, derivadas de aprovação parcial das emendas apreciadas pela instância estratégia.   
O passo seguinte, final, será o registro da <text:span text:style-name="Strong_20_Emphasis">avaliação das emendas</text:span>  decorrente das decisões estratégicas, que inclui as justificativas que ficarão registradas no sistema, aguardando para serem disponibilizadas aos respectivos proponentes (atores externos) no momento da internalização, no SIOP, do texto do PLDO efetivamente enviado pelo Presidente da República ao Congresso Nacional.</text:p>
      <text:h text:style-name="Heading_20_3" text:outline-level="3"><text:bookmark-start text:name="__RefHeading___consolidacao_do_texto_e_anexos_i_ii_e_iii_27"/><text:bookmark-start text:name="consolidacao_do_texto_e_anexos_i_ii_e_iii"/>5.3.3.3 CONSOLIDAÇÃO DO TEXTO E ANEXOS I, II E III<text:bookmark-end text:name="__RefHeading___consolidacao_do_texto_e_anexos_i_ii_e_iii_27"/><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base de partida das propostas), gerando uma nova versão.</text:p>
      <text:p text:style-name="Text_20_body">Sobre a versão consolidada, ajustam-se as remissões entre dispositivos e procede-se à revisão ortográfica.</text:p>
      <text:p text:style-name="Text_20_body">O produto resultante será consolidado mais à frente com os demais anexos, compondo o PLDO que é submetido à apreciação das instâncias superiores do Ministério da Economia e da Presidência da República (vide item <text:a xlink:type="simple" xlink:href="https://intrasof/mto/doku.php/mto2021:cap5teste#consolidacao_do_pldo" text:style-name="Internet_20_link" text:visited-style-name="Visited_20_Internet_20_Link">5.3.3.5 CONSOLIDAÇÃO DO PLDO</text:a>).</text:p>
      <text:h text:style-name="Heading_20_3" text:outline-level="3"><text:bookmark-start text:name="__RefHeading___elaboracao_dos_demais_anexos_do_pldo_28"/><text:bookmark-start text:name="elaboracao_dos_demais_anexos_do_pldo"/>5.3.3.4 ELABORAÇÃO DOS DEMAIS ANEXOS DO PLDO<text:bookmark-end text:name="__RefHeading___elaboracao_dos_demais_anexos_do_pldo_28"/><text:bookmark-end text:name="elaboracao_dos_demais_anexos_do_pldo"/></text:h>
      <text:p text:style-name="Text_20_body">Trata-se do segundo subprocesso que “corre” em paralelo com a preparação do texto e dos anexos I, II e III. Aqui, os <text:span text:style-name="Strong_20_Emphasis">demais anexos do PLDO</text:span>  são elaborados com base em informações fornecidas por diversos órgãos, tais como o Ministério da Cidadania, o Ministério da Defesa, Banco Central do Brasil, Incra e Presidência da República, sendo, posteriormente, consolidados pelo Ministério da Economia.   
A elaboração destes anexos é processada fora do SIOP, ou seja, não envolve captação nem avaliação de emendas, tampouco consolidação de versões atualizadas do texto via sistema.</text:p>
      <text:h text:style-name="Heading_20_4" text:outline-level="4"><text:bookmark-start text:name="__RefHeading___anexos_fiscais_29"/><text:bookmark-start text:name="anexos_fiscais"/>5.3.3.4.1 Anexos fiscais<text:bookmark-end text:name="__RefHeading___anexos_fiscais_29"/><text:bookmark-end text:name="anexos_fiscais"/></text:h>
      <text:p text:style-name="Text_20_body">As metas fiscais, de importância capital no PLDO, são decididas pelo Presidente da República, com o assessoramento direto da Junta de Execução Orçamentária (JEO), composta pelo Ministro de Estado da Economia, que a coordena, e pelo Ministro de Estado Chefe da Casa Civil da Presidência da República. Esta composição bem como as competências vigentes da JEO foram definidas pelo <text:a xlink:type="simple" xlink:href="http://www.planalto.gov.br/ccivil_03/_ato2019-2022/2019/Decreto/D9884.htm" text:style-name="Internet_20_link" text:visited-style-name="Visited_20_Internet_20_Link"> Decreto nº 9.884, de 27 de junho de 2019</text:a>.   
O processo de elaboração dos anexos fiscais visa, especialmente, dar transparência a informações técnicas referentes à política fiscal e estabelecer parâmetros para a tomada de decisão sobre regras e metas fiscais. <draw:frame draw:style-name="media" draw:name="Figura 5.3.3.4.1 Legend" text:anchor-type="as-char" draw:z-index="0" svg:width="23.547916666667cm" style:rel-width="100%"><draw:text-box><text:p text:style-name="legendcenter"><draw:frame draw:style-name="media" draw:name="Figura 5.3.3.4.1" text:anchor-type="as-char" draw:z-index="11" svg:width="23.547916666667cm" style:rel-width="100%" svg:height="29.633333333333cm" style:rel-height="scale"><draw:image xlink:href="Pictures/31532409e900f53a3522279853220a19.png" xlink:type="simple" xlink:show="embed" xlink:actuate="onLoad"/></draw:frame>Figura 5.3.3.4.1</text:p></draw:text-box></draw:frame>
Os anexos supra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 </text:p>
      <text:h text:style-name="Heading_20_4" text:outline-level="4"><text:bookmark-start text:name="__RefHeading___imoveis_alienaveis_do_incra_30"/><text:bookmark-start text:name="imoveis_alienaveis_do_incra"/>5.3.3.4.2 Imóveis alienáveis do Incra<text:bookmark-end text:name="__RefHeading___imoveis_alienaveis_do_incra_30"/><text:bookmark-end text:name="imoveis_alienaveis_do_incra"/></text:h>
      <text:p text:style-name="Text_20_body">A <text:a xlink:type="simple" xlink:href="http://www.planalto.gov.br/ccivil_03/_Ato2011-2014/2014/Lei/L13001.htm" text:style-name="Internet_20_link" text:visited-style-name="Visited_20_Internet_20_Link">Lei nº 13.001, de 20 de junho de 2014</text:a>, determina:</text:p>
      <text:p text:style-name="Text_20_body">---- <text:span text:style-name="Emphasis">Art. 21. fica o Instituto Nacional de Colonização e Reforma Agrária – INCRA autorizado a proceder à alienação de bens imóveis de sua propriedade considerados desnecessários ou não vinculados às suas atividades operacionais. 
(…) 
§ 2º A relação dos imóveis a serem alienados deverá constar obrigatoriamente dos anexos de informações da lei de diretrizes orçamentárias, sob pena de nulidade da alienação.</text:span></text:p>
      <text:p text:style-name="Horizontal_20_Line"/>
      <text:p text:style-name="Text_20_body">Em cumprimento ao disposto neste ato, o Incra elabora a relação e a remete à SOF, para ser acrescida ao PLDO na forma de anexo.</text:p>
      <text:h text:style-name="Heading_20_4" text:outline-level="4"><text:bookmark-start text:name="__RefHeading___lista_de_anexos_do_pldo_31"/><text:bookmark-start text:name="lista_de_anexos_do_pldo"/>5.3.3.4.3 Lista de Anexos do PLDO<text:bookmark-end text:name="__RefHeading___lista_de_anexos_do_pldo_31"/><text:bookmark-end text:name="lista_de_anexos_do_pldo"/></text:h>
      <text:p text:style-name="Text_20_body">A tabela a seguir especifica todos os anexos do PLDO e os responsáveis por sua elaboraçã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lt;/font&gt;  |  |</text:p>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3" text:outline-level="3"><text:bookmark-start text:name="__RefHeading___consolidacao_do_pldo_32"/><text:bookmark-start text:name="consolidacao_do_pldo"/>5.3.3.5 CONSOLIDAÇÃO DO PLDO<text:bookmark-end text:name="__RefHeading___consolidacao_do_pldo_32"/><text:bookmark-end text:name="consolidacao_do_pldo"/></text:h>
      <text:p text:style-name="Text_20_body">Este subprocesso consiste em “montar o pacote” do PLDO, <text:span text:style-name="Strong_20_Emphasis">consolidando os produtos</text:span>  das etapas de elaboração do texto e de todos os anexos produzidos nas etapas anteriores. <text:line-break/> <text:line-break/>
Primeiramente, a proposta de texto é validada com as instâncias hierárquicas superiores à SOF, nomeadamente, a Secretaria Especial de Fazenda, o Ministério da Economia e a Presidência da República. Áreas como a Procuradoria Geral da Fazenda Nacional - PGFN/ME - e a Subchefia de Assuntos Jurídicos da Secretaria-Geral da Presidência da República - SAJ/SG/PR - são acionadas durante esse processo, que pode resultar em “ajustes finos” implementados diretamente no texto ou por meio de novas emendas no SIOP. <text:line-break/> <text:line-break/>
Finalmente, após a validação das instâncias superiores e eventuais ajustes, a SOF elabora uma Nota Técnica que explica os aspectos mais relevantes do PL, monta o processo no Sistema Eletrônico de Informações - SEI - e o despacha para a Secretaria Especial de Fazenda. <text:line-break/> <text:line-break/>
A partir deste ponto, eventuais ajustes no texto não são mais registrados no SIOP na forma de emendas. Caso ocorram, só será possível conhecê-los por meio de importação (<text:span text:style-name="Emphasis">upload</text:span>) do texto a partir dos arquivos fornecidos pela PGFN/ME, pela Assessoria Parlamentar do Gabinete do Ministro da Economia - ASPAR/ME ou pela Casa Civil da Presidência da República - CC/PR.</text:p>
      <text:h text:style-name="Heading_20_3" text:outline-level="3"><text:bookmark-start text:name="__RefHeading___divulgacao_do_pldo_e_das_avaliacoes_das_emendas_33"/><text:bookmark-start text:name="divulgacao_do_pldo_e_das_avaliacoes_das_emendas"/>5.3.3.6 DIVULGAÇÃO DO PLDO E DAS AVALIAÇÕES DAS EMENDAS<text:bookmark-end text:name="__RefHeading___divulgacao_do_pldo_e_das_avaliacoes_das_emendas_33"/><text:bookmark-end text:name="divulgacao_do_pldo_e_das_avaliacoes_das_emendas"/></text:h>
      <text:p text:style-name="Text_20_body">Tendo sido confirmado o envio do PLDO por parte do Poder Executivo ao Congresso Nacional, a SOF <text:span text:style-name="Strong_20_Emphasis">divulga o PL</text:span>  em inteiro teor na página eletrônica dos <text:a xlink:type="simple" xlink:href="https://www.gov.br/economia/pt-br/assuntos/planejamento-e-orcamento/orcamento"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text:p>
      <text:h text:style-name="Heading_20_3" text:outline-level="3"><text:bookmark-start text:name="__RefHeading___avaliacao_do_processo_34"/><text:bookmark-start text:name="avaliacao_do_processo"/>5.3.3.7 AVALIAÇÃO DO PROCESSO<text:bookmark-end text:name="__RefHeading___avaliacao_do_processo_34"/><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p text:style-name="Text_20_body">Após o processamento das respostas, a SOF produz e divulga um relatório de avaliação na página do respectivo orçamento anual. A título de exemplo, pode-se visualizar <text:a xlink:type="simple" xlink:href="https://intrasof/mto/doku.php/mto2022:5.relatorio_de_avaliacao_do_processo_do_pldo_2021_divulgacao_externa.pdf" text:style-name="Internet_20_link" text:visited-style-name="Visited_20_Internet_20_Link">Relatório de Avaliação do processo de Elaboração do PLDO 2020.</text:a></text:p>
      <text:h text:style-name="Heading_20_2" text:outline-level="2"><text:bookmark-start text:name="__RefHeading___cronograma_35"/><text:bookmark-start text:name="cronograma"/>5.4 CRONOGRAMA<text:bookmark-end text:name="__RefHeading___cronograma_35"/><text:bookmark-end text:name="cronograma"/></text:h>
      <text:p text:style-name="Text_20_body"><draw:frame draw:style-name="mediacenter" draw:name="12" text:anchor-type="paragraph" draw:z-index="12" svg:width="21.166666666667cm" style:rel-width="100%" svg:height="12.704611474219cm" style:rel-height="scale"><draw:image xlink:href="Pictures/842381584c39af1ccfe77573b582f794.png" xlink:type="simple" xlink:show="embed" xlink:actuate="onLoad"/></draw:frame></text:p>
      <text:h text:style-name="Heading_20_2" text:outline-level="2"><text:bookmark-start text:name="__RefHeading___responsabilidades_36"/><text:bookmark-start text:name="responsabilidades"/>5.5 RESPONSABILIDADES<text:bookmark-end text:name="__RefHeading___responsabilidades_36"/><text:bookmark-end text:name="responsabilidades"/></text:h>
      <text:h text:style-name="Heading_20_3" text:outline-level="3"><text:bookmark-start text:name="__RefHeading___participantes_do_processo_37"/><text:bookmark-start text:name="participantes_do_processo"/>5.5.1 PARTICIPANTES DO PROCESSO<text:bookmark-end text:name="__RefHeading___participantes_do_processo_37"/><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 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8"/><text:bookmark-start text:name="lista_de_agentes_tecnicos"/>5.5.2 LISTA DE AGENTES TÉCNICOS<text:bookmark-end text:name="__RefHeading___lista_de_agentes_tecnicos_38"/><text:bookmark-end text:name="lista_de_agentes_tecnicos"/></text:h>
      <table:table table:style-name="Table">
        <table:table-column/>
        <table:table-column/>
        <table:table-row>
          <table:table-cell office:value-type="string" table:style-name="tablecell" table:number-columns-spanned="2">
            <text:p text:style-name="tablealignleft"><text:span text:style-name="Strong_20_Emphasis">  </text:span> </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header" table:number-columns-spanned="2"/>
          <table:covered-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acesso_ao_modulo_siop-ldo_39"/><text:bookmark-start text:name="acesso_ao_modulo_siop-ldo"/>5.6 ACESSO AO MÓDULO SIOP-LDO<text:bookmark-end text:name="__RefHeading___acesso_ao_modulo_siop-ldo_39"/><text:bookmark-end text:name="acesso_ao_modulo_siop-ldo"/></text:h>
      <text:h text:style-name="Heading_20_3" text:outline-level="3"><text:bookmark-start text:name="__RefHeading___perfis_e_papeis_de_acesso_40"/><text:bookmark-start text:name="perfis_e_papeis_de_acesso"/>5.6.1 PERFIS E PAPÉIS DE ACESSO<text:bookmark-end text:name="__RefHeading___perfis_e_papeis_de_acesso_40"/><text:bookmark-end text:name="perfis_e_papeis_de_acesso"/></text:h>
      <text:p text:style-name="Text_20_body">Para acessar o SIOP, ao usuário é atribuído um perfil específico, dentre os seguintes: SOF, Órgão Setorial, Unidade Orçamentária, Agente Técnic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able:number-rows-spanned="2"/>
        </table:table-row>
        <table:table-row>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cell office:value-type="string" table:style-name="tablecell">
            <text:p text:style-name="tablealignleft"> OS  </text:p>
          </table:table-cell>
        </table:table-row>
        <table:table-row>
          <table:table-cell office:value-type="string" table:style-name="tablecell"/>
          <table:table-cell office:value-type="string" table:style-name="tablecell">
            <text:p text:style-name="tablealignleft"> OS  </text:p>
          </table:table-cell>
        </table:table-row>
        <table:table-row>
          <table:table-cell office:value-type="string" table:style-name="tablecell" table:number-rows-spanned="2"/>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 OS  </text:p>
          </table:table-cell>
        </table:table-row>
      </table:table>
      <text:h text:style-name="Heading_20_3" text:outline-level="3"><text:bookmark-start text:name="__RefHeading___como_obter_um_perfil_no_siop_41"/><text:bookmark-start text:name="como_obter_um_perfil_no_siop"/>5.6.2 COMO OBTER UM PERFIL NO SIOP<text:bookmark-end text:name="__RefHeading___como_obter_um_perfil_no_siop_41"/><text:bookmark-end text:name="como_obter_um_perfil_no_siop"/></text:h>
      <text:p text:style-name="Text_20_body">O cadastro de Órgãos Setoriais e Unidades Orçamentárias no SIOP é realizado de forma descentralizada, ou seja, pelos próprios Órgãos Setoriais.</text:p>
      <text:p text:style-name="Text_20_body">Os Órgãos e até algumas de suas Unidades possuem <text:span text:style-name="underline">Cadastradores Locais</text:span>  que respondem pela manutenção do cadastro.</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p text:style-name="Text_20_body">No caso de Agentes Técnicos, o cadastro é realizado diretamente pela SOF, após comunicação formal do respectivo órgão. Em geral, essa atualização e requerida nos ofícios de abertura do processo, encaminhados pela SOF aos Agentes Técnicos, mas o cadastro pode ser ajustado a qualquer tempo.</text:p>
      <text:h text:style-name="Heading_20_2" text:outline-level="2"><text:bookmark-start text:name="__RefHeading___canais_de_suporte_42"/><text:bookmark-start text:name="canais_de_suporte"/>5.7 CANAIS DE SUPORTE<text:bookmark-end text:name="__RefHeading___canais_de_suporte_42"/><text:bookmark-end text:name="canais_de_suporte"/></text:h>
      <text:h text:style-name="Heading_20_3" text:outline-level="3"><text:bookmark-start text:name="__RefHeading___area_de_negocio_43"/><text:bookmark-start text:name="area_de_negocio"/>5.7.1 ÁREA DE NEGÓCIO<text:bookmark-end text:name="__RefHeading___area_de_negocio_43"/><text:bookmark-end text:name="area_de_negocio"/></text:h>
      <text:p text:style-name="Text_20_body">Para obter suporte sobre a área de negócio, entrar em contato com: <text:line-break/> <text:line-break/><text:span text:style-name="underline"><text:span text:style-name="Emphasis">Coordenação-Geral do Processo Orçamentário - CGPRO/SECAD/SOF</text:span></text:span>  <text:line-break/><text:span text:style-name="Emphasis">E-mail</text:span>: <text:a xlink:type="simple" xlink:href="mailto:pldo@economia.gov.br" text:style-name="Internet_20_link" text:visited-style-name="Visited_20_Internet_20_Link">pldo@economia.gov.br</text:a> (Favor informar, no campo <text:span text:style-name="underline">Assunto</text:span>: “<text:span text:style-name="Strong_20_Emphasis">Dúvida PLDO</text:span>”)</text:p>
      <text:h text:style-name="Heading_20_3" text:outline-level="3"><text:bookmark-start text:name="__RefHeading___area_de_tecnologia_da_informacao_44"/><text:bookmark-start text:name="area_de_tecnologia_da_informacao"/>5.7.2 ÁREA DE TECNOLOGIA DA INFORMAÇÃO<text:bookmark-end text:name="__RefHeading___area_de_tecnologia_da_informacao_44"/><text:bookmark-end text:name="area_de_tecnologia_da_informacao"/></text:h>
      <text:p text:style-name="Text_20_body">Para obter suporte e informações sobre o SIOP, além de consultar o <text:a xlink:type="simple" xlink:href="https://www1.siop.planejamento.gov.br/siopdoc/doku.php/pldo:novapaginadereferencia" text:style-name="Internet_20_link" text:visited-style-name="Visited_20_Internet_20_Link">Manual do SIOP-LDO</text:a>, é possível entrar em contato com: <text:line-break/> <text:line-break/><text:span text:style-name="underline"><text:span text:style-name="Emphasis">Coordenação-Geral de Tecnologia e da Informação - CGTEC/SEARI/SOF</text:span></text:span>  <text:line-break/>
Central de Suporte SIOP <text:line-break/>
Telefone: 0800 978 9003 <text:line-break/><text:span text:style-name="Emphasis">Site</text:span>: <text:a xlink:type="simple" xlink:href="https://www.siop.gov.br/atendimento" text:style-name="Internet_20_link" text:visited-style-name="Visited_20_Internet_20_Link">Atendimento SI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2:cap5</dc:title>
  </office:meta>
</office:document-meta>
</file>