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af1a2e48827116f525c0d4e8530a06b.png"/>
  <manifest:file-entry manifest:media-type="image/png" manifest:full-path="Pictures/fa87443ee1be8ae1f4c54c79fca0b28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cesso_publico:bloq_limites"/><text:bookmark-start text:name="__RefHeading___painel_do_orcamentobloqueios_e_limites_1"/><text:bookmark-start text:name="painel_do_orcamentobloqueios_e_limites"/>Painel do Orçamento: Bloqueios e Limites<text:bookmark-end text:name="__RefHeading___painel_do_orcamentobloqueios_e_limites_1"/><text:bookmark-end text:name="painel_do_orcamentobloqueios_e_limites"/></text:h>
      <text:p text:style-name="Text_20_body"><text:span text:style-name="Emphasis">Esta pesquisa permite, para várias combinaçõevalor do Projeto de Lei Orçamentária Anual (PLOA), valor aprovado na Lei Orçamentária Anual, o valor Empenhado, o valor Liquidado e o valor Pago.</text:span></text:p>
      <text:h text:style-name="Heading_20_2" text:outline-level="2"><text:bookmark-start text:name="__RefHeading___acesso_a_consulta_2"/><text:bookmark-start text:name="acesso_a_consulta"/>Acesso à Consulta<text:bookmark-end text:name="__RefHeading___acesso_a_consulta_2"/><text:bookmark-end text:name="acesso_a_consulta"/></text:h>
      <text:p text:style-name="Text_20_body">Na página inicial do Painel do Orçamento, clique no <text:span text:style-name="Emphasis">card</text:span> abaixo:</text:p>
      <text:p text:style-name="Text_20_body"><draw:a xlink:type="simple" xlink:href="https://www1.siop.planejamento.gov.br/QvAJAXZfc/opendoc.htm?document=IAS%2FExecucao_Orcamentaria.qvw&amp;host=QVS%40pqlk04&amp;anonymous=true&amp;sheet=SH20"><draw:frame draw:style-name="mediacenter" draw:name="0" text:anchor-type="paragraph" draw:z-index="0" svg:width="8.89cm" svg:height="5.000625cm"><draw:image xlink:href="Pictures/2af1a2e48827116f525c0d4e8530a06b.png" xlink:type="simple" xlink:show="embed" xlink:actuate="onLoad"/></draw:frame></draw:a></text:p>
      <text:h text:style-name="Heading_20_2" text:outline-level="2"><text:bookmark-start text:name="__RefHeading___dados_apresentados_3"/><text:bookmark-start text:name="dados_apresentados"/>Dados Apresentados<text:bookmark-end text:name="__RefHeading___dados_apresentados_3"/><text:bookmark-end text:name="dados_apresentados"/></text:h>
      <text:p text:style-name="Text_20_body">Aqui o usuário pode escolher filtros por Órgão Setorial:</text:p>
      <text:p text:style-name="Text_20_body"><draw:frame draw:style-name="mediacenter" draw:name="1" text:anchor-type="paragraph" draw:z-index="1" svg:width="39.84625cm" style:rel-width="100%" svg:height="23.495cm" style:rel-height="scale"><draw:image xlink:href="Pictures/fa87443ee1be8ae1f4c54c79fca0b28d.png" xlink:type="simple" xlink:show="embed" xlink:actuate="onLoad"/></draw:frame></text:p>
      <text:h text:style-name="Heading_20_3" text:outline-level="3"><text:bookmark-start text:name="__RefHeading___detalhamento_4"/><text:bookmark-start text:name="detalhamento"/>Detalhamento<text:bookmark-end text:name="__RefHeading___detalhamento_4"/><text:bookmark-end text:name="detalhamento"/></text:h>
      <text:p text:style-name="Text_20_body">Ao se ligar a chave <text:span text:style-name="Emphasis">Apresentar todas as métricas de bloqueio</text:span> mais colunas aparecerão com números das contas de bloqueio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acesso_publico:bloq_limites</dc:title>
  </office:meta>
</office:document-meta>
</file>