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b92ca86c202d78bcbb8fa97b3b86a7.png"/>
  <manifest:file-entry manifest:media-type="image/png" manifest:full-path="Pictures/b49c1bb790b590235ce66cd7b2daf5de.png"/>
  <manifest:file-entry manifest:media-type="image/png" manifest:full-path="Pictures/aa1f73ae87e016d4297f5753c04d24f0.png"/>
  <manifest:file-entry manifest:media-type="image/png" manifest:full-path="Pictures/0bddea492fd2bbf73ba54ab2f47e0b01.png"/>
  <manifest:file-entry manifest:media-type="image/png" manifest:full-path="Pictures/82d6b11c10df569e900929968e5a472f.png"/>
  <manifest:file-entry manifest:media-type="image/png" manifest:full-path="Pictures/ae2e9687c61c822ddbc6a218220561fe.png"/>
  <manifest:file-entry manifest:media-type="image/png" manifest:full-path="Pictures/dbd5c8f74c7d60b8f508b0fa5c7771cd.png"/>
  <manifest:file-entry manifest:media-type="image/png" manifest:full-path="Pictures/92022b921e8fbc5ea34df9bcd5bfc724.png"/>
  <manifest:file-entry manifest:media-type="image/png" manifest:full-path="Pictures/9860274bdbaada2e592c04bb897d478e.png"/>
  <manifest:file-entry manifest:media-type="image/png" manifest:full-path="Pictures/6958eb95f7b029fa82a6e0eac08433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esso_publico:cadastro_acoes"/><text:bookmark-start text:name="__RefHeading___consulta_ao_cadastro_de_acoes_do_siop_1"/><text:bookmark-start text:name="consulta_ao_cadastro_de_acoes_do_siop"/>Consulta ao Cadastro de Ações do SIOP<text:bookmark-end text:name="__RefHeading___consulta_ao_cadastro_de_acoes_do_siop_1"/><text:bookmark-end text:name="consulta_ao_cadastro_de_acoes_do_siop"/></text:h>
      <text:p text:style-name="Text_20_body"><text:span text:style-name="Emphasis">O cadastro de ações é disponibilizado alguns dias logo após a sanção da LOA segundo instruções da LDO. Além da informações das ações, estão disponíveis também os dados financeiros delas também.
</text:span></text:p>
      <text:p text:style-name="Text_20_body">A busca por Programas e Ações pode ser feita de quatro formas distintas que serão detalhadas a seguir. O acesso a cada uma é feito clicando-se nas abas: </text:p>
      <text:list text:style-name="List_20_1" text:continue-numbering="false">
        <text:list-item>
          <text:p text:style-name="List_20_1_Content_First"> Palavra-Chave</text:p>
        </text:list-item>
        <text:list-item>
          <text:p text:style-name="List_20_1_Content"> Dados da Ação</text:p>
        </text:list-item>
        <text:list-item>
          <text:p text:style-name="List_20_1_Content"> Visão Institucional</text:p>
        </text:list-item>
        <text:list-item>
          <text:p text:style-name="List_20_1_Content_Last"> Visão Programática.</text:p>
        </text:list-item>
      </text:list>
      <text:p text:style-name="Text_20_body">O <text:span text:style-name="Emphasis">Cadastro de Ações</text:span> apresenta informações para o exercício em execução (momento  <text:span text:style-name="Emphasis">Lei+Créditos</text:span> do SIOP), ou anos anteriores.</text:p>
      <text:h text:style-name="Heading_20_2" text:outline-level="2"><text:bookmark-start text:name="__RefHeading___pesquisa_por_palavra-chave_2"/><text:bookmark-start text:name="pesquisa_por_palavra-chave"/>1. Pesquisa por Palavra-Chave<text:bookmark-end text:name="__RefHeading___pesquisa_por_palavra-chave_2"/><text:bookmark-end text:name="pesquisa_por_palavra-chave"/></text:h>
      <text:p text:style-name="Text_20_body">A consulta poderá ser feita a partir de uma palavra ou expressão. Para isso deve-se digitar a palavra-chave na caixa de texto e clicar no botão Consultar.</text:p>
      <text:p text:style-name="Text_20_body"><draw:frame draw:style-name="mediacenter" draw:name="Fig - pesquisa por palavra-chave Legend" text:anchor-type="paragraph" draw:z-index="0" svg:width="26.617083333333cm" style:rel-width="100%"><draw:text-box><text:p text:style-name="legendcenter"><draw:frame draw:style-name="mediacenter" draw:name="Fig - pesquisa por palavra-chave" text:anchor-type="paragraph" draw:z-index="0" svg:width="26.617083333333cm" style:rel-width="100%" svg:height="13.520208333333cm" style:rel-height="scale"><draw:image xlink:href="Pictures/2cb92ca86c202d78bcbb8fa97b3b86a7.png" xlink:type="simple" xlink:show="embed" xlink:actuate="onLoad"/></draw:frame>Fig - pesquisa por palavra-chave</text:p></draw:text-box></draw:frame></text:p>
      <text:p text:style-name="Text_20_body">No exemplo é exibido o resultado de uma consulta pela palavra “Índio”. Como a opção <text:span text:style-name="Emphasis">Todos</text:span> está marcada, o termo será buscado tanto nas descrições das <text:span text:style-name="Emphasis">Ações</text:span> como nas de <text:span text:style-name="Emphasis">Programas</text:span> ou <text:span text:style-name="Emphasis">Planos Orçamentários</text:span>. Caso o número de resultados seja grande (maior que 10), será feita a paginação (divisão) dos resultados em várias telas com botões de navegação.</text:p>
      <text:p text:style-name="Text_20_body">Ao lado de cada resultado pode-se marcar e criar uma seleção. O botão <text:span text:style-name="Emphasis">Imprimir Seleção</text:span> irá criar um relatório em PDF como o abaixo com apenas as ações selecionadas:</text:p>
      <text:p text:style-name="Text_20_body"><draw:frame draw:style-name="mediacenter" draw:name="Fig - relatório do cadastro de ações Legend" text:anchor-type="paragraph" draw:z-index="0" svg:width="15.875cm"><draw:text-box><text:p text:style-name="legendcenter"><draw:frame draw:style-name="mediacenter" draw:name="Fig - relatório do cadastro de ações" text:anchor-type="paragraph" draw:z-index="1" svg:width="15.875cm" svg:height="14.953982067511cm"><draw:image xlink:href="Pictures/b49c1bb790b590235ce66cd7b2daf5de.png" xlink:type="simple" xlink:show="embed" xlink:actuate="onLoad"/></draw:frame>Fig - relatório do cadastro de ações</text:p></draw:text-box></draw:frame></text:p>
      <text:p text:style-name="Text_20_body">De forma análoga, o botão <text:span text:style-name="Emphasis">Imprimir Todas</text:span> irá imprimir todas as ações listadas.</text:p>
      <text:p text:style-name="Text_20_body">A forma de filtro muda em cada uma das abas de pesquisa, mas o resultado é o mesmo. É exibida uma lista de ações que atendem aos critérios do filtro com sua classificação Funcional Programática e Título. Para visualizar as informações completas para cada ação específica deve-se clicar na Funcional Programática ou no Título da ação.</text:p>
      <text:h text:style-name="Heading_20_2" text:outline-level="2"><text:bookmark-start text:name="__RefHeading___pesquisa_por_dados_da_acao_3"/><text:bookmark-start text:name="pesquisa_por_dados_da_acao"/>2. Pesquisa por Dados da Ação<text:bookmark-end text:name="__RefHeading___pesquisa_por_dados_da_acao_3"/><text:bookmark-end text:name="pesquisa_por_dados_da_acao"/></text:h>
      <text:p text:style-name="Text_20_body">As ações são compostas por vários atributos. Essa forma de consulta permite a definição de critérios baseados em alguns destes atributos, que podem ser combinados para restringir a lista de ações. </text:p>
      <text:p text:style-name="Text_20_body"><draw:frame draw:style-name="mediacenter" draw:name="Fig - pesquisa por atributos da ação Legend" text:anchor-type="paragraph" draw:z-index="0" svg:width="34.581041666667cm" style:rel-width="100%"><draw:text-box><text:p text:style-name="legendcenter"><draw:frame draw:style-name="mediacenter" draw:name="Fig - pesquisa por atributos da ação" text:anchor-type="paragraph" draw:z-index="2" svg:width="34.581041666667cm" style:rel-width="100%" svg:height="20.293541666667cm" style:rel-height="scale"><draw:image xlink:href="Pictures/aa1f73ae87e016d4297f5753c04d24f0.png" xlink:type="simple" xlink:show="embed" xlink:actuate="onLoad"/></draw:frame>Fig - pesquisa por atributos da ação</text:p></draw:text-box></draw:frame></text:p>
      <text:p text:style-name="Text_20_body">Neste caso foi procurado o termo “Índio” somente na descrição da ação.</text:p>
      <text:h text:style-name="Heading_20_3" text:outline-level="3"><text:bookmark-start text:name="__RefHeading___pesquisa_por_visao_institucional_4"/><text:bookmark-start text:name="pesquisa_por_visao_institucional"/>2.1 Pesquisa por Visão Institucional<text:bookmark-end text:name="__RefHeading___pesquisa_por_visao_institucional_4"/><text:bookmark-end text:name="pesquisa_por_visao_institucional"/></text:h>
      <text:p text:style-name="Text_20_body">Um diferencial do Cadastro de Ações para as Consultas é poder pesquisar as ações em árvore. Isto pode ser feito numa:</text:p>
      <text:list text:style-name="List_20_1" text:continue-numbering="false">
        <text:list-item>
          <text:p text:style-name="List_20_1_Content_First"> Árvore Institucional (organizada por órgão/UO)</text:p>
        </text:list-item>
        <text:list-item>
          <text:p text:style-name="List_20_1_Content_Last"> Árvore Programática (organizada por programas)</text:p>
        </text:list-item>
      </text:list>
      <text:p text:style-name="Text_20_body">Na Árvore Institucional as ações podem ser buscadas a partir de seus órgãos. Essa forma de consulta exibe uma árvore com todos os órgãos. Clicando no botão com símbolo de mais, a árvore é expandida e exibe os programas correspondentes. Essa forma de navegação é feita até que se chegue ao nível das ações.</text:p>
      <text:p text:style-name="Text_20_body"><draw:frame draw:style-name="mediacenter" draw:name="Fig - pesquisa por árvore institucional Legend" text:anchor-type="paragraph" draw:z-index="0" svg:width="37.015208333333cm" style:rel-width="100%"><draw:text-box><text:p text:style-name="legendcenter"><draw:frame draw:style-name="mediacenter" draw:name="Fig - pesquisa por árvore institucional" text:anchor-type="paragraph" draw:z-index="3" svg:width="37.015208333333cm" style:rel-width="100%" svg:height="23.442083333333cm" style:rel-height="scale"><draw:image xlink:href="Pictures/0bddea492fd2bbf73ba54ab2f47e0b01.png" xlink:type="simple" xlink:show="embed" xlink:actuate="onLoad"/></draw:frame>Fig - pesquisa por árvore institucional</text:p></draw:text-box></draw:frame></text:p>
      <text:p text:style-name="Text_20_body">O exemplo abaixo mostra a navegação na árvore partindo do órgão até chegar à ação desejada. Note que é possível se ver os localizadores criados para a ação em questão.</text:p>
      <text:h text:style-name="Heading_20_3" text:outline-level="3"><text:bookmark-start text:name="__RefHeading___pesquisa_por_visao_programatica_5"/><text:bookmark-start text:name="pesquisa_por_visao_programatica"/>2.2 Pesquisa por Visão Programática<text:bookmark-end text:name="__RefHeading___pesquisa_por_visao_programatica_5"/><text:bookmark-end text:name="pesquisa_por_visao_programatica"/></text:h>
      <text:p text:style-name="Text_20_body">As ações podem ser buscadas a partir de seus programas também - visão programática. Essa forma de consulta exibe uma árvore com todos os programas. Clicando no botão com símbolo de mais, a árvore é expandida até que se chegue ao nível das ações.</text:p>
      <text:p text:style-name="Text_20_body"><draw:frame draw:style-name="mediacenter" draw:name="Fig - pesquisa por árvore programática Legend" text:anchor-type="paragraph" draw:z-index="0" svg:width="37.015208333333cm" style:rel-width="100%"><draw:text-box><text:p text:style-name="legendcenter"><draw:frame draw:style-name="mediacenter" draw:name="Fig - pesquisa por árvore programática" text:anchor-type="paragraph" draw:z-index="4" svg:width="37.015208333333cm" style:rel-width="100%" svg:height="23.389166666667cm" style:rel-height="scale"><draw:image xlink:href="Pictures/82d6b11c10df569e900929968e5a472f.png" xlink:type="simple" xlink:show="embed" xlink:actuate="onLoad"/></draw:frame>Fig - pesquisa por árvore programática</text:p></draw:text-box></draw:frame></text:p>
      <text:h text:style-name="Heading_20_3" text:outline-level="3"><text:bookmark-start text:name="__RefHeading___informacoes_das_acoes_6"/><text:bookmark-start text:name="informacoes_das_acoes"/>2.3 Informações das Ações<text:bookmark-end text:name="__RefHeading___informacoes_das_acoes_6"/><text:bookmark-end text:name="informacoes_das_acoes"/></text:h>
      <text:p text:style-name="Text_20_body">Depois de encontrar a ação desejada através de uma das formas de filtro, clicar nela fará o sistema apresentar as informações presentes no cadastro de ações.</text:p>
      <text:p text:style-name="Text_20_body">Estas informações estão organizadas em abas:</text:p>
      <text:p text:style-name="Text_20_body"><text:span text:style-name="Strong_20_Emphasis">Informações Básicas</text:span></text:p>
      <text:p text:style-name="Text_20_body"><draw:frame draw:style-name="mediacenter" draw:name="5" text:anchor-type="paragraph" draw:z-index="5" svg:width="29.950833333333cm" style:rel-width="100%" svg:height="18.415cm" style:rel-height="scale"><draw:image xlink:href="Pictures/ae2e9687c61c822ddbc6a218220561fe.png" xlink:type="simple" xlink:show="embed" xlink:actuate="onLoad"/></draw:frame></text:p>
      <text:p text:style-name="Text_20_body">Ao entrar nos detalhes de uma ação qualquer, será mostrada a data da última atualização. Esta data é um campo que é atualizado no registro da base sempre que o registro da ação for alterado.</text:p>
      <text:p text:style-name="Text_20_body"><text:span text:style-name="Strong_20_Emphasis">Informações Complementares</text:span></text:p>
      <text:p text:style-name="Text_20_body"><draw:frame draw:style-name="mediacenter" draw:name="6" text:anchor-type="paragraph" draw:z-index="6" svg:width="27.543125cm" style:rel-width="100%" svg:height="22.886458333333cm" style:rel-height="scale"><draw:image xlink:href="Pictures/dbd5c8f74c7d60b8f508b0fa5c7771cd.png" xlink:type="simple" xlink:show="embed" xlink:actuate="onLoad"/></draw:frame></text:p>
      <text:p text:style-name="Text_20_body"><text:span text:style-name="Strong_20_Emphasis">Implementação</text:span></text:p>
      <text:p text:style-name="Text_20_body"><draw:frame draw:style-name="mediacenter" draw:name="7" text:anchor-type="paragraph" draw:z-index="7" svg:width="29.977291666667cm" style:rel-width="100%" svg:height="15.160625cm" style:rel-height="scale"><draw:image xlink:href="Pictures/92022b921e8fbc5ea34df9bcd5bfc724.png" xlink:type="simple" xlink:show="embed" xlink:actuate="onLoad"/></draw:frame></text:p>
      <text:p text:style-name="Text_20_body"><text:span text:style-name="Strong_20_Emphasis">Planos Orçamentários</text:span></text:p>
      <text:p text:style-name="Text_20_body"> Note que a aba de informações sobre Planos Orçamentários só aparecerá nos exercícios a partir de 2013</text:p>
      <text:p text:style-name="Text_20_body"><draw:frame draw:style-name="mediacenter" draw:name="8" text:anchor-type="paragraph" draw:z-index="8" svg:width="29.924375cm" style:rel-width="100%" svg:height="11.615208333333cm" style:rel-height="scale"><draw:image xlink:href="Pictures/9860274bdbaada2e592c04bb897d478e.png" xlink:type="simple" xlink:show="embed" xlink:actuate="onLoad"/></draw:frame></text:p>
      <text:p text:style-name="Text_20_body"><text:span text:style-name="Strong_20_Emphasis">Financeiro</text:span></text:p>
      <text:p text:style-name="Text_20_body">As informações financeiras são mostradas por linha de dotação de cada PO e com o valor de LOA+Creditos, seguidos do detalhamento por localizador.</text:p>
      <text:p text:style-name="Text_20_body"><draw:frame draw:style-name="mediacenter" draw:name="9" text:anchor-type="paragraph" draw:z-index="9" svg:width="25.056041666667cm" style:rel-width="100%" svg:height="24.024166666667cm" style:rel-height="scale"><draw:image xlink:href="Pictures/6958eb95f7b029fa82a6e0eac084331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esso_publico:cadastro_acoes</dc:title>
  </office:meta>
</office:document-meta>
</file>