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3df9a657fc9292827aa81b2cce8d6a.png"/>
  <manifest:file-entry manifest:media-type="image/png" manifest:full-path="Pictures/b91d75140688912c84ed03f1d51b8e37.png"/>
  <manifest:file-entry manifest:media-type="image/png" manifest:full-path="Pictures/65e53b068778be504b4a770b5a30da4d.png"/>
  <manifest:file-entry manifest:media-type="image/png" manifest:full-path="Pictures/1313e44cc0233832a6dd1bc08d3e4789.png"/>
  <manifest:file-entry manifest:media-type="image/png" manifest:full-path="Pictures/22a7c2294e09cd4322bf03cdee944600.png"/>
  <manifest:file-entry manifest:media-type="image/png" manifest:full-path="Pictures/cdbb0ed7ae2053ff0fe0873dd515d4ab.png"/>
  <manifest:file-entry manifest:media-type="image/png" manifest:full-path="Pictures/046b23441c57522dade6cfccdefd7ac1.png"/>
  <manifest:file-entry manifest:media-type="image/png" manifest:full-path="Pictures/dc05b51819ef6244a79d07ec19ff6a3e.png"/>
  <manifest:file-entry manifest:media-type="image/png" manifest:full-path="Pictures/4994621b1c5a66580af6178277a7eacc.png"/>
  <manifest:file-entry manifest:media-type="image/png" manifest:full-path="Pictures/8c30774b4834d1b8704668f8721933a6.png"/>
  <manifest:file-entry manifest:media-type="image/png" manifest:full-path="Pictures/7efca75595724b9d3ead7676ddedf093.png"/>
  <manifest:file-entry manifest:media-type="image/png" manifest:full-path="Pictures/8a49011e1fae596589167cc7418e82cd.png"/>
  <manifest:file-entry manifest:media-type="image/png" manifest:full-path="Pictures/64593998dc4d00eddcb37fb4471dfb68.png"/>
  <manifest:file-entry manifest:media-type="image/png" manifest:full-path="Pictures/05dfa29d803691fa8e31b02a366fcfb4.png"/>
  <manifest:file-entry manifest:media-type="image/png" manifest:full-path="Pictures/d98da34cf4e8f480cf30834a92a832c7.png"/>
  <manifest:file-entry manifest:media-type="image/png" manifest:full-path="Pictures/0454a642015368f61539692a1f142167.png"/>
  <manifest:file-entry manifest:media-type="image/png" manifest:full-path="Pictures/79e939988ea12ade624fe809b0ac1225.png"/>
  <manifest:file-entry manifest:media-type="image/png" manifest:full-path="Pictures/0c9f6aaf00b682cfa564d454fe43a72c.png"/>
  <manifest:file-entry manifest:media-type="image/png" manifest:full-path="Pictures/c018a2d85a249f8cb546e2b00db5989e.png"/>
  <manifest:file-entry manifest:media-type="image/png" manifest:full-path="Pictures/751df90f51717f2b7b3ed85c92acd83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esso_publico:consulta_livre"/><text:bookmark-start text:name="__RefHeading___painel_do_orcamentoconsulta_livre_1"/><text:bookmark-start text:name="painel_do_orcamentoconsulta_livre"/>Painel do Orçamento: Consulta Livre<text:bookmark-end text:name="__RefHeading___painel_do_orcamentoconsulta_livre_1"/><text:bookmark-end text:name="painel_do_orcamentoconsulta_livre"/></text:h>
      <text:p text:style-name="Text_20_body"><text:span text:style-name="Emphasis">Esta pesquisa permite, para várias combinações de Classificadores do Orçamento Federal, a geração de relatórios e gráficos com base nas métricas comuns do orçamento e sua execução tais como o valor do Projeto de Lei Orçamentária Anual (PLOA), valor aprovado na Lei Orçamentária Anual, o valor Empenhado, o valor Liquidado e o valor Pago.</text:span></text:p>
      <text:h text:style-name="Heading_20_2" text:outline-level="2"><text:bookmark-start text:name="__RefHeading___acesso_a_consulta_2"/><text:bookmark-start text:name="acesso_a_consulta"/>Acesso à Consulta<text:bookmark-end text:name="__RefHeading___acesso_a_consulta_2"/><text:bookmark-end text:name="acesso_a_consulta"/></text:h>
      <text:p text:style-name="Text_20_body">Na página inicial do Painel do Orçamento, clique no <text:span text:style-name="Emphasis">card</text:span> abaixo:</text:p>
      <text:p text:style-name="Text_20_body"><draw:a xlink:type="simple" xlink:href="https://www1.siop.planejamento.gov.br/QvAJAXZfc/opendoc.htm?document=IAS%2FExecucao_Orcamentaria.qvw&amp;host=QVS%40pqlk04&amp;anonymous=true&amp;sheet=SH05"><draw:frame draw:style-name="mediacenter" draw:name="0" text:anchor-type="paragraph" draw:z-index="0" svg:width="9.0222916666667cm" svg:height="5.0270833333333cm"><draw:image xlink:href="Pictures/393df9a657fc9292827aa81b2cce8d6a.png" xlink:type="simple" xlink:show="embed" xlink:actuate="onLoad"/></draw:frame></draw:a></text:p>
      <text:p text:style-name="Text_20_body">Para facilitar o entendimento da consulta, vamos passar pelos seus passos:</text:p>
      <text:h text:style-name="Heading_20_2" text:outline-level="2"><text:bookmark-start text:name="__RefHeading___passo_1_-_selecao_de_filtros_basicos_3"/><text:bookmark-start text:name="passo_1_-_selecao_de_filtros_basicos"/>Passo 1 - Seleção de filtros básicos:<text:bookmark-end text:name="__RefHeading___passo_1_-_selecao_de_filtros_basicos_3"/><text:bookmark-end text:name="passo_1_-_selecao_de_filtros_basicos"/></text:h>
      <text:p text:style-name="Text_20_body">Aqui o usuário irá escolher que filtros devem ser aplicados na sua consulta. Para melhor esclarecer vamos fazer um exemplo:</text:p>
      <text:p text:style-name="Text_20_body">Selecionaremos inicialmente uma ação específica (ação 0413). Na tela é possível se rolar a lista de ações para baixo, porém a lista é muito grande. Com o uso da opção de pesquisa (lupa) fica mais fácil encontrar a ação em questão:</text:p>
      <text:p text:style-name="Text_20_body"><draw:frame draw:style-name="mediacenter" draw:name="1" text:anchor-type="paragraph" draw:z-index="1" svg:width="37.465cm" style:rel-width="100%" svg:height="16.748125cm" style:rel-height="scale"><draw:image xlink:href="Pictures/b91d75140688912c84ed03f1d51b8e37.png" xlink:type="simple" xlink:show="embed" xlink:actuate="onLoad"/></draw:frame></text:p>
      <text:p text:style-name="Text_20_body">Depois de clicar na mesma, note que ela fica com sua marca verde indicando que está atualmente selecionada. As demais ações ficam cinza indicando que não tem relação com a ação atualmente selecionada.</text:p>
      <text:p text:style-name="Text_20_body"><draw:frame draw:style-name="mediacenter" draw:name="2" text:anchor-type="paragraph" draw:z-index="2" svg:width="37.729583333333cm" style:rel-width="100%" svg:height="16.324791666667cm" style:rel-height="scale"><draw:image xlink:href="Pictures/65e53b068778be504b4a770b5a30da4d.png" xlink:type="simple" xlink:show="embed" xlink:actuate="onLoad"/></draw:frame></text:p>
      <text:p text:style-name="Text_20_body">Agora vamos alterar o filtro do ano. Clicando no primeiro dos filtros <text:span text:style-name="Emphasis">Ano</text:span> serão mostradas as opções. Já foi comentado acima que os dados no Painel do Orçamento estão disponíveis desde o ano 2000. Sempre estará previamente selecionado o ano corrente, neste exemplo 2016 como abaixo: Assim, se o ano 2016 está selecionado, todos os demais anos estarão cinza indicando que para a seleção em questão (ação=0413 e ano=2016) todos os demais anos não tem, obviamente, relação com o ano 2016. Note que a ação 0413 não tem impacto aqui por que ela existe em todos os anos do Painel.</text:p>
      <text:p text:style-name="Text_20_body"><draw:frame draw:style-name="mediacenter" draw:name="3" text:anchor-type="paragraph" draw:z-index="3" svg:width="37.62375cm" style:rel-width="100%" svg:height="7.3554166666667cm" style:rel-height="scale"><draw:image xlink:href="Pictures/1313e44cc0233832a6dd1bc08d3e4789.png" xlink:type="simple" xlink:show="embed" xlink:actuate="onLoad"/></draw:frame></text:p>
      <text:p text:style-name="Text_20_body">Ao clicar em 2016 ele é removido da seleção. Outra forma de deselecionar é clicar na pequena “borracha” ao lado do item na área de <text:span text:style-name="Emphasis">Seleções Atuais</text:span>.</text:p>
      <text:p text:style-name="Text_20_body"><draw:frame draw:style-name="mediacenter" draw:name="4" text:anchor-type="paragraph" draw:z-index="4" svg:width="37.729583333333cm" style:rel-width="100%" svg:height="6.2441666666667cm" style:rel-height="scale"><draw:image xlink:href="Pictures/22a7c2294e09cd4322bf03cdee944600.png" xlink:type="simple" xlink:show="embed" xlink:actuate="onLoad"/></draw:frame></text:p>
      <text:p text:style-name="Text_20_body">Reforçando:</text:p>
      <text:list text:style-name="Numbering_20_1" text:continue-numbering="false">
        <text:list-item>
          <text:p text:style-name="Numbering_20_1_Content_First"> Quando é selecionado um campo pelo usuário ele fica <text:span text:style-name="Emphasis">verde</text:span>;</text:p>
        </text:list-item>
        <text:list-item>
          <text:p text:style-name="Numbering_20_1_Content"> Os demais itens que ficarem <text:span text:style-name="Emphasis">cinza</text:span> significa que não tem correspondência alguma com os itens selecionados;</text:p>
        </text:list-item>
        <text:list-item>
          <text:p text:style-name="Numbering_20_1_Content_Last"> Os demais itens em <text:span text:style-name="Emphasis">branco</text:span> significa que tem correspondência com os itens já selecionados. </text:p>
        </text:list-item>
      </text:list>
      <text:p text:style-name="Text_20_body">Estas regras valem para todas as pesquisas feitas no Painel. Note que os itens em cinza ainda podem ser selecionados (criando novas relações). A indicação cinza apenas mostra que eles não estão relacionados com a seleção atual.</text:p>
      <text:p text:style-name="Text_20_body">Pode-se avançar para os próximos passos clicando nas abas ou usando as setas de avanço/retrocesso:</text:p>
      <text:p text:style-name="Text_20_body"><draw:frame draw:style-name="mediacenter" draw:name="5" text:anchor-type="paragraph" draw:z-index="5" svg:width="39.872708333333cm" style:rel-width="100%" svg:height="1.2170833333333cm" style:rel-height="scale"><draw:image xlink:href="Pictures/cdbb0ed7ae2053ff0fe0873dd515d4ab.png" xlink:type="simple" xlink:show="embed" xlink:actuate="onLoad"/></draw:frame></text:p>
      <text:h text:style-name="Heading_20_2" text:outline-level="2"><text:bookmark-start text:name="__RefHeading___passo_2_-_selecao_dos_campos_do_relatorio_4"/><text:bookmark-start text:name="passo_2_-_selecao_dos_campos_do_relatorio"/>Passo 2 - Seleção dos campos do relatório:<text:bookmark-end text:name="__RefHeading___passo_2_-_selecao_dos_campos_do_relatorio_4"/><text:bookmark-end text:name="passo_2_-_selecao_dos_campos_do_relatorio"/></text:h>
      <text:p text:style-name="Text_20_body">Considerando as seleções feitas, o usuário pode avançar para o <text:span text:style-name="Emphasis">Passo 2</text:span> onde ele define que informações estarão nos resultados.</text:p>
      <text:p text:style-name="Text_20_body">As informações estão divididas em 2 grupos:</text:p>
      <text:list text:style-name="List_20_1" text:continue-numbering="false">
        <text:list-item>
          <text:p text:style-name="List_20_1_Content_First"> Atributos/campos para agrupar/visualizar os resultados - detalhamento</text:p>
        </text:list-item>
        <text:list-item>
          <text:p text:style-name="List_20_1_Content_Last"> Valores/métricas a visualizar - colunas com números</text:p>
        </text:list-item>
      </text:list>
      <text:p text:style-name="Text_20_body"><draw:frame draw:style-name="mediacenter" draw:name="6" text:anchor-type="paragraph" draw:z-index="6" svg:width="22.06625cm" style:rel-width="100%" svg:height="16.774583333333cm" style:rel-height="scale"><draw:image xlink:href="Pictures/046b23441c57522dade6cfccdefd7ac1.png" xlink:type="simple" xlink:show="embed" xlink:actuate="onLoad"/></draw:frame></text:p>
      <text:p text:style-name="Text_20_body">Veja que a área de <text:span text:style-name="Emphasis">Seleções Atuais</text:span> permanece visível.</text:p>
      <text:h text:style-name="Heading_20_2" text:outline-level="2"><text:bookmark-start text:name="__RefHeading___passo_3_-_visualizacao_dos_resultados_5"/><text:bookmark-start text:name="passo_3_-_visualizacao_dos_resultados"/>Passo 3 - Visualização dos resultados:<text:bookmark-end text:name="__RefHeading___passo_3_-_visualizacao_dos_resultados_5"/><text:bookmark-end text:name="passo_3_-_visualizacao_dos_resultados"/></text:h>
      <text:p text:style-name="Text_20_body">Em qualquer momento o usuário pode pular para os passos 3 e 4 para visualizar como estão os resultados.</text:p>
      <text:p text:style-name="Text_20_body">Uma tabela de resultados é criada com base nas opções feitas. Se for necessário alterar algo nos filtros ou campos é só clicar novamente nos passos 1 ou 2 e refazer as opções. Os resultados serão automaticamente alterados para as novas escolhas.</text:p>
      <text:p text:style-name="Text_20_body">Para os filtros do nosso exemplo (ação 0413 para todos os exercícios e sem o valor de PO) temos o resultado como na imagem abaixo:</text:p>
      <text:p text:style-name="Text_20_body"><draw:frame draw:style-name="mediacenter" draw:name="7" text:anchor-type="paragraph" draw:z-index="7" svg:width="32.252708333333cm" style:rel-width="100%" svg:height="16.35125cm" style:rel-height="scale"><draw:image xlink:href="Pictures/dc05b51819ef6244a79d07ec19ff6a3e.png" xlink:type="simple" xlink:show="embed" xlink:actuate="onLoad"/></draw:frame></text:p>
      <text:p text:style-name="Text_20_body">A tabela criada tem, para cada ano (em cada linha), os valores das métricas (valores) <text:span text:style-name="Emphasis">PLOA</text:span>, <text:span text:style-name="Emphasis">Dotação Inicial</text:span>, <text:span text:style-name="Emphasis">Dotação Atual</text:span>, <text:span text:style-name="Emphasis">Empenhado</text:span>, <text:span text:style-name="Emphasis">Liquidado</text:span> e <text:span text:style-name="Emphasis">Pago</text:span>.</text:p>
      <text:p text:style-name="Text_20_body">Note que a ferramenta é muito rápida e responsiva de forma que qualquer seleção feita afeta as demais telas imediatamente. </text:p>
      <text:h text:style-name="Heading_20_2" text:outline-level="2"><text:bookmark-start text:name="__RefHeading___passo_4_-_visualizacao_dos_graficos_dos_resultados_6"/><text:bookmark-start text:name="passo_4_-_visualizacao_dos_graficos_dos_resultados"/>Passo 4 - Visualização dos gráficos dos resultados:<text:bookmark-end text:name="__RefHeading___passo_4_-_visualizacao_dos_graficos_dos_resultados_6"/><text:bookmark-end text:name="passo_4_-_visualizacao_dos_graficos_dos_resultados"/></text:h>
      <text:p text:style-name="Text_20_body">O ambiente do Painel do Orçamento facilita a visualização dos resultados em formato gráfico também. Ao clicar no <text:span text:style-name="Emphasis">Passo 4 - Visualize os gráficos</text:span> são mostrados 3 tipos de gráficos:</text:p>
      <text:list text:style-name="Numbering_20_1" text:continue-numbering="false">
        <text:list-item>
          <text:p text:style-name="Numbering_20_1_Content_First"> Gráfico 1 - Evolução Orçamentária: valores no decorrer dos anos;</text:p>
        </text:list-item>
        <text:list-item>
          <text:p text:style-name="Numbering_20_1_Content"> Gráfico 2 - Funcional: valores por função/subfunção orçamentária;</text:p>
        </text:list-item>
        <text:list-item>
          <text:p text:style-name="Numbering_20_1_Content_Last"> Gráfico 3 - Grupo de Despesa / Órgão</text:p>
        </text:list-item>
      </text:list>
      <text:h text:style-name="Heading_20_3" text:outline-level="3"><text:bookmark-start text:name="__RefHeading___grafico_de_evolucao_orcamentaria_7"/><text:bookmark-start text:name="grafico_de_evolucao_orcamentaria"/>Gráfico de Evolução Orçamentária<text:bookmark-end text:name="__RefHeading___grafico_de_evolucao_orcamentaria_7"/><text:bookmark-end text:name="grafico_de_evolucao_orcamentaria"/></text:h>
      <text:p text:style-name="Text_20_body">Um primeiro gráfico temos a evolução da despesa no decorrer dos anos como na figura abaixo:</text:p>
      <text:p text:style-name="Text_20_body"><draw:frame draw:style-name="mediacenter" draw:name="8" text:anchor-type="paragraph" draw:z-index="8" svg:width="28.680833333333cm" style:rel-width="100%" svg:height="16.853958333333cm" style:rel-height="scale"><draw:image xlink:href="Pictures/4994621b1c5a66580af6178277a7eacc.png" xlink:type="simple" xlink:show="embed" xlink:actuate="onLoad"/></draw:frame></text:p>
      <text:list text:style-name="List_20_1" text:continue-numbering="false">
        <text:list-item>
          <text:p text:style-name="List_20_1_Content_First"> Na parte superior temos representados os valores orçamentários (PLOA, Dotação Inicial e Dotação Atual)</text:p>
        </text:list-item>
        <text:list-item>
          <text:p text:style-name="List_20_1_Content_Last"> Na parte inferior temos representados os valores da execução (Empenhado, Liquidado e Pago).</text:p>
        </text:list-item>
      </text:list>
      <text:p text:style-name="Text_20_body">Note que ao colocar o mouse sobre uma das barras do gráfico, é mostrado o detalhe do valor em questão.</text:p>
      <text:p text:style-name="Text_20_body"><draw:frame draw:style-name="mediacenter" draw:name="9" text:anchor-type="paragraph" draw:z-index="9" svg:width="29.104166666667cm" style:rel-width="100%" svg:height="10.424583333333cm" style:rel-height="scale"><draw:image xlink:href="Pictures/8c30774b4834d1b8704668f8721933a6.png" xlink:type="simple" xlink:show="embed" xlink:actuate="onLoad"/></draw:frame></text:p>
      <text:p text:style-name="Text_20_body">Para entender melhor os recursos com os gráficos, veja o que pode ser feito sobre eles. Para alterar opções de consulta podemos voltar ao passo 1 ou podemos usar os próprios gráficos para isso.</text:p>
      <text:p text:style-name="Text_20_body">Vamos seguir para o gráfico 2 e usaremos o mouse para alterar as opções de consulta. Para o nosso exemplo ter apenas uma ação selecionada implica em ter apenas uma função e subfunção selecionada (Encargos especiais). Para ilustrar melhor o gráfico 2, vamos remover a seleção atual com o botão <text:span text:style-name="Emphasis">Limpar</text:span>.</text:p>
      <text:p text:style-name="Text_20_body"><draw:frame draw:style-name="mediacenter" draw:name="10" text:anchor-type="paragraph" draw:z-index="10" svg:width="36.697708333333cm" style:rel-width="100%" svg:height="20.875625cm" style:rel-height="scale"><draw:image xlink:href="Pictures/7efca75595724b9d3ead7676ddedf093.png" xlink:type="simple" xlink:show="embed" xlink:actuate="onLoad"/></draw:frame></text:p>
      <text:p text:style-name="Text_20_body">Note que o gráfico logo retorna para o caso sem filtros mostrando o orçamento todo como um mosaico das  funções orçamentárias. Como o botão <text:span text:style-name="Emphasis">Limpar</text:span> remove <text:span text:style-name="underline">todos</text:span> os filtros, o filtro de ano também foi removido. Logo estes valores se referem a todos os anos desde o ano 2000. Para limitar os valores com os gastos nos 4 últimos anos pode-se voltar ao Gráfico 1 e escolher somente estes anos. Lembrar que a escolha dos filtros também pode ser feita voltando-se novamente para o Passo 1 e escolhendo da lista de opções.</text:p>
      <text:p text:style-name="Text_20_body"><draw:frame draw:style-name="mediacenter" draw:name="11" text:anchor-type="paragraph" draw:z-index="11" svg:width="30.744583333333cm" style:rel-width="100%" svg:height="10.530416666667cm" style:rel-height="scale"><draw:image xlink:href="Pictures/8a49011e1fae596589167cc7418e82cd.png" xlink:type="simple" xlink:show="embed" xlink:actuate="onLoad"/></draw:frame></text:p>
      <text:p text:style-name="Text_20_body">Após o uso do mouse como acima, a tela mostrará somente os anos selecionados:</text:p>
      <text:p text:style-name="Text_20_body"><draw:frame draw:style-name="mediacenter" draw:name="12" text:anchor-type="paragraph" draw:z-index="12" svg:width="37.7825cm" style:rel-width="100%" svg:height="16.853958333333cm" style:rel-height="scale"><draw:image xlink:href="Pictures/64593998dc4d00eddcb37fb4471dfb68.png" xlink:type="simple" xlink:show="embed" xlink:actuate="onLoad"/></draw:frame></text:p>
      <text:p text:style-name="Text_20_body">Agora podemos voltar ao Gráfico 2 e ir além filtrando mais ainda os valores para mostrarem somente as funções Saúde e Educação como abaixo:</text:p>
      <text:p text:style-name="Text_20_body"><draw:frame draw:style-name="mediacenter" draw:name="13" text:anchor-type="paragraph" draw:z-index="13" svg:width="37.412083333333cm" style:rel-width="100%" svg:height="15.266458333333cm" style:rel-height="scale"><draw:image xlink:href="Pictures/05dfa29d803691fa8e31b02a366fcfb4.png" xlink:type="simple" xlink:show="embed" xlink:actuate="onLoad"/></draw:frame></text:p>
      <text:p text:style-name="Text_20_body">Pronto! Agora temos o gráfico do gastos com despesas nas funções Saúde e Educação nos últimos 4 anos.</text:p>
      <text:p text:style-name="Text_20_body"><draw:frame draw:style-name="mediacenter" draw:name="14" text:anchor-type="paragraph" draw:z-index="14" svg:width="39.396458333333cm" style:rel-width="100%" svg:height="18.600208333333cm" style:rel-height="scale"><draw:image xlink:href="Pictures/d98da34cf4e8f480cf30834a92a832c7.png" xlink:type="simple" xlink:show="embed" xlink:actuate="onLoad"/></draw:frame></text:p>
      <text:p text:style-name="Text_20_body">O Gráfico 3 detalha a despesa por Grupo de Despesa e Órgão.</text:p>
      <text:p text:style-name="Text_20_body"><draw:frame draw:style-name="mediacenter" draw:name="15" text:anchor-type="paragraph" draw:z-index="15" svg:width="24.13cm" style:rel-width="100%" svg:height="16.721666666667cm" style:rel-height="scale"><draw:image xlink:href="Pictures/0454a642015368f61539692a1f142167.png" xlink:type="simple" xlink:show="embed" xlink:actuate="onLoad"/></draw:frame></text:p>
      <text:p text:style-name="Text_20_body">O Gráfico 4 mostra indicadores de eficiência.</text:p>
      <text:p text:style-name="Text_20_body"><draw:frame draw:style-name="mediacenter" draw:name="16" text:anchor-type="paragraph" draw:z-index="16" svg:width="8.1227083333333cm" svg:height="15.848541666667cm"><draw:image xlink:href="Pictures/79e939988ea12ade624fe809b0ac1225.png" xlink:type="simple" xlink:show="embed" xlink:actuate="onLoad"/></draw:frame></text:p>
      <text:p text:style-name="Text_20_body">Por fim convém ilustrar ainda que a pesquisa por texto facilita bastante buscas por texto, principalmente em cadastros grandes como o dos campos de <text:span text:style-name="Emphasis">Ações</text:span> ou <text:span text:style-name="Emphasis">Localizadores</text:span>. Para exemplificar, Limpe todas as seleções feitas usando o botão <text:span text:style-name="Emphasis">Limpar</text:span> e volte ao <text:span text:style-name="Emphasis">Passo 1</text:span>. Veja por exemplo uma pesquisa pela palavra “Copa” digitando na barra <text:span text:style-name="Emphasis">Pesquisar</text:span>:</text:p>
      <text:p text:style-name="Text_20_body"><draw:frame draw:style-name="mediacenter" draw:name="17" text:anchor-type="paragraph" draw:z-index="17" svg:width="37.62375cm" style:rel-width="100%" svg:height="16.430625cm" style:rel-height="scale"><draw:image xlink:href="Pictures/0c9f6aaf00b682cfa564d454fe43a72c.png" xlink:type="simple" xlink:show="embed" xlink:actuate="onLoad"/></draw:frame></text:p>
      <text:p text:style-name="Text_20_body">Depois de feita a seleção</text:p>
      <text:p text:style-name="Text_20_body"><draw:frame draw:style-name="mediacenter" draw:name="18" text:anchor-type="paragraph" draw:z-index="18" svg:width="39.502291666667cm" style:rel-width="100%" svg:height="19.182291666667cm" style:rel-height="scale"><draw:image xlink:href="Pictures/c018a2d85a249f8cb546e2b00db5989e.png" xlink:type="simple" xlink:show="embed" xlink:actuate="onLoad"/></draw:frame></text:p>
      <text:p text:style-name="Text_20_body">Podemos pular para o Passo 4 e ver o gráfico 1 - Evolução Orçamentária. Note que estas ações da Copa do Mundo somente existiram nos anos de 2010 a 2014.</text:p>
      <text:p text:style-name="Text_20_body"><draw:frame draw:style-name="mediacenter" draw:name="19" text:anchor-type="paragraph" draw:z-index="19" svg:width="28.522083333333cm" style:rel-width="100%" svg:height="18.0975cm" style:rel-height="scale"><draw:image xlink:href="Pictures/751df90f51717f2b7b3ed85c92acd83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esso_publico:consulta_livre</dc:title>
  </office:meta>
</office:document-meta>
</file>