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68cf50c08eb89606e8635f50ae50e6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esso_publico:novo_acesso_publico"/><text:bookmark-start text:name="__RefHeading___siop_-_areas_de_acesso_publico_1"/><text:bookmark-start text:name="siop_-_areas_de_acesso_publico"/>SIOP - Áreas de Acesso Público<text:bookmark-end text:name="__RefHeading___siop_-_areas_de_acesso_publico_1"/><text:bookmark-end text:name="siop_-_areas_de_acesso_publico"/></text:h>
      <text:p text:style-name="Text_20_body"><text:span text:style-name="Emphasis">O SIOP (Sistema Integrado de Planejamento e Orçamento) é o sistema estruturante do Governo Federal que executa os processos orçamentários no âmbito da União. Exemplos de processos que são implementadas no SIOP é a elaboração, em conjunto com os órgãos da Administração Pública Federal, dos Projetos de Lei de Diretrizes Orçamentárias (PLDO) e da Lei Orçamentária Anual (PLOA). O acesso ao sistema é limitado aos servidores que participam destes processos, contudo, há módulos que são acessíveis à sociedade em geral.</text:span></text:p>
      <text:p text:style-name="Text_20_body"><text:span text:style-name="Emphasis">A Secretaria de Orçamento Federal – SOF do MP desenvolve e mantém o SIOP. Alinhada a compromissos definidos pela <text:span text:style-name="Strong_20_Emphasis"><text:span text:style-name="underline"><text:a xlink:type="simple" xlink:href="http://www.planalto.gov.br/ccivil_03/_ato2011-2014/2011/lei/l12527.htm" text:style-name="Internet_20_link" text:visited-style-name="Visited_20_Internet_20_Link">Lei de Acesso à Informação - nº 12.527</text:a></text:span></text:span>, que estabeleceu o uso de tecnologia em prol da transparência, a SOF disponibilizou vários produtos que oferecem recursos de pesquisa e análise das informações orçamentárias a qualquer cidadão.</text:span></text:p>
      <text:p text:style-name="Text_20_body"><text:span text:style-name="Emphasis">Em resposta a várias demandas feitas à Secretaria de Orçamento Federal, foi criada em 2012 uma área externa no ambiente do SIOP para livre acesso do cidadão, imprensa, estudiosos e qualquer outro setor da sociedade civil. Esta área foi chamada de SIOP Acesso Público e foi toda desenvolvida nos mesmos moldes do SIOP em produção pela pela equipe de desenvolvimento.</text:span></text:p>
      <text:p text:style-name="Text_20_body"><text:span text:style-name="Emphasis">Nesta área da documentação são encontrados manuais para os produtos disponibilizados na área chamada de SIOP-Acesso Público que é a parte do SIOP aberta para os cidadãos em geral e à sociedade onde é possível se fazer consultas de dados orçamentários diretamente nas bases de dados do SIOP. Trata-se de uma iniciativa alinhada com os esforços de maior transparência nos processos orçamentários da União.</text:span></text:p>
      <text:p text:style-name="Text_20_body"><text:span text:style-name="Emphasis">Esperamos que este produtos atendam cada vez mais à crescente demanda por informações públicas orçamentárias. Críticas e sugestões podem ser encaminhadas para a Central de Atendimento do SIOP.</text:span></text:p>
      <text:h text:style-name="Heading_20_2" text:outline-level="2"><text:bookmark-start text:name="__RefHeading___produtos_de_acesso_publico_do_siop_2"/><text:bookmark-start text:name="produtos_de_acesso_publico_do_siop"/>Produtos de Acesso Público do SIOP<text:bookmark-end text:name="__RefHeading___produtos_de_acesso_publico_do_siop_2"/><text:bookmark-end text:name="produtos_de_acesso_publico_do_siop"/></text:h>
      <text:p text:style-name="Text_20_body">Para obter acesso aos produtos de Acesso Público, o SIOP disponibiliza links em sua página inicial para que o usuário tenha acesso às informações. </text:p>
      <text:p text:style-name="Text_20_body">Basta clicar em um dos <text:span text:style-name="Emphasis">Cards</text:span> que se encontram na página inicial do SIOP:</text:p>
      <text:p text:style-name="Text_20_body"><draw:frame draw:style-name="media" draw:name="0" text:anchor-type="as-char" draw:z-index="0" svg:width="37.491458333333cm" style:rel-width="100%" svg:height="18.785416666667cm" style:rel-height="scale"><draw:image xlink:href="Pictures/168cf50c08eb89606e8635f50ae50e61.jpg" xlink:type="simple" xlink:show="embed" xlink:actuate="onLoad"/></draw:frame></text:p>
      <text:p text:style-name="Text_20_body">Os links abaixo levam aos manuais dos produtos: </text:p>
      <text:list text:style-name="Numbering_20_1" text:continue-numbering="false">
        <text:list-item>
          <text:p text:style-name="Numbering_20_1_Content_First"> <text:span text:style-name="Strong_20_Emphasis"><text:span text:style-name="underline"><text:a xlink:type="simple" xlink:href="https://intrasof.sof.intra/siopdoc/doku.php/acesso_publico:painel_orcamento" text:style-name="Internet_20_link" text:visited-style-name="Visited_20_Internet_20_Link">Painel do Orçamento</text:a></text:span> </text:span></text:p>
        </text:list-item>
        <text:list-item>
          <text:p text:style-name="Numbering_20_1_Content"> <text:span text:style-name="Strong_20_Emphasis"><text:span text:style-name="underline"><text:a xlink:type="simple" xlink:href="https://intrasof.sof.intra/siopdoc/doku.php/acesso_publico:orcamento_cidadao" text:style-name="Internet_20_link" text:visited-style-name="Visited_20_Internet_20_Link">Orçamento Cidadão Digital</text:a></text:span> </text:span></text:p>
        </text:list-item>
        <text:list-item>
          <text:p text:style-name="Numbering_20_1_Content"> <text:span text:style-name="Strong_20_Emphasis"><text:span text:style-name="underline"><text:a xlink:type="simple" xlink:href="https://intrasof.sof.intra/siopdoc/doku.php/acesso_publico:cadastro_acoes" text:style-name="Internet_20_link" text:visited-style-name="Visited_20_Internet_20_Link">Cadastro de Ações</text:a></text:span> </text:span></text:p>
        </text:list-item>
        <text:list-item>
          <text:p text:style-name="Numbering_20_1_Content_Last"> <text:span text:style-name="Strong_20_Emphasis"><text:span text:style-name="underline"><text:a xlink:type="simple" xlink:href="https://intrasof.sof.intra/siopdoc/doku.php/acesso_publico:dados_abertos" text:style-name="Internet_20_link" text:visited-style-name="Visited_20_Internet_20_Link">SIOP - Dados Abertos</text:a></text:span> </text:span></text:p>
        </text:list-item>
      </text:list>
      <text:p text:style-name="Text_20_body">Esperamos que estes produtos atendam cada vez mais à crescente demanda por informações públicas orçamentárias. </text:p>
      <text:p text:style-name="Text_20_body">Críticas e sugestões podem ser encaminhadas para a Central de Atendimento do <text:span text:style-name="Strong_20_Emphasis">SIOP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esso_publico:novo_acesso_publico</dc:title>
  </office:meta>
</office:document-meta>
</file>