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a3ad1243e4f8cb583b8923dc55a229.png"/>
  <manifest:file-entry manifest:media-type="image/png" manifest:full-path="Pictures/012dedf7999d066a58db741d32844e79.png"/>
  <manifest:file-entry manifest:media-type="image/png" manifest:full-path="Pictures/776f9be1dbfc006bf087e84d997704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pagamento_efetivo"/><text:bookmark-start text:name="__RefHeading___painel_do_orcamentopagamento_efetivo_1"/><text:bookmark-start text:name="painel_do_orcamentopagamento_efetivo"/>Painel do Orçamento: Pagamento Efetivo<text:bookmark-end text:name="__RefHeading___painel_do_orcamentopagamento_efetivo_1"/><text:bookmark-end text:name="painel_do_orcamentopagamento_efetivo"/></text:h>
      <text:p text:style-name="Text_20_body"><text:span text:style-name="Emphasis">Esta pesquisa permite, para várias combinações de Classificadores do Orçamento Federal, a geração de relatórios e gráficos com base em métricas de Pagamento Efetivo.</text:span></text:p>
      <text:h text:style-name="Heading_20_2" text:outline-level="2"><text:bookmark-start text:name="__RefHeading___acesso_a_consulta_2"/><text:bookmark-start text:name="acesso_a_consulta"/>1. Acesso à Consulta<text:bookmark-end text:name="__RefHeading___acesso_a_consulta_2"/><text:bookmark-end text:name="acesso_a_consulta"/></text:h>
      <text:p text:style-name="Text_20_body">Na página inicial do Painel do Orçamento, clique no <text:span text:style-name="Emphasis">card</text:span> abaixo:</text:p>
      <text:p text:style-name="Text_20_body"><draw:a xlink:type="simple" xlink:href="https://www1.siop.planejamento.gov.br/QvAJAXZfc/opendoc.htm?document=IAS%2FExecucao_Orcamentaria.qvw&amp;host=QVS%40pqlk04&amp;anonymous=true&amp;sheet=SH13"><draw:frame draw:style-name="mediacenter" draw:name="0" text:anchor-type="paragraph" draw:z-index="0" svg:width="8.9429166666667cm" svg:height="5.2122916666667cm"><draw:image xlink:href="Pictures/18a3ad1243e4f8cb583b8923dc55a229.png" xlink:type="simple" xlink:show="embed" xlink:actuate="onLoad"/></draw:frame></draw:a></text:p>
      <text:p text:style-name="Text_20_body">A dinâmica de uso da consulta (passos) é a mesma utilizada para a <text:a xlink:type="simple" xlink:href="https://intrasof.sof.intra/siopdoc/doku.php/acesso_publico:consulta_livre" text:style-name="Internet_20_link" text:visited-style-name="Visited_20_Internet_20_Link">Consulta Livre</text:a> com poucas diferenças.</text:p>
      <text:p text:style-name="Text_20_body">A principal diferença são os campos para detalhamento e as métricas disponíveis. </text:p>
      <text:p text:style-name="Text_20_body">1) Detalhamento</text:p>
      <text:list text:style-name="List_20_1" text:continue-numbering="false">
        <text:list-item>
          <text:p text:style-name="List_20_1_Content_First"> OS</text:p>
        </text:list-item>
        <text:list-item>
          <text:p text:style-name="List_20_1_Content"> UO</text:p>
        </text:list-item>
        <text:list-item>
          <text:p text:style-name="List_20_1_Content"> Programa</text:p>
        </text:list-item>
        <text:list-item>
          <text:p text:style-name="List_20_1_Content"> Ação</text:p>
        </text:list-item>
        <text:list-item>
          <text:p text:style-name="List_20_1_Content"> Localizador</text:p>
        </text:list-item>
        <text:list-item>
          <text:p text:style-name="List_20_1_Content"> PO - Plano Orçamentário</text:p>
        </text:list-item>
        <text:list-item>
          <text:p text:style-name="List_20_1_Content"> GND - Grupo de Natureza de Despesa</text:p>
        </text:list-item>
        <text:list-item>
          <text:p text:style-name="List_20_1_Content_Last"> Fonte</text:p>
        </text:list-item>
      </text:list>
      <text:p text:style-name="Text_20_body">2) Métricas</text:p>
      <text:p text:style-name="Text_20_body">Por se tratar de pagamentos efetivos, sempre é mostrado o pagamento efetivo que seria soma dos valores:</text:p>
      <text:list text:style-name="List_20_1" text:continue-numbering="false">
        <text:list-item>
          <text:p text:style-name="List_20_1_Content_First"> Valores pagos no exercício;</text:p>
        </text:list-item>
        <text:list-item>
          <text:p text:style-name="List_20_1_Content_Last"> Valores de RAP pagos no exercício.</text:p>
        </text:list-item>
      </text:list>
      <text:h text:style-name="Heading_20_2" text:outline-level="2"><text:bookmark-start text:name="__RefHeading___resultados_e_graficos_3"/><text:bookmark-start text:name="resultados_e_graficos"/>2. Resultados e Gráficos<text:bookmark-end text:name="__RefHeading___resultados_e_graficos_3"/><text:bookmark-end text:name="resultados_e_graficos"/></text:h>
      <text:p text:style-name="Text_20_body">Nos resultados é possível se observar o valor total de Pagamento Efetivo e (opcionalmente) seus componentes acima.</text:p>
      <text:p text:style-name="Text_20_body"><draw:frame draw:style-name="mediacenter" draw:name="1" text:anchor-type="paragraph" draw:z-index="1" svg:width="28.601458333333cm" style:rel-width="100%" svg:height="17.859375cm" style:rel-height="scale"><draw:image xlink:href="Pictures/012dedf7999d066a58db741d32844e79.png" xlink:type="simple" xlink:show="embed" xlink:actuate="onLoad"/></draw:frame></text:p>
      <text:p text:style-name="Text_20_body">No último Passo os gráficos evidenciam as componentes do Pagamento Efetivo:</text:p>
      <text:p text:style-name="Text_20_body"><draw:frame draw:style-name="mediacenter" draw:name="2" text:anchor-type="paragraph" draw:z-index="2" svg:width="31.829375cm" style:rel-width="100%" svg:height="18.520833333333cm" style:rel-height="scale"><draw:image xlink:href="Pictures/776f9be1dbfc006bf087e84d997704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pagamento_efetivo</dc:title>
  </office:meta>
</office:document-meta>
</file>