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189532c8387b908a044f9bd3cf6bd53.png"/>
  <manifest:file-entry manifest:media-type="image/png" manifest:full-path="Pictures/315172ad63984114fbb9771cb1f9dec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cesso_publico:rel_bsm"/><text:bookmark-start text:name="__RefHeading___relatorio_de_acompanhamento_do_plano_brasil_sem_miseria_1"/><text:bookmark-start text:name="relatorio_de_acompanhamento_do_plano_brasil_sem_miseria"/>Relatório de Acompanhamento do Plano "Brasil Sem Miséria"<text:bookmark-end text:name="__RefHeading___relatorio_de_acompanhamento_do_plano_brasil_sem_miseria_1"/><text:bookmark-end text:name="relatorio_de_acompanhamento_do_plano_brasil_sem_miseria"/></text:h>
      <text:p text:style-name="Text_20_body"><text:span text:style-name="Emphasis">Esta consulta pronta do <text:a xlink:type="simple" xlink:href="https://intrasof.sof.intra/siopdoc/doku.php/acesso_publico:painel_orcamento" text:style-name="Internet_20_link" text:visited-style-name="Visited_20_Internet_20_Link">Painel do Orçamento</text:a> disponibiliza o Relatório de acompanhamento das despesas do Plano Brasil em Miséria, com informações detalhadas por Órgãos, Unidades, Ações e Planos Orçamentários integrantes do Plano.</text:span></text:p>
      <text:h text:style-name="Heading_20_2" text:outline-level="2"><text:bookmark-start text:name="__RefHeading___como_e_montado_o_relatorio_bsm_2"/><text:bookmark-start text:name="como_e_montado_o_relatorio_bsm"/>1. Como é montado o Relatório BSM<text:bookmark-end text:name="__RefHeading___como_e_montado_o_relatorio_bsm_2"/><text:bookmark-end text:name="como_e_montado_o_relatorio_bsm"/></text:h>
      <text:h text:style-name="Heading_20_3" text:outline-level="3"><text:bookmark-start text:name="__RefHeading___a_partir_de_2017_3"/><text:bookmark-start text:name="a_partir_de_2017"/>1.1 A partir de 2017<text:bookmark-end text:name="__RefHeading___a_partir_de_2017_3"/><text:bookmark-end text:name="a_partir_de_2017"/></text:h>
      <text:p text:style-name="Text_20_body">Este relatório era composto dos seguintes filtros sobre o orçamento para listar os gastos do plano BSM:</text:p>
      <text:p text:style-name="Text_20_body">Formato usado: <text:span text:style-name="Emphasis">UO.Programa.ação.PO</text:span></text:p>
      <text:p text:style-name="Text_20_body">'20129.2012.210O.0003',
'20129.2012.210O.0005',
'20129.2012.210W.0004',
'20201.2012.210S.0002',
'22202.2042.8924.0002',
'40101.2071.215F.0001',
'40101.2071.215F.0002',
'40101.2071.215F.0003',
'40101.2083.8274.0001',
'44101.2069.8695.0001',
'44101.2078.20VP.0001',
'44101.2078.20VP.0002',
'53101.2069.12QC.0001',
'55101.2012.20GD.0001',
'55101.2012.20GD.0002',
'55101.2019.20IT.0001',
'55101.2019.6414.0001',
'55101.2019.8442.0001',
'55101.2019.8446.0001',
'55101.2037.217M.0000',
'55101.2037.217M.0001',
'55101.2037.217M.EREL',
'55101.2037.8893.0001',
'55101.2069.215I.0001',
'55101.2069.215I.0002',
'55101.2069.215I.0003',
'55101.2069.2792.0001',
'55101.2069.2798.0000',
'55101.2069.2798.0002',
'55101.2069.8948.0001',
'55101.2069.8948.0002',
'55101.2080.20TR.0001',
'55901.2037.20V5.0001',
'55901.2037.2A60.0001',
'55901.2037.2A65.0001',
'55901.2037.2A65.0002',
'55901.2037.2A65.0004',
'55901.2037.2A65.0005',
'55901.2037.2A69.0001',
'55901.2037.2A69.0003',
'55901.2037.2B30.0001',
'55901.2037.2B31.0001',
'55901.2037.8662.0001',
'55901.2037.8893.0001',
'71104.0911.00M4.000F'</text:p>
      <text:p text:style-name="Text_20_body">Esta metodologia de cálculo está de acordo com as orientações do Ministério do Desenvolvimento Social e Combate à Fome.</text:p>
      <text:h text:style-name="Heading_20_3" text:outline-level="3"><text:bookmark-start text:name="__RefHeading___ate_2016_4"/><text:bookmark-start text:name="ate_2016"/>1.2 Até 2016<text:bookmark-end text:name="__RefHeading___ate_2016_4"/><text:bookmark-end text:name="ate_2016"/></text:h>
      <text:p text:style-name="Text_20_body">Este relatório era composto dos seguintes filtros sobre o orçamento para listar os gastos do plano BSM:</text:p>
      <text:list text:style-name="Numbering_20_1" text:continue-numbering="false">
        <text:list-item>
          <text:p text:style-name="Numbering_20_1_Content_First"> Identificador de PO igual a nº 24;</text:p>
        </text:list-item>
        <text:list-item>
          <text:p text:style-name="Numbering_20_1_Content"> Ação 2A65 (PO's 0002 e 0004); e</text:p>
        </text:list-item>
        <text:list-item>
          <text:p text:style-name="Numbering_20_1_Content_Last"> Ação 2A69 (PO 0003).​</text:p>
        </text:list-item>
      </text:list>
      <text:p text:style-name="Text_20_body">As linhas de dotação que cumprirem estes requisitos são incluídas no relatório junto com as seguintes  informações de execução:</text:p>
      <text:list text:style-name="Numbering_20_1" text:continue-numbering="false">
        <text:list-item>
          <text:p text:style-name="Numbering_20_1_Content_First"> Ano</text:p>
        </text:list-item>
        <text:list-item>
          <text:p text:style-name="Numbering_20_1_Content"> Órgão (Código e Título)</text:p>
        </text:list-item>
        <text:list-item>
          <text:p text:style-name="Numbering_20_1_Content"> Unidade Orçamentária (Código e Título)</text:p>
        </text:list-item>
        <text:list-item>
          <text:p text:style-name="Numbering_20_1_Content"> Programa (Código e Título)</text:p>
        </text:list-item>
        <text:list-item>
          <text:p text:style-name="Numbering_20_1_Content"> Ação (Código e Título)</text:p>
        </text:list-item>
        <text:list-item>
          <text:p text:style-name="Numbering_20_1_Content"> PO (Código e Título)</text:p>
        </text:list-item>
        <text:list-item>
          <text:p text:style-name="Numbering_20_1_Content"> PLOA</text:p>
        </text:list-item>
        <text:list-item>
          <text:p text:style-name="Numbering_20_1_Content"> LOA (Dotação Inicial)</text:p>
        </text:list-item>
        <text:list-item>
          <text:p text:style-name="Numbering_20_1_Content"> Lei+créditos (Dotação Atual)</text:p>
        </text:list-item>
        <text:list-item>
          <text:p text:style-name="Numbering_20_1_Content"> Empenhado</text:p>
        </text:list-item>
        <text:list-item>
          <text:p text:style-name="Numbering_20_1_Content"> Liquidado</text:p>
        </text:list-item>
        <text:list-item>
          <text:p text:style-name="Numbering_20_1_Content_Last"> Pago.</text:p>
        </text:list-item>
      </text:list>
      <text:h text:style-name="Heading_20_2" text:outline-level="2"><text:bookmark-start text:name="__RefHeading___acesso_ao_relatorio_de_gastos_com_o_plano_bsm_5"/><text:bookmark-start text:name="acesso_ao_relatorio_de_gastos_com_o_plano_bsm"/>2. Acesso ao Relatório de Gastos com o Plano BSM<text:bookmark-end text:name="__RefHeading___acesso_ao_relatorio_de_gastos_com_o_plano_bsm_5"/><text:bookmark-end text:name="acesso_ao_relatorio_de_gastos_com_o_plano_bsm"/></text:h>
      <text:p text:style-name="Text_20_body">Para acessa-lo, deve-se clicar no botão correspondente na imagem abaixo:</text:p>
      <text:p text:style-name="Text_20_body"><draw:frame draw:style-name="mediacenter" draw:name="Fig - Acesso ao relatório Brasil sem Miséria Legend" text:anchor-type="paragraph" draw:z-index="0" svg:width="39.84625cm" style:rel-width="100%"><draw:text-box><text:p text:style-name="legendcenter"><draw:frame draw:style-name="mediacenter" draw:name="Fig - Acesso ao relatório Brasil sem Miséria" text:anchor-type="paragraph" draw:z-index="0" svg:width="39.84625cm" style:rel-width="100%" svg:height="23.838958333333cm" style:rel-height="scale"><draw:image xlink:href="Pictures/7189532c8387b908a044f9bd3cf6bd53.png" xlink:type="simple" xlink:show="embed" xlink:actuate="onLoad"/></draw:frame>Fig - Acesso ao relatório Brasil sem Miséria</text:p></draw:text-box></draw:frame></text:p>
      <text:p text:style-name="Text_20_body">Ou no item do menu correspondente.</text:p>
      <text:h text:style-name="Heading_20_2" text:outline-level="2"><text:bookmark-start text:name="__RefHeading___filtrosorgao_e_exercicio_6"/><text:bookmark-start text:name="filtrosorgao_e_exercicio"/>3. Filtros: Órgão e Exercício<text:bookmark-end text:name="__RefHeading___filtrosorgao_e_exercicio_6"/><text:bookmark-end text:name="filtrosorgao_e_exercicio"/></text:h>
      <text:p text:style-name="Text_20_body">Nesta consulta as opções de filtros são limitadas a apenas se escolher o Órgão e o Ano de Exercício. Note que somente estão disponíveis os órgãos que se relacionam com o Plano BSM.</text:p>
      <text:p text:style-name="Text_20_body"><draw:frame draw:style-name="mediacenter" draw:name="1" text:anchor-type="paragraph" draw:z-index="1" svg:width="39.6875cm" style:rel-width="100%" svg:height="23.362708333333cm" style:rel-height="scale"><draw:image xlink:href="Pictures/315172ad63984114fbb9771cb1f9dec8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69-12-31T21::00:00</meta:creation-date>
    <dc:creator>Generated</dc:creator>
    <dc:date>1969-12-31T21::00:00</dc:date>
    <dc:language>en-US</dc:language>
    <meta:editing-cycles>1</meta:editing-cycles>
    <meta:editing-duration>PT0S</meta:editing-duration>
    <dc:title>acesso_publico:rel_bsm</dc:title>
  </office:meta>
</office:document-meta>
</file>