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8d52c5655c63c1651e7634c15bdf43.png"/>
  <manifest:file-entry manifest:media-type="image/png" manifest:full-path="Pictures/4b9ca417ed5edf7b41eaa34c6efef75d.png"/>
  <manifest:file-entry manifest:media-type="image/png" manifest:full-path="Pictures/428141609886a6d88453d0d74dc2a0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esso_publico:rel_ti"/><text:bookmark-start text:name="__RefHeading___painel_do_orcamentorelatorio_de_despesas_de_ti_1"/><text:bookmark-start text:name="painel_do_orcamentorelatorio_de_despesas_de_ti"/>Painel do Orçamento: Relatório de Despesas de TI<text:bookmark-end text:name="__RefHeading___painel_do_orcamentorelatorio_de_despesas_de_ti_1"/><text:bookmark-end text:name="painel_do_orcamentorelatorio_de_despesas_de_ti"/></text:h>
      <text:p text:style-name="Text_20_body"><text:span text:style-name="Emphasis">A segunda consulta disponível no Painel é o Relatório de Despesas em TI. Para atender a dispositivos da Lei das Diretrizes Orçamentárias e recomendações do TCU, é disponibilizado o relatório de acompanhamento das Despesas de TI dos Orçamentos Fiscal e da Seguridade Social.
</text:span></text:p>
      <text:h text:style-name="Heading_20_2" text:outline-level="2"><text:bookmark-start text:name="__RefHeading___previsao_legal_2"/><text:bookmark-start text:name="previsao_legal"/>1. Previsão Legal<text:bookmark-end text:name="__RefHeading___previsao_legal_2"/><text:bookmark-end text:name="previsao_legal"/></text:h>
      <text:p text:style-name="Text_20_body">Há previsão de relatórios como este na LDO:</text:p>
      <text:p text:style-name="Text_20_body"><text:a xlink:type="simple" xlink:href="http://www.planejamento.gov.br/secretarias/upload/Arquivos/sof/orcamentos-anuais/2017/300117_anexo-i-quadros-orcamentarios-consolidados.pdf" text:style-name="Internet_20_link" text:visited-style-name="Visited_20_Internet_20_Link">Anexo I - RELAÇÃO DOS QUADROS ORÇAMENTÁRIOS CONSOLIDADOS</text:a></text:p>
      <text:p text:style-name="Text_20_body"><text:span text:style-name="Emphasis">XIII - relação das ações e respectivos subtítulos, discriminada por órgão e unidade orçamentária, nos quais serão apropriadas despesas de tecnologia da informação, inclusive hardware, software e serviços, a qual deverá ser mantida atualizada na internet;</text:span></text:p>
      <text:p text:style-name="Text_20_body">E no <text:a xlink:type="simple" xlink:href="https://intrasof.sof.intra/siopdoc/doku.php/acesso_publico:qlikview:0000029368-acordao_1233_2012_tcu-plenario.pdf" text:style-name="Internet_20_link" text:visited-style-name="Visited_20_Internet_20_Link">Acórdão do TCU 1233/2012</text:a>:</text:p>
      <text:p text:style-name="Text_20_body"><text:span text:style-name="Emphasis">9.6.2. no prazo de quinze dias após o envio do Projeto da Lei Orçamentária Anual (PLOA) ao Congresso Nacional, relação da previsão das despesas com TI que constam do PLOA, em meio magnético, na forma de banco de dados editável ou planilha eletrônica, no maior detalhamento possível, preferencialmente no formato encaminhado por meio do Ofício 06/SECAD/SOF/MP, de 25/2/2010, ou, alternativamente, disponibilize funcionalidade nos seus sistemas informatizados para que a Sefti/TCU possa acessar os dados requeridos para o atendimento da determinação (subitem II.4);</text:span></text:p>
      <text:p text:style-name="Text_20_body"><text:span text:style-name="Emphasis">9.6.3. no prazo de quinze dias após a publicação da Lei Orçamentária Anual (LOA), relação da previsão das despesas com TI que constam da LOA, em meio magnético, na forma de banco de dados editável ou planilha eletrônica, no maior detalhamento possível, preferencialmente no formato encaminhado por meio do Ofício 06/SECAD/SOF/MP, de 25/2/2010, ou, alternativamente, disponibilize funcionalidade nos seus sistemas informatizados para que a Sefti/TCU possa acessar os dados requeridos para o atendimento da determinação (subitem II.4).</text:span></text:p>
      <text:p text:style-name="Text_20_body">Os detalhes de como são selecionadas as despesas de TI estão no <text:a xlink:type="simple" xlink:href="https://www1.siop.planejamento.gov.br/mto/doku.php/mto2021:cap9#despesas_de_tecnologia_da_informacao" text:style-name="Internet_20_link" text:visited-style-name="Visited_20_Internet_20_Link">MTO (quais naturezas de despesa entram no filtro)</text:a>.</text:p>
      <text:h text:style-name="Heading_20_2" text:outline-level="2"><text:bookmark-start text:name="__RefHeading___acesso_a_consulta_3"/><text:bookmark-start text:name="acesso_a_consulta"/>2. Acesso à Consulta<text:bookmark-end text:name="__RefHeading___acesso_a_consulta_3"/><text:bookmark-end text:name="acesso_a_consulta"/></text:h>
      <text:p text:style-name="Text_20_body">Na página inicial do Painel do Orçamento, clique no <text:span text:style-name="Emphasis">card</text:span> abaixo:</text:p>
      <text:p text:style-name="Text_20_body"><draw:a xlink:type="simple" xlink:href="https://www1.siop.planejamento.gov.br/QvAJAXZfc/opendoc.htm?document=IAS%2FExecucao_Orcamentaria.qvw&amp;host=QVS%40pqlk04&amp;anonymous=true&amp;sheet=SH09"><draw:frame draw:style-name="mediacenter" draw:name="0" text:anchor-type="paragraph" draw:z-index="0" svg:width="8.969375cm" svg:height="5.0270833333333cm"><draw:image xlink:href="Pictures/fc8d52c5655c63c1651e7634c15bdf43.png" xlink:type="simple" xlink:show="embed" xlink:actuate="onLoad"/></draw:frame></draw:a></text:p>
      <text:h text:style-name="Heading_20_2" text:outline-level="2"><text:bookmark-start text:name="__RefHeading___filtrosorgao_e_exercicio_4"/><text:bookmark-start text:name="filtrosorgao_e_exercicio"/>3. Filtros: Órgão e Exercício<text:bookmark-end text:name="__RefHeading___filtrosorgao_e_exercicio_4"/><text:bookmark-end text:name="filtrosorgao_e_exercicio"/></text:h>
      <text:p text:style-name="Text_20_body">Nesta consulta as opções iniciais de filtros são limitadas a apenas se escolher o Órgão e o Ano de Exercício. Veja um exemplo do relatório para o Ministério do Planejamento, Desenvolvimento e Gestão:</text:p>
      <text:p text:style-name="Text_20_body"><draw:frame draw:style-name="mediacenter" draw:name="1" text:anchor-type="paragraph" draw:z-index="1" svg:width="32.7025cm" style:rel-width="100%" svg:height="18.785416666667cm" style:rel-height="scale"><draw:image xlink:href="Pictures/4b9ca417ed5edf7b41eaa34c6efef75d.png" xlink:type="simple" xlink:show="embed" xlink:actuate="onLoad"/></draw:frame></text:p>
      <text:p text:style-name="Text_20_body">Este é o relatório básico. </text:p>
      <text:p text:style-name="Text_20_body">Por vários motivos, dentre eles a necessidade de envio para o TCU dos relatórios de despesas de TI com detalhamento, é disponibilizada a possibilidade de mostrar este maior detalhamento. Para isto basta “ligar” a opção mostrada na figura</text:p>
      <text:p text:style-name="Text_20_body">E os dados serão mostrados com detalhes como abaixo:</text:p>
      <text:p text:style-name="Text_20_body"><draw:frame draw:style-name="mediacenter" draw:name="2" text:anchor-type="paragraph" draw:z-index="2" svg:width="38.205833333333cm" style:rel-width="100%" svg:height="18.785416666667cm" style:rel-height="scale"><draw:image xlink:href="Pictures/428141609886a6d88453d0d74dc2a06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cesso_publico:rel_ti</dc:title>
  </office:meta>
</office:document-meta>
</file>