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8f93260a22c00f44a5f79752a7210e.png"/>
  <manifest:file-entry manifest:media-type="image/png" manifest:full-path="Pictures/a944c9c131509ab494840cfe1316f1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esso_publico:serie_historica"/><text:bookmark-start text:name="__RefHeading___serie_historica_da_execucao_orcamentaria_-_orcamentos_fiscal_e_da_seguridade_1"/><text:bookmark-start text:name="serie_historica_da_execucao_orcamentaria_-_orcamentos_fiscal_e_da_seguridade"/>Série Histórica da Execução Orçamentária - Orçamentos Fiscal e da Seguridade<text:bookmark-end text:name="__RefHeading___serie_historica_da_execucao_orcamentaria_-_orcamentos_fiscal_e_da_seguridade_1"/><text:bookmark-end text:name="serie_historica_da_execucao_orcamentaria_-_orcamentos_fiscal_e_da_seguridade"/></text:h>
      <text:p text:style-name="Text_20_body"><text:span text:style-name="Emphasis">Estes relatórios estavam sendo disponibilizados no portal da SOF (www.orcamentofederal.gov.br) em PDF e eram atualizados com periodicidade de 15 em 15 dias. 
</text:span></text:p>
      <text:h text:style-name="Heading_20_2" text:outline-level="2"><text:bookmark-start text:name="__RefHeading___acesso_ao_relatorio_2"/><text:bookmark-start text:name="acesso_ao_relatorio"/>1. Acesso ao Relatório<text:bookmark-end text:name="__RefHeading___acesso_ao_relatorio_2"/><text:bookmark-end text:name="acesso_ao_relatorio"/></text:h>
      <text:p text:style-name="Text_20_body">Agora no Painel para acessa-los clique no <text:span text:style-name="Emphasis">card</text:span> abaixo:</text:p>
      <text:p text:style-name="Text_20_body"><draw:a xlink:type="simple" xlink:href="https://www1.siop.planejamento.gov.br/QvAJAXZfc/opendoc.htm?document=IAS%2FExecucao_Orcamentaria.qvw&amp;host=QVS%40pqlk04&amp;anonymous=true&amp;sheet=SH11"><draw:frame draw:style-name="mediacenter" draw:name="0" text:anchor-type="paragraph" draw:z-index="0" svg:width="9.0752083333333cm" svg:height="5.0535416666667cm"><draw:image xlink:href="Pictures/fe8f93260a22c00f44a5f79752a7210e.png" xlink:type="simple" xlink:show="embed" xlink:actuate="onLoad"/></draw:frame></draw:a></text:p>
      <text:h text:style-name="Heading_20_2" text:outline-level="2"><text:bookmark-start text:name="__RefHeading___detalhamentos_disponiveis_no_relatorio_3"/><text:bookmark-start text:name="detalhamentos_disponiveis_no_relatorio"/>2. Detalhamentos Disponíveis no Relatório<text:bookmark-end text:name="__RefHeading___detalhamentos_disponiveis_no_relatorio_3"/><text:bookmark-end text:name="detalhamentos_disponiveis_no_relatorio"/></text:h>
      <text:p text:style-name="Text_20_body">Os dados apresentados sempre são de 10 anos atrás até a execução atual. Para o exercício corrente, são mostradas as métricas de PLOA, LOA, Dotação Atual e Empenhado.</text:p>
      <text:p text:style-name="Text_20_body">As seguintes opções estão disponíveis como switches (liga-desliga)</text:p>
      <text:list text:style-name="List_20_1" text:continue-numbering="false">
        <text:list-item>
          <text:p text:style-name="List_20_1_Content_First"> Órgão Orçamentário</text:p>
        </text:list-item>
        <text:list-item>
          <text:p text:style-name="List_20_1_Content"> Unidade Orçamentária</text:p>
        </text:list-item>
        <text:list-item>
          <text:p text:style-name="List_20_1_Content"> Função</text:p>
        </text:list-item>
        <text:list-item>
          <text:p text:style-name="List_20_1_Content"> Subfunção</text:p>
        </text:list-item>
        <text:list-item>
          <text:p text:style-name="List_20_1_Content_Last"> GND</text:p>
        </text:list-item>
      </text:list>
      <text:p text:style-name="Text_20_body">Por padrão o relatório vem somente com o detalhamento por GND ligado. O relatório irá se alterar automaticamente para as novas opções feitas pelo usuário.</text:p>
      <text:p text:style-name="Text_20_body">No exemplo abaixo, o relatório detalha por OS, UO e GND:</text:p>
      <text:p text:style-name="Text_20_body"><draw:frame draw:style-name="mediacenter" draw:name="1" text:anchor-type="paragraph" draw:z-index="1" svg:width="32.570208333333cm" style:rel-width="100%" svg:height="19.023541666667cm" style:rel-height="scale"><draw:image xlink:href="Pictures/a944c9c131509ab494840cfe1316f192.png" xlink:type="simple" xlink:show="embed" xlink:actuate="onLoad"/></draw:frame></text:p>
      <text:p text:style-name="Text_20_body"><text:span text:style-name="Emphasis">Observação</text:span>: o relatório exclui os valores de <text:span text:style-name="Emphasis">Reserva de Contingência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esso_publico:serie_historica</dc:title>
  </office:meta>
</office:document-meta>
</file>