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316d861b747efc94eaffdd770b607b.png"/>
  <manifest:file-entry manifest:media-type="image/png" manifest:full-path="Pictures/60e0b3a646b39e32db255f14caaa2163.png"/>
  <manifest:file-entry manifest:media-type="image/png" manifest:full-path="Pictures/6082a873d0ea5488e1298e304708cd4a.png"/>
  <manifest:file-entry manifest:media-type="image/png" manifest:full-path="Pictures/f85a6e9ecfe2ba92ab85cf4df6b230dd.png"/>
  <manifest:file-entry manifest:media-type="image/png" manifest:full-path="Pictures/cdd62a2959422f3547d3701b84e3b684.png"/>
  <manifest:file-entry manifest:media-type="image/png" manifest:full-path="Pictures/f298b0fe4542d10ba089f264791b9983.png"/>
  <manifest:file-entry manifest:media-type="image/png" manifest:full-path="Pictures/19aba4b831882a630adf9d7376e48729.png"/>
  <manifest:file-entry manifest:media-type="image/png" manifest:full-path="Pictures/be2488b0c316b9f263df6476cff7ee8e.png"/>
  <manifest:file-entry manifest:media-type="image/png" manifest:full-path="Pictures/2d45e1d32d713149844c3f62930cfd8e.png"/>
  <manifest:file-entry manifest:media-type="image/png" manifest:full-path="Pictures/a2525803c1e70fe072a87da72da3112d.png"/>
  <manifest:file-entry manifest:media-type="image/png" manifest:full-path="Pictures/d2dc4837df5cafee496444b422e35137.png"/>
  <manifest:file-entry manifest:media-type="image/png" manifest:full-path="Pictures/0a74377602fd96346b23ffd0ab61b12a.png"/>
  <manifest:file-entry manifest:media-type="image/png" manifest:full-path="Pictures/8214cc3f6ec1ad3b9e49d91d58f6520c.png"/>
  <manifest:file-entry manifest:media-type="image/png" manifest:full-path="Pictures/ec8df3047d7f51accb49bb0c41b4d6be.png"/>
  <manifest:file-entry manifest:media-type="image/png" manifest:full-path="Pictures/1e695183282716ba9be2c223c2d29c5e.png"/>
  <manifest:file-entry manifest:media-type="image/png" manifest:full-path="Pictures/b07f596fbfed31ea672b3c085b27675b.png"/>
  <manifest:file-entry manifest:media-type="image/png" manifest:full-path="Pictures/7fd35b8aa90a45e99a876a5e879cb76b.png"/>
  <manifest:file-entry manifest:media-type="image/png" manifest:full-path="Pictures/8518f067c4550345f9c4c002f9bb3f4e.png"/>
  <manifest:file-entry manifest:media-type="image/png" manifest:full-path="Pictures/ff18aad5b50d1812294cda34e0500040.png"/>
  <manifest:file-entry manifest:media-type="image/png" manifest:full-path="Pictures/f438cba474c180004569590c1bf970ab.png"/>
  <manifest:file-entry manifest:media-type="image/png" manifest:full-path="Pictures/f94b0f792a90841505a0a1bb86084da1.png"/>
  <manifest:file-entry manifest:media-type="image/png" manifest:full-path="Pictures/2e65674469f17e26632a2b9469a8d6f5.png"/>
  <manifest:file-entry manifest:media-type="image/png" manifest:full-path="Pictures/a9b7b7589170a58875a6c1c98650b169.png"/>
  <manifest:file-entry manifest:media-type="image/png" manifest:full-path="Pictures/1787e01894a0fa0a1218e0bf0233c00b.png"/>
  <manifest:file-entry manifest:media-type="image/png" manifest:full-path="Pictures/e6cb950be85e4cf073b31cf598d7be2f.png"/>
  <manifest:file-entry manifest:media-type="image/png" manifest:full-path="Pictures/8160b224a91f248d50bdf2253aeebb0d.png"/>
  <manifest:file-entry manifest:media-type="image/png" manifest:full-path="Pictures/d6def04f708f380a88b8b5016d6d8b12.png"/>
  <manifest:file-entry manifest:media-type="image/png" manifest:full-path="Pictures/dcb115b76b97597c83da6b0a799d76de.png"/>
  <manifest:file-entry manifest:media-type="image/png" manifest:full-path="Pictures/05ba12d485c947956faf76a978984176.png"/>
  <manifest:file-entry manifest:media-type="image/png" manifest:full-path="Pictures/6f7a8377fa233f8f532856bb3f30b735.png"/>
  <manifest:file-entry manifest:media-type="image/png" manifest:full-path="Pictures/63cafa6dbaadf9002930b8d196e4bc37.png"/>
  <manifest:file-entry manifest:media-type="image/png" manifest:full-path="Pictures/74632c52bf28129db6f3b0d086abab2f.png"/>
  <manifest:file-entry manifest:media-type="image/jpeg" manifest:full-path="Pictures/602f9fb45fb513d3c2b32559ee08aa20.jpg"/>
  <manifest:file-entry manifest:media-type="image/jpeg" manifest:full-path="Pictures/458c9b0c90bc49b857b90ed6b22460da.jpg"/>
  <manifest:file-entry manifest:media-type="image/png" manifest:full-path="Pictures/865d860c9d91474d3f71299a7f2fa575.png"/>
  <manifest:file-entry manifest:media-type="image/png" manifest:full-path="Pictures/0978cef86d7f701fe5660fd540749ec3.png"/>
  <manifest:file-entry manifest:media-type="image/png" manifest:full-path="Pictures/53d4bb2f4ffb1682df6751d7249820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ompanhamento_despesas_discricionarias:manual_despesas_discricionarias"/><text:bookmark-start text:name="__RefHeading___manual_do_acompanhamento_das_despesas_discricionarias_1"/><text:bookmark-start text:name="manual_do_acompanhamento_das_despesas_discricionarias"/>Manual do Acompanhamento das Despesas Discricionárias<text:bookmark-end text:name="__RefHeading___manual_do_acompanhamento_das_despesas_discricionarias_1"/><text:bookmark-end text:name="manual_do_acompanhamento_das_despesas_discricionarias"/></text:h>
      <text:p text:style-name="Text_20_body">Atualizado em 21 de novembro de 2025</text:p>
      <text:h text:style-name="Heading_20_2" text:outline-level="2"><text:bookmark-start text:name="__RefHeading___introducao_2"/><text:bookmark-start text:name="introducao"/>Introdução<text:bookmark-end text:name="__RefHeading___introducao_2"/><text:bookmark-end text:name="introducao"/></text:h>
      <text:p text:style-name="Text_20_body">O acompanhamento das despesas discricionárias objetiva viabilizar o acompanhamento da execução obrigatória das despesas discricionárias (RP 2, 3, 6, 7, 8 e 9), possibilitando ao gestor justificar a inexecução das programações no módulo de Acompanhamento Orçamentário do SIOP para geração de relatório ao Congresso Nacional.</text:p>
      <text:p text:style-name="Text_20_body">O acesso ao Acompanhamento das Despesas Discricionárias do Orçamento é realizado pelo menu:</text:p>
      <text:p text:style-name="Preformatted_20_Text">Acompanhamento Orçamentário &gt;&gt; Acompanhamento das Despesas Discricionárias<text:line-break/></text:p>
      <text:h text:style-name="Heading_20_2" text:outline-level="2"><text:bookmark-start text:name="__RefHeading___informacoes_que_compoem_a_captacao_3"/><text:bookmark-start text:name="informacoes_que_compoem_a_captacao"/>Informações que compõem a Captação<text:bookmark-end text:name="__RefHeading___informacoes_que_compoem_a_captacao_3"/><text:bookmark-end text:name="informacoes_que_compoem_a_captacao"/></text:h>
      <text:p text:style-name="Text_20_body">A análise das inexecuções dos RPs discricionários (2, 3, 6, 7, 8 e 9) é realizada no nível de ação/localizador. Assim, entra na captação o par ação/localizador que possuir:</text:p>
      <text:list text:style-name="List_20_1" text:continue-numbering="false">
        <text:list-item>
          <text:p text:style-name="List_20_1_Content_First"> Resultado Primário (RP Atual) = 2, 3, 6, 7, 8 e/ou 9 (apenas as despesas discricionárias);</text:p>
        </text:list-item>
        <text:list-item>
          <text:p text:style-name="List_20_1_Content"> Dotação Atual (do localizador) &gt; 0; e</text:p>
        </text:list-item>
        <text:list-item>
          <text:p text:style-name="List_20_1_Content_Last"> Empenhado (do localizador) &lt; Dotação Atual (do localizador).</text:p>
        </text:list-item>
      </text:list>
      <text:p text:style-name="Text_20_body">Os requisitos mencionados visam:</text:p>
      <text:list text:style-name="Numbering_20_1" text:continue-numbering="false">
        <text:list-item>
          <text:p text:style-name="Numbering_20_1_Content_First"> identificar as ações que possuem um ou mais RPs discricionários (2, 3, 6, 7, 8 e 9); e</text:p>
        </text:list-item>
        <text:list-item>
          <text:p text:style-name="Numbering_20_1_Content_Last"> identificar se houve inexecução em algum RP discricionário (valor empenhado dos RPs discricionários &lt; dotação atual total dos RPs discricionários).</text:p>
        </text:list-item>
      </text:list>
      <text:p text:style-name="Text_20_body">Caso tenha havido inexecução, identifica(m)-se o(s) localizador(es) da ação que possui(em) RPs discricionários não executados integralmente e ele(s) é(são) incluído(s) na captação.</text:p>
      <text:p text:style-name="Text_20_body">Exemplo de cálculo no localizador: </text:p>
      <text:p text:style-name="Text_20_body">1) Para cada localizador com RP discricionário é calculado:</text:p>
      <text:p text:style-name="Preformatted_20_Text">1.1) a dotação atual total (do localizador) considerando apenas as dotações dos RPs discricionários do localizador;<text:line-break/>1.2) o valor total empenhado (no localizador) considerando apenas os valores empenhados dos RPs discricionários do localizador;</text:p>
      <text:p text:style-name="Text_20_body">2) Em seguida, compara-se o valor da dotação atual total dos RPs discricionários do localizador (1.1) com o valor total empenhado dos RPs discricionários do localizador (1.2). </text:p>
      <text:p text:style-name="Text_20_body">3) Caso:</text:p>
      <text:p text:style-name="Preformatted_20_Text">3.1) a Dotação atual dos RPs discricionários do localizador (1.1) seja maior que zero; e<text:line-break/>3.2) o valor total empenhado dos RPs discricionários do localizador (1.2) seja menor do que a dotação atual dos RPs discricionários do localizador (2.1).</text:p>
      <text:p text:style-name="Text_20_body">Então esse localizador teve inexecução e deve entrar para a captação do módulo do acompanhamento das despesas discricionárias com a sua ação correspondente e todos os dados necessários à captação. E os valores apresentados no módulo serão restritos aos RPs discricionários.</text:p>
      <text:h text:style-name="Heading_20_2" text:outline-level="2"><text:bookmark-start text:name="__RefHeading___perfis_e_papeis_4"/><text:bookmark-start text:name="perfis_e_papeis"/>1. Perfis e Papéis<text:bookmark-end text:name="__RefHeading___perfis_e_papeis_4"/><text:bookmark-end text:name="perfis_e_papeis"/></text:h>
      <text:p text:style-name="Text_20_body">O acesso e operação do submódulo do Acompanhamento das Despesas Discricionárias são disponibilizados por meio dos seguintes perfis e papéis, cada um com diferentes privilégios:</text:p>
      <text:p text:style-name="Text_20_body"><draw:frame draw:style-name="mediacenter" draw:name="0" text:anchor-type="paragraph" draw:z-index="0" svg:width="21.166666666667cm" style:rel-width="100%" svg:height="10.346528973035cm" style:rel-height="scale"><draw:image xlink:href="Pictures/d6316d861b747efc94eaffdd770b607b.png" xlink:type="simple" xlink:show="embed" xlink:actuate="onLoad"/></draw:frame></text:p>
      <text:p text:style-name="Text_20_body">Os perfis e papéis específicos do módulo Acompanhamento Orçamentário são comuns aos seus dois submódulos: Acompanhamento Físico-Financeiro e Acompanhamento das Despesas Discricionárias. Assim, um usuário que possuir o perfil Acompanhamento Orçamentário (UO) no submódulo do Acompanhamento Físico-Financeiro do Orçamento, também o terá no Acompanhamento das Despesas Discricionárias.</text:p>
      <text:p text:style-name="Text_20_body">De acordo com o quadro acima, os usuários que já possuam acesso ao SIOP para outras atividades com os perfis Unidade Orçamentária ou Órgão Setorial, também poderão acessar as funcionalidades do módulo de Acompanhamento das Despesas Discricionárias, desde que tenham um dos 3 papéis citados.</text:p>
      <text:p text:style-name="Text_20_body">Os perfis de Acompanhamento Orçamentário - OS e Acompanhamento Orçamentário - UO possuem o propósito específico de acessar as funcionalidades do módulo de Acompanhamento Orçamentário.</text:p>
      <text:p text:style-name="Text_20_body">O perfil interno <text:span text:style-name="Emphasis">SOF</text:span> (perfil do órgão central) e perfis dos Órgãos de Controle, entre outros perfis de consulta, podem realizar consultas no módulo.</text:p>
      <text:h text:style-name="Heading_20_2" text:outline-level="2"><text:bookmark-start text:name="__RefHeading___captacao_5"/><text:bookmark-start text:name="captacao"/>2. Captação<text:bookmark-end text:name="__RefHeading___captacao_5"/><text:bookmark-end text:name="captacao"/></text:h>
      <text:p text:style-name="Preformatted_20_Text">Acompanhamento Orçamentário &gt;&gt; Acompanhamento das Despesas Discricionárias &gt;&gt; Captação<text:line-break/></text:p>
      <text:p text:style-name="Text_20_body"><draw:frame draw:style-name="mediacenter" draw:name="1" text:anchor-type="paragraph" draw:z-index="1" svg:width="31.009166666667cm" style:rel-width="100%" svg:height="8.41375cm" style:rel-height="scale"><draw:image xlink:href="Pictures/60e0b3a646b39e32db255f14caaa2163.png" xlink:type="simple" xlink:show="embed" xlink:actuate="onLoad"/></draw:frame></text:p>
      <text:h text:style-name="Heading_20_3" text:outline-level="3"><text:bookmark-start text:name="__RefHeading___pesquisa_de_acoes_6"/><text:bookmark-start text:name="pesquisa_de_acoes"/>2.1. Pesquisa de Ações<text:bookmark-end text:name="__RefHeading___pesquisa_de_acoes_6"/><text:bookmark-end text:name="pesquisa_de_acoes"/></text:h>
      <text:p text:style-name="Text_20_body">Como exemplo, vamos consultar as ações do Órgão 49000, UO 49101 e Momento Unidade Orçamentária no Exercício de 2025. A tela foi preenchida pelo usuário com os seguintes filtros: Momento, Órgão e Unidade Orçamentária. O filtro Esfera “Todas (10 e 20)” foi pré-selecionado pelo sistema. </text:p>
      <text:p text:style-name="Text_20_body">Há outros filtros úteis, a depender da necessidade: Função, Subfunção, Programa, Ação, Tipo Ação, Origem, Resultado Primário, Unidade Responsável e Situação (Esconder ações sem pendência para envio ou Esconder ações sem alerta).</text:p>
      <text:p text:style-name="Text_20_body">Depois de informar os parâmetros, o usuário poderá salvá-los para uso futuro. Para isso, deve-se escolher entre o acesso pessoal (apenas o próprio usuário poderá usar o filtro) ou geral (todos os usuários do SIOP poderão usar o filtro), clicar no botão “Salvar” e digitar um nome. Pode ser excluída alguma consulta criada após a seleção dela, clicando no botão “Excluir”.</text:p>
      <text:p text:style-name="Text_20_body"><draw:frame draw:style-name="media" draw:name="2" text:anchor-type="as-char" draw:z-index="2" svg:width="43.206458333333cm" style:rel-width="100%" svg:height="17.912291666667cm" style:rel-height="scale"><draw:image xlink:href="Pictures/6082a873d0ea5488e1298e304708cd4a.png" xlink:type="simple" xlink:show="embed" xlink:actuate="onLoad"/></draw:frame></text:p>
      <text:p text:style-name="Text_20_body">Clicando no botão “Pesquisar” ou escolhendo a consulta salva, o sistema exibirá a lista de ações da UO que fazem parte da captação, e algumas informações complementares, tais como: funcional-programática, título, RPs discricionários que possui e se existe alguma pendência ou alerta relativa àquela ação que precisa ser verificada. Observe que na coluna RP atual são apresentados apenas os RPs discricionários (2, 6, 7, 8 e 9) que a ação possui, sendo que o RP 9 não existe na programação selecionada do exemplo. Não são listados outros RPs eventuais da ação, visto que não fazem parte do objetivo da captação.</text:p>
      <text:p text:style-name="Text_20_body">Salienta-se que a programação aparece paginada com até 10 registros por página. Mas essa configuração pode ser alterada, clicando na setinha em “Itens por página” situada na parte final direita da tela.</text:p>
      <text:p text:style-name="Text_20_body"><draw:frame draw:style-name="media" draw:name="3" text:anchor-type="as-char" draw:z-index="3" svg:width="43.206458333333cm" style:rel-width="100%" svg:height="15.08125cm" style:rel-height="scale"><draw:image xlink:href="Pictures/f85a6e9ecfe2ba92ab85cf4df6b230dd.png" xlink:type="simple" xlink:show="embed" xlink:actuate="onLoad"/></draw:frame></text:p>
      <text:h text:style-name="Heading_20_3" text:outline-level="3"><text:bookmark-start text:name="__RefHeading___consulta_e_preenchimento_da_captacao_da_acao_7"/><text:bookmark-start text:name="consulta_e_preenchimento_da_captacao_da_acao"/>2.2. Consulta e Preenchimento da Captação da Ação<text:bookmark-end text:name="__RefHeading___consulta_e_preenchimento_da_captacao_da_acao_7"/><text:bookmark-end text:name="consulta_e_preenchimento_da_captacao_da_acao"/></text:h>
      <text:p text:style-name="Text_20_body">A captação ou consulta podem ser feitas clicando em qualquer elemento da linha que contém a Ação desejada, exceto no conteúdo da coluna “Momento”. Em seguida o sistema exibirá abas com informações e campos necessários para o acompanhamento.</text:p>
      <text:h text:style-name="Heading_20_3" text:outline-level="3"><text:bookmark-start text:name="__RefHeading___analise_de_localizadores_8"/><text:bookmark-start text:name="analise_de_localizadores"/>2.2.1. Análise de Localizadores<text:bookmark-end text:name="__RefHeading___analise_de_localizadores_8"/><text:bookmark-end text:name="analise_de_localizadores"/></text:h>
      <text:p text:style-name="Text_20_body">Só será possível o preenchimento caso haja:</text:p>
      <text:list text:style-name="Numbering_20_1" text:continue-numbering="false">
        <text:list-item>
          <text:p text:style-name="Numbering_20_1_Content_First"> Janela de trabalho aberta e no momento do usuário;</text:p>
        </text:list-item>
        <text:list-item>
          <text:p text:style-name="Numbering_20_1_Content"> Ações no momento do usuário; e</text:p>
        </text:list-item>
        <text:list-item>
          <text:p text:style-name="Numbering_20_1_Content_Last"> Exista RP discricionário no Localizador com inexecução (empenhado do RP &lt; 100%).</text:p>
        </text:list-item>
      </text:list>
      <text:p text:style-name="Text_20_body">Para cada ação selecionada, abrirá a tela a seguir, caso tenha RP 2, 3, 6, 7, 8 e/ou 9 na programação selecionada.</text:p>
      <text:p text:style-name="Text_20_body">Na análise contida na aba “Localizadores (Para Preenchimento)”, deverão ser preenchidas as justificativas de inexecução dos RPs 2, 3, 6, 8 e 9, caso existam. </text:p>
      <text:p text:style-name="Text_20_body">Na análise contida na aba “Análise do RP 7 (Para Preenchimento)”, deverão ser preenchidas as justificativas de inexecução do RP 7, caso existam. Essa aba somente aparecerá, caso tenha RP 7 na programação. </text:p>
      <text:p text:style-name="Text_20_body"><draw:frame draw:style-name="media" draw:name="4" text:anchor-type="as-char" draw:z-index="4" svg:width="27.278541666667cm" style:rel-width="100%" svg:height="12.594166666667cm" style:rel-height="scale"><draw:image xlink:href="Pictures/cdd62a2959422f3547d3701b84e3b684.png" xlink:type="simple" xlink:show="embed" xlink:actuate="onLoad"/></draw:frame></text:p>
      <text:p text:style-name="Text_20_body">O usuário deverá selecionar as respostas, conforme os elementos que justificaram a inexecução do(s) RP(s) no Exercício, podendo ser selecionada uma ou mais hipóteses de impedimentos previstas nos respectivos normativos mostrados no sistema. Em seguida, é necessário clicar no botão “Salvar” ou “Verificar”. O botão “Salvar” somente será habilitado se algum localizador estiver selecionado.</text:p>
      <text:h text:style-name="Heading_20_3" text:outline-level="3"><text:bookmark-start text:name="__RefHeading___aba_localizadores_para_preenchimento_9"/><text:bookmark-start text:name="aba_localizadores_para_preenchimento"/>2.2.2. Aba Localizadores (Para Preenchimento)<text:bookmark-end text:name="__RefHeading___aba_localizadores_para_preenchimento_9"/><text:bookmark-end text:name="aba_localizadores_para_preenchimento"/></text:h>
      <text:p text:style-name="Text_20_body">A aba “Localizadores (Para Preenchimento)” apresenta informações qualitativas da ação citadas anteriormente, bem como informações financeiras do(s) Localizador(es) para apoiar na análise das inexecuções de cada um deles. </text:p>
      <text:p text:style-name="Text_20_body"><text:span text:style-name="Strong_20_Emphasis">Acompanhamento de Localizador</text:span></text:p>
      <text:p text:style-name="Text_20_body">Dando continuidade à consulta ou captação, deve-se selecionar o Localizador desejado no campo correspondente “Localizador” (clique na setinha ao lado do campo, caso tenha mais de um localizador). No acompanhamento das despesas discricionárias, não há localizadores de preenchimento opcional. Todos os localizadores listados devem ser preenchidos. </text:p>
      <text:p text:style-name="Text_20_body">Como exemplo, ao selecionar o localizador 0001 - Nacional aparecerá a tela abaixo, que mostra as programações de RPs 2, 3, 6 e 7 desse localizador. </text:p>
      <text:p text:style-name="Text_20_body"><text:span text:style-name="Strong_20_Emphasis">Importante</text:span>: a análise da inexecução referente à RP 7, deve ser feita exclusivamente na aba “Análise do RP 7 (Para Preenchimento)”, embora apareça o resumo da programações discricionárias a serem acompanhadas na primeira aba, inclusive os dados de RP 7.</text:p>
      <text:p text:style-name="Text_20_body"><draw:frame draw:style-name="media" draw:name="5" text:anchor-type="as-char" draw:z-index="5" svg:width="35.268958333333cm" style:rel-width="100%" svg:height="23.468541666667cm" style:rel-height="scale"><draw:image xlink:href="Pictures/f298b0fe4542d10ba089f264791b9983.png" xlink:type="simple" xlink:show="embed" xlink:actuate="onLoad"/></draw:frame></text:p>
      <text:list text:style-name="List_20_1" text:continue-numbering="false">
        <text:list-item>
          <text:p text:style-name="List_20_1_Content_First"> <text:span text:style-name="Strong_20_Emphasis">LOA (a)</text:span>: valores orçamentários publicados na Lei Orçamentária Anual (considerando apenas os RPs discricionários do Localizador);</text:p>
        </text:list-item>
        <text:list-item>
          <text:p text:style-name="List_20_1_Content"> <text:span text:style-name="Strong_20_Emphasis">Dotação Atual (b)</text:span>: Dotação inicial (LOA) somada aos créditos adicionais (referente apenas aos RPs discricionários do Localizador);</text:p>
        </text:list-item>
        <text:list-item>
          <text:p text:style-name="List_20_1_Content"> <text:span text:style-name="Strong_20_Emphasis">Créditos: c =(b-a)</text:span>: diferença entre a Dotação Atual e a Dotação Inicial (LOA), cujo saldo poderá ser positivo (suplementação de dotação) ou negativo (cancelamento de dotação). Consideram apenas as dotações dos RPs discricionários do Localizador;</text:p>
        </text:list-item>
        <text:list-item>
          <text:p text:style-name="List_20_1_Content"> <text:span text:style-name="Strong_20_Emphasis">Créditos passíveis de reabertura</text:span>: informa o valor da programação discricionária do localizador aberta por meio de crédito especial ou extraordinário nos 4 últimos meses do exercício de 2024.</text:p>
        </text:list-item>
        <text:list-item>
          <text:p text:style-name="List_20_1_Content_Last"> <text:span text:style-name="Strong_20_Emphasis">Empenhado</text:span>: valor total empenhado (empLiquidado + empALiquidar) considerando apenas os RPs discricionários do Localizador;</text:p>
        </text:list-item>
      </text:list>
      <text:p text:style-name="Text_20_body">Como este localizador possui os RPs 2, 3, 6 e 7, para cada um dos itens acima, o quadro apresenta o somatório considerando apenas esses RPs discricionários. E, posteriormente, os valores individualizados. </text:p>
      <text:p text:style-name="Text_20_body">Os valores mostrados são calculados de acordo com a metodologia adotada pela SOF. </text:p>
      <text:p text:style-name="Text_20_body">O próximo passo é preencher a análise na aba “Localizadores (Para Preenchimento)”, informando as justificativas de inexecução das programações com os RPs 2, 3 e 6 do exemplo (e também RPs 8 e 9, caso existam em outro exemplo), conforme tela de opções abaixo.</text:p>
      <text:p text:style-name="Text_20_body"><draw:frame draw:style-name="media" draw:name="6" text:anchor-type="as-char" draw:z-index="6" svg:width="32.570208333333cm" style:rel-width="100%" svg:height="13.043958333333cm" style:rel-height="scale"><draw:image xlink:href="Pictures/19aba4b831882a630adf9d7376e48729.png" xlink:type="simple" xlink:show="embed" xlink:actuate="onLoad"/></draw:frame></text:p>
      <text:p text:style-name="Text_20_body">Note que, caso seja selecionada uma ou mais hipóteses de impedimentos previstas nos respectivos normativos mostrados no sistema, o usuário deverá preencher o campo texto para especificar o impedimento somente para algumas delas, a depender do(s) RP(s) ser um ou mais dos RPs 2, 3, 6, 8 e 9, caso existam,  nos seguintes cenários:</text:p>
      <text:list text:style-name="List_20_1" text:continue-numbering="false">
        <text:list-item>
          <text:p text:style-name="LastListParagraph_List_20_1_Content_First"> Entre as hipóteses de impedimentos de ordem técnica do § 1º do art. 72 da LDO-2025, o sistema obrigará o preenchimento do detalhamento caso seja selecionado o seguinte item:</text:p>
        </text:list-item>
      </text:list>
      <text:p text:style-name="Preformatted_20_Text"><text:s text:c="3"/>VII - o óbice superado em data que inviabilize o empenho no exercício financeiro;</text:p>
      <text:list text:style-name="List_20_1" text:continue-numbering="false">
        <text:list-item>
          <text:p text:style-name="LastListParagraph_List_20_1_Content_First"> Entre as hipóteses adicionais de  impedimentos de ordem técnica ou legal do art. 1º da Portaria GM/MPO nº xxx, de xx/xx/2025, o sistema obrigará o preenchimento do detalhamento caso seja selecionado o seguinte item:</text:p>
        </text:list-item>
      </text:list>
      <text:p text:style-name="Preformatted_20_Text"><text:s text:c="3"/>III - outras situações ou eventos de ordem fática ou legal, devidamente justificados, que obstam ou suspendem a execução da programação <text:line-break/><text:s text:c="3"/>orçamentária primária discricionária até o término do exercício financeiro de 2025.</text:p>
      <text:p text:style-name="Text_20_body">Em seguida, a aba “Análise do RP 7 (Para Preenchimento)” precisará ser preenchida, pois teve inexecução na programação com RP 7, conforme mostrado no item 2.2.3.</text:p>
      <text:p text:style-name="Text_20_body">Seguindo com o nosso exemplo, terminado o preenchimento do Localizador 0001 - Nacional, é necessário preencher ainda os demais Localizadores, que também tiveram inexecução. Será obrigatório o preenchimento das programações que apresentem inexecuções abaixo de 99% e será opcional aquelas  entre 99% e 100%. Assim, não será exigido nenhum preenchimento para programações com execução completa (100%) ou que apresentem dotação atual zerada.</text:p>
      <text:p text:style-name="Text_20_body"><draw:frame draw:style-name="media" draw:name="7" text:anchor-type="as-char" draw:z-index="7" svg:width="17.62125cm" style:rel-width="100%" svg:height="6.7997916666667cm" style:rel-height="scale"><draw:image xlink:href="Pictures/be2488b0c316b9f263df6476cff7ee8e.png" xlink:type="simple" xlink:show="embed" xlink:actuate="onLoad"/></draw:frame></text:p>
      <text:p text:style-name="Text_20_body">Observações:</text:p>
      <text:p text:style-name="Text_20_body">Suponha um caso hipotético de que somente o RP 7 para algum localizador selecionado tivesse inexecução e os demais RPs não possuíssem dotação ou apresentassem execução completa (100%). Nessa situação, não seria necessário preencher a análise na aba “Localizadores (Para Preenchimento)”, pois essa aba estaria desabilitada para preenchimento, ou seja, bloqueada para edição. Nesse caso, somente a aba “Análise do RP 7 (Para Preenchimento)”, estaria habilitada para preenchimento.</text:p>
      <text:p text:style-name="Text_20_body">Pode acontecer o caso hipotético inverso, ou seja, somente a primeira aba “Localizadores (Para Preenchimento)” estar habilitada para edição e a segunda aba “Análise do RP 7 (Para Preenchimento)” estar desabilitada para edição: a programação com  RP 7 não apresentar dotação ou ter execução completa (100%) e algum dos demais RPs apresentar inexecução. </text:p>
      <text:h text:style-name="Heading_20_3" text:outline-level="3"><text:bookmark-start text:name="__RefHeading___aba_analise_do_rp_7_para_preenchimento_10"/><text:bookmark-start text:name="aba_analise_do_rp_7_para_preenchimento"/>2.2.3. Aba Análise do RP 7 (Para Preenchimento)<text:bookmark-end text:name="__RefHeading___aba_analise_do_rp_7_para_preenchimento_10"/><text:bookmark-end text:name="aba_analise_do_rp_7_para_preenchimento"/></text:h>
      <text:p text:style-name="Text_20_body">Para realizar a análise do RP 7, devemos clicar na aba “Análise do RP 7 (Para Preenchimento)”. No exemplo a seguir, selecionou-se o Localizador “0001 - Nacional”.</text:p>
      <text:p text:style-name="Text_20_body"><draw:frame draw:style-name="media" draw:name="8" text:anchor-type="as-char" draw:z-index="8" svg:width="36.03625cm" style:rel-width="100%" svg:height="21.11375cm" style:rel-height="scale"><draw:image xlink:href="Pictures/2d45e1d32d713149844c3f62930cfd8e.png" xlink:type="simple" xlink:show="embed" xlink:actuate="onLoad"/></draw:frame></text:p>
      <text:p text:style-name="Text_20_body">Observe que no campo Localizador só aparecem os localizadores que possuem RP 7 para seleção. 
Ao selecionar o Localizador desejado - no nosso exemplo, Localizador “0001 - Nacional ”, são apresentados os dados de execução do localizador. </text:p>
      <text:p text:style-name="Text_20_body"><draw:frame draw:style-name="media" draw:name="9" text:anchor-type="as-char" draw:z-index="9" svg:width="33.443333333333cm" style:rel-width="100%" svg:height="10.4775cm" style:rel-height="scale"><draw:image xlink:href="Pictures/a2525803c1e70fe072a87da72da3112d.png" xlink:type="simple" xlink:show="embed" xlink:actuate="onLoad"/></draw:frame></text:p>
      <text:p text:style-name="Text_20_body">O próximo passo é preencher a análise, informando as justificativas de inexecução da programação com RP 7. </text:p>
      <text:p text:style-name="Text_20_body"><draw:frame draw:style-name="media" draw:name="10" text:anchor-type="as-char" draw:z-index="10" svg:width="62.970833333333cm" style:rel-width="100%" svg:height="24.077083333333cm" style:rel-height="scale"><draw:image xlink:href="Pictures/d2dc4837df5cafee496444b422e35137.png" xlink:type="simple" xlink:show="embed" xlink:actuate="onLoad"/></draw:frame></text:p>
      <text:p text:style-name="Text_20_body">Note que, caso seja selecionada uma ou mais hipóteses de impedimentos previstas nos respectivos normativos mostrados no sistema, o usuário deverá preencher o campo texto para especificar o impedimento somente para algumas delas, caso seja o RP 7, nos seguintes cenários:</text:p>
      <text:list text:style-name="List_20_1" text:continue-numbering="false">
        <text:list-item>
          <text:p text:style-name="LastListParagraph_List_20_1_Content_First"> Entre as hipóteses de impedimentos de ordem técnica previstas no art. 10 da Lei Complementar nº 210, de 25 de novembro de 2024, o sistema obrigará o preenchimento do detalhamento caso sejam selecionados os seguintes itens:</text:p>
        </text:list-item>
      </text:list>
      <text:p text:style-name="Preformatted_20_Text"><text:s text:c="3"/>II - óbices cujo prazo para superação inviabilize o empenho no exercício financeiro ou no prazo previsto na legislação aplicável. <text:line-break/><text:s text:c="3"/>XXIII - incompatibilidade, devidamente justificada, com o disposto no art. 37 da Constituição Federal;</text:p>
      <text:list text:style-name="List_20_1" text:continue-numbering="false">
        <text:list-item>
          <text:p text:style-name="LastListParagraph_List_20_1_Content_First"> Entre as hipóteses de impedimentos de ordem técnica previstas no art. 5º da Portaria Conjunta MPO/MF/MGI/SRI-PR Nº 2, de 23 de abril de 2025, o sistema obrigará o preenchimento do detalhamento caso seja selecionado o seguinte item:</text:p>
        </text:list-item>
      </text:list>
      <text:p text:style-name="Preformatted_20_Text"><text:s text:c="3"/>XL - outras razões de ordem técnica devidamente justificadas. </text:p>
      <text:p text:style-name="Text_20_body">Igualmente como acontece na análise da aba “Localizadores (Para Preenchimento)”, depois de concluída as justificativas das inexecuções, o usuário deve clicar em “Salvar” ou “Verificar” no topo do formulário. O sistema exibirá mensagem de sucesso, ou de pendência ou alerta caso seja identificada alguma inconsistência no preenchimento. </text:p>
      <text:h text:style-name="Heading_20_3" text:outline-level="3"><text:bookmark-start text:name="__RefHeading___verificacoes_de_pendencias_e_alertas_no_preenchimento_11"/><text:bookmark-start text:name="verificacoes_de_pendencias_e_alertas_no_preenchimento"/>2.2.4. Verificações de Pendências e Alertas no Preenchimento<text:bookmark-end text:name="__RefHeading___verificacoes_de_pendencias_e_alertas_no_preenchimento_11"/><text:bookmark-end text:name="verificacoes_de_pendencias_e_alertas_no_preenchimento"/></text:h>
      <text:p text:style-name="Text_20_body">O sistema disponibiliza a funcionalidade “Verificar Pendências”, que realiza uma crítica inicial nas informações preenchidas pelos usuários, de modo a detectar e informar eventuais erros, inconsistências ou não preenchimento de campos.</text:p>
      <text:p text:style-name="Text_20_body">Essa verificação pode ser executada de algumas formas diferentes:</text:p>
      <text:p text:style-name="Text_20_body"><text:span text:style-name="Strong_20_Emphasis">1. Na tela de pesquisa “Ações para Acompanhamento”:</text:span></text:p>
      <text:p text:style-name="Text_20_body">a. O usuário deverá preencher os campos desejados da subseção “Filtros de busca”;</text:p>
      <text:p text:style-name="Text_20_body">b. Clicar no botão “<text:span text:style-name="Strong_20_Emphasis">Pesquisar</text:span>”;</text:p>
      <text:p text:style-name="Text_20_body">c. No resultado apresentado, poderão ser selecionadas várias ações para que a verificação seja feita em massa;</text:p>
      <text:p text:style-name="Text_20_body">d. Após a seleção das ações desejadas, basta clicar no botão “<text:span text:style-name="Strong_20_Emphasis">Verificar Pendências</text:span>”; e</text:p>
      <text:p text:style-name="Text_20_body"><draw:frame draw:style-name="media" draw:name="11" text:anchor-type="as-char" draw:z-index="11" svg:width="43.312291666667cm" style:rel-width="100%" svg:height="22.965833333333cm" style:rel-height="scale"><draw:image xlink:href="Pictures/0a74377602fd96346b23ffd0ab61b12a.png" xlink:type="simple" xlink:show="embed" xlink:actuate="onLoad"/></draw:frame></text:p>
      <text:p text:style-name="Text_20_body">e. Em seguida, será apresentado um <text:span text:style-name="Emphasis">pop-up</text:span>. Basta clicar no botão “<text:span text:style-name="Strong_20_Emphasis">Iniciar verificação em massa</text:span>”. O resultado trará o quantitativo de alertas e pendências em relação às ações selecionadas.</text:p>
      <text:p text:style-name="Text_20_body"><draw:frame draw:style-name="media" draw:name="12" text:anchor-type="as-char" draw:z-index="12" svg:width="43.127083333333cm" style:rel-width="100%" svg:height="22.886458333333cm" style:rel-height="scale"><draw:image xlink:href="Pictures/8214cc3f6ec1ad3b9e49d91d58f6520c.png" xlink:type="simple" xlink:show="embed" xlink:actuate="onLoad"/></draw:frame></text:p>
      <text:p text:style-name="Text_20_body"><text:span text:style-name="Strong_20_Emphasis">2. Na tela “Ação para Acompanhamento”, aba Localizadores (Para Preenchimento) e aba Análise do RP 7 (Para Preenchimento):</text:span></text:p>
      <text:p text:style-name="Text_20_body">a. Clicar no botão “<text:span text:style-name="Strong_20_Emphasis">Verificar</text:span>”; ou</text:p>
      <text:p text:style-name="Text_20_body"><draw:frame draw:style-name="mediacenter" draw:name="13" text:anchor-type="paragraph" draw:z-index="13" svg:width="40.243125cm" style:rel-width="100%" svg:height="12.620625cm" style:rel-height="scale"><draw:image xlink:href="Pictures/ec8df3047d7f51accb49bb0c41b4d6be.png" xlink:type="simple" xlink:show="embed" xlink:actuate="onLoad"/></draw:frame></text:p>
      <text:p text:style-name="Text_20_body">b. Clicar no botão “<text:span text:style-name="Strong_20_Emphasis">Salvar</text:span>” e, na janela que é apresentada em seguida, selecionar a opção “sim” para informar o sistema que se deseja verificar as pendências e alertas da ação.</text:p>
      <text:p text:style-name="Text_20_body"><draw:frame draw:style-name="mediacenter" draw:name="14" text:anchor-type="paragraph" draw:z-index="14" svg:width="41.010416666667cm" style:rel-width="100%" svg:height="12.991041666667cm" style:rel-height="scale"><draw:image xlink:href="Pictures/1e695183282716ba9be2c223c2d29c5e.png" xlink:type="simple" xlink:show="embed" xlink:actuate="onLoad"/></draw:frame></text:p>
      <text:p text:style-name="Text_20_body">Em ambos os casos, será aberta uma janela com a listagem de pendências e alertas referentes à ação, caso existam.</text:p>
      <text:p text:style-name="Text_20_body">OBS: a coluna Mensagem, da janela de Pendências e Alertas, traz a informação da causa da pendência ou do alerta.</text:p>
      <text:p text:style-name="Text_20_body"><draw:frame draw:style-name="mediacenter" draw:name="15" text:anchor-type="paragraph" draw:z-index="15" svg:width="24.553333333333cm" style:rel-width="100%" svg:height="12.012083333333cm" style:rel-height="scale"><draw:image xlink:href="Pictures/b07f596fbfed31ea672b3c085b27675b.png" xlink:type="simple" xlink:show="embed" xlink:actuate="onLoad"/></draw:frame></text:p>
      <text:h text:style-name="Heading_20_3" text:outline-level="3"><text:bookmark-start text:name="__RefHeading___mensagens_geradas_12"/><text:bookmark-start text:name="mensagens_geradas"/>2.2.5. Mensagens Geradas<text:bookmark-end text:name="__RefHeading___mensagens_geradas_12"/><text:bookmark-end text:name="mensagens_geradas"/></text:h>
      <text:p text:style-name="Text_20_body">Quando identificadas inconsistências, o sistema gera um conjunto de alertas e pendências.</text:p>
      <text:p text:style-name="Text_20_body">Ainda que seja recomendável sanar todos os alertas gerados, apenas as pendências impedem a tramitação. Dessa forma, todas as pendências deverão ser sanadas para que, posteriormente, seja possível realizar a tramitação da ação.</text:p>
      <text:p text:style-name="Text_20_body">As situações que geram mensagens de alerta e pendência são listadas a seguir:</text:p>
      <text:p text:style-name="Text_20_body"><draw:frame draw:style-name="media" draw:name="16" text:anchor-type="as-char" draw:z-index="16" svg:width="50.8cm" style:rel-width="100%" svg:height="132.29166666667cm" style:rel-height="scale"><draw:image xlink:href="Pictures/7fd35b8aa90a45e99a876a5e879cb76b.png" xlink:type="simple" xlink:show="embed" xlink:actuate="onLoad"/></draw:frame></text:p>
      <text:h text:style-name="Heading_20_2" text:outline-level="2"><text:bookmark-start text:name="__RefHeading___tramitacao_13"/><text:bookmark-start text:name="tramitacao"/>3. Tramitação<text:bookmark-end text:name="__RefHeading___tramitacao_13"/><text:bookmark-end text:name="tramitacao"/></text:h>
      <text:h text:style-name="Heading_20_3" text:outline-level="3"><text:bookmark-start text:name="__RefHeading___momentos_do_acompanhamento_das_despesas_discricionarias_no_siop_14"/><text:bookmark-start text:name="momentos_do_acompanhamento_das_despesas_discricionarias_no_siop"/>3.1. Momentos do Acompanhamento das Despesas Discricionárias no SIOP<text:bookmark-end text:name="__RefHeading___momentos_do_acompanhamento_das_despesas_discricionarias_no_siop_14"/><text:bookmark-end text:name="momentos_do_acompanhamento_das_despesas_discricionarias_no_siop"/></text:h>
      <text:p text:style-name="Text_20_body">A cada etapa da tramitação no processo de acompanhamento das despesas discricionárias, chamada de “momento”, é atribuído um nome que evidencia onde a ação está localizada.</text:p>
      <text:p text:style-name="Text_20_body">A SOF media o processo de captação das informações e mantém o módulo no SIOP, mas não edita as informações captadas no sistema.</text:p>
      <text:p text:style-name="Text_20_body">Momentos:</text:p>
      <text:list text:style-name="List_20_1" text:continue-numbering="false">
        <text:list-item>
          <text:p text:style-name="List_20_1_Content_First"> <text:span text:style-name="Strong_20_Emphasis">Unidade Orçamentária</text:span>: a proposta está sendo editada pela UO.</text:p>
        </text:list-item>
        <text:list-item>
          <text:p text:style-name="List_20_1_Content"> <text:span text:style-name="Strong_20_Emphasis">Órgão Setorial</text:span>: a proposta está sendo editada pelo OS.</text:p>
        </text:list-item>
        <text:list-item>
          <text:p text:style-name="List_20_1_Content_Last"> <text:span text:style-name="Strong_20_Emphasis">Formalização Acompanhamento Orçamentário</text:span>: os dados da captação foram enviados pelo OS e estão disponíveis nos relatórios. Não há edição neste momento.</text:p>
        </text:list-item>
      </text:list>
      <text:p text:style-name="Text_20_body">O fluxo a seguir mostra os momentos e como as informações são tramitadas entre eles. O início do fluxo de captação ocorre no momento Unidade Orçamentária.</text:p>
      <text:p text:style-name="Text_20_body"><draw:frame draw:style-name="mediacenter" draw:name="17" text:anchor-type="paragraph" draw:z-index="17" svg:width="17.991666666667cm" style:rel-width="100%" svg:height="10.795cm" style:rel-height="scale"><draw:image xlink:href="Pictures/8518f067c4550345f9c4c002f9bb3f4e.png" xlink:type="simple" xlink:show="embed" xlink:actuate="onLoad"/></draw:frame></text:p>
      <text:p text:style-name="Text_20_body">A tramitação será realizada exclusivamente por usuários logados no sistema com perfil Acompanhamento Orçamentário (UO), Unidade Orçamentária, Acompanhamento Orçamentário (OS) ou Órgão Setorial. Também é necessário que o usuário possua papel Gestor ou Tramitador do Acompanhamento Orçamentário.</text:p>
      <text:h text:style-name="Heading_20_3" text:outline-level="3"><text:bookmark-start text:name="__RefHeading___processo_de_tramitacao_15"/><text:bookmark-start text:name="processo_de_tramitacao"/>3.2 Processo de tramitação<text:bookmark-end text:name="__RefHeading___processo_de_tramitacao_15"/><text:bookmark-end text:name="processo_de_tramitacao"/></text:h>
      <text:p text:style-name="Text_20_body">A tramitação ocorre ação por ação, de forma individual, mas também é possível enviar ações em lote, bastando para isso selecionar várias ações.</text:p>
      <text:p text:style-name="Text_20_body">O primeiro passo para realizar a tramitação é encontrar as Ações que serão tramitadas. Para isso, deve-se informar os parâmetros de pesquisa no filtro de busca e clicar no botão Pesquisar.</text:p>
      <text:p text:style-name="Text_20_body">O exemplo a seguir é de um usuário com perfil Acompanhamento Orçamentário (UO) que irá enviar uma Ação do momento Unidade Orçamentária para o momento Órgão Setorial.</text:p>
      <text:p text:style-name="Text_20_body"><draw:frame draw:style-name="media" draw:name="18" text:anchor-type="as-char" draw:z-index="18" svg:width="43.259375cm" style:rel-width="100%" svg:height="11.694583333333cm" style:rel-height="scale"><draw:image xlink:href="Pictures/ff18aad5b50d1812294cda34e0500040.png" xlink:type="simple" xlink:show="embed" xlink:actuate="onLoad"/></draw:frame></text:p>
      <text:p text:style-name="Text_20_body">Ao clicar em Pesquisar será exibida a lista de Ações que se enquadram nos critérios de consulta.</text:p>
      <text:p text:style-name="Text_20_body"><draw:frame draw:style-name="media" draw:name="19" text:anchor-type="as-char" draw:z-index="19" svg:width="34.475208333333cm" style:rel-width="100%" svg:height="11.059583333333cm" style:rel-height="scale"><draw:image xlink:href="Pictures/f438cba474c180004569590c1bf970ab.png" xlink:type="simple" xlink:show="embed" xlink:actuate="onLoad"/></draw:frame></text:p>
      <text:p text:style-name="Text_20_body">A legenda indica:</text:p>
      <text:list text:style-name="List_20_1" text:continue-numbering="false">
        <text:list-item>
          <text:p text:style-name="List_20_1_Content_First"> CP/SP: Com pendência, Sem pendência</text:p>
        </text:list-item>
        <text:list-item>
          <text:p text:style-name="List_20_1_Content_Last"> CA/SA: Com alerta, Sem alerta</text:p>
        </text:list-item>
      </text:list>
      <text:p text:style-name="Text_20_body">É possível realizar a tramitação de uma ou mais ações, bastando para tanto, selecionar as ações desejadas e clicar no botão enviar.</text:p>
      <text:p text:style-name="Text_20_body"><draw:frame draw:style-name="media" draw:name="20" text:anchor-type="as-char" draw:z-index="20" svg:width="34.713333333333cm" style:rel-width="100%" svg:height="10.503958333333cm" style:rel-height="scale"><draw:image xlink:href="Pictures/f94b0f792a90841505a0a1bb86084da1.png" xlink:type="simple" xlink:show="embed" xlink:actuate="onLoad"/></draw:frame></text:p>
      <text:p text:style-name="Text_20_body">O usuário será solicitado a confirmar o envio da(s) ação(ões) selecionada(s):</text:p>
      <text:p text:style-name="Text_20_body"><draw:frame draw:style-name="media" draw:name="21" text:anchor-type="as-char" draw:z-index="21" svg:width="34.422291666667cm" style:rel-width="100%" svg:height="11.138958333333cm" style:rel-height="scale"><draw:image xlink:href="Pictures/2e65674469f17e26632a2b9469a8d6f5.png" xlink:type="simple" xlink:show="embed" xlink:actuate="onLoad"/></draw:frame></text:p>
      <text:p text:style-name="Text_20_body">Entretanto, somente é permitida a tramitação de ações sem pendência. Assim, caso uma ação apresente pendência, primeiro é necessário tratar o motivo do problema para somente depois enviar a ação para o momento seguinte.</text:p>
      <text:p text:style-name="Text_20_body">O sistema exibirá mensagem informando o envio com sucesso ou o motivo que impossibilitou essa operação.</text:p>
      <text:p text:style-name="Text_20_body"><draw:frame draw:style-name="media" draw:name="22" text:anchor-type="as-char" draw:z-index="22" svg:width="34.528125cm" style:rel-width="100%" svg:height="11.43cm" style:rel-height="scale"><draw:image xlink:href="Pictures/a9b7b7589170a58875a6c1c98650b169.png" xlink:type="simple" xlink:show="embed" xlink:actuate="onLoad"/></draw:frame></text:p>
      <text:p text:style-name="Text_20_body">Situação análoga se repete para usuários com perfil Acompanhamento Orçamentário (OS). Entretanto, esse usuário poderá realizar uma pesquisa por qualquer momento e/ou operações de tramitação em todos os momentos. Ao realizar a consulta e selecionar as ações desejadas, o sistema disponibiliza as seguintes opções (dependendo das operações possíveis de serem realizadas com as ações):</text:p>
      <text:list text:style-name="List_20_1" text:continue-numbering="false">
        <text:list-item>
          <text:p text:style-name="List_20_1_Content_First"> <text:span text:style-name="Strong_20_Emphasis">Enviar</text:span>: envia as Ações do Ações do momento “Órgão Setorial” ao momento “Formalização Acompanhamento Orçamentário”.</text:p>
        </text:list-item>
        <text:list-item>
          <text:p text:style-name="List_20_1_Content"> <text:span text:style-name="Strong_20_Emphasis">Capturar</text:span>: captura as Ações do momento “Unidade Orçamentária” para o momento “Órgão Setorial”.</text:p>
        </text:list-item>
        <text:list-item>
          <text:p text:style-name="List_20_1_Content"> <text:span text:style-name="Strong_20_Emphasis">Retornar</text:span>: retorna as Ações do Ações do momento “Órgão Setorial” para o momento “Unidade Orçamentária”.</text:p>
        </text:list-item>
        <text:list-item>
          <text:p text:style-name="List_20_1_Content_Last"> <text:span text:style-name="Strong_20_Emphasis">Resgatar</text:span>: resgata as Ações do momento “Formalização Acompanhamento Orçamentário” para o momento “Órgão Setorial”.</text:p>
        </text:list-item>
      </text:list>
      <text:p text:style-name="Text_20_body">Observe, no exemplo abaixo, que aparecem botões adicionais para o perfil Acompanhamento Orçamentário (OS).</text:p>
      <text:p text:style-name="Text_20_body"><draw:frame draw:style-name="mediacenter" draw:name="23" text:anchor-type="paragraph" draw:z-index="23" svg:width="40.190208333333cm" style:rel-width="100%" svg:height="18.335625cm" style:rel-height="scale"><draw:image xlink:href="Pictures/1787e01894a0fa0a1218e0bf0233c00b.png" xlink:type="simple" xlink:show="embed" xlink:actuate="onLoad"/></draw:frame></text:p>
      <text:p text:style-name="Text_20_body">As operações de Retorno e Resgate exigem a criação de comentários que justifiquem seus motivos, que poderão ser visualizados na aba “Histórico” da tela de Captação após a efetivação da operação.</text:p>
      <text:p text:style-name="Text_20_body"><draw:frame draw:style-name="mediacenter" draw:name="24" text:anchor-type="paragraph" draw:z-index="24" svg:width="40.110833333333cm" style:rel-width="100%" svg:height="12.938125cm" style:rel-height="scale"><draw:image xlink:href="Pictures/e6cb950be85e4cf073b31cf598d7be2f.png" xlink:type="simple" xlink:show="embed" xlink:actuate="onLoad"/></draw:frame></text:p>
      <text:p text:style-name="Text_20_body">Ao clicar em confirmar, o sistema emitirá mensagem informando o sucesso na operação de retorno da captação.</text:p>
      <text:p text:style-name="Text_20_body"><draw:frame draw:style-name="mediacenter" draw:name="25" text:anchor-type="paragraph" draw:z-index="25" svg:width="39.6875cm" style:rel-width="100%" svg:height="9.6308333333333cm" style:rel-height="scale"><draw:image xlink:href="Pictures/8160b224a91f248d50bdf2253aeebb0d.png" xlink:type="simple" xlink:show="embed" xlink:actuate="onLoad"/></draw:frame></text:p>
      <text:h text:style-name="Heading_20_2" text:outline-level="2"><text:bookmark-start text:name="__RefHeading___janelas_de_trabalho_no_acompanhamento_das_despesas_discricionarias_16"/><text:bookmark-start text:name="janelas_de_trabalho_no_acompanhamento_das_despesas_discricionarias"/>4. Janelas de Trabalho no Acompanhamento das Despesas Discricionárias<text:bookmark-end text:name="__RefHeading___janelas_de_trabalho_no_acompanhamento_das_despesas_discricionarias_16"/><text:bookmark-end text:name="janelas_de_trabalho_no_acompanhamento_das_despesas_discricionarias"/></text:h>
      <text:p text:style-name="Text_20_body">O processo de gerência das janelas de trabalho permite a especificação e a consulta dos intervalos de datas nos quais a captação de dados do acompanhamento das despesas discricionárias pode ocorrer.</text:p>
      <text:p text:style-name="Text_20_body">A SOF define uma janela de trabalho geral para todos os órgãos e/ou janelas específicas para cada órgão. A janela de trabalho geral vale para todos os órgãos que não possuam uma janela específica definida.</text:p>
      <text:p text:style-name="Text_20_body">Cada setorial pode definir uma janela de trabalho geral para suas unidades e/ou janelas específicas por unidade.</text:p>
      <text:p text:style-name="Text_20_body">Janela Geral:</text:p>
      <text:list text:style-name="List_20_1" text:continue-numbering="false">
        <text:list-item>
          <text:p text:style-name="List_20_1_Content_First"> definida pela SOF: padrão para todos os OS; e</text:p>
        </text:list-item>
        <text:list-item>
          <text:p text:style-name="List_20_1_Content_Last"> definida pelo OS: padrão para todas as UO.</text:p>
        </text:list-item>
      </text:list>
      <text:p text:style-name="Text_20_body">Janela Específica:</text:p>
      <text:list text:style-name="List_20_1" text:continue-numbering="false">
        <text:list-item>
          <text:p text:style-name="List_20_1_Content_First"> definida pela SOF para um OS: válida apenas para aquele OS; e</text:p>
        </text:list-item>
        <text:list-item>
          <text:p text:style-name="List_20_1_Content_Last"> definida pelo OS para uma UO: válida apenas para aquela UO.</text:p>
        </text:list-item>
      </text:list>
      <text:p text:style-name="Text_20_body">A gerência de janelas de trabalho é realizada por meio da opção:</text:p>
      <text:p text:style-name="Preformatted_20_Text">Acompanhamento Orçamentário&gt;&gt; Acompanhamento das Despesas Discricionárias&gt;&gt; Janelas de Trabalho<text:line-break/></text:p>
      <text:h text:style-name="Heading_20_3" text:outline-level="3"><text:bookmark-start text:name="__RefHeading___consultar_janela_de_trabalho_17"/><text:bookmark-start text:name="consultar_janela_de_trabalho"/>4.1. Consultar Janela de Trabalho<text:bookmark-end text:name="__RefHeading___consultar_janela_de_trabalho_17"/><text:bookmark-end text:name="consultar_janela_de_trabalho"/></text:h>
      <text:p text:style-name="Text_20_body">Ao acessar o item de menu Janelas de Trabalho, é exibida a tela de pesquisa abaixo. Basta preencher os campos conforme as informações que se deseje obter e clicar no botão “Pesquisar”:</text:p>
      <text:p text:style-name="Text_20_body"><draw:frame draw:style-name="mediacenter" draw:name="26" text:anchor-type="paragraph" draw:z-index="26" svg:width="39.634583333333cm" style:rel-width="100%" svg:height="8.73125cm" style:rel-height="scale"><draw:image xlink:href="Pictures/d6def04f708f380a88b8b5016d6d8b12.png" xlink:type="simple" xlink:show="embed" xlink:actuate="onLoad"/></draw:frame></text:p>
      <text:p text:style-name="Text_20_body">O resultado da pesquisa contém a informação da data de abertura e fechamento da janela de trabalho, caso esteja cadastrada:</text:p>
      <text:p text:style-name="Text_20_body"><draw:frame draw:style-name="mediacenter" draw:name="27" text:anchor-type="paragraph" draw:z-index="27" svg:width="39.84625cm" style:rel-width="100%" svg:height="17.224375cm" style:rel-height="scale"><draw:image xlink:href="Pictures/dcb115b76b97597c83da6b0a799d76de.png" xlink:type="simple" xlink:show="embed" xlink:actuate="onLoad"/></draw:frame></text:p>
      <text:p text:style-name="Text_20_body">Para fazer uma nova consulta, basta clicar no botão “Limpar”, para apagar os campos preenchidos, e proceder à nova pesquisa:</text:p>
      <text:p text:style-name="Text_20_body"><draw:a xlink:type="simple" xlink:href="https://intrasof.sof.intra/siopdoc/doku.php/acompanhamento_despesas_discricionarias:janela_de_trabalho_limpar.png_id_acompanhamento_despesas_discricionarias:manuais_de_referencia_media_acompanhamento_despesas_discricionarias:janela_de_trabalho_limpar.png"><draw:frame draw:style-name="mediacenter" draw:name="28" text:anchor-type="paragraph" draw:z-index="28" svg:width="42.333333333333cm" style:rel-width="100%" svg:height="42.333333333333cm" style:rel-height="scale"><draw:image xlink:href="/var/www/html/siopdoc/data/media/acompanhamento_despesas_discricionarias/janela_de_trabalho_limpar.png" xlink:type="simple" xlink:show="embed" xlink:actuate="onLoad"/></draw:frame></draw:a></text:p>
      <text:h text:style-name="Heading_20_3" text:outline-level="3"><text:bookmark-start text:name="__RefHeading___cadastrar_janela_de_trabalho_18"/><text:bookmark-start text:name="cadastrar_janela_de_trabalho"/>4.2. Cadastrar Janela de Trabalho<text:bookmark-end text:name="__RefHeading___cadastrar_janela_de_trabalho_18"/><text:bookmark-end text:name="cadastrar_janela_de_trabalho"/></text:h>
      <text:p text:style-name="Text_20_body">O usuário com perfil “Acompanhamento Orçamentário (OS)” (ou “Órgão Setorial”) e papel “Gestor do Acompanhamento Orçamentário” pode definir janelas de trabalho para as suas unidades orçamentárias. Para tanto, basta clicar no botão “Adicionar Janela de Trabalho”:</text:p>
      <text:p text:style-name="Text_20_body"><draw:frame draw:style-name="mediacenter" draw:name="29" text:anchor-type="paragraph" draw:z-index="29" svg:width="40.005cm" style:rel-width="100%" svg:height="14.234583333333cm" style:rel-height="scale"><draw:image xlink:href="Pictures/05ba12d485c947956faf76a978984176.png" xlink:type="simple" xlink:show="embed" xlink:actuate="onLoad"/></draw:frame></text:p>
      <text:p text:style-name="Text_20_body">A seguinte tela é apresentada:</text:p>
      <text:p text:style-name="Text_20_body"><draw:frame draw:style-name="mediacenter" draw:name="30" text:anchor-type="paragraph" draw:z-index="30" svg:width="40.190208333333cm" style:rel-width="100%" svg:height="8.89cm" style:rel-height="scale"><draw:image xlink:href="Pictures/6f7a8377fa233f8f532856bb3f30b735.png" xlink:type="simple" xlink:show="embed" xlink:actuate="onLoad"/></draw:frame></text:p>
      <text:p text:style-name="Text_20_body">O sistema informará as “datas limite”. As janelas para UOs (geral ou específicas) devem estar compreendidas nesse período. Na tela também poderá ser escolhida uma Unidade Orçamentária específica ou “Todas”. Nesse último caso, será criada uma Janela Geral para todas as UOs do Órgão.</text:p>
      <text:p text:style-name="Text_20_body">Ao clicar em salvar, aparecerá uma mensagem informando o sucesso da criação da janela.</text:p>
      <text:p text:style-name="Text_20_body"><draw:frame draw:style-name="mediacenter" draw:name="31" text:anchor-type="paragraph" draw:z-index="31" svg:width="40.904583333333cm" style:rel-width="100%" svg:height="10.292291666667cm" style:rel-height="scale"><draw:image xlink:href="Pictures/63cafa6dbaadf9002930b8d196e4bc37.png" xlink:type="simple" xlink:show="embed" xlink:actuate="onLoad"/></draw:frame></text:p>
      <text:p text:style-name="Text_20_body">A figura abaixo mostra a janela geral criada para todas as UOs do Órgão selecionado.</text:p>
      <text:p text:style-name="Text_20_body"><draw:frame draw:style-name="mediacenter" draw:name="32" text:anchor-type="paragraph" draw:z-index="32" svg:width="40.216666666667cm" style:rel-width="100%" svg:height="12.620625cm" style:rel-height="scale"><draw:image xlink:href="Pictures/74632c52bf28129db6f3b0d086abab2f.png" xlink:type="simple" xlink:show="embed" xlink:actuate="onLoad"/></draw:frame></text:p>
      <text:p text:style-name="Text_20_body">Caso seja necessário criar uma janela específica para alguma UO, basta selecionar a UO desejada e definir o período.</text:p>
      <text:p text:style-name="Text_20_body"><draw:frame draw:style-name="mediacenter" draw:name="aodd_36_adicionar_janela_de_trabalho.jpg Legend" text:anchor-type="paragraph" draw:z-index="0" svg:width="40.190208333333cm" style:rel-width="100%"><draw:text-box><text:p text:style-name="legendcenter"><draw:frame draw:style-name="mediacenter" draw:name="aodd_36_adicionar_janela_de_trabalho.jpg" text:anchor-type="paragraph" draw:z-index="33" svg:width="40.190208333333cm" style:rel-width="100%" svg:height="9.9747916666667cm" style:rel-height="scale"><draw:image xlink:href="Pictures/602f9fb45fb513d3c2b32559ee08aa20.jpg" xlink:type="simple" xlink:show="embed" xlink:actuate="onLoad"/></draw:frame>aodd_36_adicionar_janela_de_trabalho.jpg</text:p></draw:text-box></draw:frame></text:p>
      <text:p text:style-name="Text_20_body">No nosso exemplo, a UO 20101 possui uma janela específica, com período diferente do estabelecido para as demais UOs do órgão.</text:p>
      <text:p text:style-name="Text_20_body"><draw:frame draw:style-name="mediacenter" draw:name="aodd_37_adicionar_janela_de_trabalho.jpg Legend" text:anchor-type="paragraph" draw:z-index="0" svg:width="40.348958333333cm" style:rel-width="100%"><draw:text-box><text:p text:style-name="legendcenter"><draw:frame draw:style-name="mediacenter" draw:name="aodd_37_adicionar_janela_de_trabalho.jpg" text:anchor-type="paragraph" draw:z-index="34" svg:width="40.348958333333cm" style:rel-width="100%" svg:height="13.705416666667cm" style:rel-height="scale"><draw:image xlink:href="Pictures/458c9b0c90bc49b857b90ed6b22460da.jpg" xlink:type="simple" xlink:show="embed" xlink:actuate="onLoad"/></draw:frame>aodd_37_adicionar_janela_de_trabalho.jpg</text:p></draw:text-box></draw:frame></text:p>
      <text:p text:style-name="Text_20_body">Cabe destacar que uma janela específica só pode ser criada após a definição da janela genérica estabelecida pela SOF. A janela específica pode ser maior que a janela geral, mas precisa respeitar o limite imposto para o Órgão.</text:p>
      <text:h text:style-name="Heading_20_2" text:outline-level="2"><text:bookmark-start text:name="__RefHeading___atos_de_designacao_19"/><text:bookmark-start text:name="atos_de_designacao"/>5. Atos de Designação<text:bookmark-end text:name="__RefHeading___atos_de_designacao_19"/><text:bookmark-end text:name="atos_de_designacao"/></text:h>
      <text:p text:style-name="Preformatted_20_Text"><text:line-break/>Acompanhamento Orçamentário &gt;&gt; Acompanhamento das Despesas Discricionárias &gt;&gt; Atos de Designação<text:line-break/></text:p>
      <text:p text:style-name="Text_20_body">O Ato de designação dos responsáveis pelas informações prestadas no sistema deverá ser informado. Para isso, o usuário deve clicar no botão <text:span text:style-name="Emphasis">Adicionar Ato de Designação</text:span>. Apenas usuário com perfil <text:span text:style-name="Emphasis">Acompanhamento Orçamentário – OS</text:span>  ou <text:span text:style-name="Emphasis">Órgão Setorial</text:span>  e com o papel <text:span text:style-name="Emphasis">Gestor do Acompanhamento Orçamentário</text:span>  pode adicionar atos de designação.</text:p>
      <text:p text:style-name="Text_20_body">A tela de edição apresentará campos para que sejam indicadas as informações sobre o ato, tais como: tipo, órgão expedidor, número, data e ementa. Após a edição, o usuário deve clicar no botão “Salvar”.</text:p>
      <text:p text:style-name="Text_20_body"><draw:frame draw:style-name="mediacenter" draw:name="35" text:anchor-type="paragraph" draw:z-index="35" svg:width="49.609375cm" style:rel-width="100%" svg:height="14.234583333333cm" style:rel-height="scale"><draw:image xlink:href="Pictures/865d860c9d91474d3f71299a7f2fa575.png" xlink:type="simple" xlink:show="embed" xlink:actuate="onLoad"/></draw:frame></text:p>
      <text:p text:style-name="Text_20_body">Assim, o novo ato será exibido na tela de consulta de atos de designação.</text:p>
      <text:p text:style-name="Text_20_body"><draw:frame draw:style-name="mediacenter" draw:name="36" text:anchor-type="paragraph" draw:z-index="36" svg:width="33.258125cm" style:rel-width="100%" svg:height="8.9164583333333cm" style:rel-height="scale"><draw:image xlink:href="Pictures/0978cef86d7f701fe5660fd540749ec3.png" xlink:type="simple" xlink:show="embed" xlink:actuate="onLoad"/></draw:frame></text:p>
      <text:p text:style-name="Text_20_body"><text:span text:style-name="Emphasis">Sugestão</text:span>: é possível acrescentar o link para a publicação do Ato de modo a enriquecer a informação e mantê-la atualizada.</text:p>
      <text:h text:style-name="Heading_20_2" text:outline-level="2"><text:bookmark-start text:name="__RefHeading___relatorios_20"/><text:bookmark-start text:name="relatorios"/>6. Relatórios<text:bookmark-end text:name="__RefHeading___relatorios_20"/><text:bookmark-end text:name="relatorios"/></text:h>
      <text:p text:style-name="Preformatted_20_Text">Acompanhamento Orçamentário&gt;&gt; Acompanhamento das Despesas Discricionárias&gt;&gt; Relatórios<text:line-break/></text:p>
      <text:p text:style-name="Text_20_body">O módulo Acompanhamento das Despesas Discricionárias permite aos usuários a geração dos seguintes relatórios:</text:p>
      <text:list text:style-name="List_20_1" text:continue-numbering="false">
        <text:list-item>
          <text:p text:style-name="List_20_1_Content_First"> <text:span text:style-name="Strong_20_Emphasis">Base de Partida</text:span>: apresenta a relação de ações/localizadores acompanhados, por órgão e unidade orçamentária;</text:p>
        </text:list-item>
        <text:list-item>
          <text:p text:style-name="List_20_1_Content"> <text:span text:style-name="Strong_20_Emphasis">Demonstrativo de Execução das Programações Primárias Discricionárias</text:span>: apresenta a execução dos localizadores e as justificativas de inexecução incluídas pelo usuário. Ao final da captação, este relatório será encaminhado ao Congresso Nacional; e</text:p>
        </text:list-item>
        <text:list-item>
          <text:p text:style-name="List_20_1_Content_Last"> <text:span text:style-name="Strong_20_Emphasis">Situação da Captação</text:span>: apresenta a situação da captação de um órgão, com detalhamento no nível de UO. É destinado especialmente aos órgãos setoriais, para que acompanhem o preenchimento da captação de suas UOs.</text:p>
        </text:list-item>
      </text:list>
      <text:p text:style-name="Text_20_body">Abaixo, é mostrada a tela onde os parâmetros do relatório são especificados. Terminada essa escolha, basta clicar no botão “Gerar”.</text:p>
      <text:p text:style-name="Text_20_body"><draw:frame draw:style-name="media" draw:name="37" text:anchor-type="as-char" draw:z-index="37" svg:width="43.65625cm" style:rel-width="100%" svg:height="10.133541666667cm" style:rel-height="scale"><draw:image xlink:href="Pictures/53d4bb2f4ffb1682df6751d7249820f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companhamento_despesas_discricionarias:manual_despesas_discricionarias</dc:title>
  </office:meta>
</office:document-meta>
</file>