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80aab48f7ab1c310c9ef65bb5c1324.png"/>
  <manifest:file-entry manifest:media-type="image/png" manifest:full-path="Pictures/68c7daf0000159c61e9baf13f51d51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ompanhamento_despesas_discricionarias:orientador_despesas_discricionarias"/><text:bookmark-start text:name="__RefHeading___orientador_do_acompanhamento_das_despesas_discricionarias_1"/><text:bookmark-start text:name="orientador_do_acompanhamento_das_despesas_discricionarias"/>Orientador do Acompanhamento das Despesas Discricionárias<text:bookmark-end text:name="__RefHeading___orientador_do_acompanhamento_das_despesas_discricionarias_1"/><text:bookmark-end text:name="orientador_do_acompanhamento_das_despesas_discricionarias"/></text:h>
      <text:p text:style-name="Text_20_body"><text:span text:style-name="Emphasis">Atualizado em 17 de dezembro de 2025
</text:span></text:p>
      <text:p text:style-name="Text_20_body">Este documento tem o intuito de orientar os servidores envolvidos na coleta de dados do módulo Acompanhamento das Despesas Discricionárias do Sistema Integrado de Planejamento e Orçamento - SIOP. Aqui são apresentados os dados técnicos quanto aos aspectos orçamentários do processo. Para informações sobre a utilização do módulo Acompanhamento das Despesas Discricionárias do SIOP, consulte também o <text:a xlink:type="simple" xlink:href="https://intrasof.sof.intra/siopdoc/doku.php/acompanhamento_despesas_discricionarias:manual_despesas_discricionarias" text:style-name="Internet_20_link" text:visited-style-name="Visited_20_Internet_20_Link">manual do módulo</text:a>.</text:p>
      <text:h text:style-name="Heading_20_2" text:outline-level="2"><text:bookmark-start text:name="__RefHeading___historico_2"/><text:bookmark-start text:name="historico"/>1. Histórico<text:bookmark-end text:name="__RefHeading___historico_2"/><text:bookmark-end text:name="historico"/></text:h>
      <text:p text:style-name="Text_20_body">1.1. Com o advento das Emendas Constitucionais nº 100 e 102/2019, que incluíram os §§ 10, 11 e 13 no art. 165 da Constituição Federal, estabeleceu-se para a administração pública o dever de executar as programações primárias discricionárias dos orçamentos fiscal e da seguridade social da União, com o propósito de garantir a efetiva entrega de bens e serviços à sociedade.</text:p>
      <text:p text:style-name="Text_20_body">1.2. A Lei nº 13.898/2019 (LDO-2020), nos art. 58-A, 62, 62-A e 62-B, regulamentou os dispositivos constitucionais, estabeleceu as hipóteses de impedimentos de ordem técnica à execução das despesas e determinou o envio de relatório pelo Poder Executivo ao Congresso Nacional, no prazo de 90 (noventa) dias contado do encerramento do exercício financeiro, com as justificativas para a inexecução das programações orçamentárias primárias discricionárias.</text:p>
      <text:p text:style-name="Text_20_body">1.3. Com a finalidade de atender ao art. 62-B da LDO-2020 e disponibilizar ao Congresso as justificativas para inexecução das programações, a Secretaria de Orçamento Federal desenvolveu o módulo Acompanhamento das Despesas Discricionárias, no âmbito do Acompanhamento Orçamentário do SIOP. A primeira captação do Acompanhamento das Despesas Discricionárias refere-se ao exercício de 2020.</text:p>
      <text:p text:style-name="Text_20_body">1.4. Assim como nos exercícios anteriores, a Lei nº 15.080/2024 (LDO-2025), nos art. 71 a 73, regulamentou os dispositivos constitucionais e estabeleceu as hipóteses de impedimentos de ordem técnica à execução das despesas, porém determinou que as justificativas para a inexecução das programações orçamentárias primárias discricionárias comporão os relatórios de prestação de contas anual dos Poderes Executivo, Legislativo e Judiciário, do Ministério Público da União e da Defensoria Pública da União.</text:p>
      <text:p text:style-name="Text_20_body">1.5. A LDO-2025 facultou a apresentação de justificativas para a inexecução das programações orçamentárias primárias discricionárias para os casos em que a execução seja igual ou superior a 99% da respectiva dotação, inclusive para as emendas de bancada estadual (RP 7).</text:p>
      <text:p text:style-name="Text_20_body">1.6. Adicionalmente, o módulo Acompanhamento das Despesas Discricionárias se prestará também à coleta das justificativas de inexecução das programações incluídas na LOA por emendas de bancada estadual de execução obrigatória (RP 7), para fins da Prestação de Contas do Presidente da República – PCPR, conforme disposto no inciso XXIV, do art. 84, da Constituição.</text:p>
      <text:h text:style-name="Heading_20_2" text:outline-level="2"><text:bookmark-start text:name="__RefHeading___processo_de_acompanhamento_das_despesas_discricionarias_3"/><text:bookmark-start text:name="processo_de_acompanhamento_das_despesas_discricionarias"/>2. Processo de Acompanhamento das Despesas Discricionárias<text:bookmark-end text:name="__RefHeading___processo_de_acompanhamento_das_despesas_discricionarias_3"/><text:bookmark-end text:name="processo_de_acompanhamento_das_despesas_discricionarias"/></text:h>
      <text:h text:style-name="Heading_20_3" text:outline-level="3"><text:bookmark-start text:name="__RefHeading___dever_de_execucao_4"/><text:bookmark-start text:name="dever_de_execucao"/>2.1. Dever de execução<text:bookmark-end text:name="__RefHeading___dever_de_execucao_4"/><text:bookmark-end text:name="dever_de_execucao"/></text:h>
      <text:p text:style-name="Text_20_body">2.1.1. A administração pública tem o dever de executar as programações primárias discricionárias dos orçamentos fiscal e da seguridade social da União, com o propósito de garantir a efetiva entrega de bens e serviços à sociedade (CF/88, art. 165, §§ 10, 11 e 13).</text:p>
      <text:p text:style-name="Text_20_body">2.1.2. O dever de executar as programações discricionárias subordina-se ao cumprimento das metas fiscais ou limites de despesas; não impede os cancelamentos necessários à abertura de créditos adicionais; e não se aplica nos casos de impedimentos de ordem técnica devidamente justificados (CF/88, art. 165, § 11).</text:p>
      <text:p text:style-name="Text_20_body">2.1.3. O cumprimento do dever de execução se verifica no nível do localizador da ação (LDO-2025, art. 71, § 2º) e considera o valor empenhado em relação à dotação atual do localizador (LDO-2025, art. 71, § 3º, inciso I). Assim, a fórmula para calcular o indicador “Dever de Execução” é:</text:p>
      <text:p text:style-name="Preformatted_20_Text">Dever de Execução = % Empenho/Dotação Atual (lei + créditos)</text:p>
      <text:p text:style-name="Text_20_body">2.1.4. O empenho das despesas discricionárias deverá ser realizado até o término do exercício financeiro, exceto na hipótese da reabertura de créditos especiais e extraordinários, caso em que deverá ser realizado até o término do exercício financeiro subsequente (LDO-2025, art. 71, § 3º, inciso I).</text:p>
      <text:h text:style-name="Heading_20_3" text:outline-level="3"><text:bookmark-start text:name="__RefHeading___programacoes_acompanhadas_5"/><text:bookmark-start text:name="programacoes_acompanhadas"/>2.2. Programações acompanhadas<text:bookmark-end text:name="__RefHeading___programacoes_acompanhadas_5"/><text:bookmark-end text:name="programacoes_acompanhadas"/></text:h>
      <text:p text:style-name="Text_20_body">2.2.1. Serão acompanhadas todas as ações com programações primárias discricionárias cujos localizadores tiveram valor empenhado inferior à sua dotação atual (lei + créditos) no exercício, ou seja, localizadores com indicador Dever de Execução inferior a 100%.</text:p>
      <text:p text:style-name="Text_20_body">2.2.2. A apresentação da justificativa para as programações cuja execução tenha sido igual ou superior a noventa e nove por cento (99%) da respectiva dotação será facultativa (LDO-2025, art. 73, § 1º), inclusive para as emendas de bancada estadual (RP7).</text:p>
      <text:p text:style-name="Text_20_body">2.2.3. São primárias discricionárias as programações classificadas com identificador de resultado primário (RP) 2, 6, 7 e 8, considerando-se o RP Atual.</text:p>
      <text:h text:style-name="Heading_20_3" text:outline-level="3"><text:bookmark-start text:name="__RefHeading___justificativas_6"/><text:bookmark-start text:name="justificativas"/>2.3. Justificativas<text:bookmark-end text:name="__RefHeading___justificativas_6"/><text:bookmark-end text:name="justificativas"/></text:h>
      <text:p text:style-name="Text_20_body">2.3.1. A inclusão das justificativas para inexecução das despesas primárias discricionárias dos localizadores que tiveram valor empenhado inferior à sua dotação atual (lei + créditos) no exercício será feita mediante seleção dos itens constantes do SIOP.</text:p>
      <text:p text:style-name="Text_20_body">2.3.2. As justificativas de inexecução disponíveis no SIOP obedecerão ao disposto na Constituição Federal. As justificativas possíveis para inexecução das despesas discricionárias são:</text:p>
      <text:list text:style-name="List_20_1" text:continue-numbering="false">
        <text:list-item>
          <text:p text:style-name="List_20_1_Content_First"> Limitação de empenho e movimentação financeira (CF/88, art. 165, § 11, inciso I);</text:p>
        </text:list-item>
        <text:list-item>
          <text:p text:style-name="List_20_1_Content_Last"> Impedimentos de ordem técnica devidamente justificados (CF/88, art. 165, § 11, inciso II).</text:p>
        </text:list-item>
      </text:list>
      <text:p text:style-name="Text_20_body">2.3.3. As hipóteses anteriores estão listadas na tela são decorrentes do disposto na Lei de Diretrizes Orçamentárias e nos atos do Poder Executivo. Em 2025, essas informações estão previstas em:</text:p>
      <text:list text:style-name="List_20_1" text:continue-numbering="false">
        <text:list-item>
          <text:p text:style-name="List_20_1_Content_First"> Art. 71, § 1º, inciso I;  e art. 72, §1º, ambos da LDO-2025;</text:p>
        </text:list-item>
        <text:list-item>
          <text:p text:style-name="List_20_1_Content"> Art. 1º da Portaria GM/MPO nº 516, de 17/12/2025, que estabelece hipóteses adicionais de impedimentos de ordem técnica ou legal para execução de programações orçamentárias primárias discricionárias no exercício de 2025; e</text:p>
        </text:list-item>
        <text:list-item>
          <text:p text:style-name="List_20_1_Content"> Art. 5º da Portaria Interministerial MF/MPO/MGI/SRI-PR Nº 2, de 23 de abril de 2025.</text:p>
        </text:list-item>
        <text:list-item>
          <text:p text:style-name="List_20_1_Content_Last"> Art. 10 da Lei Complementar nº 210, de 25 de novembro de 2024</text:p>
        </text:list-item>
      </text:list>
      <text:h text:style-name="Heading_20_3" text:outline-level="3"><text:bookmark-start text:name="__RefHeading___programacao_acompanhada_7"/><text:bookmark-start text:name="programacao_acompanhada"/>2.4. Programação Acompanhada<text:bookmark-end text:name="__RefHeading___programacao_acompanhada_7"/><text:bookmark-end text:name="programacao_acompanhada"/></text:h>
      <text:p text:style-name="Text_20_body">2.4.1. O empenho das despesas discricionárias deverá ser realizado até o término do exercício financeiro, exceto na hipótese da reabertura de créditos especiais e extraordinários, caso em que deverá ser realizado até o término do exercício financeiro subsequente (LDO-2025, art. 71, § 3º, inciso I).</text:p>
      <text:p text:style-name="Text_20_body">2.4.2. Serão acompanhadas todas as ações com programações primárias discricionárias cujos localizadores tiveram valor empenhado inferior à sua dotação atual (lei + créditos) no exercício, ou seja, localizadores com indicador Dever de Execução inferior a 100%.</text:p>
      <text:p text:style-name="Text_20_body">2.4.2.1. São primárias discricionárias as programações classificadas com identificador de resultado primário (RP) 2, 6, 7, 8, considerando-se o RP Atual.</text:p>
      <text:p text:style-name="Text_20_body">2.4.3. A apresentação da justificativa para as programações cuja execução tenha sido igual ou superior a noventa e nove por cento da respectiva dotação será facultativa (LDO-2025, art. 73, § 1º), inclusive para as emendas de Bancada (RP 7). </text:p>
      <text:p text:style-name="Text_20_body">2.4.4 A CGU publicou a Instrução Normativa (IN) nº 42, de 18 de novembro de 2024, que estabelece o conteúdo, o prazo, a forma de apresentação e os órgãos e entidades da administração pública federal responsáveis pelo encaminhamento dos relatórios e demonstrativos que compõem a Prestação de Contas do Presidente da República e peças complementares, relativas ao exercício de 2024. A IN aponta a necessidade de demonstração da execução orçamentária da programação incluída na LOA 2024 por emendas de bancada estadual de execução obrigatória, conforme dispõe a Lei de Diretrizes Orçamentárias, acompanhada de análise e justificativa em casos de execução inferior a 99%  (Anexo V da Instrução Normativa nº 42).</text:p>
      <text:p text:style-name="Text_20_body">2.4.5. Os dados financeiros do Acompanhamento das Despesas Discricionárias são extraídos do SIAFI e apresentados automaticamente pelo SIOP. Apenas as justificativas de inexecução deverão ser preenchidas pelos usuários.</text:p>
      <text:p text:style-name="Text_20_body">2.4.6. As justificativas são apresentadas no SIOP em caixas de verificação não excludentes (poderão ser marcadas várias opções, ou todas). Algumas delas irão solicitar o preenchimento de campo texto para complementar as informações prestadas.</text:p>
      <text:p text:style-name="Text_20_body">2.4.7. Não haverá validação das justificativas pela SOF, uma vez que a responsabilidade pela informação prestada cabe aos órgãos setoriais e unidades orçamentárias (LDO-2025, art. 73).</text:p>
      <text:h text:style-name="Heading_20_3" text:outline-level="3"><text:bookmark-start text:name="__RefHeading___impedimentos_de_ordem_tecnica_8"/><text:bookmark-start text:name="impedimentos_de_ordem_tecnica"/>2.5. Impedimentos de ordem técnica<text:bookmark-end text:name="__RefHeading___impedimentos_de_ordem_tecnica_8"/><text:bookmark-end text:name="impedimentos_de_ordem_tecnica"/></text:h>
      <text:p text:style-name="Text_20_body">2.5.1. Impedimento de ordem técnica é a situação ou o evento de ordem fática ou legal que obsta ou suspende a execução da programação orçamentária (LDO-2025, art. 72). As hipóteses de impedimentos de ordem técnica apresentadas no sistema constam dos seguintes documentos:</text:p>
      <text:list text:style-name="List_20_1" text:continue-numbering="false">
        <text:list-item>
          <text:p text:style-name="List_20_1_Content_First"> Lei nº 15.080, de 30/12/2024 (LDO-2025), Art. 71, § 1º, inciso I; e art. 72, §1º;</text:p>
        </text:list-item>
        <text:list-item>
          <text:p text:style-name="List_20_1_Content"> Portaria GM/MPO nº 516, de 17/12/2025, que estabelece hipóteses adicionais de impedimentos de ordem técnica ou legal para execução de programações orçamentárias primárias discricionárias no exercício de 2025;</text:p>
        </text:list-item>
        <text:list-item>
          <text:p text:style-name="List_20_1_Content"> Portaria Interministerial MF/MPO/MGI/SRI-PR Nº 2, de 23 de abril de 2025;</text:p>
        </text:list-item>
        <text:list-item>
          <text:p text:style-name="List_20_1_Content_Last"> Lei Complementar nº 210, de 25 de novembro de 2024.</text:p>
        </text:list-item>
      </text:list>
      <text:p text:style-name="Text_20_body">2.5.2. A inexecução de programação incluída por emenda individual (RP 6) permanece sendo acompanhada no módulo “Emendas Individuais” do SIOP. Nesse caso, o usuário poderá indicar a existência da inexecução no Acompanhamento das Despesas Discricionárias, por meio da seleção de uma ou mais opções previstas no SIOP relativas aos documentos citados no item 2.5.1, inclusive a seguinte opção referente ao art. 5º da Portaria Interministerial MF/MPO/MGI/SRI-PR Nº 2, de 23 de abril de 2025, não havendo necessidade de detalhar o impedimento de ordem técnica: “Outras hipóteses de impedimentos de ordem técnica previstas no art. 5º da Portaria Interministerial MF/MPO/MGI/SRI-PR Nº 2, de 23 de abril de 2025, que dispõe sobre procedimentos e prazos para operacionalização de emendas individuais, de bancada estadual, de comissão permanente do Senado Federal, da Câmara dos Deputados e de comissão mista permanente do Congresso Nacional e superação de impedimentos de ordem técnica”.</text:p>
      <text:p text:style-name="Text_20_body">2.5.3. A inexecução de programação incluída por emenda de bancada estadual de execução obrigatória (RP 7) deverá ser justificada em separado, uma vez que a informação comporá relatório específico para a Prestação de Contas do Presidente da República. Nesse caso, o SIOP abrirá uma aba específica (Análise do RP 7) para inclusão das justificativas de inexecução da programação RP 7, de acordo com o disposto no art. 5º da Portaria Interministerial MF/MPO/MGI/SRI-PR Nº 2, de 23 de abril de 2025.</text:p>
      <text:p text:style-name="Text_20_body">2.5.4. Quanto à inexecução de programação incluída por emenda de comissão permanente do Senado Federal, da Câmara dos Deputados e de comissão mista permanente do Congresso Nacional (RP 8), o usuário poderá indicar a existência desssa inexecução no Acompanhamento das Despesas Discricionárias, por meio da seleção de uma ou mais opções previstas no SIOP relativas aos documentos citados no item 2.5.1, inclusive a seguinte opção referente ao art. 5º da Portaria Interministerial MF/MPO/MGI/SRI-PR Nº 2, de 23 de abril de 2025, não havendo necessidade de detalhar o impedimento de ordem técnica: “Outras hipóteses de impedimentos de ordem técnica previstas no art. 5º da Portaria Interministerial MF/MPO/MGI/SRI-PR Nº 2, de 23 de abril de 2025.</text:p>
      <text:h text:style-name="Heading_20_3" text:outline-level="3"><text:bookmark-start text:name="__RefHeading___relatorio_ao_congresso_nacional_9"/><text:bookmark-start text:name="relatorio_ao_congresso_nacional"/>2.6. Relatório ao Congresso Nacional<text:bookmark-end text:name="__RefHeading___relatorio_ao_congresso_nacional_9"/><text:bookmark-end text:name="relatorio_ao_congresso_nacional"/></text:h>
      <text:p text:style-name="Text_20_body">2.6.1. As justificativas para a inexecução das programações orçamentárias primárias discricionárias serão elaboradas pelos gestores responsáveis pela execução das respectivas programações, nos órgãos setoriais e nas unidades orçamentárias, e comporão os relatórios de prestação de contas anual dos Poderes Executivo, Legislativo e Judiciário, do Ministério Público da União e da Defensoria Pública da União (art. 73 da LDO-2025).</text:p>
      <text:h text:style-name="Heading_20_2" text:outline-level="2"><text:bookmark-start text:name="__RefHeading___fluxo_das_atividades_de_acompanhamento_10"/><text:bookmark-start text:name="fluxo_das_atividades_de_acompanhamento"/>3. Fluxo das Atividades de Acompanhamento<text:bookmark-end text:name="__RefHeading___fluxo_das_atividades_de_acompanhamento_10"/><text:bookmark-end text:name="fluxo_das_atividades_de_acompanhamento"/></text:h>
      <text:p text:style-name="Text_20_body"><text:span text:style-name="Strong_20_Emphasis">Funcionalidades do sistema</text:span></text:p>
      <text:p text:style-name="Text_20_body">3.1. O acompanhamento das despesas discricionárias é realizado no módulo do SIOP acessado por meio do menu:</text:p>
      <text:p text:style-name="Preformatted_20_Text">Acompanhamento Orçamentário&gt;&gt; Acompanhamento das Despesas Discricionárias<text:line-break/></text:p>
      <text:p text:style-name="Text_20_body">Nele estão disponíveis as seguintes funcionalidades para cada perfil de usuário:</text:p>
      <text:p text:style-name="Text_20_body"><draw:frame draw:style-name="mediacenter" draw:name="0" text:anchor-type="paragraph" draw:z-index="0" svg:width="18.520833333333cm" style:rel-width="100%" svg:height="10.026315789474cm" style:rel-height="scale"><draw:image xlink:href="Pictures/5980aab48f7ab1c310c9ef65bb5c1324.png" xlink:type="simple" xlink:show="embed" xlink:actuate="onLoad"/></draw:frame></text:p>
      <text:p text:style-name="Text_20_body">Obs.:</text:p>
      <text:p text:style-name="Text_20_body">1. As funções dos perfis AO-UO (Acompanhamento Orçamentário – UO) e AO-OS (Acompanhamento Orçamentário – OS) podem ser exercidas por usuários com os perfis UO e OS, respectivamente.</text:p>
      <text:p text:style-name="Text_20_body">2. As funções do papel Tramitador podem ser exercidas por usuários com o papel Gestor.</text:p>
      <text:p text:style-name="Text_20_body"><text:span text:style-name="Strong_20_Emphasis">Janelas de trabalho</text:span></text:p>
      <text:p text:style-name="Text_20_body">3.2. Os limites temporais para captação de dados no sistema são denominados janelas de trabalho. Cabe à SOF definir a janela de trabalho dos órgãos setoriais. Estes, por sua vez, devem definir as janelas para as suas unidades orçamentárias, respeitando os limites estabelecidos pela SOF.</text:p>
      <text:p text:style-name="Text_20_body">3.3. A SOF poderá permitir a inserção de dados no sistema mesmo antes do fechamento do período financeiro cuja coleta é referente (período de captação). Essa antecipação na abertura da janela de trabalho pretende dar ao gestor maior oportunidade de administração do seu tempo. Contudo, o sistema só permitirá a formalização (entrega definitiva) do acompanhamento das despesas discricionárias após o fechamento do exercício, quando os dados financeiros estarão disponíveis por completo.</text:p>
      <text:p text:style-name="Text_20_body"><text:span text:style-name="Strong_20_Emphasis">Período de captação</text:span></text:p>
      <text:p text:style-name="Text_20_body">3.4. O período de captação representa o intervalo de execução das ações a ser analisado. No Acompanhamento das Despesas Discricionárias, o período de captação será sempre o exercício financeiro completo (janeiro a dezembro).</text:p>
      <text:p text:style-name="Text_20_body"><text:span text:style-name="Strong_20_Emphasis">Tramitação</text:span></text:p>
      <text:p text:style-name="Text_20_body">3.5. No início do período da coleta de dados, todas as ações são disponibilizadas no momento Unidade Orçamentária, sendo possível a coleta apenas a essas unidades, desde que a janela de trabalho tenha sido definida pelo respectivo órgão setorial. A unidade orçamentária deve tramitar as ações cuja coleta de dados tenha sido finalizada para o momento seguinte, o momento Órgão Setorial.</text:p>
      <text:p text:style-name="Text_20_body">3.6. Durante a janela de trabalho definida pela SOF (janela geral), os órgãos setoriais podem tramitar suas ações entre quaisquer dos três momentos, sendo a coleta de dados por parte desse órgão somente possível para ações no momento Órgão Setorial. Após o fim da janela de trabalho definida pela SOF as ações não mais mudam de momento.</text:p>
      <text:p text:style-name="Text_20_body">3.7. O módulo Acompanhamento das Despesas Discricionárias não permite à SOF capturar (ou seja, tramitar para o momento “Formalização Acompanhamento Orçamentário”) ações no sistema. Sendo assim, é de responsabilidade unicamente do órgão setorial a tramitação das ações para o momento Formalização no prazo estabelecido na janela de trabalho. Somente após essa tramitação e o término da janela de trabalho os dados são considerados entregues, estando passíveis de consulta em outras funcionalidades do SIOP.</text:p>
      <text:p text:style-name="Text_20_body">3.8. O módulo só permitirá o envio das ações para o momento “Formalização Acompanhamento Orçamentário” após o processo de encerramento do exercício, com a conformidade contábil do Balanço Geral da União, quando os dados referentes aos valores financeiros do período estarão disponíveis por completo. Dessa forma, caso o encerramento do exercício no SIAFI se dê em momento posterior, a janela geral de trabalho será prorrogada para eventuais ajustes.</text:p>
      <text:p text:style-name="Text_20_body"><text:span text:style-name="Strong_20_Emphasis">Momentos</text:span></text:p>
      <text:p text:style-name="Text_20_body">3.9. Os dados do Acompanhamento das Despesas Discricionárias são coletados em etapas denominadas momentos. O momento evidencia a etapa da tramitação onde a ação está localizada. No módulo, a tramitação ocorre em três momentos:</text:p>
      <text:list text:style-name="List_20_1" text:continue-numbering="false">
        <text:list-item>
          <text:p text:style-name="LastListParagraph_List_20_1_Content_First"> no momento “Unidade Orçamentária”, a programação está sendo editada pela UO;</text:p>
        </text:list-item>
      </text:list>
      <text:list text:style-name="List_20_1" text:continue-numbering="false">
        <text:list-item>
          <text:p text:style-name="LastListParagraph_List_20_1_Content_First"> no momento “Órgão Setorial”, a programação está sendo editada pelo OS; e</text:p>
        </text:list-item>
      </text:list>
      <text:list text:style-name="List_20_1" text:continue-numbering="false">
        <text:list-item>
          <text:p text:style-name="LastListParagraph_List_20_1_Content_First"> no momento “Formalização Acompanhamento Orçamentário” não há edição.</text:p>
        </text:list-item>
      </text:list>
      <text:p text:style-name="Text_20_body">3.9.1. As informações inseridas em cada momento são mantidas pelo sistema, ou seja, os dados de um momento não se sobrepõem aos de outro momento.</text:p>
      <text:p text:style-name="Text_20_body"><text:span text:style-name="Strong_20_Emphasis">Relatórios</text:span></text:p>
      <text:p text:style-name="Text_20_body">3.10. O módulo Acompanhamento das Despesas Discricionárias permite aos usuários a geração dos relatórios “Base de Partida” e “Demonstrativo de Execução das Programações Primárias Discricionárias”. A partir do exercício de 2021, é possível também gerar os relatórios “Situação da Captação”, para todos os perfis e “Situação Global da Captação”, para o perfil SOF.</text:p>
      <text:p text:style-name="Text_20_body">3.10.1 O relatório Base de Partida apresenta a relação de ações/localizadores acompanhados, por órgão e unidade orçamentária.</text:p>
      <text:p text:style-name="Text_20_body">3.10.2. O Demonstrativo de Execução das Programações Primárias Discricionárias apresenta a execução dos localizadores no exercício e as justificativas de inexecução incluídas pelo usuário. Este relatório irá subsidiar a prestação de contas anual dos Poderes.</text:p>
      <text:p text:style-name="Text_20_body">3.10.3. Os relatórios “Situação da Captação” e “Situação Global da Captação” identificam o número de ações em cada momento e situação de pendência.</text:p>
      <text:p text:style-name="Text_20_body">3.11. As justificativas incluídas no módulo relativas às despesas discricionárias e as justificativas específicas das emendas de bancada estadual de execução obrigatória (RP 7) poderão ser acessadas por meio de consulta ao módulo extrator do SIOP (BI), após o fim da captação.</text:p>
      <text:p text:style-name="Text_20_body"><text:span text:style-name="Strong_20_Emphasis">Perfis e papéis do usuário</text:span></text:p>
      <text:p text:style-name="Text_20_body">3.12. A depender da sua unidade de lotação e atuação, o usuário deve estar cadastrado no módulo com um dos seguintes perfis:</text:p>
      <text:list text:style-name="List_20_1" text:continue-numbering="false">
        <text:list-item>
          <text:p text:style-name="LastListParagraph_List_20_1_Content_First"> perfil Acompanhamento Orçamentário – UO (ou perfil Unidade Orçamentária);</text:p>
        </text:list-item>
      </text:list>
      <text:list text:style-name="List_20_1" text:continue-numbering="false">
        <text:list-item>
          <text:p text:style-name="LastListParagraph_List_20_1_Content_First"> perfil Acompanhamento Orçamentário – OS (ou perfil Órgão Setorial); ou</text:p>
        </text:list-item>
      </text:list>
      <text:list text:style-name="List_20_1" text:continue-numbering="false">
        <text:list-item>
          <text:p text:style-name="LastListParagraph_List_20_1_Content_First"> perfil SOF (ou outro perfil interno do órgão central).</text:p>
        </text:list-item>
      </text:list>
      <text:p text:style-name="Text_20_body">3.12.1. Os usuários já cadastrados no SIOP com os perfis Unidade Orçamentária ou Órgão Setorial poderão acessar as funcionalidades do módulo, desde que tenham ao menos um dos seguintes papéis: Gestor, Captador ou Tramitador.</text:p>
      <text:p text:style-name="Text_20_body">3.12.2. As operações de Gestão e Tramitação no módulo Acompanhamento das Despesas Discricionárias exigem a atribuição de um papel específico para o usuário, respectivamente Gestor e Tramitador.</text:p>
      <text:p text:style-name="Text_20_body">3.13. O usuário com perfil Acompanhamento Orçamentário - UO é o responsável primário pelo preenchimento do acompanhamento das despesas discricionárias, o que somente poderá ser feito se houver janela de trabalho definida para a respectiva unidade orçamentária. Posteriormente, o usuário AO-UO deverá tramitar (enviar) as ações para o momento Órgão Setorial.</text:p>
      <text:p text:style-name="Text_20_body">3.14. O usuário com perfil Acompanhamento Orçamentário - OS tem a atribuição de definir as janelas de trabalho das respectivas unidades orçamentárias, dentro do limite da sua própria janela. Caso deseje, é possível capturar as ações das unidades orçamentárias para preenchimento no seu momento ou retornar ações recebidas para as suas UOs de origem. O usuário AO-OS é também responsável por revisar as informações prestadas pelas suas UOs e pelo envio das ações para o momento Formalização. Se necessário, ele poderá resgatar estas ações do momento Formalização.</text:p>
      <text:p text:style-name="Text_20_body">3.15. O usuário com perfil SOF tem a prerrogativa de dar carga na base de partida, criar o período de captação e definir a janela de trabalho dos órgãos setoriais, o que deve ser feito antes do início do processo de acompanhamento. A base de partida é a base de dados com o detalhamento das ações que serão acompanhadas. Quando feita a carga, as ações irão para o momento Unidade Orçamentária.</text:p>
      <text:h text:style-name="Heading_20_2" text:outline-level="2"><text:bookmark-start text:name="__RefHeading___informacoes_do_modulo_11"/><text:bookmark-start text:name="informacoes_do_modulo"/>4. Informações do Módulo<text:bookmark-end text:name="__RefHeading___informacoes_do_modulo_11"/><text:bookmark-end text:name="informacoes_do_modulo"/></text:h>
      <text:p text:style-name="Text_20_body">Os dados financeiros fornecidos pelo módulo Acompanhamento das Despesas Discricionárias referem-se apenas às programações discricionárias (RP 2, 3, 6, 7, 8 e 9). Dessa forma, caso o localizador possua também programações “não” discricionárias, os valores financeiros informados no módulo não corresponderão ao valor total do localizador.</text:p>
      <text:p text:style-name="Text_20_body">A seguir são listados os campos de informações do módulo.</text:p>
      <text:p text:style-name="Text_20_body"><draw:frame draw:style-name="mediacenter" draw:name="1" text:anchor-type="paragraph" draw:z-index="1" svg:width="18.520833333333cm" style:rel-width="100%" svg:height="8.0699706811006cm" style:rel-height="scale"><draw:image xlink:href="Pictures/68c7daf0000159c61e9baf13f51d5157.png" xlink:type="simple" xlink:show="embed" xlink:actuate="onLoad"/></draw:frame></text:p>
      <text:h text:style-name="Heading_20_3" text:outline-level="3"><text:bookmark-start text:name="__RefHeading___aba_localizadores_12"/><text:bookmark-start text:name="aba_localizadores"/>4.1. Aba Localizadores<text:bookmark-end text:name="__RefHeading___aba_localizadores_12"/><text:bookmark-end text:name="aba_localizadores"/></text:h>
      <text:p text:style-name="Text_20_body">4.1.1. <text:span text:style-name="Strong_20_Emphasis">LOA</text:span>: informa o valor da programação discricionária do localizador constante da LOA-2025.</text:p>
      <text:p text:style-name="Text_20_body">4.1.2. <text:span text:style-name="Strong_20_Emphasis">Dotação Atual</text:span>: informa o valor de lei + créditos da programação discricionária do localizador.</text:p>
      <text:p text:style-name="Text_20_body">4.1.3. <text:span text:style-name="Strong_20_Emphasis">Créditos</text:span>: informa a diferença entre os valores discricionários de Dotação Atual e de LOA para o localizador.</text:p>
      <text:p text:style-name="Text_20_body">4.1.4. <text:span text:style-name="Strong_20_Emphasis">Empenhado</text:span>: informa o valor da programação discricionária do localizador empenhada no exercício de 2025.</text:p>
      <text:p text:style-name="Text_20_body">4.1.5.<text:span text:style-name="Strong_20_Emphasis"> Indicador Dever de Execução</text:span>: informa o percentual de execução em relação à dotação discricionária atual do localizador (% empenhado/dotação atual), por localizador e por indicador de resultado primário (RP).</text:p>
      <text:p text:style-name="Text_20_body">4.1.6. <text:span text:style-name="Strong_20_Emphasis">Análises do Localizador</text:span>: permite a inclusão das justificativas nos localizadores com indicador Dever de Execução menor que 100%. As informações prestadas comporão o relatório com as justificativas de inexecução para fins da prestação de contas anual dos Poderes.</text:p>
      <text:h text:style-name="Heading_20_3" text:outline-level="3"><text:bookmark-start text:name="__RefHeading___aba_analise_do_rp_7_emendas_bancada_estadual_13"/><text:bookmark-start text:name="aba_analise_do_rp_7_emendas_bancada_estadual"/>4.2. Aba Análise do RP 7 (emendas bancada estadual)<text:bookmark-end text:name="__RefHeading___aba_analise_do_rp_7_emendas_bancada_estadual_13"/><text:bookmark-end text:name="aba_analise_do_rp_7_emendas_bancada_estadual"/></text:h>
      <text:p text:style-name="Text_20_body">4.2.1. <text:span text:style-name="Strong_20_Emphasis">LOA</text:span>: informa o valor da programação RP 7 do localizador constante da LOA-2025.</text:p>
      <text:p text:style-name="Text_20_body">4.2.2. <text:span text:style-name="Strong_20_Emphasis">Dotação Atual</text:span>: informa o valor de lei + créditos da programação RP 7 do localizador.</text:p>
      <text:p text:style-name="Text_20_body">4.2.3. <text:span text:style-name="Strong_20_Emphasis">Créditos</text:span>: informa a diferença entre os valores de Dotação Atual e de LOA para o RP 7 localizador.</text:p>
      <text:p text:style-name="Text_20_body">4.2.4. <text:span text:style-name="Strong_20_Emphasis">Empenhado</text:span>: informa o valor da programação RP 7 do localizador empenhada no exercício de 2025.</text:p>
      <text:p text:style-name="Text_20_body">4.2.5. <text:span text:style-name="Strong_20_Emphasis">Indicador Dever de Execução</text:span>: Informa o percentual de execução em relação à dotação RP 7 atual do localizador (% empenhado/dotação atual).</text:p>
      <text:p text:style-name="Text_20_body">4.2.6. <text:span text:style-name="Strong_20_Emphasis">Análises do RP 7</text:span>: permite a inclusão das justificativas nos localizadores com indicador Dever de Execução menor que 99% na programação RP 7. As informações prestadas comporão o relatório com as justificativas de inexecução para fins da prestação de contas anual dos Poderes.</text:p>
      <text:h text:style-name="Heading_20_2" text:outline-level="2"><text:bookmark-start text:name="__RefHeading___orientacoes_de_preenchimento_14"/><text:bookmark-start text:name="orientacoes_de_preenchimento"/>5. Orientações de Preenchimento<text:bookmark-end text:name="__RefHeading___orientacoes_de_preenchimento_14"/><text:bookmark-end text:name="orientacoes_de_preenchimento"/></text:h>
      <text:h text:style-name="Heading_20_3" text:outline-level="3"><text:bookmark-start text:name="__RefHeading___orientacoes_para_preenchimento_das_justificativas_do_localizador_15"/><text:bookmark-start text:name="orientacoes_para_preenchimento_das_justificativas_do_localizador"/>5.1. Orientações para preenchimento das justificativas do localizador<text:bookmark-end text:name="__RefHeading___orientacoes_para_preenchimento_das_justificativas_do_localizador_15"/><text:bookmark-end text:name="orientacoes_para_preenchimento_das_justificativas_do_localizador"/></text:h>
      <text:p text:style-name="Text_20_body">5.1.1. As opções deverão ser marcadas considerando-se o localizador como um todo, porém há restrições relacionadas aos indicadores de resultado primário (RP) que compõem o localizador:</text:p>
      <text:list text:style-name="List_20_1" text:continue-numbering="false">
        <text:list-item>
          <text:p text:style-name="List_20_1_Content_First"> O limite de movimentação e empenho, justificativa prevista no inciso I do § 1º do art. 71 da LDO-2025 e na CF/88, art. 165, § 11, inciso I, é válido para todos os RP, caso tenha havido contingenciamento no exercício.</text:p>
        </text:list-item>
        <text:list-item>
          <text:p text:style-name="List_20_1_Content"> As hipóteses de impedimentos de ordem técnica previstas no § 1º do art. 72 da LDO-2025 (CF/88, art. 165, § 11, inciso II) e as hipóteses adicionais de impedimentos de ordem técnica ou legal estabelecidas no art. 1º da Portaria GM/MPO nº 516, de 17/12/2025 são válidas para todos os RP.</text:p>
        </text:list-item>
        <text:list-item>
          <text:p text:style-name="List_20_1_Content_Last"> As hipóteses de impedimentos de ordem técnica previstas no art. 5º da Portaria Interministerial MF/MPO/MGI/SRI-PR Nº 2, de 23 de abril de 2025 são cabíveis para RP 6, RP 7 e RP 8.</text:p>
        </text:list-item>
      </text:list>
      <text:p text:style-name="Text_20_body">5.1.2.  São hipóteses de impedimentos de ordem técnica previstas no § 1º do art. 72 da LDO-2025 (CF/88, art. 165, § 11, inciso II):</text:p>
      <text:list text:style-name="List_20_1" text:continue-numbering="false">
        <text:list-item>
          <text:p text:style-name="List_20_1_Content_First">I - a ausência de projeto de engenharia aprovado pelo órgão setorial, ou pela unidade orçamentária, responsável pela programação, nos casos em que for necessário;</text:p>
        </text:list-item>
        <text:list-item>
          <text:p text:style-name="List_20_1_Content">II - a ausência de licença ambiental prévia, nos casos em que for necessária;</text:p>
        </text:list-item>
        <text:list-item>
          <text:p text:style-name="List_20_1_Content">III - a não comprovação, por parte dos Estados, do Distrito Federal ou dos Municípios, quando a cargo do empreendimento após a sua conclusão, da capacidade de aportar recursos para sua operação e manutenção;</text:p>
        </text:list-item>
        <text:list-item>
          <text:p text:style-name="List_20_1_Content">IV - a não comprovação de que os recursos orçamentários e financeiros sejam suficientes para conclusão do projeto ou de etapa útil, com funcionalidade que permita o imediato usufruto dos benefícios pela sociedade;</text:p>
        </text:list-item>
        <text:list-item>
          <text:p text:style-name="List_20_1_Content">V - a incompatibilidade com a política pública aprovada no âmbito do órgão setorial responsável pela programação;</text:p>
        </text:list-item>
        <text:list-item>
          <text:p text:style-name="List_20_1_Content">VI - a incompatibilidade do objeto da despesa com os atributos da ação orçamentária e do respectivo subtítulo; e</text:p>
        </text:list-item>
        <text:list-item>
          <text:p text:style-name="List_20_1_Content_Last">VII - os impedimentos cujo prazo para superação inviabilize o empenho no exercício financeiro.</text:p>
        </text:list-item>
      </text:list>
      <text:p text:style-name="Text_20_body">5.1.2.1. Caso selecionado o item VII, o sistema obrigará o preenchimento do detalhamento.</text:p>
      <text:p text:style-name="Text_20_body">5.1.3. São hipóteses adicionais de impedimentos de ordem técnica ou legal estabelecidas no art. 1º da Portaria GM/MPO nº 516, de 17/12/2025:</text:p>
      <text:list text:style-name="List_20_1" text:continue-numbering="false">
        <text:list-item>
          <text:p text:style-name="List_20_1_Content_First">I - o atendimento do objeto da programação orçamentária com recursos inferiores ao valor da dotação aprovada para exercício de 2025;</text:p>
        </text:list-item>
        <text:list-item>
          <text:p text:style-name="List_20_1_Content">II - a impossibilidade de atendimento do objeto da programação orçamentária aprovada em decorrência de insuficiência de dotação orçamentária disponível; e </text:p>
        </text:list-item>
        <text:list-item>
          <text:p text:style-name="List_20_1_Content_Last">III - outras situações ou eventos de ordem fática ou legal, devidamente justificados, que obstam ou suspendem a execução da programação orçamentária primária discricionária até o término do exercício financeiro de 2025.</text:p>
        </text:list-item>
      </text:list>
      <text:p text:style-name="Text_20_body">5.1.3.1. Caso selecionado o item III, o sistema obrigará o preenchimento do detalhamento.</text:p>
      <text:h text:style-name="Heading_20_3" text:outline-level="3"><text:bookmark-start text:name="__RefHeading___orientacoes_para_preenchimento_das_justificativas_do_rp_7_16"/><text:bookmark-start text:name="orientacoes_para_preenchimento_das_justificativas_do_rp_7"/>5.2. Orientações para preenchimento das justificativas do RP 7<text:bookmark-end text:name="__RefHeading___orientacoes_para_preenchimento_das_justificativas_do_rp_7_16"/><text:bookmark-end text:name="orientacoes_para_preenchimento_das_justificativas_do_rp_7"/></text:h>
      <text:p text:style-name="Text_20_body">5.2.1. Se houver, no localizador, programação originada em emenda de bancada estadual de execução obrigatória (RP 7) com execução inferior a 100% da dotação atual (lei + créditos), o SIOP habilitará a aba “Análise do RP 7”. As justificativas pertinentes à programação RP 7 são:</text:p>
      <text:list text:style-name="List_20_1" text:continue-numbering="false">
        <text:list-item>
          <text:p text:style-name="List_20_1_Content_First"> O limite de movimentação e empenho, justificativa prevista no inciso I do § 1º do art. 71 da LDO-2025 e na CF/88, art. 165, § 11, inciso I, caso tenha havido contingenciamento no exercício.</text:p>
        </text:list-item>
        <text:list-item>
          <text:p text:style-name="List_20_1_Content_Last"> As hipóteses de impedimentos de ordem técnica previstas no art. 5º da Portaria Interministerial MF/MPO/MGI/SRI-PR Nº 2, de 23 de abril de 2025.</text:p>
        </text:list-item>
      </text:list>
      <text:p text:style-name="Text_20_body">5.2.2. O sistema obrigará o preenchimento do detalhamento caso sejam selecionados os seguintes itens da referida Portaria Interministerial:</text:p>
      <text:list text:style-name="List_20_1" text:continue-numbering="false">
        <text:list-item>
          <text:p text:style-name="List_20_1_Content_First"> II - impedimentos cujo prazo para superação inviabilize o empenho no exercício financeiro ou no prazo previsto na legislação aplicável;</text:p>
        </text:list-item>
        <text:list-item>
          <text:p text:style-name="List_20_1_Content"> XXIV - incompatibilidade, devidamente justificada, com o disposto no art. 37 da Constituição;</text:p>
        </text:list-item>
        <text:list-item>
          <text:p text:style-name="List_20_1_Content_Last"> XXVII - outras razões de ordem técnica devidamente justificadas.</text:p>
        </text:list-item>
      </text:list>
      <text:h text:style-name="Heading_20_3" text:outline-level="3"><text:bookmark-start text:name="__RefHeading___verificacoes_e_mensagens_do_siop_17"/><text:bookmark-start text:name="verificacoes_e_mensagens_do_siop"/>5.3. Verificações e Mensagens do SIOP<text:bookmark-end text:name="__RefHeading___verificacoes_e_mensagens_do_siop_17"/><text:bookmark-end text:name="verificacoes_e_mensagens_do_siop"/></text:h>
      <text:p text:style-name="Text_20_body">5.3.1. O módulo Acompanhamento das Despesas Discricionárias realiza críticas de consistência das informações preenchidas por meio do botão “Verificar”. Quando identificadas inconsistências, o SIOP gera alertas e pendências.</text:p>
      <text:p text:style-name="Text_20_body">5.3.2. Ainda que seja recomendável sanar todos os alertas gerados, apenas as pendências impedem a tramitação da ação. Dessa forma, todas as pendências deverão ser sanadas para que, posteriormente, seja possível realizar a tramitação.</text:p>
      <text:h text:style-name="Heading_20_2" text:outline-level="2"><text:bookmark-start text:name="__RefHeading___responsabilidades_pelo_processo_de_acompanhamento_18"/><text:bookmark-start text:name="responsabilidades_pelo_processo_de_acompanhamento"/>6. Responsabilidades pelo Processo de Acompanhamento<text:bookmark-end text:name="__RefHeading___responsabilidades_pelo_processo_de_acompanhamento_18"/><text:bookmark-end text:name="responsabilidades_pelo_processo_de_acompanhamento"/></text:h>
      <text:h text:style-name="Heading_20_3" text:outline-level="3"><text:bookmark-start text:name="__RefHeading___da_secretaria_de_orcamento_federal_sof_19"/><text:bookmark-start text:name="da_secretaria_de_orcamento_federal_sof"/>6.1. Da Secretaria de Orçamento Federal (SOF)<text:bookmark-end text:name="__RefHeading___da_secretaria_de_orcamento_federal_sof_19"/><text:bookmark-end text:name="da_secretaria_de_orcamento_federal_sof"/></text:h>
      <text:p text:style-name="Text_20_body">6.1.1. Orientar, coordenar e supervisionar tecnicamente os órgãos setoriais de orçamento, quanto ao acompanhamento das ações orçamentárias.</text:p>
      <text:p text:style-name="Text_20_body">6.1.2. Manter atualizados os dispositivos legais e normativos vinculados ao acompanhamento orçamentário.</text:p>
      <text:p text:style-name="Text_20_body">6.1.3. Disponibilizar e atualizar módulo específico no SIOP para inserção de dados a respeito do acompanhamento das ações orçamentárias, de forma oportuna e em condições técnicas adequadas.</text:p>
      <text:p text:style-name="Text_20_body">6.1.4. Definir o método, a dinâmica e a periodicidade da inserção de dados no SIOP.</text:p>
      <text:p text:style-name="Text_20_body">6.1.5. Capacitar os servidores responsáveis pela operacionalização do SIOP nos órgãos setoriais de orçamento.</text:p>
      <text:p text:style-name="Text_20_body">6.1.6. Divulgar e enviar à Controladoria Geral da União - CGU o relatório contendo as justificativas para a inexecução das programações primárias discricionárias dos órgãos do Poder Executivo, elaboradas pelos gestores responsáveis pela execução das respectivas programações orçamentárias (art. 73 da LDO-2025), no prazo estabelecido na Norma de Execução da PCPR.</text:p>
      <text:p text:style-name="Text_20_body">6.1.7. Divulgar e encaminhar à CGU o demonstrativo da execução da programação incluída na LOA por emendas de bancada estadual de execução obrigatória (RP 7) e emendas de comissão permanente do Senado Federal, da Câmara dos Deputados e de comissão mista permanente do Congresso Nacional (RP8), acompanhado de análise e justificativa em casos de execução inferior a 99%, para fins da Prestação de Contas do Presidente da República – PCPR.</text:p>
      <text:h text:style-name="Heading_20_3" text:outline-level="3"><text:bookmark-start text:name="__RefHeading___das_secretarias_executivas_20"/><text:bookmark-start text:name="das_secretarias_executivas"/>6.2. Das Secretarias Executivas<text:bookmark-end text:name="__RefHeading___das_secretarias_executivas_20"/><text:bookmark-end text:name="das_secretarias_executivas"/></text:h>
      <text:p text:style-name="Text_20_body">6.2.1. Designar, por ato próprio, as áreas e os respectivos responsáveis, com a identificação de cargos/funções, que desenvolverão as atividades previstas para o acompanhamento orçamentário.</text:p>
      <text:p text:style-name="Text_20_body">6.2.2. Editar normas complementares para disciplinar o processo junto à setorial de orçamento e às suas unidades orçamentárias.</text:p>
      <text:h text:style-name="Heading_20_3" text:outline-level="3"><text:bookmark-start text:name="__RefHeading___dos_orgaos_setoriais_de_orcamento_os_21"/><text:bookmark-start text:name="dos_orgaos_setoriais_de_orcamento_os"/>6.3. Dos Órgãos Setoriais de Orçamento (OS)<text:bookmark-end text:name="__RefHeading___dos_orgaos_setoriais_de_orcamento_os_21"/><text:bookmark-end text:name="dos_orgaos_setoriais_de_orcamento_os"/></text:h>
      <text:p text:style-name="Text_20_body">6.3.1. Acompanhar a execução das despesas discricionárias e as justificativas para inexecução.</text:p>
      <text:p text:style-name="Text_20_body">6.3.2. Orientar, coordenar e supervisionar tecnicamente as unidades orçamentárias, quanto ao acompanhamento da execução orçamentária, visando à qualidade e à propriedade das informações inseridas pelas respectivas unidades no módulo do SIOP.</text:p>
      <text:p text:style-name="Text_20_body">6.3.3. Organizar, disciplinar e difundir a sistemática de acompanhamento orçamentário do órgão ou da entidade, seguindo normas e orientações técnicas da SOF.</text:p>
      <text:p text:style-name="Text_20_body">6.3.4. Informar e manter atualizados, em campo específico no SIOP, os atos emanados do Secretário Executivo relativos à designação dos responsáveis pela informação coletada no acompanhamento.</text:p>
      <text:p text:style-name="Text_20_body">6.3.5. Coordenar o processo de acompanhamento orçamentário, visando à qualidade do preenchimento das informações da unidade setorial constante do módulo do SIOP, inclusive perante os órgãos centrais que compõem os Sistemas de Contabilidade Federal e de Controle Interno, conforme estabelece a Lei nº 10.180, de 6 de fevereiro de 2001, e o Controle Externo, conforme consta na Lei nº 8.443, de 16 de julho de 1992 (Lei Orgânica do Tribunal de Contas da União).</text:p>
      <text:p text:style-name="Text_20_body">6.3.6. Providenciar a divulgação e envio das justificativas para a inexecução das programações primárias discricionárias para compor os relatórios de prestação de contas anual dos Poderes Legislativo e Judiciário, do Ministério Público da União e da Defensoria Pública da União (art. 73 da LDO-2025).</text:p>
      <text:h text:style-name="Heading_20_3" text:outline-level="3"><text:bookmark-start text:name="__RefHeading___das_unidades_orcamentarias_uo_22"/><text:bookmark-start text:name="das_unidades_orcamentarias_uo"/>6.4. Das Unidades Orçamentárias (UO)<text:bookmark-end text:name="__RefHeading___das_unidades_orcamentarias_uo_22"/><text:bookmark-end text:name="das_unidades_orcamentarias_uo"/></text:h>
      <text:p text:style-name="Text_20_body">6.4.1. Inserir as justificativas para a inexecução das programações orçamentárias primárias discricionárias no módulo do SIOP, quando não efetuado diretamente pelo órgão setorial de orçamento.</text:p>
      <text:p text:style-name="Text_20_body">6.4.2. Acompanhar e demonstrar a evolução dos indicadores previstos no SIOP, que serão apresentados nos relatórios gerenciais do módulo de acompanhamento orçamentário gerados pelo sistema</text:p>
      <text:h text:style-name="Heading_20_2" text:outline-level="2"><text:bookmark-start text:name="__RefHeading___canais_de_comunicacao_23"/><text:bookmark-start text:name="canais_de_comunicacao"/>7. Canais de comunicação<text:bookmark-end text:name="__RefHeading___canais_de_comunicacao_23"/><text:bookmark-end text:name="canais_de_comunicacao"/></text:h>
      <text:list text:style-name="List_20_1" text:continue-numbering="false">
        <text:list-item>
          <text:p text:style-name="List_20_1_Content_First"> Fique por Dentro na página inicial do SIOP: <text:a xlink:type="simple" xlink:href="https://www.siop.gov.br/" text:style-name="Internet_20_link" text:visited-style-name="Visited_20_Internet_20_Link">https://www.siop.gov.br/</text:a> ou <text:a xlink:type="simple" xlink:href="https://www.siop.planejamento.gov.br/" text:style-name="Internet_20_link" text:visited-style-name="Visited_20_Internet_20_Link">https://www.siop.planejamento.gov.br/</text:a></text:p>
        </text:list-item>
        <text:list-item>
          <text:p text:style-name="List_20_1_Content"> NOTÍCIAS após logar no SIOP</text:p>
        </text:list-item>
        <text:list-item>
          <text:p text:style-name="List_20_1_Content"> Sistema de atendimento do SIOP: <text:a xlink:type="simple" xlink:href="https://www.siop.gov.br/atendimento/" text:style-name="Internet_20_link" text:visited-style-name="Visited_20_Internet_20_Link">https://www.siop.gov.br/atendimento/</text:a></text:p>
        </text:list-item>
        <text:list-item>
          <text:p text:style-name="List_20_1_Content_Last"> E-mail: acompanhamento.orcamentario@economia.gov.b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ompanhamento_despesas_discricionarias:orientador_despesas_discricionarias</dc:title>
  </office:meta>
</office:document-meta>
</file>