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5fb25f406eee214087f9f2b4db488d.png"/>
  <manifest:file-entry manifest:media-type="image/png" manifest:full-path="Pictures/c06f4dc02c978f325c0efceb0a83f84f.png"/>
  <manifest:file-entry manifest:media-type="image/png" manifest:full-path="Pictures/5b99197ecb8565cc71026863a7ad35de.png"/>
  <manifest:file-entry manifest:media-type="image/png" manifest:full-path="Pictures/8267ffb43af32a4c4a3949677194bfeb.png"/>
  <manifest:file-entry manifest:media-type="image/png" manifest:full-path="Pictures/62bfb8dbe2013c9e83eec207f401ce3e.png"/>
  <manifest:file-entry manifest:media-type="image/png" manifest:full-path="Pictures/47dd29bd360df471f55f5f1dc8d7fd30.png"/>
  <manifest:file-entry manifest:media-type="image/png" manifest:full-path="Pictures/d1daba6d5051220b4c0901cac09b3e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lteracoes_orcamentarias:bloqueios_cancelamento"/><text:bookmark-start text:name="__RefHeading___bloqueios_para_anulacao_ou_cancelamento_de_programacoes_1"/><text:bookmark-start text:name="bloqueios_para_anulacao_ou_cancelamento_de_programacoes"/>2.2. Bloqueios para anulação ou cancelamento de programações<text:bookmark-end text:name="__RefHeading___bloqueios_para_anulacao_ou_cancelamento_de_programacoes_1"/><text:bookmark-end text:name="bloqueios_para_anulacao_ou_cancelamento_de_programacoes"/></text:h>
      <text:h text:style-name="Heading_20_3" text:outline-level="3"><text:bookmark-start text:name="__RefHeading___bloqueios_2"/><text:bookmark-start text:name="bloqueios"/>2.2.1 Bloqueios<text:bookmark-end text:name="__RefHeading___bloqueios_2"/><text:bookmark-end text:name="bloqueios"/></text:h>
      <text:p text:style-name="Text_20_body">De forma a viabilizar os oferecimentos de dotações para anulação ou cancelamento, os pedidos devem ser precedidos de bloqueios de crédito que, resumidamente, consistem em mover um certo volume de recursos para uma conta específica (ver relação das contas no item “<text:span text:style-name="underline">2.2.2 - Contas de bloqueio usadas em alterações orçamentárias (créditos)</text:span>”).
Chamamos de “<text:span text:style-name="Strong_20_Emphasis">conta de origem</text:span>” a conta da qual o saldo bloqueado previamente - necessário para o oferecimento da dotação para cancelamento - será retirado quando da tramitação do pedido.</text:p>
      <text:h text:style-name="Heading_20_4" text:outline-level="4"><text:bookmark-start text:name="__RefHeading___pedidos_criados_na_unidade_orcamentaria_ou_orgao_setorial_3"/><text:bookmark-start text:name="pedidos_criados_na_unidade_orcamentaria_ou_orgao_setorial"/>2.2.1.1 Pedidos criados na Unidade Orçamentária ou Órgão Setorial<text:bookmark-end text:name="__RefHeading___pedidos_criados_na_unidade_orcamentaria_ou_orgao_setorial_3"/><text:bookmark-end text:name="pedidos_criados_na_unidade_orcamentaria_ou_orgao_setorial"/></text:h>
      <text:p text:style-name="Text_20_body">A movimentação dessas contas ao longo da tramitação dos pedidos varia, basicamente, de duas formas:</text:p>
      <text:p text:style-name="Text_20_body"><text:span text:style-name="Strong_20_Emphasis">1)</text:span> <text:span text:style-name="underline">Como regra geral</text:span>, antes do envio do pedido para a SOF, o Setorial deve proceder com o <text:span text:style-name="Strong_20_Emphasis">BLOQUEIO REMANEJAMENTO SETORIAL (62.212.0101)</text:span> no SIAFI no montante necessário para anulação ou cancelamento dotação. Caso não haja saldo em Bloqueio de Crédito na dotação indicada para anulação, o SIOP não permitirá o envio do pedido, e o Setorial deverá proceder com a regularização do saldo de bloqueio no SIAFI.</text:p>
      <text:p text:style-name="Text_20_body">Quando o Setorial (momento 9200) envia os pedidos para a SOF (momento 9300), o SIOP movimenta os saldos da conta <text:span text:style-name="Strong_20_Emphasis">BLOQUEIO REMANEJAMENTO SETORIAL (62.212.0101)</text:span> para a conta <text:span text:style-name="Strong_20_Emphasis">BLOQUEADO SOF (62.212.0105)</text:span>. As dotações ficam bloqueadas nesta conta enquanto o pedido é analisado pelo órgão central.</text:p>
      <text:p text:style-name="Text_20_body">Ao final da análise, não havendo qualquer pendência, o pedido é enviado para o momento Consolidação (9400), no qual são preparados os atos legais para publicação do crédito e posterior efetivação. Neste momento as dotações bloqueadas são transferidas para a conta intermediária <text:span text:style-name="Strong_20_Emphasis">BLOQUEIO REMANEJAMENTO SOF (62.212.0106)</text:span>.</text:p>
      <text:p text:style-name="Text_20_body">Os saldos permanecem na conta <text:span text:style-name="Strong_20_Emphasis">BLOQUEIO REMANEJAMENTO SOF (62.212.0106)</text:span> até a publicação do ato no Diário Oficial da União e efetivação no SIOP, para aqueles pedidos que necessitam de ato legal, ou até a efetivação no SIOP, para aqueles que não precisam de ato legal. Na efetivação do crédito, os saldos então são movimentados para a conta <text:span text:style-name="Strong_20_Emphasis">DISPONÍVEL (62.212.0000)</text:span>.</text:p>
      <text:p text:style-name="Text_20_body">Cabe ressaltar que os pedidos que não dependem de ato legal têm o movimento da conta <text:span text:style-name="Strong_20_Emphasis">BLOQUEADO SOF (62.212.0105)</text:span> para a conta <text:span text:style-name="Strong_20_Emphasis">DISPONÍVEL (62.212.0000)</text:span> quando da efetivação ainda no momento Órgão Central.</text:p>
      <text:p text:style-name="Text_20_body"><draw:frame draw:style-name="mediacenter" draw:name="0" text:anchor-type="paragraph" draw:z-index="0" svg:width="21.166666666667cm" style:rel-width="100%" svg:height="3.5764367816092cm" style:rel-height="scale"><draw:image xlink:href="Pictures/a75fb25f406eee214087f9f2b4db488d.png" xlink:type="simple" xlink:show="embed" xlink:actuate="onLoad"/></draw:frame></text:p>
      <text:p text:style-name="Text_20_body"><text:span text:style-name="Strong_20_Emphasis">2)</text:span> Já no caso de <text:span text:style-name="underline">programações decorrentes de emendas individuais (RP 6) <text:span text:style-name="Strong_20_Emphasis">com impedimento de ordem técnica ou priorizados em ordem inferior ao limite de execução</text:span></text:span>, as dotações já estarão bloqueadas no SIAFI na conta <text:span text:style-name="Strong_20_Emphasis">BLOQUEADO SOF (62.212.0105)</text:span>. Independentemente de serem ou não usadas em algum pedido de alteração orçamentária, elas permanecerão nessa situação até o saneamento do impedimento ou priorização da emenda em ordem superior ao limite de execução por autor. Nesses casos, uma vez que os valores já estão bloqueados, não é necessário que o Setorial realize o bloqueio no SIAFI, pois o bloqueio de crédito usado para o cancelamento será o que está na conta <text:span text:style-name="Strong_20_Emphasis">BLOQUEADO SOF (62.212.0105)</text:span>.</text:p>
      <text:p text:style-name="Text_20_body">Aqui, quando os pedidos são enviados do Setorial (momento 9200) para a SOF (momento 9300) os valores permanecerão na conta BLOQUEADO SOF (62.212.0105) e irão para a conta <text:span text:style-name="Strong_20_Emphasis">BLOQUEIO REMANEJAMENTO SOF (62.212.0106)</text:span> quando do envio para o momento Consolidação (9400).</text:p>
      <text:p text:style-name="Text_20_body">O quadro abaixo mostra, ao longo do fluxo de tramitação de um <text:span text:style-name="underline">pedido criado na Unidade Orçamentária ou Órgão Setorial</text:span>, as contas do SIAFI para as quais o montante de cancelamento envolvido no pedido é movido.</text:p>
      <text:p text:style-name="Text_20_body"><draw:frame draw:style-name="mediacenter" draw:name="1" text:anchor-type="paragraph" draw:z-index="1" svg:width="23.8125cm" style:rel-width="100%" svg:height="9.4191666666667cm" style:rel-height="scale"><draw:image xlink:href="Pictures/c06f4dc02c978f325c0efceb0a83f84f.png" xlink:type="simple" xlink:show="embed" xlink:actuate="onLoad"/></draw:frame></text:p>
      <text:p text:style-name="Text_20_body">Para os perfis Unidade Orçamentária (9100) e Órgão Setorial (9200), a tela de detalhamento dos pedidos no SIOP não exibe a coluna para indicação das contas de origem e destino. Nesses momentos, o SIOP faz a indicação de forma automática (por default), por isso não é necessário que o usuário o faça.</text:p>
      <text:p text:style-name="Text_20_body"><draw:frame draw:style-name="mediacenter" draw:name="2" text:anchor-type="paragraph" draw:z-index="2" svg:width="21.166666666667cm" style:rel-width="100%" svg:height="7.1711206896552cm" style:rel-height="scale"><draw:image xlink:href="Pictures/5b99197ecb8565cc71026863a7ad35de.png" xlink:type="simple" xlink:show="embed" xlink:actuate="onLoad"/></draw:frame></text:p>
      <text:h text:style-name="Heading_20_4" text:outline-level="4"><text:bookmark-start text:name="__RefHeading___pedidos_criados_ou_capturados_pela_sof_4"/><text:bookmark-start text:name="pedidos_criados_ou_capturados_pela_sof"/>2.2.1.2 Pedidos criados ou capturados pela SOF<text:bookmark-end text:name="__RefHeading___pedidos_criados_ou_capturados_pela_sof_4"/><text:bookmark-end text:name="pedidos_criados_ou_capturados_pela_sof"/></text:h>
      <text:p text:style-name="Text_20_body">Aqui a movimentação dessas contas ao longo da tramitação dos pedidos varia, basicamente, de três formas:</text:p>
      <text:p text:style-name="Text_20_body"><text:span text:style-name="Strong_20_Emphasis">1) No caso mais comum</text:span>, as dotações reservadas para cancelamentos de pedidos de crédito para qualquer RP, criados ou capturados pela SOF, devem ser bloqueadas para execução na conta <text:span text:style-name="Strong_20_Emphasis">BLOQUEADO SOF (62.212.0105)</text:span>. Isso é feito através de pedido do tipo 951, que é usado tanto para bloquear quanto para desbloquear dotações nessa conta.</text:p>
      <text:p text:style-name="Text_20_body">Ao enviar o pedido para a consolidação do ato legal, o bloqueio de crédito do cancelamento é movimentado para a conta <text:span text:style-name="Strong_20_Emphasis">BLOQUEADO REMANEJAMENTO SOF (62.212.0106)</text:span>, permanecendo nessa conta até a efetivação do pedido.</text:p>
      <text:p text:style-name="Text_20_body">Após a efetivação, o saldo é movimentado para a conta de destino selecionada pela SOF, podendo ser a <text:span text:style-name="Strong_20_Emphasis">DISPONÍVEL (62.212.0000)</text:span> ou a <text:span text:style-name="Strong_20_Emphasis">BLOQUEADO SOF (62.212.0105)</text:span>.</text:p>
      <text:p text:style-name="Text_20_body">Os outros dois casos referem-se a pedidos criados pela SOF que utilizam como origem as seguintes contas:</text:p>
      <text:p text:style-name="Text_20_body"><text:span text:style-name="Strong_20_Emphasis">2) BLOQUEADO CONTROLE SOF (62.212.0107)</text:span>. Seu uso é restrito a programações que foram bloqueadas por motivos outros que não sejam a tramitação ordinária de pedidos ou contingenciamento. Sua utilização não pode ocorrer em programações contendo RP 6 ou 7.</text:p>
      <text:p text:style-name="Text_20_body"><text:span text:style-name="Strong_20_Emphasis">3) BLOQUEADO PROGRAMAÇÃO ORÇAMENTÁRIA (62.212.0108)</text:span>. Seu uso somente pode ocorrer quando se tratar de despesas bloqueadas em razão de contingenciamento, e apenas em programações contendo RPs 2, 8 ou 9.</text:p>
      <text:p text:style-name="Text_20_body">O uso dessas duas contas em pedidos é menos frequente. No caso da conta 107, seu uso como conta de origem geralmente é acompanhado pelo uso desta mesma conta como conta de destino. Isso porque a maioria dos casos trata-se apenas de substituição de alguma programação bloqueada, por outra que também deve permanecer bloqueada.  Entretanto, se for possível que os recursos sejam desbloqueados, então pode ser indicada a conta <text:span text:style-name="Strong_20_Emphasis">DISPONÍVEL (62.212.0000)</text:span> como conta de destino.
Já no caso da conta 108, seu uso como conta de origem quase sempre é acompanhado do uso dessa mesma conta como conta de destino, mantendo-se o controle sobre o saldo total contingenciado.
Em caso de uso de alguma dessas duas contas, uma vez que o pedido chegue ao momento 9300 (ou seja criado nesse momento) os valores cancelados passarão a ser tratados como “congelado”, impedindo o desbloqueio ou utilização em outra alteração orçamentária. Assim, ao tramitar o pedido para a consolidação do ato legal (momento 9400) não há movimentação intermediária de bloqueio, pois os valores permanecem na mesma conta. Esse valor “congelado” está disponível para consulta nas telas do SIOP e no BI.
 <text:span text:style-name="Strong_20_Emphasis">Obs.</text:span> Lembre-se que, se a intenção for o simples desbloqueio, sem que haja remanejamento da dotação para outra programação, existe um tipo de pedido para cada uma dessas contas - 952 e 953, respectivamente, para a conta 107 e a conta 108, que podem ser usados tanto para bloquear quanto para desbloquear dotações nessas contas.</text:p>
      <text:p text:style-name="Text_20_body">O quadro a seguir mostra, ao longo do fluxo de tramitação de um <text:span text:style-name="underline">pedido criado ou capturado pela SOF</text:span>, as contas do SIAFI para as quais o montante de cancelamento envolvido no pedido é movido.</text:p>
      <text:p text:style-name="Text_20_body"><draw:frame draw:style-name="mediacenter" draw:name="3" text:anchor-type="paragraph" draw:z-index="3" svg:width="23.8125cm" style:rel-width="100%" svg:height="11.015422661871cm" style:rel-height="scale"><draw:image xlink:href="Pictures/8267ffb43af32a4c4a3949677194bfeb.png" xlink:type="simple" xlink:show="embed" xlink:actuate="onLoad"/></draw:frame></text:p>
      <text:p text:style-name="Text_20_body">Para os usuários com perfil SOF, a tela de detalhamento do pedido no SIOP exibe também a coluna ‘<text:span text:style-name="Strong_20_Emphasis">Conta de Origem/Destino</text:span>’. O comportamento dessa coluna varia um pouco conforme o caso:</text:p>
      <text:list text:style-name="List_20_1" text:continue-numbering="false">
        <text:list-item>
          <text:p text:style-name="List_20_1_Content_First"> <text:span text:style-name="Strong_20_Emphasis">Pedidos enviados pelo Setorial</text:span>: O usuário com o perfil SOF não consegue alterar as contas indicadas nesta coluna. Caso perceba alguma incorreção, é preciso retornar o pedido e solicitar que o ajuste seja feito;</text:p>
        </text:list-item>
        <text:list-item>
          <text:p text:style-name="List_20_1_Content"> <text:span text:style-name="Strong_20_Emphasis">Pedidos criados pela SOF</text:span>: O usuário com o perfil SOF deve indicar as contas de origem e destino. O sistema tem por padrão indicar automaticamente as contas de origem e destino. Porém, a escolha da conta de origem é independente da conta de destino, e deve considerar a particularidade de cada caso. Portanto, cabe ao analista da SOF conferir as contas exibidas na tela e ajustá-las para indicar as contas corretas.</text:p>
        </text:list-item>
        <text:list-item>
          <text:p text:style-name="List_20_1_Content_Last"> <text:span text:style-name="Strong_20_Emphasis">Pedidos criados pelo Setorial e capturados pela SOF</text:span>: Neste caso, uma vez que o pedido esteja no momento 9300 (OC), assim como no caso dos pedidos criados pela SOF, essa coluna também exibirá as contas default que o sistema atribuiu ao cancelamento e à suplementação. Entretanto, essas contas podem não ser as corretas, visto que o sistema atribui sempre as mesmas contas para todos os casos. Portanto, em caso de captura de pedidos, também cabe ao analista da SOF analisar e indicar as contas corretas. Lembre-se ainda que, em caso de captura do pedido pela SOF, não há movimentação das contas de bloqueio. Por isso, caso o órgão/unidade tenha efetuado o bloqueio na conta BLOQUEIO REMANEJAMENTO SETORIAL (62.212.0101) antes da captura, este deverá ser desfeito pelo próprio órgão/unidade. Na captura, é a SOF quem deve fazer o bloqueio na conta correta.</text:p>
        </text:list-item>
      </text:list>
      <text:p text:style-name="Text_20_body">Para mais informações sobre a função dessas contas, observar o item “<text:span text:style-name="underline">2.2.2 - Contas de bloqueio usadas em alterações orçamentárias (créditos)</text:span>”.</text:p>
      <text:p text:style-name="Text_20_body"><draw:frame draw:style-name="mediacenter" draw:name="4" text:anchor-type="paragraph" draw:z-index="4" svg:width="21.166666666667cm" style:rel-width="100%" svg:height="10.139319923372cm" style:rel-height="scale"><draw:image xlink:href="Pictures/62bfb8dbe2013c9e83eec207f401ce3e.png" xlink:type="simple" xlink:show="embed" xlink:actuate="onLoad"/></draw:frame></text:p>
      <text:h text:style-name="Heading_20_3" text:outline-level="3"><text:bookmark-start text:name="__RefHeading___contas_de_bloqueio_usadas_em_alteracoes_orcamentarias_creditos_5"/><text:bookmark-start text:name="contas_de_bloqueio_usadas_em_alteracoes_orcamentarias_creditos"/>2.2.2 Contas de bloqueio usadas em alterações orçamentárias (créditos)<text:bookmark-end text:name="__RefHeading___contas_de_bloqueio_usadas_em_alteracoes_orcamentarias_creditos_5"/><text:bookmark-end text:name="contas_de_bloqueio_usadas_em_alteracoes_orcamentarias_creditos"/></text:h>
      <text:p text:style-name="Text_20_body">As diferentes contas de bloqueio podem indicar diferentes momentos na elaboração de alterações ou outros tipos de controle. O quadro abaixo sintetiza a função das contas gerenciadas pela SOF.</text:p>
      <table:table table:style-name="Table">
        <table:table-column/>
        <table:table-column/>
        <table:table-column/>
        <table:table-column/>
        <table:table-row>
          <table:table-cell office:value-type="string" table:style-name="tableheader">
            <text:p text:style-name="Table_20_Heading">NOME DA CONTA</text:p>
          </table:table-cell>
          <table:table-cell office:value-type="string" table:style-name="tableheader">
            <text:p text:style-name="Table_20_Heading">CÓDIGO</text:p>
          </table:table-cell>
          <table:table-cell office:value-type="string" table:style-name="tableheader">
            <text:p text:style-name="Table_20_Heading">FINALIDADE</text:p>
          </table:table-cell>
          <table:table-cell office:value-type="string" table:style-name="tableheader">
            <text:p text:style-name="Table_20_Heading">ONDE E POR QUEM É FEITO</text:p>
          </table:table-cell>
        </table:table-row>
        <table:table-row>
          <table:table-cell office:value-type="string" table:style-name="tablecell">
            <text:p text:style-name="tablealignleft"><text:span text:style-name="Emphasis">Bloqueio Remanejamento Setorial</text:span> </text:p>
          </table:table-cell>
          <table:table-cell office:value-type="string" table:style-name="tablecell">
            <text:p text:style-name="tablealignleft">62.212.0<text:span text:style-name="Strong_20_Emphasis">101</text:span> </text:p>
          </table:table-cell>
          <table:table-cell office:value-type="string" table:style-name="tablecell">
            <text:p text:style-name="tablealignleft">Bloqueios feitos pelos setoriais no SIAFI</text:p>
          </table:table-cell>
          <table:table-cell office:value-type="string" table:style-name="tablecell">
            <text:p text:style-name="tablealignleft">SIAFI - Setorial</text:p>
          </table:table-cell>
        </table:table-row>
        <table:table-row>
          <table:table-cell office:value-type="string" table:style-name="tablecell">
            <text:p text:style-name="tablealignleft"><text:span text:style-name="Emphasis">Bloqueado SOF </text:span> </text:p>
          </table:table-cell>
          <table:table-cell office:value-type="string" table:style-name="tablecell">
            <text:p text:style-name="tablealignleft">62.212.0<text:span text:style-name="Strong_20_Emphasis">105</text:span> </text:p>
          </table:table-cell>
          <table:table-cell office:value-type="string" table:style-name="tablecell">
            <text:p text:style-name="tablealignleft">Bloqueios feitos pelo SIOP para créditos em tramitação ou realizados pela SOF, em análise/elaboração. No caso de RP 6 e 7, também é utilizada para impedimentos e priorização</text:p>
          </table:table-cell>
          <table:table-cell office:value-type="string" table:style-name="tablecell">
            <text:p text:style-name="tablealignleft">SIOP - SOF</text:p>
          </table:table-cell>
        </table:table-row>
        <table:table-row>
          <table:table-cell office:value-type="string" table:style-name="tablecell">
            <text:p text:style-name="tablealignleft"><text:span text:style-name="Emphasis">Bloqueado Remanejamento SOF</text:span> </text:p>
          </table:table-cell>
          <table:table-cell office:value-type="string" table:style-name="tablecell">
            <text:p text:style-name="tablealignleft">62.212.0<text:span text:style-name="Strong_20_Emphasis">106</text:span> </text:p>
          </table:table-cell>
          <table:table-cell office:value-type="string" table:style-name="tablecell">
            <text:p text:style-name="tablealignleft">Bloqueios feitos pelo SIOP no envio do crédito para o o momento de consolidação do ato legal</text:p>
          </table:table-cell>
          <table:table-cell office:value-type="string" table:style-name="tablecell">
            <text:p text:style-name="tablealignleft">SIOP - SOF</text:p>
          </table:table-cell>
        </table:table-row>
        <table:table-row>
          <table:table-cell office:value-type="string" table:style-name="tablecell">
            <text:p text:style-name="tablealignleft"><text:span text:style-name="Emphasis">Bloqueado Controle SOF</text:span> </text:p>
          </table:table-cell>
          <table:table-cell office:value-type="string" table:style-name="tablecell">
            <text:p text:style-name="tablealignleft">62.212.0<text:span text:style-name="Strong_20_Emphasis">107</text:span> </text:p>
          </table:table-cell>
          <table:table-cell office:value-type="string" table:style-name="tablecell">
            <text:p text:style-name="tablealignleft">Bloqueio de dotações de RP 0, 1, 2, 8 e 9 que não podem ser executadas. Pode ser utilizada para crédito pela SOF, quando couber. A métrica “<text:span text:style-name="Strong_20_Emphasis">Bloqueado Controle SOF – Congelado</text:span>“ consta apenas do SIOP, e indica os saldos bloqueados na conta 107 que estão sendo utilizados em pedidos em tramitação (momento 9300 e posteriores).</text:p>
          </table:table-cell>
          <table:table-cell office:value-type="string" table:style-name="tablecell">
            <text:p text:style-name="tablealignleft">SIOP - SOF</text:p>
          </table:table-cell>
        </table:table-row>
        <table:table-row>
          <table:table-cell office:value-type="string" table:style-name="tablecell">
            <text:p text:style-name="tablealignleft"><text:span text:style-name="Emphasis">Bloqueado Programação Orçamentária</text:span> </text:p>
          </table:table-cell>
          <table:table-cell office:value-type="string" table:style-name="tablecell">
            <text:p text:style-name="tablealignleft">62.212.0<text:span text:style-name="Strong_20_Emphasis">108</text:span> </text:p>
          </table:table-cell>
          <table:table-cell office:value-type="string" table:style-name="tablecell">
            <text:p text:style-name="tablealignleft">Bloqueio de programação de dotações de despesas primárias discricionárias classificadas com RP 2, 8 ou 9 devido a contingenciamento. Pode ser utilizada para crédito pela SOF. A métrica “<text:span text:style-name="Strong_20_Emphasis">Bloqueado Programação Orçamentária – Congelado</text:span>” consta apenas do SIOP, e indica os saldos bloqueados para contingenciamento na conta 108 que estão sendo utilizados em pedidos em tramitação (momento 9300 e posteriores).</text:p>
          </table:table-cell>
          <table:table-cell office:value-type="string" table:style-name="tablecell">
            <text:p text:style-name="tablealignleft">SIOP – SOF ou Setorial (apenas “Demais Poderes”</text:p>
          </table:table-cell>
        </table:table-row>
      </table:table>
      <text:p text:style-name="Text_20_body"><draw:frame draw:style-name="mediacenter" draw:name="5" text:anchor-type="paragraph" draw:z-index="5" svg:width="21.166666666667cm" style:rel-width="100%" svg:height="2.6474921630094cm" style:rel-height="scale"><draw:image xlink:href="Pictures/47dd29bd360df471f55f5f1dc8d7fd30.png" xlink:type="simple" xlink:show="embed" xlink:actuate="onLoad"/></draw:frame></text:p>
      <text:h text:style-name="Heading_20_3" text:outline-level="3"><text:bookmark-start text:name="__RefHeading___integracao_entre_siop_e_siafi_6"/><text:bookmark-start text:name="integracao_entre_siop_e_siafi"/>2.2.3. Integração entre SIOP e SIAFI<text:bookmark-end text:name="__RefHeading___integracao_entre_siop_e_siafi_6"/><text:bookmark-end text:name="integracao_entre_siop_e_siafi"/></text:h>
      <text:p text:style-name="Text_20_body"><draw:frame draw:style-name="mediacenter" draw:name="6" text:anchor-type="paragraph" draw:z-index="6" svg:width="21.166666666667cm" style:rel-width="100%" svg:height="9.9164662497996cm" style:rel-height="scale"><draw:image xlink:href="Pictures/d1daba6d5051220b4c0901cac09b3e2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bloqueios_cancelamento</dc:title>
  </office:meta>
</office:document-meta>
</file>