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68a8e0ce0cee10ed0f95c44160f040.png"/>
  <manifest:file-entry manifest:media-type="image/png" manifest:full-path="Pictures/2560b54b999f5957e5c1ab4071d7f8a0.png"/>
  <manifest:file-entry manifest:media-type="image/png" manifest:full-path="Pictures/a1e6cfb32648d08e9bbf9ed7e58a9c62.png"/>
  <manifest:file-entry manifest:media-type="image/png" manifest:full-path="Pictures/7cd8fcf6daa58820a864ec13df6c0d50.png"/>
  <manifest:file-entry manifest:media-type="image/png" manifest:full-path="Pictures/66ebf43ea67613ae8dee72cefc93f431.png"/>
  <manifest:file-entry manifest:media-type="image/png" manifest:full-path="Pictures/72ff01d2623fb11e6008efe7f806e68f.png"/>
  <manifest:file-entry manifest:media-type="image/png" manifest:full-path="Pictures/99db3f359fdc66526830cb2326035e78.png"/>
  <manifest:file-entry manifest:media-type="image/png" manifest:full-path="Pictures/cbcff82c172b693e244ce71f4700bafd.png"/>
  <manifest:file-entry manifest:media-type="image/png" manifest:full-path="Pictures/bf2380c43f6f4fc00e2fcc9549554cb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teracoes_orcamentarias:consulta_locgdotacoes"/><text:bookmark-start text:name="__RefHeading___consulta_com_localizadores_dotacoes_1"/><text:bookmark-start text:name="consulta_com_localizadores_dotacoes"/>Consulta com Localizadores/Dotações<text:bookmark-end text:name="__RefHeading___consulta_com_localizadores_dotacoes_1"/><text:bookmark-end text:name="consulta_com_localizadores_dotacoes"/></text:h>
      <text:p text:style-name="Text_20_body">O SIOP possui uma funcionalidade que permite uma rápida pesquisa dos localizadores e das dotações, de acordo com os critérios desejados. Isso facilita bastante a análise e seleção dos localizadores que podem ou devem ser inseridos em um determinado pedido. Na opção Pedidos – Consulta e Edição, aba Localizadores/Dotações, é possível especificar as variáveis para essa pesquisa.</text:p>
      <text:p text:style-name="Text_20_body"><draw:frame draw:style-name="media" draw:name="0" text:anchor-type="as-char" draw:z-index="0" svg:width="26.458333333333cm" style:rel-width="100%" svg:height="9.04875cm" style:rel-height="scale"><draw:image xlink:href="Pictures/2968a8e0ce0cee10ed0f95c44160f040.png" xlink:type="simple" xlink:show="embed" xlink:actuate="onLoad"/></draw:frame></text:p>
      <text:p text:style-name="Text_20_body">Pesquisa por Localizadores No exemplo abaixo temos uma pesquisa dos localizadores para o Órgão e a Unidade especificados. Note que a funcionalidade conta com diversos recursos, conforme mostrados na figura:</text:p>
      <text:p text:style-name="Text_20_body"><draw:frame draw:style-name="media" draw:name="1" text:anchor-type="as-char" draw:z-index="1" svg:width="26.458333333333cm" style:rel-width="100%" svg:height="22.780625cm" style:rel-height="scale"><draw:image xlink:href="Pictures/2560b54b999f5957e5c1ab4071d7f8a0.png" xlink:type="simple" xlink:show="embed" xlink:actuate="onLoad"/></draw:frame></text:p>
      <text:p text:style-name="Text_20_body">Detalhes dos Localizadores Repare que alguns atributos dos localizadores são clicáveis:</text:p>
      <text:p text:style-name="Text_20_body"><draw:frame draw:style-name="media" draw:name="2" text:anchor-type="as-char" draw:z-index="2" svg:width="26.458333333333cm" style:rel-width="100%" svg:height="4.524375cm" style:rel-height="scale"><draw:image xlink:href="Pictures/a1e6cfb32648d08e9bbf9ed7e58a9c62.png" xlink:type="simple" xlink:show="embed" xlink:actuate="onLoad"/></draw:frame></text:p>
      <text:p text:style-name="Text_20_body">Clicando no Programa ou Ação, por exemplo, você será direcionado para a página do módulo da LOA contendo as respectivas informações qualitativas. Já se clicar em algum Localizador, o SIOP abrirá, abaixo da lista com os resultados da pesquisa, vários quadros contendo informações detalhadas sobre esse localizador:</text:p>
      <text:p text:style-name="Text_20_body"><draw:frame draw:style-name="media" draw:name="3" text:anchor-type="as-char" draw:z-index="3" svg:width="26.458333333333cm" style:rel-width="100%" svg:height="16.98625cm" style:rel-height="scale"><draw:image xlink:href="Pictures/7cd8fcf6daa58820a864ec13df6c0d50.png" xlink:type="simple" xlink:show="embed" xlink:actuate="onLoad"/></draw:frame></text:p>
      <text:p text:style-name="Text_20_body">Veja que o rol de informações mostrado é bem completo, apresentando informações qualitativas e financeiras e listando todas as dotações. É mostrada também a lista de todos os pedidos efetivados e em tramitação que envolveram esse localizador, assim como todos os tipos de pedidos nos quais esse localizador pode ser detalhado, com os respectivos limites de suplementação e cancelamento:</text:p>
      <text:p text:style-name="Text_20_body"><draw:frame draw:style-name="media" draw:name="4" text:anchor-type="as-char" draw:z-index="4" svg:width="26.458333333333cm" style:rel-width="100%" svg:height="15.531041666667cm" style:rel-height="scale"><draw:image xlink:href="Pictures/66ebf43ea67613ae8dee72cefc93f431.png" xlink:type="simple" xlink:show="embed" xlink:actuate="onLoad"/></draw:frame></text:p>
      <text:p text:style-name="Text_20_body">Pesquisa por Dotações Esta pesquisa é semelhante à feita por localizadores, porém aberta por cada dotação (financeiro).</text:p>
      <text:p text:style-name="Text_20_body"><draw:frame draw:style-name="media" draw:name="5" text:anchor-type="as-char" draw:z-index="5" svg:width="26.458333333333cm" style:rel-width="100%" svg:height="18.494375cm" style:rel-height="scale"><draw:image xlink:href="Pictures/72ff01d2623fb11e6008efe7f806e68f.png" xlink:type="simple" xlink:show="embed" xlink:actuate="onLoad"/></draw:frame></text:p>
      <text:p text:style-name="Text_20_body">Detalhes das Dotações Aqui também, vários atributos da dotação são clicáveis:</text:p>
      <text:p text:style-name="Text_20_body"><draw:frame draw:style-name="media" draw:name="6" text:anchor-type="as-char" draw:z-index="6" svg:width="26.458333333333cm" style:rel-width="100%" svg:height="4.5508333333333cm" style:rel-height="scale"><draw:image xlink:href="Pictures/99db3f359fdc66526830cb2326035e78.png" xlink:type="simple" xlink:show="embed" xlink:actuate="onLoad"/></draw:frame></text:p>
      <text:p text:style-name="Text_20_body">A depender do atributo que for clicado, o SIOP trará um conjunto de informações: Clicar no Programa ou na Ação o levará para a respectiva página do módulo da LOA (qualitativo). Clicar no Localizador trará os quadros exibidos nas figuras 4 e 5 acima. Já se clicar na Natureza de Despesa serão exibidas a identificação e as informações financeiras da dotação, bem como os pedidos efetivados ou em tramitação que a envolvem:</text:p>
      <text:p text:style-name="Text_20_body"><draw:frame draw:style-name="media" draw:name="7" text:anchor-type="as-char" draw:z-index="7" svg:width="26.458333333333cm" style:rel-width="100%" svg:height="14.472708333333cm" style:rel-height="scale"><draw:image xlink:href="Pictures/cbcff82c172b693e244ce71f4700bafd.png" xlink:type="simple" xlink:show="embed" xlink:actuate="onLoad"/></draw:frame></text:p>
      <text:p text:style-name="Text_20_body">Finalmente, clicar sobre a Fonte trará informações detalhadas sobre ela, inclusive os pedidos efetivados e em tramitação que a utilizam:</text:p>
      <text:p text:style-name="Text_20_body"><draw:frame draw:style-name="media" draw:name="8" text:anchor-type="as-char" draw:z-index="8" svg:width="26.458333333333cm" style:rel-width="100%" svg:height="19.870208333333cm" style:rel-height="scale"><draw:image xlink:href="Pictures/bf2380c43f6f4fc00e2fcc9549554cb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consulta_locgdotacoes</dc:title>
  </office:meta>
</office:document-meta>
</file>