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a778ef4003b7cdd03b6871599e9353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teracoes_orcamentarias:contingenciamento"/><text:bookmark-start text:name="__RefHeading___contingenciamento_de_rp_2_e_8_1"/><text:bookmark-start text:name="contingenciamento_de_rp_2_e_8"/>Contingenciamento de RP 2 e 8<text:bookmark-end text:name="__RefHeading___contingenciamento_de_rp_2_e_8_1"/><text:bookmark-end text:name="contingenciamento_de_rp_2_e_8"/></text:h>
      <text:p text:style-name="Text_20_body">Com base nos Atos de Programação Orçamentárias, os Órgãos devem indicar em até 15 dias após a publicação do relatório (§ 15 do art. 69 da LDO-2023) as dotações acima dos limites de empenho e movimentação, por meio do tipo de bloqueio respectivo, no SIOP, transmitido ao SIAFI.</text:p>
      <text:p text:style-name="Text_20_body"><draw:frame draw:style-name="media" draw:name="0" text:anchor-type="as-char" draw:z-index="0" svg:width="26.458333333333cm" style:rel-width="100%" svg:height="4.1804166666667cm" style:rel-height="scale"><draw:image xlink:href="Pictures/0a778ef4003b7cdd03b6871599e93533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alteracoes_orcamentarias:contingenciamento</dc:title>
  </office:meta>
</office:document-meta>
</file>