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b16dc6eb34f058f8d14a569b1cffb6.png"/>
  <manifest:file-entry manifest:media-type="image/png" manifest:full-path="Pictures/9ef6bfbcf2fb8edbfec42028934e7814.png"/>
  <manifest:file-entry manifest:media-type="image/png" manifest:full-path="Pictures/2d1b6edae57895a008eab0d38892b42d.png"/>
  <manifest:file-entry manifest:media-type="image/png" manifest:full-path="Pictures/6a03656ed48a65334b29ac508981e0e9.png"/>
  <manifest:file-entry manifest:media-type="image/png" manifest:full-path="Pictures/117f350bf604e8a69e6454b1ad402e38.png"/>
  <manifest:file-entry manifest:media-type="image/png" manifest:full-path="Pictures/e3d7b100ddf636f217476fb08e6fe904.png"/>
  <manifest:file-entry manifest:media-type="image/png" manifest:full-path="Pictures/a13f887944f960d9cb791ffd3a23737e.png"/>
  <manifest:file-entry manifest:media-type="image/png" manifest:full-path="Pictures/4f7bbca75ce7fc6e060f556ed41b2aa5.png"/>
  <manifest:file-entry manifest:media-type="image/png" manifest:full-path="Pictures/8866f5acd08065a28c53f05c4ed6ab75.png"/>
  <manifest:file-entry manifest:media-type="image/png" manifest:full-path="Pictures/321550745790fe8642391e559bcffe8a.png"/>
  <manifest:file-entry manifest:media-type="image/png" manifest:full-path="Pictures/0de94119e362ba5195c3004325f861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efetivacaomomento9200"/><text:bookmark-start text:name="__RefHeading___efetivacao_de_pedidos_no_momento_9200_orgao_setorial_pelos_poderes_legislativo_e_judiciario_pelo_mpu_e_pela_dpu_leju_1"/><text:bookmark-start text:name="efetivacao_de_pedidos_no_momento_9200_orgao_setorial_pelos_poderes_legislativo_e_judiciario_pelo_mpu_e_pela_dpu_leju"/>Efetivação de pedidos no momento 9200 (“Órgão Setorial”) pelos Poderes Legislativo e Judiciário, pelo MPU e pela DPU (“LEJU”)<text:bookmark-end text:name="__RefHeading___efetivacao_de_pedidos_no_momento_9200_orgao_setorial_pelos_poderes_legislativo_e_judiciario_pelo_mpu_e_pela_dpu_leju_1"/><text:bookmark-end text:name="efetivacao_de_pedidos_no_momento_9200_orgao_setorial_pelos_poderes_legislativo_e_judiciario_pelo_mpu_e_pela_dpu_leju"/></text:h>
      <text:p text:style-name="Text_20_body"><text:span text:style-name="Strong_20_Emphasis">Efetivação</text:span> é a ação que sensibiliza o SIAFI acerca das alterações realizadas através do SIOP, mediante mobilização das contas contábeis e disponibilização dos créditos orçamentários para execução. <text:line-break/>
<text:line-break/>
Na maioria dos casos, a efetivação deve ser precedida por uma formalização, que é um procedimento de agrupamento de pedidos de alteração orçamentária de mesma classe de alteração e mesmo instrumento legal. Entretanto, nos casos em que a alteração orçamentária se relacione a atributos que independem de ato legal (como a modificação de classificação gerencial do orçamento, a exemplo da troca de PO e do IDOC) ou se trate de medida gerencial (como a realização de bloqueios) não há necessidade de inserção do pedido em uma formalização no SIOP para que o ato seja efetivado.</text:p>
      <text:p text:style-name="Text_20_body"><draw:frame draw:style-name="mediacenter" draw:name="0" text:anchor-type="paragraph" draw:z-index="0" svg:width="21.166666666667cm" style:rel-width="100%" svg:height="3.9566448801743cm" style:rel-height="scale"><draw:image xlink:href="Pictures/77b16dc6eb34f058f8d14a569b1cffb6.png" xlink:type="simple" xlink:show="embed" xlink:actuate="onLoad"/></draw:frame></text:p>
      <text:p text:style-name="Text_20_body">Os “demais Poderes”, também conhecidos como “LEJU”, podem realizar algumas alterações dessas categorias ainda no momento 9200 (Órgão Setorial - OS), ou seja, efetivando o pedido sem a necessidade de tramitá-lo para o momento seguinte (9300 – SOF). Essas alterações são aquelas compreendidas nos tipos:</text:p>
      <text:list text:style-name="List_20_1" text:continue-numbering="false">
        <text:list-item>
          <text:p text:style-name="List_20_1_Content_First"> <text:span text:style-name="Strong_20_Emphasis">913</text:span>, que abrange algumas hipóteses de remanejamento de planos orçamentários (POs).</text:p>
        </text:list-item>
        <text:list-item>
          <text:p text:style-name="List_20_1_Content_Last"> <text:span text:style-name="Strong_20_Emphasis">953</text:span>, que consiste no bloqueio/desbloqueio de programações em decorrência de “contingenciamento”.</text:p>
        </text:list-item>
      </text:list>
      <text:p text:style-name="Text_20_body"><draw:frame draw:style-name="mediacenter" draw:name="1" text:anchor-type="paragraph" draw:z-index="1" svg:width="20.6375cm" style:rel-width="100%" svg:height="8.5589128382631cm" style:rel-height="scale"><draw:image xlink:href="Pictures/9ef6bfbcf2fb8edbfec42028934e7814.png" xlink:type="simple" xlink:show="embed" xlink:actuate="onLoad"/></draw:frame></text:p>
      <text:h text:style-name="Heading_20_2" text:outline-level="2"><text:bookmark-start text:name="__RefHeading___papel_necessario_2"/><text:bookmark-start text:name="papel_necessario"/>Papel necessário<text:bookmark-end text:name="__RefHeading___papel_necessario_2"/><text:bookmark-end text:name="papel_necessario"/></text:h>
      <text:p text:style-name="Text_20_body">Para que a efetivação possa ser realizada no momento 9200 pelos órgãos do LEJU, os usuários devem solicitar ao cadastrador local a atribuição do papel “<text:span text:style-name="Strong_20_Emphasis">Setorial – Leju – 20</text:span>”.</text:p>
      <text:h text:style-name="Heading_20_2" text:outline-level="2"><text:bookmark-start text:name="__RefHeading___passos_para_a_efetivacao_3"/><text:bookmark-start text:name="passos_para_a_efetivacao"/>Passos para a efetivação<text:bookmark-end text:name="__RefHeading___passos_para_a_efetivacao_3"/><text:bookmark-end text:name="passos_para_a_efetivacao"/></text:h>
      <text:p text:style-name="Text_20_body">Para que o processo de efetivação dos tipos 913 e 953 seja completado, são necessários os seguintes procedimentos:</text:p>
      <text:list text:style-name="List_20_1" text:continue-numbering="false">
        <text:list-item>
          <text:p text:style-name="List_20_1_Content_First"> <text:span text:style-name="Strong_20_Emphasis">1º)</text:span>  Verificar o pedido;</text:p>
        </text:list-item>
        <text:list-item>
          <text:p text:style-name="List_20_1_Content"> <text:span text:style-name="Strong_20_Emphasis">2º)</text:span>  Ajustar o pedido, se necessário;</text:p>
        </text:list-item>
        <text:list-item>
          <text:p text:style-name="List_20_1_Content"> <text:span text:style-name="Strong_20_Emphasis">3º)</text:span>  Efetivar o pedido;</text:p>
        </text:list-item>
        <text:list-item>
          <text:p text:style-name="List_20_1_Content"> <text:span text:style-name="Strong_20_Emphasis">4º)</text:span>  Comunicar à SOF sobre a efetivação do pedido;</text:p>
        </text:list-item>
        <text:list-item>
          <text:p text:style-name="List_20_1_Content_Last"> <text:span text:style-name="Strong_20_Emphasis">5º)</text:span>  Realizar ajustes no pedido, caso seja solicitado pela SOF.</text:p>
        </text:list-item>
      </text:list>
      <text:p text:style-name="Text_20_body">Vejamos a seguir alguns detalhes de cada um.</text:p>
      <text:h text:style-name="Heading_20_3" text:outline-level="3"><text:bookmark-start text:name="__RefHeading___verificar_o_pedido_4"/><text:bookmark-start text:name="verificar_o_pedido"/>1º) Verificar o pedido<text:bookmark-end text:name="__RefHeading___verificar_o_pedido_4"/><text:bookmark-end text:name="verificar_o_pedido"/></text:h>
      <text:p text:style-name="Text_20_body">A verificação é feita através do botão ‘<text:span text:style-name="Strong_20_Emphasis">Verificar</text:span>’:</text:p>
      <text:p text:style-name="Text_20_body"><draw:frame draw:style-name="mediacenter" draw:name="2" text:anchor-type="paragraph" draw:z-index="2" svg:width="26.458333333333cm" style:rel-width="100%" svg:height="9.2521311760612cm" style:rel-height="scale"><draw:image xlink:href="Pictures/2d1b6edae57895a008eab0d38892b42d.png" xlink:type="simple" xlink:show="embed" xlink:actuate="onLoad"/></draw:frame></text:p>
      <text:p text:style-name="Text_20_body"><draw:frame draw:style-name="mediacenter" draw:name="3" text:anchor-type="paragraph" draw:z-index="3" svg:width="21.166666666667cm" style:rel-width="100%" svg:height="3.9540690505549cm" style:rel-height="scale"><draw:image xlink:href="Pictures/6a03656ed48a65334b29ac508981e0e9.png" xlink:type="simple" xlink:show="embed" xlink:actuate="onLoad"/></draw:frame></text:p>
      <text:p text:style-name="Text_20_body">As verificações podem conter os seguintes tipos de mensagens:</text:p>
      <text:p text:style-name="Text_20_body"><draw:frame draw:style-name="mediacenter" draw:name="4" text:anchor-type="paragraph" draw:z-index="4" svg:width="11.90625cm" svg:height="6.3928444602273cm"><draw:image xlink:href="Pictures/117f350bf604e8a69e6454b1ad402e38.png" xlink:type="simple" xlink:show="embed" xlink:actuate="onLoad"/></draw:frame></text:p>
      <text:h text:style-name="Heading_20_3" text:outline-level="3"><text:bookmark-start text:name="__RefHeading___ajustar_o_pedido_se_necessario_5"/><text:bookmark-start text:name="ajustar_o_pedido_se_necessario"/>2º) Ajustar o pedido, se necessário<text:bookmark-end text:name="__RefHeading___ajustar_o_pedido_se_necessario_5"/><text:bookmark-end text:name="ajustar_o_pedido_se_necessario"/></text:h>
      <text:p text:style-name="Text_20_body">Caso haja alertas impeditivos na verificação, o usuário deve resolver todas as pendências antes de efetivar o pedido.</text:p>
      <text:p text:style-name="Text_20_body"><draw:frame draw:style-name="mediacenter" draw:name="5" text:anchor-type="paragraph" draw:z-index="5" svg:width="21.166666666667cm" style:rel-width="100%" svg:height="14.134168482208cm" style:rel-height="scale"><draw:image xlink:href="Pictures/e3d7b100ddf636f217476fb08e6fe904.png" xlink:type="simple" xlink:show="embed" xlink:actuate="onLoad"/></draw:frame></text:p>
      <text:p text:style-name="Text_20_body"><draw:frame draw:style-name="mediacenter" draw:name="6" text:anchor-type="paragraph" draw:z-index="6" svg:width="21.166666666667cm" style:rel-width="100%" svg:height="9.526304973284cm" style:rel-height="scale"><draw:image xlink:href="Pictures/a13f887944f960d9cb791ffd3a23737e.png" xlink:type="simple" xlink:show="embed" xlink:actuate="onLoad"/></draw:frame></text:p>
      <text:h text:style-name="Heading_20_3" text:outline-level="3"><text:bookmark-start text:name="__RefHeading___efetivar_o_pedido_6"/><text:bookmark-start text:name="efetivar_o_pedido"/>3º) Efetivar o pedido<text:bookmark-end text:name="__RefHeading___efetivar_o_pedido_6"/><text:bookmark-end text:name="efetivar_o_pedido"/></text:h>
      <text:p text:style-name="Text_20_body">No caso de pedido do <text:span text:style-name="Strong_20_Emphasis">tipo 913</text:span>, o alerta impeditivo que informa que o pedido deve ser efetivado pelo órgão setorial nunca desaparecerá. Logo, o pedido sempre permanecerá com o status de “Não Verificado”. Entretanto, ao contrário dos demais alertas, este não impede que o pedido seja efetivado. Portanto, assim que os demais alertas impeditivos forem corrigidos, o pedido estará apto para ser efetivado. <text:line-break/> <text:line-break/>Isso não ocorre com pedidos do <text:span text:style-name="Strong_20_Emphasis">tipo 953</text:span>, cujo status, após a não ocorrência de nenhum alerta impeditivo, será alterado para “Verificado”.</text:p>
      <text:p text:style-name="Text_20_body"><draw:frame draw:style-name="mediacenter" draw:name="7" text:anchor-type="paragraph" draw:z-index="7" svg:width="21.166666666667cm" style:rel-width="100%" svg:height="14.560368823939cm" style:rel-height="scale"><draw:image xlink:href="Pictures/4f7bbca75ce7fc6e060f556ed41b2aa5.png" xlink:type="simple" xlink:show="embed" xlink:actuate="onLoad"/></draw:frame></text:p>
      <text:p text:style-name="Text_20_body">O usuário deve, então, fechar a tela de verificação e efetivar o pedido clicando no botão ‘<text:span text:style-name="Strong_20_Emphasis">Efetivar</text:span>’:</text:p>
      <text:p text:style-name="Text_20_body"><draw:frame draw:style-name="mediacenter" draw:name="8" text:anchor-type="paragraph" draw:z-index="8" svg:width="26.458333333333cm" style:rel-width="100%" svg:height="8.0921624913013cm" style:rel-height="scale"><draw:image xlink:href="Pictures/8866f5acd08065a28c53f05c4ed6ab75.png" xlink:type="simple" xlink:show="embed" xlink:actuate="onLoad"/></draw:frame></text:p>
      <text:p text:style-name="Text_20_body">Lembre-se que na efetivação do pedido o SIOP também apresentará uma tela com verificações. Caso ocorra algum alerta impeditivo, é preciso primeiro sanar a pendência para que o pedido possa ser efetivado. Uma vez que a efetivação tenha sido feita, o status do pedido mudará de “Não Verificado” para “Efetivado”:</text:p>
      <text:p text:style-name="Text_20_body"><draw:frame draw:style-name="mediacenter" draw:name="9" text:anchor-type="paragraph" draw:z-index="9" svg:width="26.458333333333cm" style:rel-width="100%" svg:height="9.8597338204593cm" style:rel-height="scale"><draw:image xlink:href="Pictures/321550745790fe8642391e559bcffe8a.png" xlink:type="simple" xlink:show="embed" xlink:actuate="onLoad"/></draw:frame></text:p>
      <text:h text:style-name="Heading_20_3" text:outline-level="3"><text:bookmark-start text:name="__RefHeading___comunicar_a_sof_sobre_a_efetivacao_do_pedido_7"/><text:bookmark-start text:name="comunicar_a_sof_sobre_a_efetivacao_do_pedido"/>4º) Comunicar à SOF sobre a efetivação do pedido<text:bookmark-end text:name="__RefHeading___comunicar_a_sof_sobre_a_efetivacao_do_pedido_7"/><text:bookmark-end text:name="comunicar_a_sof_sobre_a_efetivacao_do_pedido"/></text:h>
      <text:p text:style-name="Text_20_body">A comunicação à SOF deve ser feita por email para o endereço <text:span text:style-name="Strong_20_Emphasis">depes.sof@economia.gov.br</text:span>.</text:p>
      <text:h text:style-name="Heading_20_3" text:outline-level="3"><text:bookmark-start text:name="__RefHeading___realizar_ajustes_no_pedido_caso_seja_solicitado_pela_sof_8"/><text:bookmark-start text:name="realizar_ajustes_no_pedido_caso_seja_solicitado_pela_sof"/>5º) Realizar ajustes no pedido, caso seja solicitado pela SOF<text:bookmark-end text:name="__RefHeading___realizar_ajustes_no_pedido_caso_seja_solicitado_pela_sof_8"/><text:bookmark-end text:name="realizar_ajustes_no_pedido_caso_seja_solicitado_pela_sof"/></text:h>
      <text:p text:style-name="Text_20_body">Se, após a efetivação, a SOF solicitar algum ajuste, ou mesmo se for desejo do próprio órgão fazê-lo, o usuário deverá anular a efetivação do pedido clicando no botão ‘<text:span text:style-name="Strong_20_Emphasis">Anular Efetivação</text:span>’.</text:p>
      <text:p text:style-name="Text_20_body"><draw:frame draw:style-name="mediacenter" draw:name="10" text:anchor-type="paragraph" draw:z-index="10" svg:width="26.458333333333cm" style:rel-width="100%" svg:height="9.8597338204593cm" style:rel-height="scale"><draw:image xlink:href="Pictures/0de94119e362ba5195c3004325f861c8.png" xlink:type="simple" xlink:show="embed" xlink:actuate="onLoad"/></draw:frame></text:p>
      <text:p text:style-name="Text_20_body">Após os ajustes, deve-se repetir os mesmos passos descritos anteriormente para que o pedido seja novamente efetivad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efetivacaomomento9200</dc:title>
  </office:meta>
</office:document-meta>
</file>