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f3daa1cce373bf296fbf79e0d26c4d.png"/>
  <manifest:file-entry manifest:media-type="image/png" manifest:full-path="Pictures/e43e9d6c28229bf6bce8529c0430dc13.png"/>
  <manifest:file-entry manifest:media-type="image/png" manifest:full-path="Pictures/8f00d0ad95124872ba31213c605ed185.png"/>
  <manifest:file-entry manifest:media-type="image/png" manifest:full-path="Pictures/c5819638e5765ea4ad1adb01c94d5d6a.png"/>
  <manifest:file-entry manifest:media-type="image/png" manifest:full-path="Pictures/86a03ae9e17613bc0ebafdcd23a3d377.png"/>
  <manifest:file-entry manifest:media-type="image/png" manifest:full-path="Pictures/3551bec3b902857c93189cfc0b7129cb.png"/>
  <manifest:file-entry manifest:media-type="image/png" manifest:full-path="Pictures/06dec719175b782f2ab160da31130eba.png"/>
  <manifest:file-entry manifest:media-type="image/png" manifest:full-path="Pictures/c4705c402642fd6345aebebe64e20969.png"/>
  <manifest:file-entry manifest:media-type="image/png" manifest:full-path="Pictures/c8a17643be0417a24ea131c09549f38c.png"/>
  <manifest:file-entry manifest:media-type="image/png" manifest:full-path="Pictures/e4c08fdac7c8f9ce0ba141f4f731b045.png"/>
  <manifest:file-entry manifest:media-type="image/png" manifest:full-path="Pictures/65ed02926dbe2633c064ef93f693bba4.png"/>
  <manifest:file-entry manifest:media-type="image/png" manifest:full-path="Pictures/c19b93b4b8b7f0b61557eae14f48736f.png"/>
  <manifest:file-entry manifest:media-type="image/png" manifest:full-path="Pictures/a986bf53d7242c738159a06e33e2c1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form_demaispoderes"/><text:bookmark-start text:name="__RefHeading___formalizacao_e_internalizacao_de_creditos_abertos_e_reabertos_por_atos_proprios_dos_poderes_legislativo_e_judiciario_do_mpu_e_da_dpu_1"/><text:bookmark-start text:name="formalizacao_e_internalizacao_de_creditos_abertos_e_reabertos_por_atos_proprios_dos_poderes_legislativo_e_judiciario_do_mpu_e_da_dpu"/>5.2. Formalização e internalização de créditos abertos e reabertos por atos próprios dos Poderes Legislativo e Judiciário, do MPU e da DPU<text:bookmark-end text:name="__RefHeading___formalizacao_e_internalizacao_de_creditos_abertos_e_reabertos_por_atos_proprios_dos_poderes_legislativo_e_judiciario_do_mpu_e_da_dpu_1"/><text:bookmark-end text:name="formalizacao_e_internalizacao_de_creditos_abertos_e_reabertos_por_atos_proprios_dos_poderes_legislativo_e_judiciario_do_mpu_e_da_dpu"/></text:h>
      <text:p text:style-name="Text_20_body">Formalização é um procedimento de agrupamento de pedidos de alteração orçamentária de mesma classe de alteração e mesmo instrumento legal. Serve para elaboração dos atos legais para publicação e internalização no SIAFI. No âmbito dos Poderes Legislativo, Judiciário, do MPU e da DPU, os créditos suplementares autorizados na LOA e a reabertura de créditos especiais podem ser realizados por ato próprio dos referidos órgãos. Dessa forma, diferente dos pedidos em que a SOF executa o procedimento de formalização, esses órgãos devem realizar o procedimento de formalização, publicação e internalização para os créditos abertos e reabertos por atos próprios, cabendo à SOF somente a análise dos atos publicados e de sua internalização no SIAFI, para execução pelas Unidades Orçamentárias. Ao enviar o pedido de abertura ou reabertura de crédito do momento OS para o momento seguinte, o pedido tramita para o momento ato legal. Nesse momento, o órgão deve realizar a formalização e utilizar o SIOP para gerar os arquivos de publicação da abertura ou reabertura de créditos. Após a publicação do ato o órgão deve tramitar a formalização para internalização, efetivar a internalização no SIAFI e comunicar à SOF.</text:p>
      <text:p text:style-name="Text_20_body"><draw:frame draw:style-name="mediacenter" draw:name="0" text:anchor-type="paragraph" draw:z-index="0" svg:width="23.8125cm" style:rel-width="100%" svg:height="3.0691666666667cm" style:rel-height="scale"><draw:image xlink:href="Pictures/fdf3daa1cce373bf296fbf79e0d26c4d.png" xlink:type="simple" xlink:show="embed" xlink:actuate="onLoad"/></draw:frame></text:p>
      <text:p text:style-name="Text_20_body">Para formalizar os pedidos em um ato legal, o Órgão Setorial deve realizar os seguintes procedimento, nesta ordem:</text:p>
      <text:p text:style-name="Text_20_body">1. Envio do pedido do momento OS para Ato legal, a partir da tela do pedido de alteração orçamentária;</text:p>
      <text:p text:style-name="Text_20_body">2. Criação de uma nova formalização, com classe de alteração (créditos suplementares ou reabertura de créditos) e ato legal (Portaria/Ato/Resolução) adequados ao pedido;</text:p>
      <text:p text:style-name="Text_20_body">3. Inclusão do(s) pedido(s) na nova formalização;</text:p>
      <text:p text:style-name="Text_20_body">4. Gerar anexos de publicação a partir do SIOP;</text:p>
      <text:p text:style-name="Text_20_body">5. Publicar abertura ou reabertura de crédito;</text:p>
      <text:p text:style-name="Text_20_body">6. Incluir informações sobre a publicação (DOU - página e anexo) na formalização;</text:p>
      <text:p text:style-name="Text_20_body">7. Enviar a formalização para internalização;</text:p>
      <text:p text:style-name="Text_20_body">8. Preencher número do documento, data de assinatura e de publicação;</text:p>
      <text:p text:style-name="Text_20_body">9. Efetivar a formalização;</text:p>
      <text:p text:style-name="Text_20_body">10. Após a publicação dos atos de abertura e reabertura de créditos, bem como da transmissão dos dados ao SIAFI, os órgãos deverão comunicar à SOF, pelo email: depes.sof@planejamento.gov.br, indicando o número e a data do ato, data de sua publicação, retificação ou revogação, no DOU, além do(s) respectivo(s) número(s) de formalização criado(s) pelo SIOP;</text:p>
      <text:p text:style-name="Text_20_body">11. A SOF poderá solicitar o ajuste dos atos publicados ou dados transmitidos, em observância à legislação aplicável ou aos procedimentos definidos;</text:p>
      <text:p text:style-name="Text_20_body">13. Caso seja necessário anular a efetivação para efetuar algum ajuste, retorná-la até o momento em que a edição necessária para o ajuste seja realizável.</text:p>
      <text:p text:style-name="Text_20_body"><draw:frame draw:style-name="mediacenter" draw:name="1" text:anchor-type="paragraph" draw:z-index="1" svg:width="23.8125cm" style:rel-width="100%" svg:height="12.567708333333cm" style:rel-height="scale"><draw:image xlink:href="Pictures/e43e9d6c28229bf6bce8529c0430dc13.png" xlink:type="simple" xlink:show="embed" xlink:actuate="onLoad"/></draw:frame></text:p>
      <text:h text:style-name="Heading_20_3" text:outline-level="3"><text:bookmark-start text:name="__RefHeading___formalizacao_de_pedidos_2"/><text:bookmark-start text:name="formalizacao_de_pedidos"/>5.2.1. Formalização de Pedidos<text:bookmark-end text:name="__RefHeading___formalizacao_de_pedidos_2"/><text:bookmark-end text:name="formalizacao_de_pedidos"/></text:h>
      <text:p text:style-name="Text_20_body"><text:span text:style-name="Strong_20_Emphasis">1) Envio do pedido do momento OS para momento Ato legal</text:span></text:p>
      <text:p text:style-name="Text_20_body"><draw:frame draw:style-name="media" draw:name="2" text:anchor-type="as-char" draw:z-index="2" svg:width="26.458333333333cm" style:rel-width="100%" svg:height="9.2604166666667cm" style:rel-height="scale"><draw:image xlink:href="Pictures/8f00d0ad95124872ba31213c605ed185.png" xlink:type="simple" xlink:show="embed" xlink:actuate="onLoad"/></draw:frame></text:p>
      <text:p text:style-name="Text_20_body"><text:span text:style-name="Strong_20_Emphasis">2) Criação de uma nova formalização</text:span></text:p>
      <text:p text:style-name="Text_20_body"><draw:frame draw:style-name="media" draw:name="3" text:anchor-type="as-char" draw:z-index="3" svg:width="10.583333333333cm" svg:height="9.3927083333333cm"><draw:image xlink:href="Pictures/c5819638e5765ea4ad1adb01c94d5d6a.png" xlink:type="simple" xlink:show="embed" xlink:actuate="onLoad"/></draw:frame></text:p>
      <text:p text:style-name="Text_20_body"><draw:frame draw:style-name="media" draw:name="4" text:anchor-type="as-char" draw:z-index="4" svg:width="26.458333333333cm" style:rel-width="100%" svg:height="7.4347916666667cm" style:rel-height="scale"><draw:image xlink:href="Pictures/86a03ae9e17613bc0ebafdcd23a3d377.png" xlink:type="simple" xlink:show="embed" xlink:actuate="onLoad"/></draw:frame></text:p>
      <text:p text:style-name="Text_20_body"><draw:frame draw:style-name="mediacenter" draw:name="5" text:anchor-type="paragraph" draw:z-index="5" svg:width="21.166666666667cm" style:rel-width="100%" svg:height="3.0691666666667cm" style:rel-height="scale"><draw:image xlink:href="Pictures/3551bec3b902857c93189cfc0b7129cb.png" xlink:type="simple" xlink:show="embed" xlink:actuate="onLoad"/></draw:frame></text:p>
      <text:p text:style-name="Text_20_body"><text:span text:style-name="Strong_20_Emphasis">3) Inclusão do(s) pedido(s) na nova formalização</text:span></text:p>
      <text:p text:style-name="Text_20_body">Serão disponibilizados todos os pedidos que podem ser incluídos na nova formalização (apenas os com tipo adequado). O usuário deve escolher o(s) pedido(s) na lista à esquerda e clicar na seta à direita para que ele seja incluído na formalização.</text:p>
      <text:p text:style-name="Text_20_body"><draw:frame draw:style-name="media" draw:name="6" text:anchor-type="as-char" draw:z-index="6" svg:width="23.8125cm" style:rel-width="100%" svg:height="11.086041666667cm" style:rel-height="scale"><draw:image xlink:href="Pictures/06dec719175b782f2ab160da31130eba.png" xlink:type="simple" xlink:show="embed" xlink:actuate="onLoad"/></draw:frame></text:p>
      <text:h text:style-name="Heading_20_3" text:outline-level="3"><text:bookmark-start text:name="__RefHeading___formalizacao_de_atos_3"/><text:bookmark-start text:name="formalizacao_de_atos"/>5.2.2. Formalização de atos<text:bookmark-end text:name="__RefHeading___formalizacao_de_atos_3"/><text:bookmark-end text:name="formalizacao_de_atos"/></text:h>
      <text:p text:style-name="Text_20_body"><text:span text:style-name="Strong_20_Emphasis">4) Geração de anexos de publicação a partir do SIOP</text:span></text:p>
      <text:p text:style-name="Text_20_body"><draw:frame draw:style-name="media" draw:name="7" text:anchor-type="as-char" draw:z-index="7" svg:width="15.875cm" svg:height="2.6722916666667cm"><draw:image xlink:href="Pictures/c4705c402642fd6345aebebe64e20969.png" xlink:type="simple" xlink:show="embed" xlink:actuate="onLoad"/></draw:frame></text:p>
      <text:p text:style-name="Text_20_body"><text:span text:style-name="Strong_20_Emphasis">5) Publicar abertura ou reabertura de crédito no DOU</text:span></text:p>
      <text:p text:style-name="Text_20_body"><text:span text:style-name="Strong_20_Emphasis">6) Incluir informações sobre a publicação (DOU - página e anexo) na formalização</text:span> Após a publicação do ato no Diário Oficial da União, é necessário informar no SIOP a página em que foi publicado.</text:p>
      <text:p text:style-name="Text_20_body"><draw:frame draw:style-name="media" draw:name="8" text:anchor-type="as-char" draw:z-index="8" svg:width="21.166666666667cm" style:rel-width="100%" svg:height="3.7041666666667cm" style:rel-height="scale"><draw:image xlink:href="Pictures/c8a17643be0417a24ea131c09549f38c.png" xlink:type="simple" xlink:show="embed" xlink:actuate="onLoad"/></draw:frame></text:p>
      <text:p text:style-name="Text_20_body"><text:span text:style-name="Strong_20_Emphasis">7) Enviar a formalização para internalização</text:span></text:p>
      <text:p text:style-name="Text_20_body"><draw:frame draw:style-name="media" draw:name="9" text:anchor-type="as-char" draw:z-index="9" svg:width="15.875cm" svg:height="4.2333333333333cm"><draw:image xlink:href="Pictures/e4c08fdac7c8f9ce0ba141f4f731b045.png" xlink:type="simple" xlink:show="embed" xlink:actuate="onLoad"/></draw:frame></text:p>
      <text:p text:style-name="Text_20_body"><text:span text:style-name="Strong_20_Emphasis">8) Preencher número do documento, data de assinatura e de publicação</text:span>;</text:p>
      <text:p text:style-name="Text_20_body"><draw:frame draw:style-name="media" draw:name="10" text:anchor-type="as-char" draw:z-index="10" svg:width="26.458333333333cm" style:rel-width="100%" svg:height="7.4877083333333cm" style:rel-height="scale"><draw:image xlink:href="Pictures/65ed02926dbe2633c064ef93f693bba4.png" xlink:type="simple" xlink:show="embed" xlink:actuate="onLoad"/></draw:frame></text:p>
      <text:p text:style-name="Text_20_body"><text:span text:style-name="Strong_20_Emphasis">9) Efetivar a formalização</text:span> É a ação que sensibiliza o SIAFI com a disponibilização dos créditos para execução.</text:p>
      <text:p text:style-name="Text_20_body"><draw:frame draw:style-name="mediacenter" draw:name="11" text:anchor-type="paragraph" draw:z-index="11" svg:width="13.229166666667cm" svg:height="8.9429166666667cm"><draw:image xlink:href="Pictures/c19b93b4b8b7f0b61557eae14f48736f.png" xlink:type="simple" xlink:show="embed" xlink:actuate="onLoad"/></draw:frame></text:p>
      <text:p text:style-name="Text_20_body"><text:span text:style-name="Strong_20_Emphasis">10) Comunicar à SOF</text:span>, pelo email depes.sof@economia.gov.br]] , a publicação do ato e internalização dos dados no SIAFI;</text:p>
      <text:p text:style-name="Text_20_body"><text:span text:style-name="Strong_20_Emphasis">11) Realizar e/ou responder ajustes na publicação e/ou efetivação</text:span>, caso identificados pela SOF.</text:p>
      <text:p text:style-name="Text_20_body">Se for necessário realizar algum ajuste, o usuário deverá anular a efetivação, justificadamente, e retorná-la até o momento em que a edição para o ajuste seja realizável.</text:p>
      <text:p text:style-name="Text_20_body"><draw:frame draw:style-name="mediacenter" draw:name="12" text:anchor-type="paragraph" draw:z-index="12" svg:width="13.229166666667cm" svg:height="9.36625cm"><draw:image xlink:href="Pictures/a986bf53d7242c738159a06e33e2c1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form_demaispoderes</dc:title>
  </office:meta>
</office:document-meta>
</file>