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9082b8b131846aa23b7111d7efa55e.png"/>
  <manifest:file-entry manifest:media-type="image/png" manifest:full-path="Pictures/4364878fe8d564093ed7e0a0bcb89df3.png"/>
  <manifest:file-entry manifest:media-type="image/png" manifest:full-path="Pictures/c373ba3d25bf74289543f180a07f9ba9.png"/>
  <manifest:file-entry manifest:media-type="image/png" manifest:full-path="Pictures/c9a17742f385b56e0bd39d67e8dbfb9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lteracoes_orcamentarias:formalizacao"/><text:bookmark-start text:name="__RefHeading___formalizacao_de_alteracoes_orcamentarias_1"/><text:bookmark-start text:name="formalizacao_de_alteracoes_orcamentarias"/>5.1. Formalização de Alterações Orçamentárias<text:bookmark-end text:name="__RefHeading___formalizacao_de_alteracoes_orcamentarias_1"/><text:bookmark-end text:name="formalizacao_de_alteracoes_orcamentarias"/></text:h>
      <text:p text:style-name="Text_20_body">Formalização é a estrutura de informação que será encaminhada para a preparação de um Instrumento Legal que vai efetivar o Pedido de Crédito e enviá-lo para o Órgão que o publicará.</text:p>
      <text:p text:style-name="Text_20_body">Este manual mostrará como criar uma nova Formalização e como consultar Formalizações existentes.</text:p>
      <text:h text:style-name="Heading_20_2" text:outline-level="2"><text:bookmark-start text:name="__RefHeading___acesso_a_formalizacao_de_alteracoes_orcamentarias_2"/><text:bookmark-start text:name="acesso_a_formalizacao_de_alteracoes_orcamentarias"/>5.1.1. Acesso à Formalização de Alterações Orçamentárias<text:bookmark-end text:name="__RefHeading___acesso_a_formalizacao_de_alteracoes_orcamentarias_2"/><text:bookmark-end text:name="acesso_a_formalizacao_de_alteracoes_orcamentarias"/></text:h>
      <text:p text:style-name="Text_20_body">Para acessar a formalização,. é necessário seguir o caminho “»Início » Alterações Orçamentárias » Formalização » Consulta e Edição”, conforme imagem abaixo:</text:p>
      <text:p text:style-name="Text_20_body"><draw:frame draw:style-name="mediacenter" draw:name="0" text:anchor-type="paragraph" draw:z-index="0" svg:width="23.865416666667cm" style:rel-width="100%" svg:height="10.715625cm" style:rel-height="scale"><draw:image xlink:href="Pictures/109082b8b131846aa23b7111d7efa55e.png" xlink:type="simple" xlink:show="embed" xlink:actuate="onLoad"/></draw:frame></text:p>
      <text:p text:style-name="Text_20_body">Uma vez acessada a tela de consulta, e tendo como referência a tela abaixo, ao acessar o módulo, apenas o quadro de pesquisa será visível. Nele, pode-se preencher os parâmetros de busca ou criar uma nova Formalização. Se o usuário optar por uma busca, a tela abaixo será visível, incluindo o quadro para exibição do quadro de pesquisa:</text:p>
      <text:p text:style-name="Text_20_body"><draw:frame draw:style-name="mediacenter" draw:name="1" text:anchor-type="paragraph" draw:z-index="1" svg:width="25.0825cm" style:rel-width="100%" svg:height="16.615833333333cm" style:rel-height="scale"><draw:image xlink:href="Pictures/4364878fe8d564093ed7e0a0bcb89df3.png" xlink:type="simple" xlink:show="embed" xlink:actuate="onLoad"/></draw:frame></text:p>
      <text:h text:style-name="Heading_20_3" text:outline-level="3"><text:bookmark-start text:name="__RefHeading___quadro_de_pesquisa_3"/><text:bookmark-start text:name="quadro_de_pesquisa"/>5.1.1.1 Quadro de Pesquisa<text:bookmark-end text:name="__RefHeading___quadro_de_pesquisa_3"/><text:bookmark-end text:name="quadro_de_pesquisa"/></text:h>
      <text:p text:style-name="Text_20_body">Na tela da pesquisa da imagem anterior, aparece um quadro em que cada linha corresponde a uma formalização. Note que um pedido não pode aparecer em mais de uma formalização. As colunas da Formalização são:</text:p>
      <text:list text:style-name="List_20_1" text:continue-numbering="false">
        <text:list-item>
          <text:p text:style-name="List_20_1_Content_First"> <text:span text:style-name="Strong_20_Emphasis">Código</text:span>: É a referência que o sistema dá à Formalização. É um número interno de identificação.</text:p>
        </text:list-item>
        <text:list-item>
          <text:p text:style-name="List_20_1_Content"> <text:span text:style-name="Strong_20_Emphasis">Descrição</text:span>: Campo livre preenchido no ato de criação da nova Formalização.</text:p>
        </text:list-item>
        <text:list-item>
          <text:p text:style-name="List_20_1_Content"> <text:span text:style-name="Strong_20_Emphasis">TotalSuplementado</text:span>: É a soma de todas as Suplementações de todos os Pedidos que constam na Formalização.</text:p>
        </text:list-item>
        <text:list-item>
          <text:p text:style-name="List_20_1_Content"> <text:span text:style-name="Strong_20_Emphasis">Pedidos Associados</text:span>: Aparece com destaque na imagem. Uma Formalização deve conter um ou mais Pedidos de Crédito. Esta coluna exibe os pedidos que constam na Formalização. Todos os Pedidos na Formalização devem requerer o mesmo instrumeo Legal. Por exemplo, se todos os Pedidos requererem Decreto, mas se forem de Órgão diferentes, eles não poderão estar na mesma Formalização. Além disso, devem ser da mesma Classificação.</text:p>
        </text:list-item>
        <text:list-item>
          <text:p text:style-name="List_20_1_Content"> <text:span text:style-name="Strong_20_Emphasis">Classificação</text:span>: É a classificação dos Pedidos envolvidos na Formalização.</text:p>
        </text:list-item>
        <text:list-item>
          <text:p text:style-name="List_20_1_Content"> <text:span text:style-name="Strong_20_Emphasis">Tipo Instrumento Legal</text:span>: É o instrumento Legal requerido pelos Tipos de Pedidos na Formalização.</text:p>
        </text:list-item>
        <text:list-item>
          <text:p text:style-name="List_20_1_Content"> <text:span text:style-name="Strong_20_Emphasis">Caixas de Seleção de Exclusão</text:span>: Ao marcar esta caixa a linha fica apta a ser excluída, removendo a Formalização. Para excluir os Pedidos marcados, deve-se acionar o botão Excluir.</text:p>
        </text:list-item>
        <text:list-item>
          <text:p text:style-name="List_20_1_Content_Last"> <text:span text:style-name="Strong_20_Emphasis">Botão Excluir</text:span>: Botã que efetiva a exclusão das Formalizações marcadas.</text:p>
        </text:list-item>
      </text:list>
      <text:h text:style-name="Heading_20_2" text:outline-level="2"><text:bookmark-start text:name="__RefHeading___nova_formalizacao_4"/><text:bookmark-start text:name="nova_formalizacao"/>5.1.2. Nova Formalização<text:bookmark-end text:name="__RefHeading___nova_formalizacao_4"/><text:bookmark-end text:name="nova_formalizacao"/></text:h>
      <text:p text:style-name="Text_20_body">O botão de mesmo nome no quadro de pesquisa cria uma nova Formalização. Os elementos da tela que surge estão marcados na imagem abaixo.</text:p>
      <text:p text:style-name="Text_20_body"><draw:frame draw:style-name="mediacenter" draw:name="2" text:anchor-type="paragraph" draw:z-index="2" svg:width="25.7175cm" style:rel-width="100%" svg:height="19.129375cm" style:rel-height="scale"><draw:image xlink:href="Pictures/c373ba3d25bf74289543f180a07f9ba9.png" xlink:type="simple" xlink:show="embed" xlink:actuate="onLoad"/></draw:frame></text:p>
      <text:p text:style-name="Text_20_body">A Identificação da Formalização será preenchida pelo sistema automaticamente após ser a Formalização ser salva. Embora ele esteja salva, ela ainda não poderá prosseguir, pois os dados do <text:span text:style-name="Emphasis">Detalhamento</text:span>  devem ser preenchidos.</text:p>
      <text:p text:style-name="Text_20_body">Para salvar a nova Formalização, é preciso preenchê-la com os Pedidos que serão formalizados. Dessa forma, o usuário deve:</text:p>
      <text:list text:style-name="Numbering_20_1" text:continue-numbering="false">
        <text:list-item>
          <text:p text:style-name="Numbering_20_1_Content_First"> Preencher a Descrição (campo Livre).</text:p>
        </text:list-item>
        <text:list-item>
          <text:p text:style-name="Numbering_20_1_Content"> Indicar o Tipo de Instrumento Legal (Portaria, Decreto, Lei, Medida Provisória).</text:p>
        </text:list-item>
        <text:list-item>
          <text:p text:style-name="Numbering_20_1_Content"> Indicar a Classificação (Crédito Suplementar, Especial, Extraordinário, Outras Alterações, Reabertura).</text:p>
        </text:list-item>
        <text:list-item>
          <text:p text:style-name="Numbering_20_1_Content_Last"> Departamento Responsável pela nova Formalização.</text:p>
        </text:list-item>
      </text:list>
      <text:p text:style-name="Text_20_body"><text:span text:style-name="underline">Salve para que o sistema crie a formalização e ofereça a lista de pedidos que poderão ser incluídos na formalização</text:span>.</text:p>
      <text:p text:style-name="Text_20_body">Isso feito, o quadro contendo os <text:span text:style-name="Emphasis">Pedidos Disponíveis</text:span>  (fora de alguma formalização e no <text:span text:style-name="Emphasis">Momento Formalização</text:span>), lado esquerdo dos quadros de seleção, será preenchido. Selecionando um ou mais Pedidos desse quadro, pode-se passá-lo para o lado direito (<text:span text:style-name="Emphasis">Pedidos Escolhidos</text:span>) utilizando a seta para direita.</text:p>
      <text:p text:style-name="Text_20_body">Salve-o novamente.</text:p>
      <text:p text:style-name="Text_20_body">Antes de prosseguir utilizando os botões de <text:span text:style-name="Emphasis">Opções de Ação</text:span>, deve-se preencher os detalhes da Formalização. Para isso, vamos comprimir as informações da Formalização e expandir os <text:span text:style-name="Emphasis">Dados do Instrumento Legal</text:span>, a <text:span text:style-name="Emphasis">Tramitação do Instrumento Legal</text:span>, e o <text:span text:style-name="Emphasis">Detalhamento dos Pedidos</text:span>.</text:p>
      <text:p text:style-name="Text_20_body"><draw:frame draw:style-name="mediacenter" draw:name="3" text:anchor-type="paragraph" draw:z-index="3" svg:width="25.770416666667cm" style:rel-width="100%" svg:height="19.102916666667cm" style:rel-height="scale"><draw:image xlink:href="Pictures/c9a17742f385b56e0bd39d67e8dbfb91.png" xlink:type="simple" xlink:show="embed" xlink:actuate="onLoad"/></draw:frame></text:p>
      <text:p text:style-name="Text_20_body">A imagem acima é bastante explicativa. Ela mostra os três quadros de detalhamento expandidos. O primeiro serve para incluir a informação da publicação.O segundo quadro é para fazer o acompanhamento da formalização. O terceiro é para mostrar os pedidos.</text:p>
      <text:p text:style-name="Text_20_body">O Botão <text:span text:style-name="Emphasis">Anexo de Publicação</text:span>  gera o relatório que deve ser enviado para o Diário Oficial.</text:p>
      <text:h text:style-name="Heading_20_3" text:outline-level="3"><text:bookmark-start text:name="__RefHeading___enviar_para_o_mp_5"/><text:bookmark-start text:name="enviar_para_o_mp"/>5.1.2.1 Enviar para o MP<text:bookmark-end text:name="__RefHeading___enviar_para_o_mp_5"/><text:bookmark-end text:name="enviar_para_o_mp"/></text:h>
      <text:p text:style-name="Text_20_body">O Botão <text:span text:style-name="Emphasis">Enviar para o MP</text:span>, envia a formalização para a análise do Ministério e da JEO - Junta Executiva de Orçamento. Esse botão será exibido sempre que a formalização não envolver nenhum dos tipos de crédito do LEJU (Legislativo/Judiciário).</text:p>
      <text:p text:style-name="Text_20_body">Essa análise se faz necessária para pedidos de crédito que exijam um dos seguintes instrumentos legais: Lei, Decreto, Medida Provisória, Portaria/Ato/Resolução do Ministério. Por exemplo, no caso de pedidos que exijam apenas Portarias da SOF ou da SEST, essa análise não é necessária. O instrumento legal exigido está definido no cadastro de cada tipo de crédito.</text:p>
      <text:h text:style-name="Heading_20_3" text:outline-level="3"><text:bookmark-start text:name="__RefHeading___analise_de_internalizacao_6"/><text:bookmark-start text:name="analise_de_internalizacao"/>5.1.2.2 Análise de Internalização<text:bookmark-end text:name="__RefHeading___analise_de_internalizacao_6"/><text:bookmark-end text:name="analise_de_internalizacao"/></text:h>
      <text:p text:style-name="Text_20_body">Uma vez publicado o DOU, especialmente se não o tiver sido pela SOF, é feita uma comparação entre o pedido no SIOP e o pedido que foi publicado. As diferenças poderão ser incorporadas ao SIOP. A isso se dá o nome de <text:span text:style-name="Emphasis">Análise de Internalização</text:span>.</text:p>
      <text:p text:style-name="Text_20_body">Os outros Botões, <text:span text:style-name="Emphasis">Quadro Resumo</text:span>, <text:span text:style-name="Emphasis">Espelho</text:span>  e <text:span text:style-name="Emphasis">Anexo de Impressão</text:span>  são diferentes tipos de relatórios.</text:p>
      <text:p text:style-name="Text_20_body">O importante é que para se poder efetivar um pedido, todos esses quadros devem estar preenchidos. Só então, o botão <text:span text:style-name="Emphasis">Efetivar Pedido</text:span>  aparecerá na te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formalizacao</dc:title>
  </office:meta>
</office:document-meta>
</file>