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d7cfe77c58f85baab3f02ae544b8b9.png"/>
  <manifest:file-entry manifest:media-type="image/png" manifest:full-path="Pictures/1114dead98d874abd743981603bd0813.png"/>
  <manifest:file-entry manifest:media-type="image/png" manifest:full-path="Pictures/fbbdab807a9cd42aa359fea1cdaa5100.png"/>
  <manifest:file-entry manifest:media-type="image/png" manifest:full-path="Pictures/f34df6aaf3f0648f87e92c9dd1981603.png"/>
  <manifest:file-entry manifest:media-type="image/png" manifest:full-path="Pictures/41c741adec2cdbd6efdc36db7beea8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teracoes_orcamentarias:gera_espelhoequadroresumo"/><text:bookmark-start text:name="__RefHeading___geracao_de_espelho_e_quadro-resumo_1"/><text:bookmark-start text:name="geracao_de_espelho_e_quadro-resumo"/>4.2. Geração de Espelho e Quadro-Resumo<text:bookmark-end text:name="__RefHeading___geracao_de_espelho_e_quadro-resumo_1"/><text:bookmark-end text:name="geracao_de_espelho_e_quadro-resumo"/></text:h>
      <text:h text:style-name="Heading_20_3" text:outline-level="3"><text:bookmark-start text:name="__RefHeading___visao_geral_do_pedido_2"/><text:bookmark-start text:name="visao_geral_do_pedido"/>4.2.1. Visão Geral do Pedido<text:bookmark-end text:name="__RefHeading___visao_geral_do_pedido_2"/><text:bookmark-end text:name="visao_geral_do_pedido"/></text:h>
      <text:p text:style-name="Text_20_body">O Espelho do pedido apresenta o detalhamento do pedido de crédito no momento em que ele for gerado. A imagem é gerada na forma dos quadros da LOA.</text:p>
      <text:p text:style-name="Text_20_body">O Quadro Resumo, como o nome indica, mostra, de forma resumida, as dotações presentes no crédito classificadas e consolidadas de acordo com parâmetros indicados pelo usuário. Ele traz as alterações por atributo da programação, evidenciando ampliação e redução em cada atributo.</text:p>
      <text:p text:style-name="Text_20_body"><draw:frame draw:style-name="media" draw:name="0" text:anchor-type="as-char" draw:z-index="0" svg:width="26.458333333333cm" style:rel-width="100%" svg:height="11.668125cm" style:rel-height="scale"><draw:image xlink:href="Pictures/8bd7cfe77c58f85baab3f02ae544b8b9.png" xlink:type="simple" xlink:show="embed" xlink:actuate="onLoad"/></draw:frame></text:p>
      <text:p text:style-name="Text_20_body">É possível indicar quais informações o usuário deseja que sejam impressas na tela.</text:p>
      <text:p text:style-name="Text_20_body"><draw:frame draw:style-name="media" draw:name="1" text:anchor-type="as-char" draw:z-index="1" svg:width="26.458333333333cm" style:rel-width="100%" svg:height="16.060208333333cm" style:rel-height="scale"><draw:image xlink:href="Pictures/1114dead98d874abd743981603bd0813.png" xlink:type="simple" xlink:show="embed" xlink:actuate="onLoad"/></draw:frame></text:p>
      <text:p text:style-name="Horizontal_20_Line"/>
      <text:p text:style-name="Text_20_body">Assista <text:span text:style-name="Strong_20_Emphasis"><text:a xlink:type="simple" xlink:href="https://intrasof.sof.intra/siopdoc/doku.php/alteracoes_orcamentarias:video_gerarespelhopedido.mp4" text:style-name="Internet_20_link" text:visited-style-name="Visited_20_Internet_20_Link">AQUI</text:a></text:span> a um breve vídeo mostrando a geração do espelho de um pedido.</text:p>
      <text:p text:style-name="Horizontal_20_Line"/>
      <text:h text:style-name="Heading_20_3" text:outline-level="3"><text:bookmark-start text:name="__RefHeading___espelho_gerado_em_pdf_3"/><text:bookmark-start text:name="espelho_gerado_em_pdf"/>4.2.2. Espelho gerado em PDF<text:bookmark-end text:name="__RefHeading___espelho_gerado_em_pdf_3"/><text:bookmark-end text:name="espelho_gerado_em_pdf"/></text:h>
      <text:p text:style-name="Text_20_body"><draw:frame draw:style-name="media" draw:name="2" text:anchor-type="as-char" draw:z-index="2" svg:width="27.78125cm" style:rel-width="100%" svg:height="8.73125cm" style:rel-height="scale"><draw:image xlink:href="Pictures/fbbdab807a9cd42aa359fea1cdaa5100.png" xlink:type="simple" xlink:show="embed" xlink:actuate="onLoad"/></draw:frame></text:p>
      <text:p text:style-name="Text_20_body">Caso seja marcada a caixa “Exibir Justificativa”, ela virá na página seguinte ao espelho:</text:p>
      <text:p text:style-name="Text_20_body"><draw:frame draw:style-name="media" draw:name="3" text:anchor-type="as-char" draw:z-index="3" svg:width="18.520833333333cm" style:rel-width="100%" svg:height="18.864791666667cm" style:rel-height="scale"><draw:image xlink:href="Pictures/f34df6aaf3f0648f87e92c9dd1981603.png" xlink:type="simple" xlink:show="embed" xlink:actuate="onLoad"/></draw:frame></text:p>
      <text:h text:style-name="Heading_20_3" text:outline-level="3"><text:bookmark-start text:name="__RefHeading___quadro_resumo_gerado_em_pdf_4"/><text:bookmark-start text:name="quadro_resumo_gerado_em_pdf"/>4.2.3. Quadro Resumo gerado em PDF<text:bookmark-end text:name="__RefHeading___quadro_resumo_gerado_em_pdf_4"/><text:bookmark-end text:name="quadro_resumo_gerado_em_pdf"/></text:h>
      <text:p text:style-name="Text_20_body"><draw:frame draw:style-name="media" draw:name="4" text:anchor-type="as-char" draw:z-index="4" svg:width="18.520833333333cm" style:rel-width="100%" svg:height="20.558125cm" style:rel-height="scale"><draw:image xlink:href="Pictures/41c741adec2cdbd6efdc36db7beea89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gera_espelhoequadroresumo</dc:title>
  </office:meta>
</office:document-meta>
</file>