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7ca7c92b661640979a428be5e44106.png"/>
  <manifest:file-entry manifest:media-type="image/png" manifest:full-path="Pictures/623f67b4e45f9da697314e4ee3b8b956.png"/>
  <manifest:file-entry manifest:media-type="image/png" manifest:full-path="Pictures/ec2416a5284141df08b605deffbe9c2f.png"/>
  <manifest:file-entry manifest:media-type="image/png" manifest:full-path="Pictures/92d7e760a332fa8499d1a3a27b1d20e5.png"/>
  <manifest:file-entry manifest:media-type="image/png" manifest:full-path="Pictures/ff3f4e8cbc55c4cf21742e79d6a81d8d.png"/>
  <manifest:file-entry manifest:media-type="image/png" manifest:full-path="Pictures/04ddc8466d3940ca43e453c2f77ed7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gerapedido_locgdotacoes"/><text:bookmark-start text:name="__RefHeading___geracao_de_pedidos_com_localizadores_dotacoes_1"/><text:bookmark-start text:name="geracao_de_pedidos_com_localizadores_dotacoes"/>Geração de pedidos com Localizadores/Dotações<text:bookmark-end text:name="__RefHeading___geracao_de_pedidos_com_localizadores_dotacoes_1"/><text:bookmark-end text:name="geracao_de_pedidos_com_localizadores_dotacoes"/></text:h>
      <text:p text:style-name="Text_20_body">Uma outra maneira de se criar pedidos de alterações orçamentárias é através da funcionalidade de pesquisa dos Localizadores/Dotações. Basicamente, a diferença em relação à criação através do modo tradicional (clicando-se no botão ‘Novo Pedido’ na aba Pedidos) é que lá é preciso primeiro criar o pedido (e definir seu tipo) e só depois escolher os localizadores a serem inseridos. Já aqui é possível primeiro visualizar os localizadores, selecionar os que desejar e, só então, criar o pedido e inserir os localizadores selecionados. Portanto, como esta funcionalidade permite visualizar diversas informações sobre cada localizador – incluindo os tipos de pedidos nos quais cada localizador pode ser inserido e os limites que ele possui para cada tipo – ela é bastante útil quando se quer analisar os localizadores e dotações primeiro e só depois decidir qual tipo de pedido será ser criado.</text:p>
      <text:p text:style-name="Text_20_body">Inclusão de localizadores/dotações em novos pedidos Na opção Pedidos – Consulta e Edição, aba Localizadores/Dotações, é possível especificar as variáveis e realizar a pesquisa (Veja o item ‘2.c - Consulta com Localizadores/Dotações’ deste manual). Uma vez escolhidos os localizadores ou dotações que se deseja incluir em um pedido, marque-os na caixa de seleção ao lado esquerdo de cada linha e clique no botão “Incluir no Pedido”.</text:p>
      <text:p text:style-name="Text_20_body"><draw:frame draw:style-name="media" draw:name="0" text:anchor-type="as-char" draw:z-index="0" svg:width="26.458333333333cm" style:rel-width="100%" svg:height="12.170833333333cm" style:rel-height="scale"><draw:image xlink:href="Pictures/387ca7c92b661640979a428be5e44106.png" xlink:type="simple" xlink:show="embed" xlink:actuate="onLoad"/></draw:frame></text:p>
      <text:p text:style-name="Text_20_body">A tela seguinte perguntará se você quer incluir os localizadores selecionados em um pedido novo ou em um pedido já existente. A opção que vem marcada como default é um pedido novo:</text:p>
      <text:p text:style-name="Text_20_body"><draw:frame draw:style-name="media" draw:name="1" text:anchor-type="as-char" draw:z-index="1" svg:width="26.19375cm" style:rel-width="100%" svg:height="10.31875cm" style:rel-height="scale"><draw:image xlink:href="Pictures/623f67b4e45f9da697314e4ee3b8b956.png" xlink:type="simple" xlink:show="embed" xlink:actuate="onLoad"/></draw:frame></text:p>
      <text:p text:style-name="Text_20_body">Dê uma descrição para o pedido que será criado e selecione o Órgão solicitante. Quando você escolher o tipo do pedido, o SIOP abrirá os campos para especificar o cancelamento e a suplementação de acordo com o tipo de pedido escolhido. Veja a seguir um exemplo se for escolhido o tipo 120:</text:p>
      <text:p text:style-name="Text_20_body"><draw:frame draw:style-name="media" draw:name="2" text:anchor-type="as-char" draw:z-index="2" svg:width="26.299583333333cm" style:rel-width="100%" svg:height="11.535833333333cm" style:rel-height="scale"><draw:image xlink:href="Pictures/ec2416a5284141df08b605deffbe9c2f.png" xlink:type="simple" xlink:show="embed" xlink:actuate="onLoad"/></draw:frame></text:p>
      <text:p text:style-name="Text_20_body">A especificação do cancelamento e da suplementação aqui deve ser feita escolhendo-se qual o valor a ser inserido e o fator de ajuste desejado, e clicando-se em ‘Incluir Registros’. Note, portanto, que não é possível digitar diretamente os montantes aqui:</text:p>
      <text:p text:style-name="Text_20_body"><draw:frame draw:style-name="media" draw:name="3" text:anchor-type="as-char" draw:z-index="3" svg:width="26.458333333333cm" style:rel-width="100%" svg:height="12.091458333333cm" style:rel-height="scale"><draw:image xlink:href="Pictures/92d7e760a332fa8499d1a3a27b1d20e5.png" xlink:type="simple" xlink:show="embed" xlink:actuate="onLoad"/></draw:frame></text:p>
      <text:p text:style-name="Text_20_body">Porém não é obrigatório informar os campos de cancelamento e suplementação aqui. Você pode deixá-los em branco e detalhá-los posteriormente na tela do pedido, onde é possível digitar diretamente os montantes. Ao terminar, clique em ‘Incluir Registros’. O SIOP mostrará então o resultado do processamento ocorrido para essa inserção. Estando tudo OK, ele criará o novo pedido e disponibilizará um link para acessar diretamente sua tela de detalhamento:</text:p>
      <text:p text:style-name="Text_20_body"><draw:frame draw:style-name="media" draw:name="4" text:anchor-type="as-char" draw:z-index="4" svg:width="26.458333333333cm" style:rel-width="100%" svg:height="12.832291666667cm" style:rel-height="scale"><draw:image xlink:href="Pictures/ff3f4e8cbc55c4cf21742e79d6a81d8d.png" xlink:type="simple" xlink:show="embed" xlink:actuate="onLoad"/></draw:frame></text:p>
      <text:p text:style-name="Text_20_body">Inclusão de localizadores/dotações em pedidos já existentes É possível também selecionar localizadores ou dotações e incluí-los em pedidos já existentes. O processo é semelhante: marque os localizadores ou dotações desejados na caixa de seleção ao lado esquerdo de cada linha e clique no botão “Incluir no Pedido”. A tela seguinte perguntará se você quer incluir os localizadores selecionados em um pedido novo ou em um pedido já existente. Escolha então ‘Pedido existente’. Abrirá então uma tela igual à seguinte:</text:p>
      <text:p text:style-name="Text_20_body"><draw:frame draw:style-name="media" draw:name="5" text:anchor-type="as-char" draw:z-index="5" svg:width="26.564166666667cm" style:rel-width="100%" svg:height="11.324166666667cm" style:rel-height="scale"><draw:image xlink:href="Pictures/04ddc8466d3940ca43e453c2f77ed735.png" xlink:type="simple" xlink:show="embed" xlink:actuate="onLoad"/></draw:frame></text:p>
      <text:p text:style-name="Text_20_body">Nessa tela selecione o número do pedido no qual você deseja incluir os localizadores ou dotações selecionados e escolha também o que você quer que o SIOP faça com os dados já existentes no pedido: manter, excluir, ou sobrescrever com os novos (em caso de conflito). É possível também fazer uma cópia de segurança do pedido, que poderá ser restaurada depois a qualquer momento. Para finalizar, clique em ‘Incluir Registros’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gerapedido_locgdotacoes</dc:title>
  </office:meta>
</office:document-meta>
</file>