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89c926cf145c3827a3718ef7eb2e6b.png"/>
  <manifest:file-entry manifest:media-type="image/png" manifest:full-path="Pictures/4bef0d7cf35ceb2d9db7544f28eb6aca.png"/>
  <manifest:file-entry manifest:media-type="image/png" manifest:full-path="Pictures/11d530daa7072837d4e29480c585689e.png"/>
  <manifest:file-entry manifest:media-type="image/png" manifest:full-path="Pictures/4b53e68f009474a7759971b7c92c95ca.png"/>
  <manifest:file-entry manifest:media-type="image/png" manifest:full-path="Pictures/7dac754765955062211c9aa908e5e8be.png"/>
  <manifest:file-entry manifest:media-type="image/png" manifest:full-path="Pictures/f2668290f850d7c72fd1764ba30da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importacao_planilha"/><text:bookmark-start text:name="__RefHeading___importacao_de_planilhas_1"/><text:bookmark-start text:name="importacao_de_planilhas"/>3.6. Importação de Planilhas<text:bookmark-end text:name="__RefHeading___importacao_de_planilhas_1"/><text:bookmark-end text:name="importacao_de_planilhas"/></text:h>
      <text:p text:style-name="Text_20_body">Para facilitar o trabalho, geralmente quando há muitos registros a serem modificados, existem as funcionalidades <text:span text:style-name="Strong_20_Emphasis">Exportação</text:span> e <text:span text:style-name="Strong_20_Emphasis">Importação de Planilhas</text:span>, que permitem ao usuário trabalhar as informações do pedido em planilhas de Excel.</text:p>
      <text:p text:style-name="Text_20_body"><draw:frame draw:style-name="media" draw:name="0" text:anchor-type="as-char" draw:z-index="0" svg:width="29.104166666667cm" style:rel-width="100%" svg:height="16.060208333333cm" style:rel-height="scale"><draw:image xlink:href="Pictures/f389c926cf145c3827a3718ef7eb2e6b.png" xlink:type="simple" xlink:show="embed" xlink:actuate="onLoad"/></draw:frame></text:p>
      <text:p text:style-name="Text_20_body">Primeiramente o usuário deve exportar os dados utilizando o botão <text:span text:style-name="Strong_20_Emphasis">Exportar</text:span>. Será gerado um arquivo Excel com todo o detalhamento Físico e Financeiro do pedido. O arquivo deve ser salvo e os dados podem ser alterados em lote. Após modificar os campos (sem alterar o padrão original das colunas), o arquivo deve ser salvo novamente.</text:p>
      <text:p text:style-name="Text_20_body"><draw:frame draw:style-name="mediacenter" draw:name="1" text:anchor-type="paragraph" draw:z-index="1" svg:width="21.166666666667cm" style:rel-width="100%" svg:height="3.2279166666667cm" style:rel-height="scale"><draw:image xlink:href="Pictures/4bef0d7cf35ceb2d9db7544f28eb6aca.png" xlink:type="simple" xlink:show="embed" xlink:actuate="onLoad"/></draw:frame></text:p>
      <text:p text:style-name="Text_20_body">Para importar o arquivo com as alterações, clicar sobre o botão <text:span text:style-name="Strong_20_Emphasis">Importar</text:span> na tela do pedido, depois em <text:span text:style-name="Strong_20_Emphasis">Escolher arquivo</text:span> e buscar o arquivo que foi trabalhado no formato Excel e, finalmente clicar sobre o botão <text:span text:style-name="Strong_20_Emphasis">Importar</text:span>. Dependendo do que for escolhido pelo usuário, a ação poderá manter os dados conflitantes salvos no pedido e incluir apenas os não conflitantes; substituir apenas os dados conflitantes entre planilha de importação e pedido original; ou, excluir todos os dados do pedido original e incluir os dados da planilha, conforme ilustrado na figura abaixo.</text:p>
      <text:p text:style-name="Text_20_body"><draw:frame draw:style-name="media" draw:name="2" text:anchor-type="as-char" draw:z-index="2" svg:width="26.458333333333cm" style:rel-width="100%" svg:height="17.065625cm" style:rel-height="scale"><draw:image xlink:href="Pictures/11d530daa7072837d4e29480c585689e.png" xlink:type="simple" xlink:show="embed" xlink:actuate="onLoad"/></draw:frame></text:p>
      <text:h text:style-name="Heading_20_4" text:outline-level="4"><text:bookmark-start text:name="__RefHeading___copia_de_seguranca_2"/><text:bookmark-start text:name="copia_de_seguranca"/>Cópia de Segurança<text:bookmark-end text:name="__RefHeading___copia_de_seguranca_2"/><text:bookmark-end text:name="copia_de_seguranca"/></text:h>
      <text:p text:style-name="Text_20_body">O SIOP permite, a qualquer momento, que o usuário exporte e salve uma planilha com os dados do pedido naquele instante, e que a importe, também a qualquer momento, para restaurar o pedido com os dados nela contida. Trata-se da chamada ‘Cópia de Segurança’. Para utilizá-la, crie no botão ‘Cópia de Segurança’ na tela do pedido. Em seguida dê um nome para essa cópia e salve.</text:p>
      <text:p text:style-name="Text_20_body"><draw:frame draw:style-name="media" draw:name="3" text:anchor-type="as-char" draw:z-index="3" svg:width="26.458333333333cm" style:rel-width="100%" svg:height="11.800416666667cm" style:rel-height="scale"><draw:image xlink:href="Pictures/4b53e68f009474a7759971b7c92c95ca.png" xlink:type="simple" xlink:show="embed" xlink:actuate="onLoad"/></draw:frame></text:p>
      <text:p text:style-name="Text_20_body">Ela então aparecerá salva na aba ‘Links’. Quando quiser restaurá-la, clique na seta ao lado direito dos dados da planilha.</text:p>
      <text:p text:style-name="Text_20_body"><draw:frame draw:style-name="media" draw:name="4" text:anchor-type="as-char" draw:z-index="4" svg:width="26.458333333333cm" style:rel-width="100%" svg:height="15.795625cm" style:rel-height="scale"><draw:image xlink:href="Pictures/7dac754765955062211c9aa908e5e8be.png" xlink:type="simple" xlink:show="embed" xlink:actuate="onLoad"/></draw:frame></text:p>
      <text:p text:style-name="Text_20_body">O SIOP então pede para confirmar a restauração e alerta que os dados atuais do pedido serão sobrescritos pelos dados da planilha:</text:p>
      <text:p text:style-name="Text_20_body"><draw:frame draw:style-name="media" draw:name="5" text:anchor-type="as-char" draw:z-index="5" svg:width="26.458333333333cm" style:rel-width="100%" svg:height="16.03375cm" style:rel-height="scale"><draw:image xlink:href="Pictures/f2668290f850d7c72fd1764ba30da846.png" xlink:type="simple" xlink:show="embed" xlink:actuate="onLoad"/></draw:frame></text:p>
      <text:p text:style-name="Text_20_body">Pronto! Após a importação o SIOP exibe o resultado de todas as etapas da restauração e avisa sobre eventuais erros ou dados não encontrados na planilha restaurada.</text:p>
      <text:p text:style-name="Text_20_body">Você pode salvar e recuperar quantas cópias de segurança quiser, mas lembre-se que, ao contrário da importação de planilhas que vimos no início desse tópico, a restauração de cópias de segurança não permite escolher o que fazer com os dados existentes no pedido. Ela sempre sobrescreverá tu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mportacao_planilha</dc:title>
  </office:meta>
</office:document-meta>
</file>