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ff06bcabbe57448b32bffb361a2c9f.png"/>
  <manifest:file-entry manifest:media-type="image/png" manifest:full-path="Pictures/2680b4f9d87684dab88e173c083431ae.png"/>
  <manifest:file-entry manifest:media-type="image/png" manifest:full-path="Pictures/d5c3de581bf69d1d2f4fa2b77448c805.png"/>
  <manifest:file-entry manifest:media-type="image/png" manifest:full-path="Pictures/e96ea03c115a182a233c34f07837e25a.png"/>
  <manifest:file-entry manifest:media-type="image/png" manifest:full-path="Pictures/b5068b70f9d018c4572eb2acbb8c54df.png"/>
  <manifest:file-entry manifest:media-type="image/png" manifest:full-path="Pictures/53bc7651d5e56a821971343b984d711b.png"/>
  <manifest:file-entry manifest:media-type="image/png" manifest:full-path="Pictures/f68856f78a75ace5a0c1206b824b869d.png"/>
  <manifest:file-entry manifest:media-type="image/png" manifest:full-path="Pictures/031d506acb15b6e51a4f7f2e1987fc2a.png"/>
  <manifest:file-entry manifest:media-type="image/png" manifest:full-path="Pictures/21cc6ec9b850211c97080aff147999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mpositivo:tratamento_emendas_2018:indicacao_beneficiarios"/><text:bookmark-start text:name="__RefHeading___indicacao_e_edicao_de_beneficiarios_1"/><text:bookmark-start text:name="indicacao_e_edicao_de_beneficiarios"/>Indicação e Edição de Beneficiários<text:bookmark-end text:name="__RefHeading___indicacao_e_edicao_de_beneficiarios_1"/><text:bookmark-end text:name="indicacao_e_edicao_de_beneficiarios"/></text:h>
      <text:p text:style-name="Text_20_body">Ao clicar na funcional de uma emenda, o usuário é levado à sua página de detalhamento, onde será possível indicar os seus beneficiários, editá-los e lançar impedimentos à sua execução.</text:p>
      <text:p text:style-name="Text_20_body">O dado apresentado no “Valor” da emenda mostra quanto foi atribuído na LOA e quanto já foi programado naquela linha de dotação por meio dos beneficiários indicados. Por exemplo, se uma linha apresenta valor “300.000 / 200.000”, isto significa que aquela linha de dotação possui valor de 300.000 indicados na LOA e 200.000 lançados nos beneficiários.</text:p>
      <text:p text:style-name="Text_20_body">No exemplo apresentado, percebe-se que o detalhamento da emenda está dividido em duas linhas. Isto ocorre porque a emenda possui detalhamento em dois GNDs (grupo de natureza de despesa) diferentes. Para cada novo par “GND/modalidade de aplicação”, uma nova linha é apresentada na emenda.</text:p>
      <text:h text:style-name="Heading_20_2" text:outline-level="2"><text:bookmark-start text:name="__RefHeading___indicacao_de_beneficiario_2"/><text:bookmark-start text:name="indicacao_de_beneficiario"/>1. Indicação de Beneficiário<text:bookmark-end text:name="__RefHeading___indicacao_de_beneficiario_2"/><text:bookmark-end text:name="indicacao_de_beneficiario"/></text:h>
      <text:p text:style-name="Text_20_body">Para indicar um novo beneficiário para a emenda:</text:p>
      <text:h text:style-name="Heading_20_4" text:outline-level="4"><text:bookmark-start text:name="__RefHeading___clique_no_sinal_de_a_direita_da_linha_de_detalhamento_da_emenda_3"/><text:bookmark-start text:name="clique_no_sinal_de_a_direita_da_linha_de_detalhamento_da_emenda"/>Clique no sinal de "+" à direita da linha de detalhamento da emenda.<text:bookmark-end text:name="__RefHeading___clique_no_sinal_de_a_direita_da_linha_de_detalhamento_da_emenda_3"/><text:bookmark-end text:name="clique_no_sinal_de_a_direita_da_linha_de_detalhamento_da_emenda"/></text:h>
      <text:p text:style-name="Text_20_body"><draw:frame draw:style-name="media" draw:name="0" text:anchor-type="as-char" draw:z-index="0" svg:width="38.735cm" style:rel-width="100%" svg:height="14.790208333333cm" style:rel-height="scale"><draw:image xlink:href="Pictures/9cff06bcabbe57448b32bffb361a2c9f.png" xlink:type="simple" xlink:show="embed" xlink:actuate="onLoad"/></draw:frame></text:p>
      <text:h text:style-name="Heading_20_4" text:outline-level="4"><text:bookmark-start text:name="__RefHeading___na_janela_para_cadastramento_de_beneficiarios_digite_o_cnpj_ou_o_nome_do_beneficiario_desejado_no_campo_beneficiario_4"/><text:bookmark-start text:name="na_janela_para_cadastramento_de_beneficiarios_digite_o_cnpj_ou_o_nome_do_beneficiario_desejado_no_campo_beneficiario"/>Na janela para cadastramento de beneficiários, digite o CNPJ ou o nome do beneficiário desejado no campo "Beneficiário".<text:bookmark-end text:name="__RefHeading___na_janela_para_cadastramento_de_beneficiarios_digite_o_cnpj_ou_o_nome_do_beneficiario_desejado_no_campo_beneficiario_4"/><text:bookmark-end text:name="na_janela_para_cadastramento_de_beneficiarios_digite_o_cnpj_ou_o_nome_do_beneficiario_desejado_no_campo_beneficiario"/></text:h>
      <text:p text:style-name="Text_20_body"><draw:frame draw:style-name="mediacenter" draw:name="1" text:anchor-type="paragraph" draw:z-index="1" svg:width="18.520833333333cm" style:rel-width="100%" svg:height="4.5090538490709cm" style:rel-height="scale"><draw:image xlink:href="Pictures/2680b4f9d87684dab88e173c083431ae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À medida em que os dados forem sendo digitados, uma lista com as pessoas jurídicas que se encaixam nos dados vai sendo apresentada. Basta selecionar o desejado para preencher os campos de CNPJ e nome do beneficiário automaticamente.</text:p>
          </table:table-cell>
        </table:table-row>
      </table:table>
      <text:p text:style-name="Text_20_body"><draw:frame draw:style-name="mediacenter" draw:name="2" text:anchor-type="paragraph" draw:z-index="2" svg:width="23.309791666667cm" style:rel-width="100%" svg:height="11.006666666667cm" style:rel-height="scale"><draw:image xlink:href="Pictures/d5c3de581bf69d1d2f4fa2b77448c805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IMPORTANTE!</text:span> De acordo com o disposto no art. 9º, inciso VIII, da Portaria 424 de 30 dezembro de 2016, exceto para as modalidades 50, 90 e 99, é vedada a celebração de instrumentos com estabelecimentos cadastrados como filial no CNPJ.</text:p>
          </table:table-cell>
        </table:table-row>
      </table:table>
      <text:h text:style-name="Heading_20_4" text:outline-level="4"><text:bookmark-start text:name="__RefHeading___depois_basta_preencher_o_valor_a_ser_atribuido_a_este_beneficiario_e_clicar_em_adicionar_5"/><text:bookmark-start text:name="depois_basta_preencher_o_valor_a_ser_atribuido_a_este_beneficiario_e_clicar_em_adicionar"/>Depois basta preencher o valor a ser atribuído a este beneficiário e clicar em "Adicionar".<text:bookmark-end text:name="__RefHeading___depois_basta_preencher_o_valor_a_ser_atribuido_a_este_beneficiario_e_clicar_em_adicionar_5"/><text:bookmark-end text:name="depois_basta_preencher_o_valor_a_ser_atribuido_a_este_beneficiario_e_clicar_em_adicionar"/></text:h>
      <text:p text:style-name="Text_20_body"><draw:frame draw:style-name="mediacenter" draw:name="3" text:anchor-type="paragraph" draw:z-index="3" svg:width="39.078958333333cm" style:rel-width="100%" svg:height="13.520208333333cm" style:rel-height="scale"><draw:image xlink:href="Pictures/e96ea03c115a182a233c34f07837e25a.png" xlink:type="simple" xlink:show="embed" xlink:actuate="onLoad"/></draw:frame></text:p>
      <text:p text:style-name="Text_20_body">À medida em que novos beneficiários são cadastrados, a página de detalhamento da emenda vai sendo atualizada.</text:p>
      <text:p text:style-name="Text_20_body"><draw:frame draw:style-name="mediacenter" draw:name="4" text:anchor-type="paragraph" draw:z-index="4" svg:width="39.078958333333cm" style:rel-width="100%" svg:height="10.530416666667cm" style:rel-height="scale"><draw:image xlink:href="Pictures/b5068b70f9d018c4572eb2acbb8c54df.png" xlink:type="simple" xlink:show="embed" xlink:actuate="onLoad"/></draw:frame></text:p>
      <text:h text:style-name="Heading_20_2" text:outline-level="2"><text:bookmark-start text:name="__RefHeading___beneficiario_nao_encontrado_6"/><text:bookmark-start text:name="beneficiario_nao_encontrado"/>2. Beneficiário Não Encontrado<text:bookmark-end text:name="__RefHeading___beneficiario_nao_encontrado_6"/><text:bookmark-end text:name="beneficiario_nao_encontrado"/></text:h>
      <text:p text:style-name="Text_20_body">Caso a digitação do CNPJ não traga na lista o beneficiário desejado, o sistema apresentará a mensagem “Nenhuma pessoa encontrada”.</text:p>
      <text:p text:style-name="Text_20_body"><draw:frame draw:style-name="mediacenter" draw:name="5" text:anchor-type="paragraph" draw:z-index="5" svg:width="18.520833333333cm" style:rel-width="100%" svg:height="4.5090538490709cm" style:rel-height="scale"><draw:image xlink:href="Pictures/53bc7651d5e56a821971343b984d711b.png" xlink:type="simple" xlink:show="embed" xlink:actuate="onLoad"/></draw:frame></text:p>
      <text:p text:style-name="Text_20_body">Neste caso, é possível incluir a entidade que está faltando por meio do botão “Não encontrei o CNPJ”.</text:p>
      <text:p text:style-name="Text_20_body">Nova janela é aberta para inserir os dados da entidade: CNPJ (digite apenas números), nome e o valor a ser atribuído para o beneficiário na emenda. Clique em “Adicionar” e o beneficiário entra na lista como qualquer outro.</text:p>
      <text:p text:style-name="Text_20_body"><draw:frame draw:style-name="mediacenter" draw:name="6" text:anchor-type="paragraph" draw:z-index="6" svg:width="18.520833333333cm" style:rel-width="100%" svg:height="9.2433938419118cm" style:rel-height="scale"><draw:image xlink:href="Pictures/f68856f78a75ace5a0c1206b824b869d.png" xlink:type="simple" xlink:show="embed" xlink:actuate="onLoad"/></draw:frame></text:p>
      <text:p text:style-name="Text_20_body">Ao realizar esta operação, tenha certeza de que os dados estão corretos. É recomendável conferi-los na página de consulta a CNPJ da Receita Federal.</text:p>
      <text:p text:style-name="Text_20_body">Ao inserir um novo CNPJ por este meio, este passa a constar na base de dados do SIOP e estará disponível para ser indicado em qualquer outra emenda.</text:p>
      <text:h text:style-name="Heading_20_2" text:outline-level="2"><text:bookmark-start text:name="__RefHeading___edicao_e_exclusao_de_beneficiario_7"/><text:bookmark-start text:name="edicao_e_exclusao_de_beneficiario"/>3. Edição e Exclusão de Beneficiário<text:bookmark-end text:name="__RefHeading___edicao_e_exclusao_de_beneficiario_7"/><text:bookmark-end text:name="edicao_e_exclusao_de_beneficiario"/></text:h>
      <text:p text:style-name="Text_20_body">Caso haja necessidade de alterar os dados de um beneficiário já cadastrado, basta clicar no símbolo de duas setas invertidas (alteração) à direita do beneficiário</text:p>
      <text:p text:style-name="Text_20_body"><draw:frame draw:style-name="mediacenter" draw:name="7" text:anchor-type="paragraph" draw:z-index="7" svg:width="38.920208333333cm" style:rel-width="100%" svg:height="15.054791666667cm" style:rel-height="scale"><draw:image xlink:href="Pictures/031d506acb15b6e51a4f7f2e1987fc2a.png" xlink:type="simple" xlink:show="embed" xlink:actuate="onLoad"/></draw:frame></text:p>
      <text:p text:style-name="Text_20_body">Após clicar no botão de alteração, é apresentada uma tela com os dados atuais daquele beneficiário.</text:p>
      <text:p text:style-name="Text_20_body"><draw:frame draw:style-name="mediacenter" draw:name="8" text:anchor-type="paragraph" draw:z-index="8" svg:width="18.520833333333cm" style:rel-width="100%" svg:height="10.250919637804cm" style:rel-height="scale"><draw:image xlink:href="Pictures/21cc6ec9b850211c97080aff147999c4.png" xlink:type="simple" xlink:show="embed" xlink:actuate="onLoad"/></draw:frame></text:p>
      <text:p text:style-name="Text_20_body">É possível alterar o valor atribuído para o beneficiário, por meio do campo “Valor”, ou até mesmo a própria entidade, digitando o novo CNPJ no campo “Beneficiário”. Basta clicar no botão “Alterar” e os dados são atualizados.</text:p>
      <text:p text:style-name="Text_20_body">Também é possível excluir o cadastro do beneficiário indicado, por meio do botão “Excluir”.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Atenção!</text:span> <text:line-break/>  <text:line-break/>Para realização da alteração ou da exclusão de beneficiários, não podem haver impedimentos cadastrados para o beneficiário selecionado.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mpositivo:tratamento_emendas_2018:indicacao_beneficiarios</dc:title>
  </office:meta>
</office:document-meta>
</file>