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2930bfe97996d7401d371cfd6135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_2018:orientacoes_acesso"/><text:bookmark-start text:name="__RefHeading___orientacoes_de_acesso_ao_orcamento_impositivo_1"/><text:bookmark-start text:name="orientacoes_de_acesso_ao_orcamento_impositivo"/>Orientações de acesso ao Orçamento Impositivo<text:bookmark-end text:name="__RefHeading___orientacoes_de_acesso_ao_orcamento_impositivo_1"/><text:bookmark-end text:name="orientacoes_de_acesso_ao_orcamento_impositivo"/></text:h>
      <text:h text:style-name="Heading_20_2" text:outline-level="2"><text:bookmark-start text:name="__RefHeading___obter_usuario_de_acesso_ao_modulo_2"/><text:bookmark-start text:name="obter_usuario_de_acesso_ao_modulo"/>1. Obter usuário de acesso ao módulo<text:bookmark-end text:name="__RefHeading___obter_usuario_de_acesso_ao_modulo_2"/><text:bookmark-end text:name="obter_usuario_de_acesso_ao_modulo"/></text:h>
      <text:p text:style-name="Text_20_body">Para obter acesso ao módulo de Orçamento Impositivo, é necessário ter um usuário cadastrado no SIOP.</text:p>
      <text:h text:style-name="Heading_20_3" text:outline-level="3"><text:bookmark-start text:name="__RefHeading___conceder_acesso_a_usuarios_de_assessores_parlamentares_3"/><text:bookmark-start text:name="conceder_acesso_a_usuarios_de_assessores_parlamentares"/>1.1. Conceder acesso a usuários de Assessores Parlamentares<text:bookmark-end text:name="__RefHeading___conceder_acesso_a_usuarios_de_assessores_parlamentares_3"/><text:bookmark-end text:name="conceder_acesso_a_usuarios_de_assessores_parlamentares"/></text:h>
      <text:p text:style-name="Text_20_body">A partir do exercício de 2019, os usuários com perfil <text:span text:style-name="Emphasis"><text:span text:style-name="Strong_20_Emphasis">Parlamentar</text:span></text:span>  ou <text:span text:style-name="Emphasis"><text:span text:style-name="Strong_20_Emphasis">Ex-parlamentar</text:span>,</text:span> passaram a ser habilitados como <text:a xlink:type="simple" xlink:href="https://intrasof.sof.intra/siopdoc/doku.php/gestao_de_usuarios_cadastrador_local:orientacoes_cadastrador_local" text:style-name="Internet_20_link" text:visited-style-name="Visited_20_Internet_20_Link">Cadastradores Locais</text:a>, por isso, possuem direitos para manutenção de sua lista de assessores. Dessa forma, um usuário com algum desses perfis, pode realizar o cadastro, alteração, exclusão e vinculação de usuários com o perfil <text:span text:style-name="Emphasis"><text:span text:style-name="Strong_20_Emphasis">Assessor Parlamentar</text:span></text:span> .</text:p>
      <text:p text:style-name="Text_20_body">Para mais detalhes, favor acessar a página de <text:a xlink:type="simple" xlink:href="https://intrasof.sof.intra/siopdoc/doku.php/gestao_de_usuarios_cadastrador_local:orientacoes_cadastrador_local_cadastro_usuarios" text:style-name="Internet_20_link" text:visited-style-name="Visited_20_Internet_20_Link">Manutenção de Usuários no SIOP</text:a>.</text:p>
      <text:h text:style-name="Heading_20_2" text:outline-level="2"><text:bookmark-start text:name="__RefHeading___acesso_ao_modulo_no_siop_4"/><text:bookmark-start text:name="acesso_ao_modulo_no_siop"/>2. Acesso ao módulo no SIOP<text:bookmark-end text:name="__RefHeading___acesso_ao_modulo_no_siop_4"/><text:bookmark-end text:name="acesso_ao_modulo_no_siop"/></text:h>
      <text:p text:style-name="Text_20_body">O acesso ao módulo de Orçamento Impositivo, é realizado de maneira separada das demais funcionalidades do SIOP, devendo ser utilizada a URL: <text:a xlink:type="simple" xlink:href="https://www.siop.planejamento.gov.br/modulo/login/index.html" text:style-name="Internet_20_link" text:visited-style-name="Visited_20_Internet_20_Link">https://www.siop.planejamento.gov.br/modulo/login/index.html</text:a>.</text:p>
      <text:p text:style-name="Text_20_body">Após realizar o login com seu CPF e senha, o usuário será levado à página inicial do SIOP com um menu reduzido, que por enquanto apresentará apenas a funcionalidade do Orçamento Impositivo.</text:p>
      <text:p text:style-name="Text_20_body">Nesta página inicial do SIOP, deve navegar no caminho “Alterações Orçamentárias » Orçamento Impositivo” como na figura abaixo, e serão apresentadas as opções para trabalhar com as emendas impositivas.</text:p>
      <text:p text:style-name="Text_20_body"><draw:frame draw:style-name="mediacenter" draw:name="0" text:anchor-type="paragraph" draw:z-index="0" svg:width="16.245416666667cm" svg:height="11.191875cm"><draw:image xlink:href="Pictures/132930bfe97996d7401d371cfd6135d1.png" xlink:type="simple" xlink:show="embed" xlink:actuate="onLoad"/></draw:frame>Para saber mais sobre o Controle de Acesso ao SIOP, acesse o <text:a xlink:type="simple" xlink:href="https://intrasof.sof.intra/siopdoc/doku.php/controle_acesso:controle_acesso" text:style-name="Internet_20_link" text:visited-style-name="Visited_20_Internet_20_Link">Manual de Controle de Acesso ao SIOP</text:a>.</text:p>
      <text:h text:style-name="Heading_20_3" text:outline-level="3"><text:bookmark-start text:name="__RefHeading___perfis_de_acesso_5"/><text:bookmark-start text:name="perfis_de_acesso"/>3. Perfis de acesso<text:bookmark-end text:name="__RefHeading___perfis_de_acesso_5"/><text:bookmark-end text:name="perfis_de_acesso"/></text:h>
      <text:p text:style-name="Text_20_body">Seguem os perfis do SIOP envolvidos no processo do Orçamento Impositivo. A disponibilização das funcionalidades citadas dependem da fase do processo no momento do acess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PERFIL  </text:p>
          </table:table-cell>
          <table:table-cell office:value-type="string" table:style-name="tableheader">
            <text:p text:style-name="Table_20_Heading">  Funcionalidades disponíveis  </text:p>
          </table:table-cell>
        </table:table-row>
        <table:table-row>
          <table:table-cell office:value-type="string" table:style-name="tableheader">
            <text:p text:style-name="Table_20_Heading"><text:span text:style-name="Emphasis">Parlamentar</text:span> </text:p>
          </table:table-cell>
          <table:table-cell office:value-type="string" table:style-name="tablecell">
            <text:p text:style-name="tablealignleft">Indicar beneficiários de emendas e priorizar emendas.</text:p>
          </table:table-cell>
        </table:table-row>
        <table:table-row>
          <table:table-cell office:value-type="string" table:style-name="tableheader">
            <text:p text:style-name="Table_20_Heading"><text:span text:style-name="Emphasis">Ex-parlamentar</text:span> </text:p>
          </table:table-cell>
          <table:table-cell office:value-type="string" table:style-name="tablecell">
            <text:p text:style-name="tablealignleft">Indicar beneficiários de emendas e priorizar emendas.</text:p>
          </table:table-cell>
        </table:table-row>
        <table:table-row>
          <table:table-cell office:value-type="string" table:style-name="tableheader">
            <text:p text:style-name="Table_20_Heading"><text:span text:style-name="Emphasis">Assessor Parlamentar</text:span> </text:p>
          </table:table-cell>
          <table:table-cell office:value-type="string" table:style-name="tablecell">
            <text:p text:style-name="tablealignleft">Indicar beneficiários de emendas e priorizar emendas.</text:p>
          </table:table-cell>
        </table:table-row>
        <table:table-row>
          <table:table-cell office:value-type="string" table:style-name="tableheader">
            <text:p text:style-name="Table_20_Heading"><text:span text:style-name="Emphasis">Consulta Parlamentar</text:span> </text:p>
          </table:table-cell>
          <table:table-cell office:value-type="string" table:style-name="tablecell">
            <text:p text:style-name="tablealignleft">Apenas consultam o cadastro de emendas parlamentares</text:p>
          </table:table-cell>
        </table:table-row>
        <table:table-row>
          <table:table-cell office:value-type="string" table:style-name="tableheader">
            <text:p text:style-name="Table_20_Heading"><text:span text:style-name="Emphasis">Órgão Setorial (OS)</text:span> </text:p>
          </table:table-cell>
          <table:table-cell office:value-type="string" table:style-name="tablecell">
            <text:p text:style-name="tablealignleft">Cadastram ou editam impedimentos e beneficiários. Podem solicitar ou aprovar alterações orçamentárias em emendas sob responsabilidade de execução do órgão</text:p>
          </table:table-cell>
        </table:table-row>
        <table:table-row>
          <table:table-cell office:value-type="string" table:style-name="tableheader">
            <text:p text:style-name="Table_20_Heading"><text:span text:style-name="Emphasis">Unidade Orçamentária (UO)</text:span> </text:p>
          </table:table-cell>
          <table:table-cell office:value-type="string" table:style-name="tablecell">
            <text:p text:style-name="tablealignleft">Cadastram ou editam impedimentos e beneficiários. Podem realizar ou aprovar alterações orçamentárias em emendas sob responsabilidade de execução da unidade orçamentária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_2018:orientacoes_acesso</dc:title>
  </office:meta>
</office:document-meta>
</file>