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e81e58529c564fb2c411abd2f4a0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_2018"/><text:bookmark-start text:name="__RefHeading___orcamento_impositivo_-_exercicio_2018_1"/><text:bookmark-start text:name="orcamento_impositivo_-_exercicio_2018"/>Orçamento Impositivo - Exercício 2018<text:bookmark-end text:name="__RefHeading___orcamento_impositivo_-_exercicio_2018_1"/><text:bookmark-end text:name="orcamento_impositivo_-_exercicio_20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Atenção!</text:span> Se precisar de solução para algum problema, acesse a página de <text:a xlink:type="simple" xlink:href="https://intrasof.sof.intra/siopdoc/doku.php/alteracoes_orcamentarias:impositivo:solucao_problemas" text:style-name="Internet_20_link" text:visited-style-name="Visited_20_Internet_20_Link">Solução de Problemas</text:a> do módulo de Orçamento Impositivo.</text:p>
          </table:table-cell>
        </table:table-row>
      </table:table>
      <text:h text:style-name="Heading_20_2" text:outline-level="2"><text:bookmark-start text:name="__RefHeading___topicos_do_manual_2"/><text:bookmark-start text:name="topicos_do_manual"/>Tópicos do Manual<text:bookmark-end text:name="__RefHeading___topicos_do_manual_2"/><text:bookmark-end text:name="topicos_do_manual"/></text:h>
      <text:list text:style-name="Numbering_20_1" text:continue-numbering="false">
        <text:list-item>
          <text:p text:style-name="Numbering_20_1_Content_First"> <text:span text:style-name="Strong_20_Emphasis"><text:a xlink:type="simple" xlink:href="#__RefHeading___visao_geral_3" text:style-name="Local_20_link" text:visited-style-name="Visited_20_Local_20_Link">Visão Geral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orientacoes_acesso" text:style-name="Internet_20_link" text:visited-style-name="Visited_20_Internet_20_Link">Orientações para acess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pesquisa_emendas" text:style-name="Internet_20_link" text:visited-style-name="Visited_20_Internet_20_Link">Pesquisa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ndicacao_beneficiarios" text:style-name="Internet_20_link" text:visited-style-name="Visited_20_Internet_20_Link">Indicação e edição de beneficiário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priorizacao_beneficiarios" text:style-name="Internet_20_link" text:visited-style-name="Visited_20_Internet_20_Link">Priorização de beneficiári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ndicacao_impedimentos" text:style-name="Internet_20_link" text:visited-style-name="Visited_20_Internet_20_Link">Indicaçã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saneamento_impedimentos" text:style-name="Internet_20_link" text:visited-style-name="Visited_20_Internet_20_Link">Saneament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alteracoes_emendas" text:style-name="Internet_20_link" text:visited-style-name="Visited_20_Internet_20_Link">Alterações orçamentárias em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consultas_bi_emendas" text:style-name="Internet_20_link" text:visited-style-name="Visited_20_Internet_20_Link">Consultas a dad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alteracoes_orcamentarias:impositivo:tratamento_emendas_2018:importacao_exportacao_planilhas" text:style-name="Internet_20_link" text:visited-style-name="Visited_20_Internet_20_Link">Importação/Exportação de dados de Emendas</text:a></text:span></text:p>
        </text:list-item>
        <text:list-item>
          <text:p text:style-name="Numbering_20_1_Content_Last"> <text:span text:style-name="Strong_20_Emphasis"><text:a xlink:type="simple" xlink:href="https://intrasof.sof.intra/siopdoc/doku.php/alteracoes_orcamentarias:impositivo:tratamento_emendas_2018:envio_alertas" text:style-name="Internet_20_link" text:visited-style-name="Visited_20_Internet_20_Link">Envio de alertas sobre procedimentos operacionais**</text:a></text:span></text:p>
        </text:list-item>
      </text:list>
      <text:h text:style-name="Heading_20_2" text:outline-level="2"><text:bookmark-start text:name="__RefHeading___visao_geral_3"/><text:bookmark-start text:name="visao_geral"/>Visão Geral<text:bookmark-end text:name="__RefHeading___visao_geral_3"/><text:bookmark-end text:name="visao_geral"/></text:h>
      <text:p text:style-name="Text_20_body">A <text:a xlink:type="simple" xlink:href="http://www.planalto.gov.br/ccivil_03/constituicao/constituicao.htm" text:style-name="Internet_20_link" text:visited-style-name="Visited_20_Internet_20_Link">Constituição Federal</text:a>, em seu Art. 166, §§9º a 18, a <text:a xlink:type="simple" xlink:href="https://www.planalto.gov.br/ccivil_03/_ato2015-2018/2017/Lei/L13473.htm" text:style-name="Internet_20_link" text:visited-style-name="Visited_20_Internet_20_Link">Lei nº 13.473 (Lei de Diretrizes Orçamentárias para 2018)</text:a>, de 8 de agosto de 2017, em seus artigos 58 a 66, e a <text:a xlink:type="simple" xlink:href="http://www.planejamento.gov.br/assuntos/orcamento-1/orcamentos-anuais/2018/legislacao/emendas/portaria-interministerial-no-10-de-23-de-janeiro-de-2018.pdf/@@download/file/Portaria%20Interministerial%20n%C2%BA%2010,%20de%2023%20de%20janeiro%20de%202018.pdf" text:style-name="Internet_20_link" text:visited-style-name="Visited_20_Internet_20_Link">Portaria Interministerial nº 10</text:a>, de 23 de janeiro de 2018, disciplinam os procedimentos para a operacionalização e execução orçamentária das emendas parlamentares individuais feitas à Lei Orçamentária Anual de 2018, processo comumente conhecido como “Orçamento Impositivo”.</text:p>
      <text:h text:style-name="Heading_20_3" text:outline-level="3"><text:bookmark-start text:name="__RefHeading___resumo_do_processo_4"/><text:bookmark-start text:name="resumo_do_processo"/>Resumo do Processo<text:bookmark-end text:name="__RefHeading___resumo_do_processo_4"/><text:bookmark-end text:name="resumo_do_processo"/></text:h>
      <text:p text:style-name="Text_20_body">Com vistas a se viabilizar o cumprimento das disposições normativas supracitadas, o SIOP disponibiliza o módulo de <text:a xlink:type="simple" xlink:href="https://www.siop.planejamento.gov.br/modulo/login/index.html" text:style-name="Internet_20_link" text:visited-style-name="Visited_20_Internet_20_Link">Orçamento Impositivo</text:a>, para que os autores das emendas gerenciem os beneficiários de seus recursos, bem como, a ordem de prioridade dos mesmos para fins da execução orçamentária.</text:p>
      <text:p text:style-name="Text_20_body">Este mesmo módulo também é utilizado pelos Órgãos Setoriais para gerenciar a execução orçamentária das emendas e solicitar alterações orçamentárias para as mesmas, que porventura se façam necessárias durante o decorrer do exercício financeiro. Por meio do módulo também é possível visualizar a execução orçamentária das emendas e de cada beneficiário cadastrado.  </text:p>
      <text:p text:style-name="Text_20_body">O acesso para este módulo dá-se de maneira separada das demais funcionalidades do SIOP, e para tanto deve ser utilizado o seguinte endereço eletrônico: <text:a xlink:type="simple" xlink:href="https://www.siop.planejamento.gov.br/modulo/login/index.html" text:style-name="Internet_20_link" text:visited-style-name="Visited_20_Internet_20_Link">https://www.siop.planejamento.gov.br/modulo/login/index.html</text:a>.</text:p>
      <text:p text:style-name="Text_20_body">Este documento, portanto, traz todas as informações necessárias para a utilização do módulo de Orçamento Impositivo do SIOP. </text:p>
      <text:p text:style-name="Text_20_body">A figura abaixo representa as principais atividades do processo do Orçamento Impositivo em notação BPMN:</text:p>
      <text:p text:style-name="Text_20_body"><draw:frame draw:style-name="media" draw:name="0" text:anchor-type="as-char" draw:z-index="0" svg:width="52.916666666667cm" style:rel-width="100%" svg:height="27.568473193473cm" style:rel-height="scale"><draw:image xlink:href="Pictures/37e81e58529c564fb2c411abd2f4a007.png" xlink:type="simple" xlink:show="embed" xlink:actuate="onLoad"/></draw:frame></text:p>
      <text:p text:style-name="Text_20_body">As atividades destacadas em vermelho são realizadas por meio do sistema SIOP.</text:p>
      <text:h text:style-name="Heading_20_2" text:outline-level="2"><text:bookmark-start text:name="__RefHeading___descricao_da_tela_inicial_do_modulo_5"/><text:bookmark-start text:name="descricao_da_tela_inicial_do_modulo"/>Descrição da Tela Inicial do Módulo<text:bookmark-end text:name="__RefHeading___descricao_da_tela_inicial_do_modulo_5"/><text:bookmark-end text:name="descricao_da_tela_inicial_do_modulo"/></text:h>
      <text:p text:style-name="Text_20_body"><text:a xlink:type="simple" xlink:href="https://intrasof.sof.intra/siopdoc/doku.php/alteracoes_orcamentarias:impositivo:impositivo_descricaotelaabertura.mp4" text:style-name="Internet_20_link" text:visited-style-name="Visited_20_Internet_20_Link">Tutorial descritivo da tela inici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_2018</dc:title>
  </office:meta>
</office:document-meta>
</file>