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80af712beca4e1e58393d179077fee.png"/>
  <manifest:file-entry manifest:media-type="image/png" manifest:full-path="Pictures/4f285fab74d3e822be2062cba804450d.png"/>
  <manifest:file-entry manifest:media-type="image/png" manifest:full-path="Pictures/793692d0b79e56d41f72b62c82c88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nstrucoes_regra_de_ouro"/><text:bookmark-start text:name="__RefHeading___procedimentos_para_a_solicitacao_de_alteracoes_orcamentarias_com_impacto_na_regra_de_ouro_1"/><text:bookmark-start text:name="procedimentos_para_a_solicitacao_de_alteracoes_orcamentarias_com_impacto_na_regra_de_ouro"/>Procedimentos para a solicitação de alterações orçamentárias com impacto na "Regra de Ouro"<text:bookmark-end text:name="__RefHeading___procedimentos_para_a_solicitacao_de_alteracoes_orcamentarias_com_impacto_na_regra_de_ouro_1"/><text:bookmark-end text:name="procedimentos_para_a_solicitacao_de_alteracoes_orcamentarias_com_impacto_na_regra_de_ouro"/></text:h>
      <text:h text:style-name="Heading_20_2" text:outline-level="2"><text:bookmark-start text:name="__RefHeading___o_que_e_regra_de_ouro_2"/><text:bookmark-start text:name="o_que_e_regra_de_ouro"/>1) O que é “Regra de Ouro”?<text:bookmark-end text:name="__RefHeading___o_que_e_regra_de_ouro_2"/><text:bookmark-end text:name="o_que_e_regra_de_ouro"/></text:h>
      <text:p text:style-name="Text_20_body">“Regra de Ouro” é o nome dado à vedação constante do inciso III do art. 167 da Constituição:</text:p>
      <text:p text:style-name="Text_20_body"><draw:frame draw:style-name="mediacenter" draw:name="0" text:anchor-type="paragraph" draw:z-index="0" svg:width="20.505208333333cm" style:rel-width="100%" svg:height="4.365625cm" style:rel-height="scale"><draw:image xlink:href="Pictures/c180af712beca4e1e58393d179077fee.png" xlink:type="simple" xlink:show="embed" xlink:actuate="onLoad"/></draw:frame></text:p>
      <text:h text:style-name="Heading_20_2" text:outline-level="2"><text:bookmark-start text:name="__RefHeading___o_que_e_impacto_na_regra_de_ouro_3"/><text:bookmark-start text:name="o_que_e_impacto_na_regra_de_ouro"/>2) O que é impacto na “Regra de Ouro”?<text:bookmark-end text:name="__RefHeading___o_que_e_impacto_na_regra_de_ouro_3"/><text:bookmark-end text:name="o_que_e_impacto_na_regra_de_ouro"/></text:h>
      <text:p text:style-name="Text_20_body">Uma alteração orçamentária terá impacto negativo na “Regra de Ouro” se:</text:p>
      <text:list text:style-name="List_20_1" text:continue-numbering="false">
        <text:list-item>
          <text:p text:style-name="List_20_1_Content_First"> <text:span text:style-name="Strong_20_Emphasis">2.1)</text:span>  Reduzir o montante de despesas de capital (GND 4, 5 e 6) financiadas por fontes de recursos diferente das de operação de crédito (ex: fontes 000…); ou</text:p>
        </text:list-item>
        <text:list-item>
          <text:p text:style-name="List_20_1_Content_Last"> <text:span text:style-name="Strong_20_Emphasis">2.2) </text:span>Ampliar o montante de despesas correntes (GND 1, 2 ou 3) financiadas por fontes de recursos de operação de crédito (ex: fontes 443, 444, 447, 448, 449, 057). Dessa forma, a alteração orçamentária terá impacto positivo na “Regra de Ouro” se ampliar o montante do item “2.1” ou reduzir o montante do item “2.2”.</text:p>
        </text:list-item>
      </text:list>
      <text:h text:style-name="Heading_20_2" text:outline-level="2"><text:bookmark-start text:name="__RefHeading___operacionalizacao_nos_setoriais_4"/><text:bookmark-start text:name="operacionalizacao_nos_setoriais"/>3) Operacionalização nos Setoriais<text:bookmark-end text:name="__RefHeading___operacionalizacao_nos_setoriais_4"/><text:bookmark-end text:name="operacionalizacao_nos_setoriais"/></text:h>
      <text:p text:style-name="Text_20_body"> &lt;font 11pt/inherit;;inherit;;inherit&gt;Para o acompanhamento do cumprimento da “Regra de Ouro” nos pedidos de alterações orçamentárias, os Órgão Setoriais deverão encaminhar as solicitações, via SIOP, divididas da seguinte maneira:&lt;/font&gt;</text:p>
      <text:list text:style-name="List_20_1" text:continue-numbering="false">
        <text:list-item>
          <text:p text:style-name="List_20_1_Content_First"> <text:span text:style-name="Strong_20_Emphasis">3.1)</text:span>  Pedidos que <text:span text:style-name="Strong_20_Emphasis">NÃO IMPACTAM </text:span>a “Regra de Ouro”: no computo geral de todas as programações envolvidas no Pedido de alteração orçamentária, não há alteração no valor global das despesas dos itens “2.1” e/ou “2.2”;</text:p>
        </text:list-item>
        <text:list-item>
          <text:p text:style-name="List_20_1_Content"> <text:span text:style-name="Strong_20_Emphasis">3.2)</text:span>  Pedidos que <text:span text:style-name="Strong_20_Emphasis">IMPACTAM POSITIVAMENTE</text:span>  ou <text:span text:style-name="Strong_20_Emphasis">NEGATIVAMENTE </text:span>a “Regra de Ouro”:</text:p>
          <text:list text:style-name="List_20_1">
            <text:list-item>
              <text:p text:style-name="List_20_1_Content_Last"> &lt;font 11pt/inherit;;inherit;;inherit&gt;<text:span text:style-name="Strong_20_Emphasis">POSITIVAMENTE</text:span>: no cômputo geral de todas as programações envolvidas no Pedido de alteração orçamentária há aumento das despesas do item “2.1” e/ou redução das despesas do item “2.2”;&lt;/font&gt;</text:p>
            </text:list-item>
          </text:list>
        </text:list-item>
      </text:list>
      <text:p text:style-name="Text_20_body">* &lt;font 11pt/inherit;;inherit;;inherit&gt;<text:span text:style-name="Strong_20_Emphasis">NEGATIVAMENTE</text:span>: no cômputo geral de todas as programações envolvidas no Pedido de alteração orçamentária há redução das despesas do item “2.1” e/ou aumento das despesas do item “2.2”.&lt;/font&gt;
 &lt;font 11pt/inherit;;inherit;;inherit&gt;Em atendimento à alínea “d” do inciso III do art. 33 da Portaria de Alterações Orçamentárias, deverá constar do campo de justificativa “Conformidade legal da alteração” o impacto na “Regra de Ouro”:&lt;/font&gt;</text:p>
      <text:list text:style-name="List_20_1" text:continue-numbering="false">
        <text:list-item>
          <text:p text:style-name="LastListParagraph_List_20_1_Content_First"> <text:span text:style-name="Emphasis">o impacto na observância da aplicação de recursos nas programações de que tratam o art. 42 e art. 110 do ADCT e o inciso III do caput do art. 167 da Constituição.</text:span></text:p>
        </text:list-item>
      </text:list>
      <text:h text:style-name="Heading_20_2" text:outline-level="2"><text:bookmark-start text:name="__RefHeading___funcionalidades_de_apoio_5"/><text:bookmark-start text:name="funcionalidades_de_apoio"/>4) Funcionalidades de apoio<text:bookmark-end text:name="__RefHeading___funcionalidades_de_apoio_5"/><text:bookmark-end text:name="funcionalidades_de_apoio"/></text:h>
      <text:p text:style-name="Text_20_body">Para auxiliar os Setoriais, os pedidos de alterações orçamentárias passam a contar com:</text:p>
      <text:list text:style-name="List_20_1" text:continue-numbering="false">
        <text:list-item>
          <text:p text:style-name="LastListParagraph_List_20_1_Content_First"> <text:span text:style-name="Strong_20_Emphasis">Nova verificação</text:span>  que checa o impacto dos pedidos de alterações orçamentárias na “Regra de Ouro” (ver exemplo abaixo). Tal verificação, que é informativa, calcula o impacto favorável ou desfavorável que o pedido terá nas despesas de capital e nas despesas correntes que afetam a “Regra de Ouro”, e acusa sempre que o impacto total do pedido for desfavorável ao cumprimento da regra.</text:p>
        </text:list-item>
      </text:list>
      <text:p text:style-name="Text_20_body"><draw:frame draw:style-name="mediacenter" draw:name="1" text:anchor-type="paragraph" draw:z-index="1" svg:width="14.9225cm" svg:height="7.5141666666667cm"><draw:image xlink:href="Pictures/4f285fab74d3e822be2062cba804450d.png" xlink:type="simple" xlink:show="embed" xlink:actuate="onLoad"/></draw:frame></text:p>
      <text:list text:style-name="List_20_1" text:continue-numbering="false">
        <text:list-item>
          <text:p text:style-name="LastListParagraph_List_20_1_Content_First"> Grupo com informações sobre a “Regra de Ouro” no <text:span text:style-name="Strong_20_Emphasis">Quadro Resumo </text:span>disponibilizado através do espelho do pedido (ver exemplo abaixo).</text:p>
        </text:list-item>
      </text:list>
      <text:p text:style-name="Text_20_body"><draw:frame draw:style-name="mediacenter" draw:name="2" text:anchor-type="paragraph" draw:z-index="2" svg:width="22.38375cm" style:rel-width="100%" svg:height="2.143125cm" style:rel-height="scale"><draw:image xlink:href="Pictures/793692d0b79e56d41f72b62c82c88a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nstrucoes_regra_de_ouro</dc:title>
  </office:meta>
</office:document-meta>
</file>