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7bae2e0bf58fa45151a13036333eb3.png"/>
  <manifest:file-entry manifest:media-type="image/png" manifest:full-path="Pictures/dd5c372d4b2b782e19fb3bca7243a401.png"/>
  <manifest:file-entry manifest:media-type="image/png" manifest:full-path="Pictures/5d1dd53d143828da4ff78e32b8f94d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janelas_trabalho"/><text:bookmark-start text:name="__RefHeading___administracao_de_janelas_de_trabalho_de_alteracoes_orcamentarias_no_siop_1"/><text:bookmark-start text:name="administracao_de_janelas_de_trabalho_de_alteracoes_orcamentarias_no_siop"/>7.1. Administração de Janelas de Trabalho de Alterações Orçamentárias no SIOP<text:bookmark-end text:name="__RefHeading___administracao_de_janelas_de_trabalho_de_alteracoes_orcamentarias_no_siop_1"/><text:bookmark-end text:name="administracao_de_janelas_de_trabalho_de_alteracoes_orcamentarias_no_siop"/></text:h>
      <text:p text:style-name="Text_20_body">Os períodos de abertura dos diferentes tipos de crédidos são disciplinados por portarias da SOF divulgadas no início de cada exercício. Para que o sistema permita o envio das alterações feitas pelas UO's e OS's, janelas de trabalho devem ser criadas e configuradas de acordo com o que é previsto nas portarias. Note que o controle pelas janelas de trabalho afeta somente o <text:span text:style-name="underline">envio</text:span> dos pedidos. A criação pode ser feita a qualquer momento para o exercício vigente.</text:p>
      <text:h text:style-name="Heading_20_3" text:outline-level="3"><text:bookmark-start text:name="__RefHeading___acesso_e_privilegios_requeridos_2"/><text:bookmark-start text:name="acesso_e_privilegios_requeridos"/>7.1.1. Acesso e Privilégios Requeridos<text:bookmark-end text:name="__RefHeading___acesso_e_privilegios_requeridos_2"/><text:bookmark-end text:name="acesso_e_privilegios_requeridos"/></text:h>
      <text:p text:style-name="Text_20_body">Para acessar a funcionalidade no SIOP, clicar no seguinte link do menu SIOP:</text:p>
      <text:p text:style-name="Preformatted_20_Text">Alterações Orçamentárias&gt;&gt; Administração&gt;&gt; Janelas de Trabalho<text:line-break/></text:p>
      <text:p text:style-name="Text_20_body">A SOF irá definir as janelas para os Órgãos (OS) por tipo. Para os Órgãos Setoriais definirem as janelas para suas UOs, a funcionalidade está disponível para o papel:</text:p>
      <text:list text:style-name="List_20_1" text:continue-numbering="false">
        <text:list-item>
          <text:p text:style-name="LastListParagraph_List_20_1_Content_First"> <text:span text:style-name="Emphasis">Janela de Trabalho Alterações Orçamentárias - Órgão Setorial</text:span></text:p>
        </text:list-item>
      </text:list>
      <text:p text:style-name="Text_20_body">que pode ser atribuído pelo Cadastrador Local do órgão. Para casos específicos, são feitas configurações individualizadas (exemplo: SEST).</text:p>
      <text:h text:style-name="Heading_20_3" text:outline-level="3"><text:bookmark-start text:name="__RefHeading___pesquisa_de_janelas_de_trabalho_para_alteracoes_orcamentarias_3"/><text:bookmark-start text:name="pesquisa_de_janelas_de_trabalho_para_alteracoes_orcamentarias"/>7.1.2. Pesquisa de Janelas de Trabalho para Alterações Orçamentárias<text:bookmark-end text:name="__RefHeading___pesquisa_de_janelas_de_trabalho_para_alteracoes_orcamentarias_3"/><text:bookmark-end text:name="pesquisa_de_janelas_de_trabalho_para_alteracoes_orcamentarias"/></text:h>
      <text:p text:style-name="Text_20_body">Usuários na SOF e nos setorias (OS) poderão pesquisar as janelas de trabalho existentes clicando em <text:span text:style-name="Emphasis">Alterações Orçamentárias</text:span>  » <text:span text:style-name="Emphasis">Administração</text:span>  » <text:span text:style-name="Emphasis">Janela de Trabalho</text:span>.</text:p>
      <text:p text:style-name="Text_20_body">A tela abaixo permite a pesquisa por Órgão, UO, momento e tipo de crédito/alteração.</text:p>
      <text:p text:style-name="Text_20_body"><draw:frame draw:style-name="mediacenter" draw:name="0" text:anchor-type="paragraph" draw:z-index="0" svg:width="26.775833333333cm" style:rel-width="100%" svg:height="20.875625cm" style:rel-height="scale"><draw:image xlink:href="Pictures/107bae2e0bf58fa45151a13036333eb3.png" xlink:type="simple" xlink:show="embed" xlink:actuate="onLoad"/></draw:frame></text:p>
      <text:h text:style-name="Heading_20_3" text:outline-level="3"><text:bookmark-start text:name="__RefHeading___configuracao_de_janelas_de_trabalho_para_alteracoes_orcamentarias_4"/><text:bookmark-start text:name="configuracao_de_janelas_de_trabalho_para_alteracoes_orcamentarias"/>7.1.3. Configuração de Janelas de Trabalho para Alterações Orçamentárias<text:bookmark-end text:name="__RefHeading___configuracao_de_janelas_de_trabalho_para_alteracoes_orcamentarias_4"/><text:bookmark-end text:name="configuracao_de_janelas_de_trabalho_para_alteracoes_orcamentarias"/></text:h>
      <text:p text:style-name="Text_20_body">Para alinhar com as instruções das portarias da SOF relacionadas ou mesmo somente organizar o processo de envio de pedidos, pode-se abrir janelas de trabalho específicas de alterações orçamentárias por:</text:p>
      <text:list text:style-name="Numbering_20_1" text:continue-numbering="false">
        <text:list-item>
          <text:p text:style-name="Numbering_20_1_Content_First"> Órgãos Setoriais ou Unidade Orçamentárias</text:p>
        </text:list-item>
        <text:list-item>
          <text:p text:style-name="Numbering_20_1_Content"> Tipo de alteração</text:p>
        </text:list-item>
        <text:list-item>
          <text:p text:style-name="Numbering_20_1_Content_Last"> Momento</text:p>
        </text:list-item>
      </text:list>
      <text:p text:style-name="Text_20_body">A figura abaixo mostra a tela de edição onde estas configurações são feitas. Chega-se a ela clicando numa janela específica ou no botão “Adicionar Janela de Trabalho”.</text:p>
      <text:p text:style-name="Text_20_body">Em cada opção de configuração nesta tela são apresentadas listas de opções disponíveis na esquerda. Pode-se selecionar uma ou mais destas opções e, usando a seta (⇒), passar para o lado direito onde estão todas as opções já selecionadas.</text:p>
      <text:p text:style-name="Text_20_body"><draw:frame draw:style-name="mediacenter" draw:name="1" text:anchor-type="paragraph" draw:z-index="1" svg:width="22.807083333333cm" style:rel-width="100%" svg:height="21.034375cm" style:rel-height="scale"><draw:image xlink:href="Pictures/dd5c372d4b2b782e19fb3bca7243a401.png" xlink:type="simple" xlink:show="embed" xlink:actuate="onLoad"/></draw:frame></text:p>
      <text:p text:style-name="Text_20_body">Note que os órgãos são listados pelos seus códigos com um finalizador “O” ou “U” para indicar, respectivamente, “Órgão Setorial” e “Unidade Orçamentária”.</text:p>
      <text:p text:style-name="Text_20_body">Existem duas opções para as novas janelas que serão criadas:</text:p>
      <text:list text:style-name="List_20_1" text:continue-numbering="false">
        <text:list-item>
          <text:p text:style-name="List_20_1_Content_First"> <text:span text:style-name="Emphasis">Sobrescrever janelas existentes</text:span>  → altera janelas que existam para uma determinada combinação órgão/UO, tipo e momento para as novas configurações sendo feitas.</text:p>
        </text:list-item>
        <text:list-item>
          <text:p text:style-name="List_20_1_Content_Last"> <text:span text:style-name="Emphasis">Manter Janelas existentes</text:span>  → cria novas janelas com as configurações sendo feitas numa nova combinação.</text:p>
        </text:list-item>
      </text:list>
      <text:p text:style-name="Text_20_body">Uma vez feitas as configurações destes parâmetros, clique em salvar. Haverá pelo menos uma janela criada para cada combinação <text:span text:style-name="Emphasis">órgão/UO + tipo + momento</text:span>.</text:p>
      <text:p text:style-name="Text_20_body">Uma mensagem como esta abaixo será mostrada e as novas configurações já estarão valendo.</text:p>
      <text:p text:style-name="Text_20_body"><draw:frame draw:style-name="mediacenter" draw:name="2" text:anchor-type="paragraph" draw:z-index="2" svg:width="26.67cm" style:rel-width="100%" svg:height="0.92604166666667cm" style:rel-height="scale"><draw:image xlink:href="Pictures/5d1dd53d143828da4ff78e32b8f94d68.png" xlink:type="simple" xlink:show="embed" xlink:actuate="onLoad"/></draw:frame></text:p>
      <text:p text:style-name="Text_20_body"><text:span text:style-name="Strong_20_Emphasis">Observações importantes:</text:span></text:p>
      <text:list text:style-name="List_20_1" text:continue-numbering="false">
        <text:list-item>
          <text:p text:style-name="LastListParagraph_List_20_1_Content_First"> Os órgãos do Leju podem efetivar créditos por instrumento próprio, mas mesmo assim precisam ter janelas abertas.</text:p>
        </text:list-item>
      </text:list>
      <text:h text:style-name="Heading_20_4" text:outline-level="4"><text:bookmark-start text:name="__RefHeading___como_e_a_logica_das_janelas_para_uo_e_os_5"/><text:bookmark-start text:name="como_e_a_logica_das_janelas_para_uo_e_os"/>7.1.3.1 Como é a lógica das Janelas para UO e OS?<text:bookmark-end text:name="__RefHeading___como_e_a_logica_das_janelas_para_uo_e_os_5"/><text:bookmark-end text:name="como_e_a_logica_das_janelas_para_uo_e_os"/></text:h>
      <text:p text:style-name="Text_20_body">Em princípio, os departamentos na SOF irão criar as janelas para os setoriais (OSs). Os setoriais por sua vez criam as janelas para suas UOs.</text:p>
      <text:p text:style-name="Text_20_body">Como dito anteriormente, para cada janela criada haverá:</text:p>
      <text:list text:style-name="List_20_1" text:continue-numbering="false">
        <text:list-item>
          <text:p text:style-name="List_20_1_Content_First"> Um tipo de órgão associado (OS ou UO)</text:p>
        </text:list-item>
        <text:list-item>
          <text:p text:style-name="List_20_1_Content"> Um momento associado (que será 9100/UO ou 9200/OS)</text:p>
        </text:list-item>
        <text:list-item>
          <text:p text:style-name="List_20_1_Content_Last"> Um tipo de crédito/alteração associado</text:p>
        </text:list-item>
      </text:list>
      <text:p text:style-name="Text_20_body">Para entender a lógica, devemos atentar para os momentos das janelas criadas. Supondo um determinado tipo de crédito/alteração, temos as situaçõe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Onde o Pedido foi Criado?  </text:p>
          </table:table-cell>
          <table:table-cell office:value-type="string" table:style-name="tableheader">
            <text:p text:style-name="Table_20_Heading">  Envio Desejado  </text:p>
          </table:table-cell>
          <table:table-cell office:value-type="string" table:style-name="tableheader">
            <text:p text:style-name="Table_20_Heading">  Janela Necessária  </text:p>
          </table:table-cell>
          <table:table-cell office:value-type="string" table:style-name="tableheader">
            <text:p text:style-name="Table_20_Heading">  Quem Edita a Janela?  </text:p>
          </table:table-cell>
        </table:table-row>
        <table:table-row>
          <table:table-cell office:value-type="string" table:style-name="tablecell">
            <text:p text:style-name="tablealigncenter">  UO  </text:p>
          </table:table-cell>
          <table:table-cell office:value-type="string" table:style-name="tablecell">
            <text:p text:style-name="tablealignleft">UO ⇒ OS</text:p>
          </table:table-cell>
          <table:table-cell office:value-type="string" table:style-name="tablecell">
            <text:p text:style-name="tablealignleft">Para a UO  no momento 9100, ou <text:line-break/>Para a OS no momento 9100 (vale como janela geral para todas as UOs da OS que <text:span text:style-name="underline">não tenham janela específica</text:span>)</text:p>
          </table:table-cell>
          <table:table-cell office:value-type="string" table:style-name="tablecell">
            <text:p text:style-name="tablealignleft">Usuário OS (com papel específico)</text:p>
          </table:table-cell>
        </table:table-row>
        <table:table-row>
          <table:table-cell office:value-type="string" table:style-name="tablecell">
            <text:p text:style-name="tablealigncenter">  UO  </text:p>
          </table:table-cell>
          <table:table-cell office:value-type="string" table:style-name="tablecell">
            <text:p text:style-name="tablealignleft">OS ⇒ SOF</text:p>
          </table:table-cell>
          <table:table-cell office:value-type="string" table:style-name="tablecell">
            <text:p text:style-name="tablealignleft">Para a UO<text:note text:id="ftn0" text:note-class="footnote"><text:note-citation text:label="1)">1)</text:note-citation><text:note-body><text:p text:style-name="Text_20_body">(Sempre que houver uma janela para uma UO específica, ela prevalecerá sobre a janela da OS. A janela específica da UO pode ser maior ou menor do que a janela da OS pai da UO.</text:p></text:note-body></text:note>  no momento 9200 ou <text:line-break/>para a OS pai da UO no momento 9200</text:p>
          </table:table-cell>
          <table:table-cell office:value-type="string" table:style-name="tablecell">
            <text:p text:style-name="tablealignleft">Usuário OS ou SOF</text:p>
          </table:table-cell>
        </table:table-row>
        <table:table-row>
          <table:table-cell office:value-type="string" table:style-name="tablecell">
            <text:p text:style-name="tablealigncenter">  OS  </text:p>
          </table:table-cell>
          <table:table-cell office:value-type="string" table:style-name="tablecell">
            <text:p text:style-name="tablealignleft">OS ⇒ SOF</text:p>
          </table:table-cell>
          <table:table-cell office:value-type="string" table:style-name="tablecell">
            <text:p text:style-name="tablealignleft">Para a OS no momento 9200</text:p>
          </table:table-cell>
          <table:table-cell office:value-type="string" table:style-name="tablecell">
            <text:p text:style-name="tablealignleft">Usuário SOF</text:p>
          </table:table-cell>
        </table:table-row>
      </table:table>
      <text:p text:style-name="Text_20_body"><text:span text:style-name="Emphasis">Observações</text:span>:</text:p>
      <text:list text:style-name="Numbering_20_1" text:continue-numbering="false">
        <text:list-item>
          <text:p text:style-name="Numbering_20_1_Content_First"> <text:span text:style-name="underline">Órgão Setorial somente abre janelas para o momento 9100 (UO)</text:span>. Se abrir para uma UO específica (XXXXXU), a janela será específica para aquela UO. Se abrir para sua OS (XXXXXO), a janela será padrão para todas as UOs desta OS.</text:p>
        </text:list-item>
        <text:list-item>
          <text:p text:style-name="Numbering_20_1_Content"> Se o Órgão Setorial não abrir as janelas para as Unidades Orçamentárias, estas não poderão encaminhar os pedidos de crédito para o momento OS.</text:p>
        </text:list-item>
        <text:list-item>
          <text:p text:style-name="Numbering_20_1_Content"> O Órgão Setorial poderá determinar para as janelas UO período diferenciado das janelas criadas pela SOF para o momento OS.</text:p>
        </text:list-item>
        <text:list-item>
          <text:p text:style-name="Numbering_20_1_Content_Last"> Os departamentos da SOF abrirão janelas para o momento 9200/O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janelas_trabalho</dc:title>
  </office:meta>
</office:document-meta>
</file>