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a317cebd47d377126eb5157011ae3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novopac"/><text:bookmark-start text:name="__RefHeading___novo_pac_1"/><text:bookmark-start text:name="novo_pac"/>Novo PAC<text:bookmark-end text:name="__RefHeading___novo_pac_1"/><text:bookmark-end text:name="novo_pac"/></text:h>
      <text:h text:style-name="Heading_20_2" text:outline-level="2"><text:bookmark-start text:name="__RefHeading___introducao_2"/><text:bookmark-start text:name="introducao"/>Introdução<text:bookmark-end text:name="__RefHeading___introducao_2"/><text:bookmark-end text:name="introducao"/></text:h>
      <text:p text:style-name="Text_20_body">O Novo Programa de Aceleração do Crescimento (Novo PAC) foi instituído pelo <text:a xlink:type="simple" xlink:href="http://legislacao.planalto.gov.br/legisla/legislacao.nsf/Viw_Identificacao/DEC 11.632-2023?OpenDocument" text:style-name="Internet_20_link" text:visited-style-name="Visited_20_Internet_20_Link">DECRETO Nº 11.632, DE 11 DE AGOSTO DE 2023</text:a>, com os seguintes objetivos:</text:p>
      <text:p text:style-name="Text_20_body">* Ampliar os investimentos no País;
* Estimular o investimento privado;
* Fomentar a integração do investimento público com o investimento privado;
* Buscar a expansão e a qualificação da infraestrutura para a competitividade e o crescimento do País, com responsabilidade fiscal;
* Promover o desenvolvimento inclusivo, social e regional;
* Integrar o investimento em infraestrutura aos processos de neoindustrialização e de transição ecológica;
* Ampliar o acesso da população a serviços públicos de qualidade; e
* Fomentar a geração de emprego e renda.</text:p>
      <text:p text:style-name="Text_20_body">A estrutura de governança do Novo PAC está organizada em três níveis:</text:p>
      <text:p text:style-name="Text_20_body"><draw:frame draw:style-name="media" draw:name="0" text:anchor-type="as-char" draw:z-index="0" svg:width="15.001875cm" svg:height="8.7577083333333cm"><draw:image xlink:href="Pictures/67a317cebd47d377126eb5157011ae3f.jpg" xlink:type="simple" xlink:show="embed" xlink:actuate="onLoad"/></draw:frame></text:p>
      <text:p text:style-name="Text_20_body"><text:span text:style-name="sup">Fonte: Elaboração SETRA/SOF a partir do Decreto nº 11.632/2023.</text:span></text:p>
      <text:p text:style-name="Text_20_body">Dessa forma, a decisão de inclusão ou exclusão de empreendimentos no Novo PAC dá-se por meio de <text:a xlink:type="simple" xlink:href="https://www.gov.br/casacivil/pt-br/novopac/legislacao/legislacao" text:style-name="Internet_20_link" text:visited-style-name="Visited_20_Internet_20_Link">Resolução</text:a> do CGPAC. </text:p>
      <text:h text:style-name="Heading_20_2" text:outline-level="2"><text:bookmark-start text:name="__RefHeading___o_novo_pac_nas_leis_orcamentarias_3"/><text:bookmark-start text:name="o_novo_pac_nas_leis_orcamentarias"/>O Novo PAC nas Leis Orçamentárias<text:bookmark-end text:name="__RefHeading___o_novo_pac_nas_leis_orcamentarias_3"/><text:bookmark-end text:name="o_novo_pac_nas_leis_orcamentarias"/></text:h>
      <text:p text:style-name="Text_20_body">O Novo PAC é uma das prioridades estabelecidas pelo PPA 2024-2027 (Lei nº 14.802/2024). </text:p>
      <text:p text:style-name="Text_20_body">O artigo 4º da Lei de Diretrizes Orçamentárias – LDO 2024 (Lei nº 14.791/2023) mantém as prioridades estabelecidas pelo PPA 2024-2027 e acrescenta outras ao rol de metas e prioridades para a Administração Pública Federal para o exercício de 2024.</text:p>
      <text:p text:style-name="Text_20_body">Esse conjunto de metas e prioridades deve ser considerado durante a elaboração, aprovação e execução da Lei Orçamentária Anual - LOA de 2024 (Lei nº 14.822/2024) e de seus créditos adicionais.</text:p>
      <text:p text:style-name="Text_20_body">A fim de dar transparência ao Novo PAC na LOA 2024, a LDO 2024 estabelece que as programações orçamentárias que financiam os empreendimentos do Novo PAC serão identificadas pelo resultado primário - RP 3 nos Orçamentos Fiscal e da Seguridade Social e pelos RP 4 e 5 no Orçamento de Investimento.</text:p>
      <text:p text:style-name="Text_20_body">Como, no entanto, também despesas identificadas com outros RP na LOA 2024 podem financiar empreendimentos do Novo PAC, as ações orçamentárias que financiam os empreendimentos são identificadas no Sistema Integrado de Planejamento e Orçamento - SIOP pela Secretaria de Orçamento Federal do Ministério do Planejamento e Orçamento – SOF/MPO a partir das informações repassadas pela <text:span text:style-name="Strong_20_Emphasis">Secretaria Especial do Programa de Aceleração do Crescimento – SEPAC/CC-PR</text:span>. Assim, é que a SOF desenvolveu marcações gerenciais que permitem identificar as programações orçamentárias que financiam os empreendimentos do Novo PAC na LOA 2024 e disponibilizá-las para consulta por meio do subpainel “Novo PAC” no Painel do Orçamento Federal do SIOP.</text:p>
      <text:h text:style-name="Heading_20_5" text:outline-level="5"><text:bookmark-start text:name="__RefHeading___importante_4"/><text:bookmark-start text:name="importante"/>IMPORTANTE:<text:bookmark-end text:name="__RefHeading___importante_4"/><text:bookmark-end text:name="importante"/></text:h>
      <text:p text:style-name="Text_20_body">O subpainel “Novo PAC” apresenta apenas as programações orçamentárias constantes dos Orçamentos Fiscal e da Seguridade Social. As informações quanto às programações orçamentárias constantes do Orçamento de Investimento devem ser buscadas junto à Secretaria de Coordenação e Investimentos das Estatais do Ministério da Gestão e Inovação em Serviços Públicos – SEST/MGI.</text:p>
      <text:p text:style-name="Text_20_body">Esta primeira versão do subpainel “Novo PAC” ainda não considera as programações orçamentárias incluídas ou acrescidas por emendas à LOA 2024 e identificadas pelos RP 6 (Emendas Individuais), 7 (Emendas de Bancadas Estaduais) e 8 (Emendas de Comissão Permanente do Senado Federal, da Câmara dos Deputados e de Comissão Mista Permanente do Congresso Nacional).</text:p>
      <text:p text:style-name="Text_20_body">O painel passa a incluir também as marcações do Novo PAC referentes ao exercício de 2023, a partir de indicações da SEPAC/CC-PR acerca das programações tratadas como novo PAC naquele ano.</text:p>
      <text:p text:style-name="Text_20_body"><text:span text:style-name="Strong_20_Emphasis">Portal Casa Civil: </text:span><text:a xlink:type="simple" xlink:href="https://www.gov.br/casacivil/pt-br/novopac/novopac" text:style-name="Internet_20_link" text:visited-style-name="Visited_20_Internet_20_Link">https://www.gov.br/casacivil/pt-br/novopac/novopa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novopac</dc:title>
  </office:meta>
</office:document-meta>
</file>