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ff973f128176c809575c5800d1dcb0.png"/>
  <manifest:file-entry manifest:media-type="image/png" manifest:full-path="Pictures/7e440c25607c8557b571a05a594ca842.png"/>
  <manifest:file-entry manifest:media-type="image/png" manifest:full-path="Pictures/071fbe1006c4bad38426e2123ee89489.png"/>
  <manifest:file-entry manifest:media-type="image/png" manifest:full-path="Pictures/0207119c3653140fcdcaacdf49aa339f.png"/>
  <manifest:file-entry manifest:media-type="image/png" manifest:full-path="Pictures/3e8bb2f5e0447c4483e11e3d51007f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pediso_dest"/><text:bookmark-start text:name="__RefHeading___pedidos_de_alteracoes_de_creditos_das_empresas_estatais_1"/><text:bookmark-start text:name="pedidos_de_alteracoes_de_creditos_das_empresas_estatais"/>Pedidos de Alterações de Créditos das Empresas Estatais<text:bookmark-end text:name="__RefHeading___pedidos_de_alteracoes_de_creditos_das_empresas_estatais_1"/><text:bookmark-end text:name="pedidos_de_alteracoes_de_creditos_das_empresas_estatais"/></text:h>
      <text:p text:style-name="Text_20_body"><text:span text:style-name="Emphasis">Neste manual estão informações específicas no tratamento de alterações orçamentárias pelo SEST (antigo DEST). Em muitos casos o SEST possui regras específicas de Alterações Orçamentárias.</text:span></text:p>
      <text:h text:style-name="Heading_20_2" text:outline-level="2"><text:bookmark-start text:name="__RefHeading___solicitacao_de_credito_dest_no_siop_2"/><text:bookmark-start text:name="solicitacao_de_credito_dest_no_siop"/>1. Solicitação de Crédito DEST no SIOP<text:bookmark-end text:name="__RefHeading___solicitacao_de_credito_dest_no_siop_2"/><text:bookmark-end text:name="solicitacao_de_credito_dest_no_siop"/></text:h>
      <text:p text:style-name="Text_20_body">Quando se acessa o Sistema com o Perfil <text:span text:style-name="Emphasis">DEST</text:span> para se fazer alguma Alteração de Crédito, deve-se proceder conforme explicado para os Pedidos que não sejam do DEST. Entretanto, há uma diferença: os Pedidos para as Empresas Estatais devem explicitar as <text:span text:style-name="underline">fontes de financiamento utilizadas</text:span>.</text:p>
      <text:p text:style-name="Text_20_body"><draw:frame draw:style-name="mediacenter" draw:name="0" text:anchor-type="paragraph" draw:z-index="0" svg:width="18.970625cm" style:rel-width="100%" svg:height="20.611041666667cm" style:rel-height="scale"><draw:image xlink:href="Pictures/28ff973f128176c809575c5800d1dcb0.png" xlink:type="simple" xlink:show="embed" xlink:actuate="onLoad"/></draw:frame></text:p>
      <text:p text:style-name="Text_20_body">Na tela acima, estão destacados três objetos. O primeiro é a Aba Fontes de Financiamento; o segundo é a caixa de seleção que apresenta as UO envolvidas no Pedido; terceiro a lista das fontes utilizadas para o usuário prover os valores de cancelamentos e suplementações.</text:p>
      <text:p text:style-name="Text_20_body">Os pedidos de Créditos são regidos por portaria do DEST.</text:p>
      <text:h text:style-name="Heading_20_2" text:outline-level="2"><text:bookmark-start text:name="__RefHeading___consulta_de_pedido_pelos_localizadores_e_dotacoes_3"/><text:bookmark-start text:name="consulta_de_pedido_pelos_localizadores_e_dotacoes"/>2. Consulta de Pedido pelos Localizadores e Dotações<text:bookmark-end text:name="__RefHeading___consulta_de_pedido_pelos_localizadores_e_dotacoes_3"/><text:bookmark-end text:name="consulta_de_pedido_pelos_localizadores_e_dotacoes"/></text:h>
      <text:p text:style-name="Text_20_body">Esta funcionalidade é uma opção para se encontrar Localizadores ou Dotações e saber em que estão envolvidos. O acesso se dá pelo caminho “<text:span text:style-name="Strong_20_Emphasis">»Início » Alterações Orçamentárias » Pedidos » Consulta e Edição</text:span>”, de acordo com a imagem abaixo.</text:p>
      <text:p text:style-name="Text_20_body"><draw:frame draw:style-name="mediacenter" draw:name="1" text:anchor-type="paragraph" draw:z-index="1" svg:width="19.076458333333cm" style:rel-width="100%" svg:height="3.3602083333333cm" style:rel-height="scale"><draw:image xlink:href="Pictures/7e440c25607c8557b571a05a594ca842.png" xlink:type="simple" xlink:show="embed" xlink:actuate="onLoad"/></draw:frame></text:p>
      <text:p text:style-name="Text_20_body">A tela que se abre, na imagem abaixo, é uma típica tela para pesquisa de dados do SIOP com algumas funcionalidades adicionais interessantes para serem comentadas.</text:p>
      <text:p text:style-name="Text_20_body"><draw:frame draw:style-name="mediacenter" draw:name="2" text:anchor-type="paragraph" draw:z-index="2" svg:width="24.28875cm" style:rel-width="100%" svg:height="8.5195833333333cm" style:rel-height="scale"><draw:image xlink:href="Pictures/071fbe1006c4bad38426e2123ee89489.png" xlink:type="simple" xlink:show="embed" xlink:actuate="onLoad"/></draw:frame></text:p>
      <text:p text:style-name="Text_20_body">Os destaques 1 e 2 são as opções de tipo de pesquisa. Podem ser dois:</text:p>
      <text:list text:style-name="List_20_1" text:continue-numbering="false">
        <text:list-item>
          <text:p text:style-name="List_20_1_Content_First"> O primeiro (<text:span text:style-name="Strong_20_Emphasis">Localizador</text:span>) é um resultado consolidado no Localizador, ou seja, que não exibe os detalhes das dotações.</text:p>
        </text:list-item>
        <text:list-item>
          <text:p text:style-name="List_20_1_Content_Last"> O segundo retorna o <text:span text:style-name="Strong_20_Emphasis">detalhamento das dotações</text:span>  dos Localizadores. Compare os resultados na imagem abaixo. Observe que, para a ação 0181, na pesquisa por Localizadores possui apenas uma linha cujo o valor é a soma das linhas da pesquisa por dotações.</text:p>
        </text:list-item>
      </text:list>
      <text:p text:style-name="Text_20_body"><draw:frame draw:style-name="mediacenter" draw:name="3" text:anchor-type="paragraph" draw:z-index="3" svg:width="24.182916666667cm" style:rel-width="100%" svg:height="16.721666666667cm" style:rel-height="scale"><draw:image xlink:href="Pictures/0207119c3653140fcdcaacdf49aa339f.png" xlink:type="simple" xlink:show="embed" xlink:actuate="onLoad"/></draw:frame></text:p>
      <text:p text:style-name="Text_20_body">O destaque três são as <text:span text:style-name="Strong_20_Emphasis">opções de filtro</text:span>  que se deseja aplicar. Esta funcionalidade opera de forma cumulativa, de forma que, a cada vez que se escolhe algum tipo de filtro e se aciona o botão <text:span text:style-name="Strong_20_Emphasis">OK</text:span>, o campo correspondente ao filtro é acrescentado à tela. Sed escolhermos todas as opções de filtro, a tela ficará:</text:p>
      <text:p text:style-name="Text_20_body"><draw:frame draw:style-name="mediacenter" draw:name="4" text:anchor-type="paragraph" draw:z-index="4" svg:width="21.11375cm" style:rel-width="100%" svg:height="11.694583333333cm" style:rel-height="scale"><draw:image xlink:href="Pictures/3e8bb2f5e0447c4483e11e3d51007f7b.png" xlink:type="simple" xlink:show="embed" xlink:actuate="onLoad"/></draw:frame></text:p>
      <text:p text:style-name="Text_20_body">No exemplo acima, foram adiciondado quatro filtros (Origen, GND, Fonte e RP Atual). Todos eles vêm com caixas de seleção simples para ser escolhido algum valor. Essas caixas de seleção simple, entretanto, podem ser alteradas para caixas de seleção múltipla caso o botão “<text:span text:style-name="Strong_20_Emphasis">+</text:span>” seja clicado. Pode voltar ao estado orginal se o botão “<text:span text:style-name="Strong_20_Emphasis">-</text:span>” que aparece no lugar do botão “<text:span text:style-name="Strong_20_Emphasis">+</text:span>” for acionado. Para se remover algum filtro, bastar marcar a caixa correspondente dentro do quadro azul acionar “<text:span text:style-name="Strong_20_Emphasis">OK</text:span>”</text:p>
      <text:p text:style-name="Text_20_body">O destaque <text:span text:style-name="Strong_20_Emphasis">4</text:span>  mostra que o resultado da pesquisa pode ter colunas opcionais acrescentadas. Se nada for escolhido, na pesquisa <text:span text:style-name="Strong_20_Emphasis">Localizadores</text:span>, as colunas serão <text:span text:style-name="Strong_20_Emphasis">UO</text:span>, <text:span text:style-name="Strong_20_Emphasis">Programa</text:span>, <text:span text:style-name="Strong_20_Emphasis">Ação</text:span>  e <text:span text:style-name="Strong_20_Emphasis">Localizador</text:span>. Na pequisa <text:span text:style-name="Strong_20_Emphasis">Dotações</text:span>, as colunas serão <text:span text:style-name="Strong_20_Emphasis">UO</text:span>, <text:span text:style-name="Strong_20_Emphasis">Programa</text:span>, <text:span text:style-name="Strong_20_Emphasis">Ação</text:span>, <text:span text:style-name="Strong_20_Emphasis">Localizador</text:span>, <text:span text:style-name="Strong_20_Emphasis">PO</text:span>, <text:span text:style-name="Strong_20_Emphasis">GND</text:span>, <text:span text:style-name="Strong_20_Emphasis">Natureza</text:span>, <text:span text:style-name="Strong_20_Emphasis">Fonte</text:span>, <text:span text:style-name="Strong_20_Emphasis">IDUSO</text:span>, <text:span text:style-name="Strong_20_Emphasis">RP original na LOA</text:span>  e <text:span text:style-name="Strong_20_Emphasis">RP atual</text:span>.</text:p>
      <text:p text:style-name="Text_20_body">Essas são as colunas mínimas que o sistema exibe. Pode-se acrescentar outras colunas, conform o destaque <text:span text:style-name="Strong_20_Emphasis">5</text:span>. O campo que aceita multisseleção mostra uma lista de colunas possívbeis a serem adicionadas, bastando clicar sobre elas, acionando a tecla <text:span text:style-name="Strong_20_Emphasis">CTRL</text:span>  (para seleções não contínuas) ou <text:span text:style-name="Strong_20_Emphasis">SHIFT</text:span>  (para seleções contínuas. As colunas disponíveis são <text:span text:style-name="Strong_20_Emphasis">Esfera</text:span>, <text:span text:style-name="Strong_20_Emphasis">Função</text:span>, <text:span text:style-name="Strong_20_Emphasis">Subfunção</text:span>, <text:span text:style-name="Strong_20_Emphasis">Origem</text:span>, <text:span text:style-name="Strong_20_Emphasis">Momento</text:span>, <text:span text:style-name="Strong_20_Emphasis">Título</text:span>, <text:span text:style-name="Strong_20_Emphasis">PLOA</text:span>, <text:span text:style-name="Strong_20_Emphasis">LOA</text:span>, <text:span text:style-name="Strong_20_Emphasis">Dotação Atual</text:span>, <text:span text:style-name="Strong_20_Emphasis">Empenhado</text:span>, <text:span text:style-name="Strong_20_Emphasis">Dotação Disponível</text:span>, <text:span text:style-name="Strong_20_Emphasis">Autorizado</text:span>, <text:span text:style-name="Strong_20_Emphasis">Liquidado</text:span>, <text:span text:style-name="Strong_20_Emphasis">Pago</text:span>, <text:span text:style-name="Strong_20_Emphasis">Bloqueado SOF</text:span>  e <text:span text:style-name="Strong_20_Emphasis">Bloqueado para remanejament</text:span>.</text:p>
      <text:p text:style-name="Text_20_body">Por fim, o botão “<text:span text:style-name="Strong_20_Emphasis">+</text:span>” ao lado dos campos de seleção simples (como Órgão, UO e Filtros) serve para transformar o campo de seleção em multisseleção, aparecendo no lugar do botão outro botão, desta vez “<text:span text:style-name="Strong_20_Emphasis">-</text:span>”, que serva para transformar o campo de multisseleção para seleção simples.</text:p>
      <text:p text:style-name="Text_20_body"><text:span text:style-name="Emphasis">Observação</text:span>: o conjunto de pedidos e detalhes de informações como Janelas de Trabalho de alterações orçmentárias configuradas para o DEST somente são vistos ao entrar no SIOP com os perfis do DEST. Com os demais perfis do SIOP as informações serão obviamente outras baseadas no dados para esfera 10 e 20.</text:p>
      <text:h text:style-name="Heading_20_2" text:outline-level="2"><text:bookmark-start text:name="__RefHeading___pedidos_e_formalizacoes_4"/><text:bookmark-start text:name="pedidos_e_formalizacoes"/>3. Pedidos e Formalizações<text:bookmark-end text:name="__RefHeading___pedidos_e_formalizacoes_4"/><text:bookmark-end text:name="pedidos_e_formalizacoes"/></text:h>
      <text:p text:style-name="Text_20_body">Para o SEST (e Leju) no SIOP, os pedidos deveme estar no momento <text:span text:style-name="Emphasis">Ato Legal</text:span> para poderem ser incluídos numa formalização. Assim, para alterar um pedido ele deve ser removido da formalização e retornado ao momento O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pediso_dest</dc:title>
  </office:meta>
</office:document-meta>
</file>