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282b6bc76c5defb13a0d5dd1a9794b.png"/>
  <manifest:file-entry manifest:media-type="image/png" manifest:full-path="Pictures/c719c302bef81af1c2296d10dbc6869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teracoes_orcamentarias:pesquisa_pedidos"/><text:bookmark-start text:name="__RefHeading___pesquisa_de_pedidos_de_alteracoes_orcamentarias_1"/><text:bookmark-start text:name="pesquisa_de_pedidos_de_alteracoes_orcamentarias"/>6.1. Pesquisa de Pedidos de Alterações Orçamentárias<text:bookmark-end text:name="__RefHeading___pesquisa_de_pedidos_de_alteracoes_orcamentarias_1"/><text:bookmark-end text:name="pesquisa_de_pedidos_de_alteracoes_orcamentarias"/></text:h>
      <text:h text:style-name="Heading_20_3" text:outline-level="3"><text:bookmark-start text:name="__RefHeading___tela_de_pesquisa_2"/><text:bookmark-start text:name="tela_de_pesquisa"/>6.1.1. Tela de Pesquisa<text:bookmark-end text:name="__RefHeading___tela_de_pesquisa_2"/><text:bookmark-end text:name="tela_de_pesquisa"/></text:h>
      <text:p text:style-name="Text_20_body">Esta tela permite a pesquisa de pedidos por vários atributos. A primeira encontra o pedido pelo número do objeto, chamado <text:span text:style-name="Emphasis">chave</text:span>, que pode ser o número do Pedido, o número da Ação ou o número da Formalização.</text:p>
      <text:p text:style-name="Text_20_body"><draw:frame draw:style-name="mediacenter" draw:name="0" text:anchor-type="paragraph" draw:z-index="0" svg:width="26.590625cm" style:rel-width="100%" svg:height="8.969375cm" style:rel-height="scale"><draw:image xlink:href="Pictures/48282b6bc76c5defb13a0d5dd1a9794b.png" xlink:type="simple" xlink:show="embed" xlink:actuate="onLoad"/></draw:frame></text:p>
      <text:p text:style-name="Text_20_body">Observe a imagem acima. Nela destacamos:</text:p>
      <text:list text:style-name="Numbering_20_1" text:continue-numbering="false">
        <text:list-item>
          <text:p text:style-name="Numbering_20_1_Content_First"> <text:span text:style-name="Emphasis">Caminho de acesso</text:span>: no SIOP há sempre uma indicação da funcionalidade que está sendo utilizada no momento. É o caminho que o usuário fez para acessá-la. Chama-se <text:span text:style-name="Emphasis">Migalha de Pão</text:span>  ou <text:span text:style-name="Emphasis">Bread Cramb</text:span>.</text:p>
        </text:list-item>
        <text:list-item>
          <text:p text:style-name="Numbering_20_1_Content"> <text:span text:style-name="Emphasis">Tela de busca de Pedidos</text:span>: engloba duas abas. Uma para pesquisar o pedido por atributos pelas chaves.</text:p>
        </text:list-item>
        <text:list-item>
          <text:p text:style-name="Numbering_20_1_Content"> <text:span text:style-name="Emphasis">Opções de Pesquisa</text:span>: aqui o usuário estabelece os filtros com os quais a pesquisa será feita. Pode-se deixá-los todos em brando, de modo que o sistema trará todos os pedidos do exercício em questão. Entretanto, se alguma dessas opções for preenchida, apenas os pedidos que tenham o mesmo valor no campo será encontrado. Os filtros básicos são:</text:p>
          <text:list text:style-name="Numbering_20_1">
            <text:list-item>
              <text:p text:style-name="Numbering_20_1_Content"> <text:span text:style-name="Emphasis">Órgão</text:span>: define que todos os pedidos a serem encontrados devem ser do órgão selecionado. Se nenhum for escolhido, os registros encontrados poderão se de qualquer Órgão.</text:p>
            </text:list-item>
            <text:list-item>
              <text:p text:style-name="Numbering_20_1_Content"> <text:span text:style-name="Emphasis">Unidade</text:span>: define que todos os pedidos a serem encontrados devem ser da Unidade selecionada. Se nenhuma for escolhida, os registros encontrados poderão se de qualquer Unidade.</text:p>
            </text:list-item>
            <text:list-item>
              <text:p text:style-name="Numbering_20_1_Content"> <text:span text:style-name="Emphasis">Tipo</text:span>: define que todos os pedidos a serem encontrados devem ser do tipo de pedido de crédito especificado. Para saber mais detalhes de cada tipo em cada exercício, clique no ano correspondente <text:a xlink:type="simple" xlink:href="https://intrasof.sof.intra/siopdoc/doku.php/alteracoes_orcamentarias:alteracoes_orcamentarias" text:style-name="Internet_20_link" text:visited-style-name="Visited_20_Internet_20_Link">na tela dos manuais de alterações orçamentárias</text:a>. Note que este filtro pode ser desabilitado desmarcando o <text:span text:style-name="Emphasis">checkbox</text:span>  ao lado.</text:p>
            </text:list-item>
            <text:list-item>
              <text:p text:style-name="Numbering_20_1_Content"> <text:span text:style-name="Emphasis">Chave</text:span>: é um texto genérico usado para buscar o pedido. Pode ser o código do pedido ou sua descrição; o código ou título da ação; e o código ou descrição da formalização. Pode-se separa vários textos separando-os por vírgulas.</text:p>
            </text:list-item>
          </text:list>
        </text:list-item>
        <text:list-item>
          <text:p text:style-name="Numbering_20_1_Content"> <text:span text:style-name="Emphasis">Últimos pedidos acessados</text:span>: é a lista dos últimos pedidos que o usuário acessou com o perfil atual.</text:p>
        </text:list-item>
        <text:list-item>
          <text:p text:style-name="Numbering_20_1_Content"> <text:span text:style-name="Emphasis">Opções adicionais de filtros</text:span>: para despoluir a tela, outras opções de filtros são escolhidas sob demanda definindo um campo em <text:span text:style-name="Emphasis">Adicionar Opções de Filtro</text:span>  e clicando no botão <text:span text:style-name="Emphasis">OK</text:span>.</text:p>
          <text:list text:style-name="Numbering_20_1">
            <text:list-item>
              <text:p text:style-name="Numbering_20_1_Content"> <text:span text:style-name="Emphasis">Momento</text:span>: indica que o documento a ser encontrado deve estar no momento assinalado neste campo.</text:p>
            </text:list-item>
            <text:list-item>
              <text:p text:style-name="Numbering_20_1_Content"> <text:span text:style-name="Emphasis">Tipo de Instrumento Legal</text:span>: indica que o documento a ser encontrado deve utilizar o instrumento legal selecionado neste campo.</text:p>
            </text:list-item>
            <text:list-item>
              <text:p text:style-name="Numbering_20_1_Content"> <text:span text:style-name="Emphasis">Situação</text:span>: estabelece que o documento a ser encontrado deve estar na situação escolhida.</text:p>
            </text:list-item>
            <text:list-item>
              <text:p text:style-name="Numbering_20_1_Content"> <text:span text:style-name="Emphasis">Classificação</text:span>: é o tipo de alteração orçamentária (créditos suplementar, adicional, extraordinário, outras alterações, etc).</text:p>
            </text:list-item>
            <text:list-item>
              <text:p text:style-name="Numbering_20_1_Content"> <text:span text:style-name="Emphasis">Datas de criação/envio - publicação - efetivação do pedido</text:span>: filtros de datas.</text:p>
            </text:list-item>
            <text:list-item>
              <text:p text:style-name="Numbering_20_1_Content_Last"> <text:span text:style-name="Emphasis">Categoria</text:span>: define se é um <text:span text:style-name="Emphasis">crédito</text:span>  ou <text:span text:style-name="Emphasis">bloqueio</text:span>.</text:p>
            </text:list-item>
          </text:list>
        </text:list-item>
      </text:list>
      <text:p text:style-name="Text_20_body">Para realizar a pesquisa, escolha os filtros e clique em “Buscar”.</text:p>
      <text:p text:style-name="Horizontal_20_Line"/>
      <text:p text:style-name="Text_20_body">Assista <text:span text:style-name="Strong_20_Emphasis"><text:a xlink:type="simple" xlink:href="https://intrasof.sof.intra/siopdoc/doku.php/alteracoes_orcamentarias:video_consultarpedido.mp4" text:style-name="Internet_20_link" text:visited-style-name="Visited_20_Internet_20_Link">AQUI</text:a></text:span> a um breve vídeo mostrando a busca de um pedido no SIOP.</text:p>
      <text:p text:style-name="Horizontal_20_Line"/>
      <text:h text:style-name="Heading_20_3" text:outline-level="3"><text:bookmark-start text:name="__RefHeading___botoes_de_acoes_da_tela_de_pesquisa_-_funcionalidades_3"/><text:bookmark-start text:name="botoes_de_acoes_da_tela_de_pesquisa_-_funcionalidades"/>6.1.2. Botões de Ações da Tela de Pesquisa - Funcionalidades<text:bookmark-end text:name="__RefHeading___botoes_de_acoes_da_tela_de_pesquisa_-_funcionalidades_3"/><text:bookmark-end text:name="botoes_de_acoes_da_tela_de_pesquisa_-_funcionalidades"/></text:h>
      <text:p text:style-name="Text_20_body">São os botões que causam alguma reação no sistema, para buscarem o pedido, limparem os filtros, entre outras.</text:p>
      <text:p text:style-name="Text_20_body"><draw:frame draw:style-name="mediacenter" draw:name="1" text:anchor-type="paragraph" draw:z-index="1" svg:width="26.643541666667cm" style:rel-width="100%" svg:height="7.9375cm" style:rel-height="scale"><draw:image xlink:href="Pictures/c719c302bef81af1c2296d10dbc68696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Emphasis">Buscar</text:span>: aciona a busca de pedidos de acordo com os filtros escolhildos.</text:p>
        </text:list-item>
        <text:list-item>
          <text:p text:style-name="List_20_1_Content"> <text:span text:style-name="Emphasis">Limpar</text:span>: limpa os filtros escolhidos, fazendo com que a tela volte ao seu estado inicial.</text:p>
        </text:list-item>
        <text:list-item>
          <text:p text:style-name="List_20_1_Content"> <text:span text:style-name="Emphasis">Novo Pedido</text:span>: cria um novo pedido. Mais detalhes adiante neste manual.</text:p>
        </text:list-item>
        <text:list-item>
          <text:p text:style-name="List_20_1_Content"> <text:span text:style-name="Emphasis">Novo Pedido Agregador</text:span>: cria um pedido que agrupa outros pedidos. Mais detalhes adiante neste manual.</text:p>
        </text:list-item>
        <text:list-item/>
      </text:list>
      <text:h text:style-name="Heading_20_3" text:outline-level="3"><text:bookmark-start text:name="__RefHeading___visibilidade_dos_pedidos_de_alteracoes_orcamentarias_4"/><text:bookmark-start text:name="visibilidade_dos_pedidos_de_alteracoes_orcamentarias"/>6.1.3. Visibilidade dos Pedidos de Alterações Orçamentárias<text:bookmark-end text:name="__RefHeading___visibilidade_dos_pedidos_de_alteracoes_orcamentarias_4"/><text:bookmark-end text:name="visibilidade_dos_pedidos_de_alteracoes_orcamentarias"/></text:h>
      <text:p text:style-name="Text_20_body">O perfil do usuário é o que define a visibilidade do usuário em termos de operações e das situações dos Pedidos de Alterações Orçamentárias que ele pode ver.</text:p>
      <text:p text:style-name="Text_20_body">O Perfil UO só vê pedidos nos seguintes casos:</text:p>
      <text:list text:style-name="List_20_1" text:continue-numbering="false">
        <text:list-item>
          <text:p text:style-name="List_20_1_Content_First"> Pedido está no momento UO</text:p>
        </text:list-item>
        <text:list-item>
          <text:p text:style-name="List_20_1_Content"> Pedido no momento OS e foi capturado</text:p>
        </text:list-item>
        <text:list-item>
          <text:p text:style-name="List_20_1_Content_Last"> Pedido está efetivado.</text:p>
        </text:list-item>
      </text:list>
      <text:p text:style-name="Text_20_body">O Perfil OS só vê pedidos nos seguintes casos:</text:p>
      <text:list text:style-name="List_20_1" text:continue-numbering="false">
        <text:list-item>
          <text:p text:style-name="List_20_1_Content_First"> Pedido está no momento OS ou UO</text:p>
        </text:list-item>
        <text:list-item>
          <text:p text:style-name="List_20_1_Content"> Pedido está efetivado</text:p>
        </text:list-item>
        <text:list-item>
          <text:p text:style-name="List_20_1_Content_Last"> O Tipo do pedido tem como instrumento legal ato próprio (portaria).</text:p>
        </text:list-item>
      </text:list>
      <text:p text:style-name="Text_20_body">Para os perfis de uso pelos servidores envolvidos na SOF a visualização é total todo o temp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lteracoes_orcamentarias:pesquisa_pedidos</dc:title>
  </office:meta>
</office:document-meta>
</file>