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b28e33e865350e9d3af14a0752aa77c.png"/>
  <manifest:file-entry manifest:media-type="image/png" manifest:full-path="Pictures/9a2d12866efcc30d4e8cfbf1264658a8.png"/>
  <manifest:file-entry manifest:media-type="image/png" manifest:full-path="Pictures/34d00435ef4d316eed99e13773c9105a.png"/>
  <manifest:file-entry manifest:media-type="image/png" manifest:full-path="Pictures/75eaec50cea818f85d676bdf17e5f213.png"/>
  <manifest:file-entry manifest:media-type="image/png" manifest:full-path="Pictures/4b49d1649338218243e71f216d4d5bca.png"/>
  <manifest:file-entry manifest:media-type="image/png" manifest:full-path="Pictures/03b546bb5373444c7426cb5663eef88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lteracoes_orcamentarias:rotasdeintegracao"/><text:bookmark-start text:name="__RefHeading___mapa_geral_1"/><text:bookmark-start text:name="mapa_geral"/>Mapa Geral<text:bookmark-end text:name="__RefHeading___mapa_geral_1"/><text:bookmark-end text:name="mapa_geral"/></text:h>
      <text:p text:style-name="Text_20_body"><draw:frame draw:style-name="mediaright" draw:name="0" text:anchor-type="paragraph" draw:z-index="0" svg:width="33.866666666667cm" style:rel-width="100%" svg:height="19.05cm" style:rel-height="scale"><draw:image xlink:href="Pictures/db28e33e865350e9d3af14a0752aa77c.png" xlink:type="simple" xlink:show="embed" xlink:actuate="onLoad"/></draw:frame></text:p>
      <text:p text:style-name="Horizontal_20_Line"/>
      <text:h text:style-name="Heading_20_3" text:outline-level="3"><text:bookmark-start text:name="__RefHeading___rota_1ilha_das_guianas_2"/><text:bookmark-start text:name="rota_1ilha_das_guianas"/>Rota 1: Ilha das Guianas<text:bookmark-end text:name="__RefHeading___rota_1ilha_das_guianas_2"/><text:bookmark-end text:name="rota_1ilha_das_guianas"/></text:h>
      <text:p text:style-name="Text_20_body"><draw:frame draw:style-name="mediaright" draw:name="1" text:anchor-type="paragraph" draw:z-index="1" svg:width="33.866666666667cm" style:rel-width="100%" svg:height="19.05cm" style:rel-height="scale"><draw:image xlink:href="Pictures/9a2d12866efcc30d4e8cfbf1264658a8.png" xlink:type="simple" xlink:show="embed" xlink:actuate="onLoad"/></draw:frame></text:p>
      <text:p text:style-name="Horizontal_20_Line"/>
      <text:h text:style-name="Heading_20_3" text:outline-level="3"><text:bookmark-start text:name="__RefHeading___rota_2rota_amazonica_3"/><text:bookmark-start text:name="rota_2rota_amazonica"/>Rota 2: Rota Amazônica<text:bookmark-end text:name="__RefHeading___rota_2rota_amazonica_3"/><text:bookmark-end text:name="rota_2rota_amazonica"/></text:h>
      <text:p text:style-name="Text_20_body"><draw:frame draw:style-name="mediaright" draw:name="2" text:anchor-type="paragraph" draw:z-index="2" svg:width="33.866666666667cm" style:rel-width="100%" svg:height="19.05cm" style:rel-height="scale"><draw:image xlink:href="Pictures/34d00435ef4d316eed99e13773c9105a.png" xlink:type="simple" xlink:show="embed" xlink:actuate="onLoad"/></draw:frame></text:p>
      <text:p text:style-name="Horizontal_20_Line"/>
      <text:h text:style-name="Heading_20_3" text:outline-level="3"><text:bookmark-start text:name="__RefHeading___rota_3quadrante_rondon_4"/><text:bookmark-start text:name="rota_3quadrante_rondon"/>Rota 3: Quadrante Rondon<text:bookmark-end text:name="__RefHeading___rota_3quadrante_rondon_4"/><text:bookmark-end text:name="rota_3quadrante_rondon"/></text:h>
      <text:p text:style-name="Text_20_body"><draw:frame draw:style-name="mediaright" draw:name="3" text:anchor-type="paragraph" draw:z-index="3" svg:width="33.866666666667cm" style:rel-width="100%" svg:height="19.05cm" style:rel-height="scale"><draw:image xlink:href="Pictures/75eaec50cea818f85d676bdf17e5f213.png" xlink:type="simple" xlink:show="embed" xlink:actuate="onLoad"/></draw:frame></text:p>
      <text:p text:style-name="Horizontal_20_Line"/>
      <text:h text:style-name="Heading_20_3" text:outline-level="3"><text:bookmark-start text:name="__RefHeading___rota_4bioceanica_de_capricornio_5"/><text:bookmark-start text:name="rota_4bioceanica_de_capricornio"/>Rota 4: Bioceânica de Capricórnio<text:bookmark-end text:name="__RefHeading___rota_4bioceanica_de_capricornio_5"/><text:bookmark-end text:name="rota_4bioceanica_de_capricornio"/></text:h>
      <text:p text:style-name="Text_20_body"><draw:frame draw:style-name="mediaright" draw:name="4" text:anchor-type="paragraph" draw:z-index="4" svg:width="33.866666666667cm" style:rel-width="100%" svg:height="19.05cm" style:rel-height="scale"><draw:image xlink:href="Pictures/4b49d1649338218243e71f216d4d5bca.png" xlink:type="simple" xlink:show="embed" xlink:actuate="onLoad"/></draw:frame></text:p>
      <text:p text:style-name="Horizontal_20_Line"/>
      <text:h text:style-name="Heading_20_3" text:outline-level="3"><text:bookmark-start text:name="__RefHeading___rota_5porto_alegre-coquimbo_6"/><text:bookmark-start text:name="rota_5porto_alegre-coquimbo"/>Rota 5: Porto Alegre-Coquimbo<text:bookmark-end text:name="__RefHeading___rota_5porto_alegre-coquimbo_6"/><text:bookmark-end text:name="rota_5porto_alegre-coquimbo"/></text:h>
      <text:p text:style-name="Text_20_body"><draw:frame draw:style-name="mediaright" draw:name="5" text:anchor-type="paragraph" draw:z-index="5" svg:width="33.866666666667cm" style:rel-width="100%" svg:height="19.05cm" style:rel-height="scale"><draw:image xlink:href="Pictures/03b546bb5373444c7426cb5663eef887.png" xlink:type="simple" xlink:show="embed" xlink:actuate="onLoad"/></draw:frame></text:p>
      <text:p text:style-name="Horizontal_20_Line"/>
      <text:p text:style-name="Text_20_body">Link com as informações sobre as <text:a xlink:type="simple" xlink:href="https://www.gov.br/planejamento/pt-br/acesso-a-informacao/acoes-e-programas/governanca/comite-ministerial-de-governanca/subcomite-de-integracao-e-desenvolvimento-sul-americano-1/releases-rotas-de-integracao-sul-americana/rotas-de-integracao-sul-americana-acre.pdf" text:style-name="Internet_20_link" text:visited-style-name="Visited_20_Internet_20_Link">Rotas de Integração Sul-Americana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lteracoes_orcamentarias:rotasdeintegracao</dc:title>
  </office:meta>
</office:document-meta>
</file>