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7b7525d9bdfef5c9a346814963c05a8.png"/>
  <manifest:file-entry manifest:media-type="image/png" manifest:full-path="Pictures/bcbbab51195fe7e30dc6985683f4d77b.png"/>
  <manifest:file-entry manifest:media-type="image/png" manifest:full-path="Pictures/1b1552a8b269ea15711744a791d1341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i:relatorios_preformatados"/><text:bookmark-start text:name="__RefHeading___relatorios_do_bi_-_em_elaboracao_1"/><text:bookmark-start text:name="relatorios_do_bi_-_em_elaboracao"/>Relatórios do BI - EM ELABORAÇÃO<text:bookmark-end text:name="__RefHeading___relatorios_do_bi_-_em_elaboracao_1"/><text:bookmark-end text:name="relatorios_do_bi_-_em_elaboracao"/></text:h>
      <text:p text:style-name="Text_20_body"><text:span text:style-name="Emphasis">Aqui estão relatórios de apoio aos dados do BI. Existem alguns relatórios que por vários motivos foram disponibilizados no antigo SIOP Gerencial-BI. Alguns destes relatórios foram importados no novo SIOP BI como os chamados Relatórios Pré-formatados.</text:span></text:p>
      <text:p text:style-name="Text_20_body">Atenção: está sendo feita a migração destes relatórios para o Extrator do BI na forma de consultas que podem ser salvas e compartilhadas.</text:p>
      <text:h text:style-name="Heading_20_2" text:outline-level="2"><text:bookmark-start text:name="__RefHeading___acesso_a_funcionalidade_e_privilegios_necessarios_2"/><text:bookmark-start text:name="acesso_a_funcionalidade_e_privilegios_necessarios"/>1. Acesso à Funcionalidade e Privilégios Necessários<text:bookmark-end text:name="__RefHeading___acesso_a_funcionalidade_e_privilegios_necessarios_2"/><text:bookmark-end text:name="acesso_a_funcionalidade_e_privilegios_necessarios"/></text:h>
      <text:p text:style-name="Text_20_body">O acesso se dá pelo menu:</text:p>
      <text:p text:style-name="Preformatted_20_Text">BI&gt;&gt; Extração de Dados&gt;&gt; Relatórios</text:p>
      <text:p text:style-name="Text_20_body">Todos os usuário que acessam o <text:span text:style-name="Emphasis">Extrator de Dados do SIOP</text:span>, acessam também a funcionalidade de Relatórios (em função dos cubos que tenha visualização).</text:p>
      <text:h text:style-name="Heading_20_2" text:outline-level="2"><text:bookmark-start text:name="__RefHeading___detalhes_do_relatorios_disponibilizados_3"/><text:bookmark-start text:name="detalhes_do_relatorios_disponibilizados"/>2. Detalhes do Relatórios Disponibilizados<text:bookmark-end text:name="__RefHeading___detalhes_do_relatorios_disponibilizados_3"/><text:bookmark-end text:name="detalhes_do_relatorios_disponibilizados"/></text:h>
      <text:p text:style-name="Text_20_body">Na tela inicial (abaixo) escolha um grupo de relatórios na primeira opção. Em seguida os relatórios deste grupo serão mostrados na segunda opção.</text:p>
      <text:p text:style-name="Text_20_body"><draw:frame draw:style-name="mediacenter" draw:name="0" text:anchor-type="paragraph" draw:z-index="0" svg:width="33.522708333333cm" style:rel-width="100%" svg:height="8.2814583333333cm" style:rel-height="scale"><draw:image xlink:href="Pictures/c7b7525d9bdfef5c9a346814963c05a8.png" xlink:type="simple" xlink:show="embed" xlink:actuate="onLoad"/></draw:frame></text:p>
      <text:p text:style-name="Text_20_body">Abaixo estão os detalhes de cada relatório disponibilizado.</text:p>
      <text:h text:style-name="Heading_20_3" text:outline-level="3"><text:bookmark-start text:name="__RefHeading___grupo_de_relatoriosextrator_4"/><text:bookmark-start text:name="grupo_de_relatoriosextrator"/>2.1 GRUPO DE RELATÓRIOS: Extrator<text:bookmark-end text:name="__RefHeading___grupo_de_relatoriosextrator_4"/><text:bookmark-end text:name="grupo_de_relatoriosextrator"/></text:h>
      <text:p text:style-name="Text_20_body">Aqui estão relatórios com detalhes do próprio BI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 Relatório  </text:p>
          </table:table-cell>
          <table:table-cell office:value-type="string" table:style-name="tableheader">
            <text:p text:style-name="Table_20_Heading">  Observações  </text:p>
          </table:table-cell>
        </table:table-row>
        <table:table-row>
          <table:table-cell office:value-type="string" table:style-name="tablecell">
            <text:p text:style-name="tablealignleft"> Detalhes do Cubo </text:p>
          </table:table-cell>
          <table:table-cell office:value-type="string" table:style-name="tablecell">
            <text:p text:style-name="tablealignleft"> É um relatório que dá detalhes de cada campo disponibilizado num cubo. </text:p>
          </table:table-cell>
        </table:table-row>
      </table:table>
      <text:p text:style-name="Text_20_body">Este relatório gera um arquivo contendo todas as descrições dos campos de um dado Cubo. Esta informação é útil como orientador de quais campos se usar para determinada <text:a xlink:type="simple" xlink:href="https://intrasof.sof.intra/siopdoc/doku.php/bi:extrator_bi#definindo_a_estrutura_de_uma_consulta" text:style-name="Internet_20_link" text:visited-style-name="Visited_20_Internet_20_Link">consulta pelo BI</text:a>, tanto na saída em colunas (<text:span text:style-name="Emphasis">Campos Selecionados</text:span>) como nos filtros (<text:span text:style-name="Emphasis">Filtros Selecionados</text:span>) da consulta sendo montada.</text:p>
      <text:p text:style-name="Text_20_body"><draw:frame draw:style-name="mediacenter" draw:name="1" text:anchor-type="paragraph" draw:z-index="1" svg:width="17.753541666667cm" style:rel-width="100%" svg:height="10.424583333333cm" style:rel-height="scale"><draw:image xlink:href="Pictures/bcbbab51195fe7e30dc6985683f4d77b.png" xlink:type="simple" xlink:show="embed" xlink:actuate="onLoad"/></draw:frame></text:p>
      <text:p text:style-name="Text_20_body">Na área de <text:span text:style-name="Emphasis">Parâmetros do Relatório</text:span>, escolha:</text:p>
      <text:list text:style-name="List_20_1" text:continue-numbering="false">
        <text:list-item>
          <text:p text:style-name="List_20_1_Content_First"> O cubo desejado;</text:p>
        </text:list-item>
        <text:list-item>
          <text:p text:style-name="List_20_1_Content_Last"> <text:span text:style-name="Emphasis">Apresentar somente métricas</text:span>: se apenas traz as descrições das métricas/valores (retirando as descrições dos demais campos).</text:p>
        </text:list-item>
      </text:list>
      <text:p text:style-name="Text_20_body">Depois clique em <text:span text:style-name="Emphasis">Exportar</text:span>, escolha o formato de saída. As opções são: PDF, RTF, XLS e XLSX.</text:p>
      <text:p text:style-name="Text_20_body">Um exemplo de dados do cubo para o de Execução com todos os campos está abaixo:</text:p>
      <text:p text:style-name="Text_20_body"><draw:frame draw:style-name="mediacenter" draw:name="2" text:anchor-type="paragraph" draw:z-index="2" svg:width="21.193125cm" style:rel-width="100%" svg:height="23.389166666667cm" style:rel-height="scale"><draw:image xlink:href="Pictures/1b1552a8b269ea15711744a791d1341b.png" xlink:type="simple" xlink:show="embed" xlink:actuate="onLoad"/></draw:frame></text:p>
      <text:h text:style-name="Heading_20_3" text:outline-level="3"><text:bookmark-start text:name="__RefHeading___grupo_de_relatoriosexecucao_orcamentaria_5"/><text:bookmark-start text:name="grupo_de_relatoriosexecucao_orcamentaria"/>2.2 GRUPO DE RELATÓRIOS: Execução Orçamentária<text:bookmark-end text:name="__RefHeading___grupo_de_relatoriosexecucao_orcamentaria_5"/><text:bookmark-end text:name="grupo_de_relatoriosexecucao_orcamentaria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 Relatório  </text:p>
          </table:table-cell>
          <table:table-cell office:value-type="string" table:style-name="tableheader">
            <text:p text:style-name="Table_20_Heading">  Observações  </text:p>
          </table:table-cell>
        </table:table-row>
        <table:table-row>
          <table:table-cell office:value-type="string" table:style-name="tablecell">
            <text:p text:style-name="tablealignleft"> XXX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xecução Orçamentária - Acompanhamento Intensivo </text:p>
          </table:table-cell>
          <table:table-cell office:value-type="string" table:style-name="tablecell">
            <text:p text:style-name="tablealignleft"> Este relatório traz métricas de execução e RAP para as programações marcadas com valores específicos no campo <text:span text:style-name="Emphasis">Acompanhamento</text:span>. Até 2016 a regra especificada trazia este valor = 1. A partir de 2017 foi alterado para valor = 2. </text:p>
          </table:table-cell>
        </table:table-row>
        <table:table-row>
          <table:table-cell office:value-type="string" table:style-name="tablecell">
            <text:p text:style-name="tablealignleft"> XXX 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grupo_de_relatoriosalteracoes_orcamentarias_6"/><text:bookmark-start text:name="grupo_de_relatoriosalteracoes_orcamentarias"/>2.3 GRUPO DE RELATÓRIOS: Alterações Orçamentárias<text:bookmark-end text:name="__RefHeading___grupo_de_relatoriosalteracoes_orcamentarias_6"/><text:bookmark-end text:name="grupo_de_relatoriosalteracoes_orcamentaria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 Relatório  </text:p>
          </table:table-cell>
          <table:table-cell office:value-type="string" table:style-name="tableheader">
            <text:p text:style-name="Table_20_Heading">  Observações  </text:p>
          </table:table-cell>
        </table:table-row>
        <table:table-row>
          <table:table-cell office:value-type="string" table:style-name="tablecell">
            <text:p text:style-name="tablealignleft"> Créditos Publicados no Exercício (PCPR - CGU)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bi:relatorios_preformatados</dc:title>
  </office:meta>
</office:document-meta>
</file>