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2ae650d8f64fb25a23ce0f1d67ab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:status_cargas"/><text:bookmark-start text:name="__RefHeading___status_das_cargas_de_dados_do_siop-gerencial_bi_1"/><text:bookmark-start text:name="status_das_cargas_de_dados_do_siop-gerencial_bi"/>Status das Cargas de Dados do SIOP-Gerencial BI<text:bookmark-end text:name="__RefHeading___status_das_cargas_de_dados_do_siop-gerencial_bi_1"/><text:bookmark-end text:name="status_das_cargas_de_dados_do_siop-gerencial_bi"/></text:h>
      <text:p text:style-name="Text_20_body"><text:span text:style-name="Emphasis">Esta funcionalidade mostra a atualidade das informações do BI de acordo com as diferentes fontes de dados que o alimentam. As cargas do SIOP-Gerencial BI são entradas tratadas de dados que são feitas com as devidas periodicidades e ficam à disposição dos usuários para os relatórios da ferramenta.</text:span></text:p>
      <text:h text:style-name="Heading_20_2" text:outline-level="2"><text:bookmark-start text:name="__RefHeading___acesso_a_funcionalidade_e_privilegios_necessarios_2"/><text:bookmark-start text:name="acesso_a_funcionalidade_e_privilegios_necessarios"/>1. Acesso à Funcionalidade e Privilégios Necessários<text:bookmark-end text:name="__RefHeading___acesso_a_funcionalidade_e_privilegios_necessarios_2"/><text:bookmark-end text:name="acesso_a_funcionalidade_e_privilegios_necessarios"/></text:h>
      <text:p text:style-name="Text_20_body">O acesso se dá pelo menu:</text:p>
      <text:p text:style-name="Preformatted_20_Text">BI&gt;&gt; Extração de Dados&gt;&gt; Status das Cargas</text:p>
      <text:p text:style-name="Text_20_body">Todos os usuário que acessam o Extrator do SIOP, acessam também a funcionalidade de Status das Cargas.</text:p>
      <text:h text:style-name="Heading_20_2" text:outline-level="2"><text:bookmark-start text:name="__RefHeading___visualizacao_dos_status_das_cargas_3"/><text:bookmark-start text:name="visualizacao_dos_status_das_cargas"/>2. Visualização dos Status das Cargas<text:bookmark-end text:name="__RefHeading___visualizacao_dos_status_das_cargas_3"/><text:bookmark-end text:name="visualizacao_dos_status_das_cargas"/></text:h>
      <text:p text:style-name="Text_20_body"><draw:frame draw:style-name="mediacenter" draw:name="0" text:anchor-type="paragraph" draw:z-index="0" svg:width="26.67cm" style:rel-width="100%" svg:height="10.95375cm" style:rel-height="scale"><draw:image xlink:href="Pictures/3d2ae650d8f64fb25a23ce0f1d67ab26.png" xlink:type="simple" xlink:show="embed" xlink:actuate="onLoad"/></draw:frame></text:p>
      <text:h text:style-name="Heading_20_2" text:outline-level="2"><text:bookmark-start text:name="__RefHeading___horarios_e_dias_em_que_sao_feitas_as_cargas_4"/><text:bookmark-start text:name="horarios_e_dias_em_que_sao_feitas_as_cargas"/>2. Horários e dias em que são feitas as cargas<text:bookmark-end text:name="__RefHeading___horarios_e_dias_em_que_sao_feitas_as_cargas_4"/><text:bookmark-end text:name="horarios_e_dias_em_que_sao_feitas_as_cargas"/></text:h>
      <text:p text:style-name="Text_20_body">A <text:span text:style-name="Strong_20_Emphasis">regra geral é que a carga dos cubos seja diária e executada durante a madrugada</text:span> de forma automática. Quando o arquivo principal com a informação de execução do SIAFI (PARASOF) é recebido, recarregam-se os <text:span text:style-name="Strong_20_Emphasis">cubos de Execução, Emendas, Alterações (<text:span text:style-name="Emphasis">carga completa apenas</text:span>) e Limites de Empenho</text:span>. </text:p>
      <text:p text:style-name="Text_20_body">A PARASOF, via de regra, chega todos os dias subsequentes a um dia de movimento no SIAFI, logo, se temos movimento no SIAFI normalmente de segunda a sexta, a PARASOF é enviada de terça a sábado. É muito raro haver movimento no SIAFI aos sábados com recebimento da PARASOF no domingo de madrugada.</text:p>
      <text:h text:style-name="Heading_20_3" text:outline-level="3"><text:bookmark-start text:name="__RefHeading___excecoes_e_outras_observacoes_5"/><text:bookmark-start text:name="excecoes_e_outras_observacoes"/>2.1 Exceções e Outras Observações<text:bookmark-end text:name="__RefHeading___excecoes_e_outras_observacoes_5"/><text:bookmark-end text:name="excecoes_e_outras_observacoes"/></text:h>
      <text:list text:style-name="List_20_1" text:continue-numbering="false">
        <text:list-item>
          <text:p text:style-name="List_20_1_Content_First"> Cubo de <text:span text:style-name="Emphasis">Alterações Orçamentárias</text:span>: informações de pedidos são atualizadas nos dias úteis de hora em hora a partir das 11h até as 20h e também de madrugada. Informações de execução orçamentária mostradas neste cubo são carregadas uma única vez de madrugada.</text:p>
        </text:list-item>
        <text:list-item>
          <text:p text:style-name="List_20_1_Content"> Cubo de <text:span text:style-name="Emphasis">Elaboração do PLOA 2021</text:span>: informações de elaboração do PLOA são atualizadas nos dias úteis de duas em duas a partir das 10h até as 20h, desde o início do processo de elaboração do PLOA até a entrega do PLOA. Informações de execução orçamentária mostradas neste cubo são carregadas uma única vez de madrugada. A frequência e o horário de carga deste cubo também pode ser alterada durante o processo de elaboração do PLOA (sazonal).</text:p>
        </text:list-item>
        <text:list-item>
          <text:p text:style-name="List_20_1_Content"> Cubo de <text:span text:style-name="Emphasis">Despesas Discricionárias - Execução por NE</text:span> depende do arquivo de EMPENHO que também vem do SIAFI, mas só é processado em horário comercial e dias úteis (e não logo após o processamento do arquivo de EMPENHO).</text:p>
        </text:list-item>
        <text:list-item>
          <text:p text:style-name="List_20_1_Content"> Cubos de <text:span text:style-name="Emphasis">Acompanhamento Orçamentário</text:span> são carregados sob demanda, uma ou duas vezes por ano apenas quando um período de captação é encerrado e o sistema já fechou pra alterações pro período.</text:p>
        </text:list-item>
        <text:list-item>
          <text:p text:style-name="List_20_1_Content_Last"> Cubo de <text:span text:style-name="Emphasis">Receita</text:span>: sua carga é agendada pra rodar todos os dias às 08:00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bi:status_cargas</dc:title>
  </office:meta>
</office:document-meta>
</file>