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ca3526ae1b154a24e7f9e304223dbb.png"/>
  <manifest:file-entry manifest:media-type="image/png" manifest:full-path="Pictures/4dac6caa854db3a8cd00706c2299418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ntrole_acesso:de-para2019"/><text:bookmark-start text:name="__RefHeading___detalhes_da_migracao_de_usuarios_do_siop_na_nova_estrutura_institucional_do_governo_-_de-para_2019_1"/><text:bookmark-start text:name="detalhes_da_migracao_de_usuarios_do_siop_na_nova_estrutura_institucional_do_governo_-_de-para_2019"/>7.7. Detalhes da Migração de usuários do SIOP na nova estrutura institucional do Governo - DE-PARA 2019<text:bookmark-end text:name="__RefHeading___detalhes_da_migracao_de_usuarios_do_siop_na_nova_estrutura_institucional_do_governo_-_de-para_2019_1"/><text:bookmark-end text:name="detalhes_da_migracao_de_usuarios_do_siop_na_nova_estrutura_institucional_do_governo_-_de-para_2019"/></text:h>
      <text:p text:style-name="Text_20_body"><text:span text:style-name="Emphasis">Tendo em vista a publicação da MP 870/2019, do Decreto 9660/2019 e subsequentes, houve grande mudança nos Órgãos Setoriais com reflexo imediato no SIOP. Ele traduz a reforma administrativa promovida no início de 2019 e seus impactos nos Órgãos Setoriais e Unidades Orçamentárias.</text:span></text:p>
      <text:h text:style-name="Heading_20_3" text:outline-level="3"><text:bookmark-start text:name="__RefHeading___como_esta_mudanca_afetara_os_usuarios_no_siop_2"/><text:bookmark-start text:name="como_esta_mudanca_afetara_os_usuarios_no_siop"/>7.7.1. Como esta mudança afetará os usuários no SIOP?<text:bookmark-end text:name="__RefHeading___como_esta_mudanca_afetara_os_usuarios_no_siop_2"/><text:bookmark-end text:name="como_esta_mudanca_afetara_os_usuarios_no_siop"/></text:h>
      <text:p text:style-name="Text_20_body">No SIOP realizaremos uma movimentação em massa de usuários e cadastradores locais de forma realocá-los nas devidas Unidades Cadastradoras.</text:p>
      <text:p text:style-name="Text_20_body">Essa movimentação terá baixo impacto, uma vez que os usuários movimentados <text:span text:style-name="underline">permanecerão com os mesmos perfis e vinculações</text:span> atuais, a única alteração promovida será no campo <text:span text:style-name="Emphasis">Unidade Cadastradora</text:span>.</text:p>
      <text:h text:style-name="Heading_20_3" text:outline-level="3"><text:bookmark-start text:name="__RefHeading___como_ver_a_unidade_cadastradora_de_um_usuario_3"/><text:bookmark-start text:name="como_ver_a_unidade_cadastradora_de_um_usuario"/>7.7.2. Como ver a Unidade Cadastradora de um Usuário?<text:bookmark-end text:name="__RefHeading___como_ver_a_unidade_cadastradora_de_um_usuario_3"/><text:bookmark-end text:name="como_ver_a_unidade_cadastradora_de_um_usuario"/></text:h>
      <text:p text:style-name="Text_20_body">Na tela de dados do usuário estarão todas as suas informações, inclusive a <text:span text:style-name="Emphasis">Unidade Cadastradora</text:span>:</text:p>
      <text:p text:style-name="Text_20_body"><draw:frame draw:style-name="mediacenter" draw:name="0" text:anchor-type="paragraph" draw:z-index="0" svg:width="16.324791666667cm" svg:height="12.938125cm"><draw:image xlink:href="Pictures/e1ca3526ae1b154a24e7f9e304223dbb.png" xlink:type="simple" xlink:show="embed" xlink:actuate="onLoad"/></draw:frame></text:p>
      <text:p text:style-name="Text_20_body">Um usuário do SIOP pode ver suas informações clicando no seu nome no alto à esquerda da tela.</text:p>
      <text:h text:style-name="Heading_20_3" text:outline-level="3"><text:bookmark-start text:name="__RefHeading___como_ficam_os_cadastradores_locais_4"/><text:bookmark-start text:name="como_ficam_os_cadastradores_locais"/>7.7.3. Como ficam os Cadastradores Locais?<text:bookmark-end text:name="__RefHeading___como_ficam_os_cadastradores_locais_4"/><text:bookmark-end text:name="como_ficam_os_cadastradores_locais"/></text:h>
      <text:p text:style-name="Text_20_body">No caso dos cadastradores além da movimentação da <text:span text:style-name="Emphasis">Unidade Cadastradora</text:span>, também será atribuída a vinculação ao novo Órgão Setorial. <text:span text:style-name="underline">Nenhum perfil ou vinculação será removida</text:span>. Essa movimentação somente ocorrerá nos Órgãos Setoriais/Unidades Orçamentárias em que ocorreu mudança de código, ou seja, órgãos que foram fundidos, extintos ou fragmentados.</text:p>
      <text:p text:style-name="Text_20_body">Em princípio as únicas mudanças que serão feitas nos CLs serão:</text:p>
      <text:list text:style-name="Numbering_20_1" text:continue-numbering="false">
        <text:list-item>
          <text:p text:style-name="Numbering_20_1_Content_First"> Alterar suas Unidades Cadastradoras para a Unidade Cadastradora do Órgãos para onde está indo.</text:p>
        </text:list-item>
        <text:list-item>
          <text:p text:style-name="Numbering_20_1_Content_Last"> Atribuir no seu perfil OS o órgão para onde está indo.</text:p>
        </text:list-item>
      </text:list>
      <text:p text:style-name="Text_20_body">Desta forma, cada CL poderá tratar de todos os usuários (tanto os seus anteriores como os demais) no novo órgão. Estima-se uma movimentação de 617 usuários em 7 OSs e 46 UOs.</text:p>
      <text:h text:style-name="Heading_20_3" text:outline-level="3"><text:bookmark-start text:name="__RefHeading___como_ficam_os_usuarios_do_siop_nos_orgaos_onde_houve_mudanca_5"/><text:bookmark-start text:name="como_ficam_os_usuarios_do_siop_nos_orgaos_onde_houve_mudanca"/>7.7.4. Como ficam os Usuários do SIOP nos órgãos onde houve mudança?<text:bookmark-end text:name="__RefHeading___como_ficam_os_usuarios_do_siop_nos_orgaos_onde_houve_mudanca_5"/><text:bookmark-end text:name="como_ficam_os_usuarios_do_siop_nos_orgaos_onde_houve_mudanca"/></text:h>
      <text:p text:style-name="Text_20_body">Uma vez realizada a movimentação prévia para as novas Unidades Cadastradoras os usuários que necessitarem de acesso ao novo órgão ou unidade deverão <text:span text:style-name="underline">requerer a um dos cadastradores do novo órgão a inclusão no seu perfil</text:span>. 
Veja aqui a <text:a xlink:type="simple" xlink:href="https://intrasof.sof.intra/siopdoc/doku.php/gestao_de_usuarios_cadastrador_local:lista_cadastradores_locais" text:style-name="Internet_20_link" text:visited-style-name="Visited_20_Internet_20_Link">lista de Cadastradores Locais</text:a>.</text:p>
      <text:p text:style-name="Text_20_body"><draw:frame draw:style-name="mediacenter" draw:name="1" text:anchor-type="paragraph" draw:z-index="1" svg:width="33.866666666667cm" style:rel-width="100%" svg:height="19.05cm" style:rel-height="scale"><draw:image xlink:href="Pictures/4dac6caa854db3a8cd00706c22994181.png" xlink:type="simple" xlink:show="embed" xlink:actuate="onLoad"/></draw:frame></text:p>
      <text:p text:style-name="Text_20_body">No desenho acima, temos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XX000 - Min. A</text:p>
          </table:table-cell>
          <table:table-cell office:value-type="string" table:style-name="tableheader">
            <text:p text:style-name="Table_20_Heading">YY000 - Min. B</text:p>
          </table:table-cell>
          <table:table-cell office:value-type="string" table:style-name="tableheader">
            <text:p text:style-name="Table_20_Heading">→</text:p>
          </table:table-cell>
          <table:table-cell office:value-type="string" table:style-name="tableheader">
            <text:p text:style-name="Table_20_Heading">XX000 - Min. ABC</text:p>
          </table:table-cell>
        </table:table-row>
        <table:table-row>
          <table:table-cell office:value-type="string" table:style-name="tablecell" table:number-rows-spanned="3">
            <text:p text:style-name="tablealignleft">25000 - Min. da Fazenda</text:p>
          </table:table-cell>
          <table:table-cell office:value-type="string" table:style-name="tablecell">
            <text:p text:style-name="tablealignleft">47000 - Min. do Planejamento</text:p>
          </table:table-cell>
          <table:table-cell office:value-type="string" table:style-name="tablecell"/>
          <table:table-cell office:value-type="string" table:style-name="tablecell" table:number-rows-spanned="3">
            <text:p text:style-name="tablealignleft">25000 - Min. da Economia</text:p>
          </table:table-cell>
        </table:table-row>
        <table:table-row>
          <table:table-cell office:value-type="string" table:style-name="tablecell">
            <text:p text:style-name="tablealignleft">40000 - Min. do Trabalho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8000 - Min da Indústria, Com. e Serviços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2">
            <text:p text:style-name="tablealignleft">55000 - Min. do Desenvolvimento Social</text:p>
          </table:table-cell>
          <table:table-cell office:value-type="string" table:style-name="tablecell">
            <text:p text:style-name="tablealignleft">42000 - Min. da Cultura</text:p>
          </table:table-cell>
          <table:table-cell office:value-type="string" table:style-name="tablecell"/>
          <table:table-cell office:value-type="string" table:style-name="tablecell" table:number-rows-spanned="2">
            <text:p text:style-name="tablealignleft">55000 - Min. da Cidadania</text:p>
          </table:table-cell>
        </table:table-row>
        <table:table-row>
          <table:table-cell office:value-type="string" table:style-name="tablecell">
            <text:p text:style-name="tablealignleft">51000 - Min. do Esport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0000 - Min. da Justiça</text:p>
          </table:table-cell>
          <table:table-cell office:value-type="string" table:style-name="tablecell">
            <text:p text:style-name="tablealignleft">82000 - Min. da Segurança Pública</text:p>
          </table:table-cell>
          <table:table-cell office:value-type="string" table:style-name="tablecell"/>
          <table:table-cell office:value-type="string" table:style-name="tablecell">
            <text:p text:style-name="tablealignleft">30000 - Min. da Justiça e Segurança Pública</text:p>
          </table:table-cell>
        </table:table-row>
        <table:table-row>
          <table:table-cell office:value-type="string" table:style-name="tablecell">
            <text:p text:style-name="tablealignleft">53000 - Min da Integração Nacional</text:p>
          </table:table-cell>
          <table:table-cell office:value-type="string" table:style-name="tablecell">
            <text:p text:style-name="tablealignleft">56000 - Min. das Cidades</text:p>
          </table:table-cell>
          <table:table-cell office:value-type="string" table:style-name="tablecell"/>
          <table:table-cell office:value-type="string" table:style-name="tablecell">
            <text:p text:style-name="tablealignleft">53000 - Min. do Desenvolvimento Regional</text:p>
          </table:table-cell>
        </table:table-row>
      </table:table>
      <text:p text:style-name="Text_20_body"><draw:frame draw:style-name="media" draw:name="2" text:anchor-type="as-char" draw:z-index="2" svg:width="" svg:rel-width="100%" svg:height="0cm"><draw:image xlink:href="/var/www/html/siopdoc/lib/images/smileys/local/warning.png" xlink:type="simple" xlink:show="embed" xlink:actuate="onLoad"/></draw:frame> Note que os usuários dos antigos Min da Fazenda, Desenvolvimento Social, Justiça e Integração Nacional não precisam mudar nada no seu perfil. Já terão os códigos dos novos ministérios para onde estão ind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controle_acesso:de-para2019</dc:title>
  </office:meta>
</office:document-meta>
</file>