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a7901df3761d843f8d25849c6c8a89.png"/>
  <manifest:file-entry manifest:media-type="image/png" manifest:full-path="Pictures/d5f63e30fceaf913ce1fe0e9049c2c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ole_acesso:orientacoes_ws"/><text:bookmark-start text:name="__RefHeading___orientacoes_para_integracao_com_o_siop_via_web-service_soap_1"/><text:bookmark-start text:name="orientacoes_para_integracao_com_o_siop_via_web-service_soap"/>Orientações para Integração com o SIOP via WEB-Service SOAP<text:bookmark-end text:name="__RefHeading___orientacoes_para_integracao_com_o_siop_via_web-service_soap_1"/><text:bookmark-end text:name="orientacoes_para_integracao_com_o_siop_via_web-service_soap"/></text:h>
      <text:p text:style-name="Text_20_body"><text:span text:style-name="Emphasis">Este documento é destinado aos usuários e desenvolvedores de sistemas que integrarão com o SIOP via WS. Ele dá os detalhes de como é o processo de aquisição de credenciais, configuração e como acessar os ambientes de testes e produção do SIOP por WEB-Service.</text:span></text:p>
      <text:p text:style-name="Text_20_body">Para entendimento geral de como é o controle de acesso ao SIOP, seja por login de usuário ou acesso WS, vide <text:span text:style-name="Strong_20_Emphasis"><text:span text:style-name="underline"><text:a xlink:type="simple" xlink:href="https://intrasof.sof.intra/siopdoc/doku.php/controle_acesso:solicitacao_acesso" text:style-name="Internet_20_link" text:visited-style-name="Visited_20_Internet_20_Link">Manual de Controle de Acesso</text:a></text:span></text:span>.</text:p>
      <text:h text:style-name="Heading_20_2" text:outline-level="2"><text:bookmark-start text:name="__RefHeading___acesso_aos_web-services_do_siop_2"/><text:bookmark-start text:name="acesso_aos_web-services_do_siop"/>1. Acesso aos WEB-Services do SIOP<text:bookmark-end text:name="__RefHeading___acesso_aos_web-services_do_siop_2"/><text:bookmark-end text:name="acesso_aos_web-services_do_siop"/></text:h>
      <text:h text:style-name="Heading_20_3" text:outline-level="3"><text:bookmark-start text:name="__RefHeading___o_que_sao_web-services_3"/><text:bookmark-start text:name="o_que_sao_web-services"/>1.1 O que são WEB-Services?<text:bookmark-end text:name="__RefHeading___o_que_sao_web-services_3"/><text:bookmark-end text:name="o_que_sao_web-services"/></text:h>
      <text:p text:style-name="Text_20_body"><text:span text:style-name="Emphasis">Aplicação lógica, programável que torna compatíveis entre si os mais diferentes aplicativos, independentemente do sistema operacional, permitindo a comunicação e intercâmbio de dados entre diferentes redes.</text:span> (<text:span text:style-name="Strong_20_Emphasis"><text:span text:style-name="underline"><text:a xlink:type="simple" xlink:href="http://eping.governoeletronico.gov.br/" text:style-name="Internet_20_link" text:visited-style-name="Visited_20_Internet_20_Link">glossário do e-ping</text:a></text:span></text:span>)</text:p>
      <text:h text:style-name="Heading_20_3" text:outline-level="3"><text:bookmark-start text:name="__RefHeading___o_que_e_necessario_para_acessar_os_web-services_do_siop_4"/><text:bookmark-start text:name="o_que_e_necessario_para_acessar_os_web-services_do_siop"/>1.2 O que é necessário para acessar os WEB-Services do SIOP<text:bookmark-end text:name="__RefHeading___o_que_e_necessario_para_acessar_os_web-services_do_siop_4"/><text:bookmark-end text:name="o_que_e_necessario_para_acessar_os_web-services_do_siop"/></text:h>
      <text:p text:style-name="Text_20_body">A <text:span text:style-name="Strong_20_Emphasis"><text:span text:style-name="underline"><text:a xlink:type="simple" xlink:href="https://intrasof.sof.intra/siopdoc/doku.php/controle_acesso:portaria_cadastradores_siop_manual.pdf" text:style-name="Internet_20_link" text:visited-style-name="Visited_20_Internet_20_Link">Portaria SOF n. 130</text:a></text:span></text:span> reconhece o acesso ao SIOP via WS e define que ele terá procedimentos específicos que serão divulgados pela SOF:</text:p>
      <table:table table:style-name="Table">
        <table:table-column/>
        <table:table-row>
          <table:table-cell office:value-type="string" table:style-name="tablecell">
            <text:p text:style-name="tablealignleft"> <text:span text:style-name="Emphasis">O item 2.2 da portaria sofreu alteração. Maiores informações sobre suporte técnico ao sistema SIOP podem ser obtidas na <text:span text:style-name="Strong_20_Emphasis"><text:span text:style-name="underline"><text:a xlink:type="simple" xlink:href="https://intrasof.sof.intra/siopdoc/doku.php/atendimento:uso_portal" text:style-name="Internet_20_link" text:visited-style-name="Visited_20_Internet_20_Link">Portal de Atendimento SIOP</text:a></text:span></text:span>.
</text:span> </text:p>
          </table:table-cell>
        </table:table-row>
      </table:table>
      <text:p text:style-name="Text_20_body">O requisito para acesso ao serviço é possuir uma credencial cadastrada no SIOP. A credencial é composta pelo login do usuário, senha e perfil WS com o qual se deseja executar as operações. Além disso, a aplicação que for consumir os WS do SIOP deve configurar os devidos certificados para se comunicar com o WS do SIOP.</text:p>
      <text:h text:style-name="Heading_20_2" text:outline-level="2"><text:bookmark-start text:name="__RefHeading___uso_de_certificados_5"/><text:bookmark-start text:name="uso_de_certificados"/>2. Uso de Certificados<text:bookmark-end text:name="__RefHeading___uso_de_certificados_5"/><text:bookmark-end text:name="uso_de_certificados"/></text:h>
      <text:p text:style-name="Text_20_body">O uso do WS do SIOP exige configurações de certificados no sistema cliente. O sistema do cliente, tanto em ambiente de testes como de produção, deverá confiar na cadeia de <text:span text:style-name="Strong_20_Emphasis"><text:span text:style-name="underline"><text:a xlink:type="simple" xlink:href="http://www.iti.gov.br/icp-brasil/estrutura" text:style-name="Internet_20_link" text:visited-style-name="Visited_20_Internet_20_Link">certificados ICP-Brasil</text:a></text:span></text:span>, pois o certificado digital do SIOP é emitido por esta organização.</text:p>
      <text:p text:style-name="Text_20_body">A infraestrutura do SIOP já atualizou a cadeia para as versões mais novas.</text:p>
      <text:p text:style-name="Text_20_body">Para acessar o WS de produção do SIOP então é necessário configurações de informações de 2 certificados no cliente:</text:p>
      <text:list text:style-name="Numbering_20_1" text:continue-numbering="false">
        <text:list-item>
          <text:p text:style-name="Numbering_20_1_Content_First"> Certificado do SIOP</text:p>
        </text:list-item>
        <text:list-item>
          <text:p text:style-name="Numbering_20_1_Content_Last"> Certificado do cliente</text:p>
        </text:list-item>
      </text:list>
      <text:h text:style-name="Heading_20_3" text:outline-level="3"><text:bookmark-start text:name="__RefHeading___certificado_icp-brasil_do_siop_6"/><text:bookmark-start text:name="certificado_icp-brasil_do_siop"/>2.1 Certificado ICP-Brasil do SIOP<text:bookmark-end text:name="__RefHeading___certificado_icp-brasil_do_siop_6"/><text:bookmark-end text:name="certificado_icp-brasil_do_siop"/></text:h>
      <text:p text:style-name="Text_20_body">Como dito antes, o certificado do servidor SIOP para o webservice.siop.gov.br é do ICP-Brasil. Tanto no ambiente de testes como no de produção é necessário que o cliente confie no certificado apresentado pelo servidor SIOP.</text:p>
      <text:p text:style-name="Text_20_body">A implementação dessa relação de confiança varia, o que depende da tecnologia de desenvolvimento utilizada, mas normalmente se faz importando o certificado do servidor no repositório de certificados de servidores conhecidos (na truststore, no exemplo de um cliente Java). Ou seja, você está dizendo ao seu programa que ele deve confiar no webservice.siop.gov.br sem emitir qualquer alerta.</text:p>
      <text:p text:style-name="Text_20_body"><text:span text:style-name="Strong_20_Emphasis">Validade do certificado</text:span>: os certificados dos nossos servidores têm validade de apenas 1 ano, o que demanda a atualização anual na truststore do cliente.</text:p>
      <text:h text:style-name="Heading_20_4" text:outline-level="4"><text:bookmark-start text:name="__RefHeading___obtencao_do_certificado_do_siop_7"/><text:bookmark-start text:name="obtencao_do_certificado_do_siop"/>2.1.1 Obtenção do Certificado do SIOP<text:bookmark-end text:name="__RefHeading___obtencao_do_certificado_do_siop_7"/><text:bookmark-end text:name="obtencao_do_certificado_do_siop"/></text:h>
      <text:p text:style-name="Text_20_body"><text:span text:style-name="Strong_20_Emphasis">Certificado Atual do SIOP</text:span></text:p>
      <table:table table:style-name="Table">
        <table:table-column/>
        <table:table-column/>
        <table:table-row>
          <table:table-cell office:value-type="string" table:style-name="tablecell">
            <text:p text:style-name="tablealignleft">Atual (expira 17-07-2026)</text:p>
          </table:table-cell>
          <table:table-cell office:value-type="string" table:style-name="tablecell">
            <text:p text:style-name="tablealignleft"><text:a xlink:type="simple" xlink:href="https://intrasof.sof.intra/siopdoc/doku.php/controle_acesso:webservice.siop.gov.br3.zip" text:style-name="Internet_20_link" text:visited-style-name="Visited_20_Internet_20_Link">Certificado do SIOP</text:a> </text:p>
          </table:table-cell>
        </table:table-row>
      </table:table>
      <text:h text:style-name="Heading_20_3" text:outline-level="3"><text:bookmark-start text:name="__RefHeading___certificado_proprio_8"/><text:bookmark-start text:name="certificado_proprio"/>2.2 Certificado Próprio<text:bookmark-end text:name="__RefHeading___certificado_proprio_8"/><text:bookmark-end text:name="certificado_proprio"/></text:h>
      <text:p text:style-name="Text_20_body">Deve ser adquirido pelo usuário um Certificado Digital ICP-Brasil - tipo A1, que é emitido por uma Autoridade Certificadora pertencente a ICP-Brasil. Este certificado, após emitido, deve ser configurado (importado) no repositório de “certificados de cliente” (keystore, no caso do java). Ou seja, é o certificado que o usuário apresentará ao SIOP para autenticar a sua conexão com a SOF, de forma unívoca. </text:p>
      <text:p text:style-name="Text_20_body">Para solicitação e emissão do certificado será necessário seguir as orientações da sua Autoridade Certificadora - AC. As orientações para os usuários da Autoridade Certificadora SERPRO podem ser encontradas no seguinte endereço: <text:a xlink:type="simple" xlink:href="https://ccd.serpro.gov.br/serproacf/" text:style-name="Internet_20_link" text:visited-style-name="Visited_20_Internet_20_Link">https://ccd.serpro.gov.br/serproacf/</text:a></text:p>
      <table:table table:style-name="Table_Quotation1">
        <table:table-column/>
        <table:table-row>
          <table:table-cell office:value-type="string" table:style-name="Cell_Quotation1">
            <text:p text:style-name="tablealignleft"> <text:span text:style-name="Emphasis">Observação</text:span>: segundo o <text:a xlink:type="simple" xlink:href="https://intrasof.sof.intra/siopdoc/doku.php/controle_acesso:oficio_circular_825_15_12_2016.pdf" text:style-name="Internet_20_link" text:visited-style-name="Visited_20_Internet_20_Link">Ofício Circular n. 825 de 15 de dezembro de 2016</text:a>, o MP não custeia mais ou emite certificados para sistemas estruturantes ou integrantes do SISP.</text:p>
          </table:table-cell>
        </table:table-row>
      </table:table>
      <text:p text:style-name="Text_20_body">Os seguintes atributos são necessários no certificado:</text:p>
      <text:list text:style-name="List_20_1" text:continue-numbering="false">
        <text:list-item>
          <text:p text:style-name="List_20_1_Content_First"> CN - URL identificadora da aplicação ou equipamento (ex: <text:a xlink:type="simple" xlink:href="http://www.orgao.gov.br" text:style-name="Internet_20_link" text:visited-style-name="Visited_20_Internet_20_Link">www.orgao.gov.br</text:a>)</text:p>
        </text:list-item>
        <text:list-item>
          <text:p text:style-name="List_20_1_Content"> O - ICP-Brasil</text:p>
        </text:list-item>
        <text:list-item>
          <text:p text:style-name="List_20_1_Content_Last"> OU - Equipamento A1</text:p>
        </text:list-item>
      </text:list>
      <text:p text:style-name="Text_20_body">Campos obrigatórios do responsável pelo certificado, definidos pela ICP-Brasil para certificados de equipamento/aplicação:</text:p>
      <text:list text:style-name="List_20_1" text:continue-numbering="false">
        <text:list-item>
          <text:p text:style-name="List_20_1_Content_First"> e-mail institucional</text:p>
        </text:list-item>
        <text:list-item>
          <text:p text:style-name="List_20_1_Content"> CPF</text:p>
        </text:list-item>
        <text:list-item>
          <text:p text:style-name="List_20_1_Content_Last"> RG</text:p>
        </text:list-item>
      </text:list>
      <text:p text:style-name="Text_20_body">Caso os dados do responsável não correspondam ao titular da unidade administrativa, este deverá, por meio de documento específico (formulário acima), nomear o responsável pelo certificado. Esses atributos, associados ao CN, deverão ser os mesmos cadastrados e autorizados no SIOP como usuário de serviço, para acesso do web service cliente.</text:p>
      <text:p text:style-name="Text_20_body">Note que o próprio certificado do cliente também tem validade e que precisará ser substituído na <text:span text:style-name="Emphasis">keystore</text:span> do cliente após o seu vencimento. Do contrário, não será validado pelo servidor. O mesmo pode ocorrer com o certificado da CA emitente. Se o certificado da CA vencer, o certificado final do cliente não será aceito, mesmo que não esteja vencido.</text:p>
      <text:h text:style-name="Heading_20_4" text:outline-level="4"><text:bookmark-start text:name="__RefHeading___transacao_https_tls_para_acesso_ambiente_de_testes_do_siop_-_handshake_simples_somente_com_certificado_do_siop_9"/><text:bookmark-start text:name="transacao_https_tls_para_acesso_ambiente_de_testes_do_siop_-_handshake_simples_somente_com_certificado_do_siop"/>Transação HTTPS/TLS para acesso ambiente de Testes do SIOP - Handshake simples (somente com certificado do SIOP)<text:bookmark-end text:name="__RefHeading___transacao_https_tls_para_acesso_ambiente_de_testes_do_siop_-_handshake_simples_somente_com_certificado_do_siop_9"/><text:bookmark-end text:name="transacao_https_tls_para_acesso_ambiente_de_testes_do_siop_-_handshake_simples_somente_com_certificado_do_siop"/></text:h>
      <text:p text:style-name="Text_20_body"><draw:frame draw:style-name="mediacenter" draw:name="0" text:anchor-type="paragraph" draw:z-index="0" svg:width="13.917083333333cm" svg:height="17.568333333333cm"><draw:image xlink:href="Pictures/bca7901df3761d843f8d25849c6c8a89.png" xlink:type="simple" xlink:show="embed" xlink:actuate="onLoad"/></draw:frame></text:p>
      <text:p text:style-name="Text_20_body"><text:span text:style-name="Strong_20_Emphasis">Transação HTTPS/TLS para acesso ambiente de Produção do SIOP - Handshake completo (com certificados do cliente e do SIOP)</text:span></text:p>
      <text:p text:style-name="Text_20_body"><draw:frame draw:style-name="mediacenter" draw:name="1" text:anchor-type="paragraph" draw:z-index="1" svg:width="13.917083333333cm" svg:height="22.330833333333cm"><draw:image xlink:href="Pictures/d5f63e30fceaf913ce1fe0e9049c2c22.png" xlink:type="simple" xlink:show="embed" xlink:actuate="onLoad"/></draw:frame></text:p>
      <text:p text:style-name="Text_20_body">Para mais informações sobre certificados: <text:a xlink:type="simple" xlink:href="http://pt.wikipedia.org/wiki/Certificado_digital" text:style-name="Internet_20_link" text:visited-style-name="Visited_20_Internet_20_Link">http://pt.wikipedia.org/wiki/Certificado_digital</text:a></text:p>
      <text:h text:style-name="Heading_20_4" text:outline-level="4"><text:bookmark-start text:name="__RefHeading___exemplocomo_importar_o_novo_certificado_no_firefox_10"/><text:bookmark-start text:name="exemplocomo_importar_o_novo_certificado_no_firefox"/>Exemplo: como importar o novo certificado no Firefox<text:bookmark-end text:name="__RefHeading___exemplocomo_importar_o_novo_certificado_no_firefox_10"/><text:bookmark-end text:name="exemplocomo_importar_o_novo_certificado_no_firefox"/></text:h>
      <text:p text:style-name="Text_20_body">Para fins de teste, o certificado pode ser instalado no firefox, na aba servidores, em <text:span text:style-name="Strong_20_Emphasis">opções→avançado→certificado→servidores</text:span>.
<text:span text:style-name="Emphasis">Situação 1</text:span>: o certificado do cliente está instalado no browser:</text:p>
      <text:list text:style-name="Numbering_20_1" text:continue-numbering="false">
        <text:list-item>
          <text:p text:style-name="Numbering_20_1_Content_First"> Acessar a URL webservice.siop.gov.br/services/WSQualitativo?wsdl, por exemplo</text:p>
        </text:list-item>
        <text:list-item>
          <text:p text:style-name="Numbering_20_1_Content"> Clicar com o botão esquerdo no cadeado e clicar em “mais informações”</text:p>
        </text:list-item>
        <text:list-item>
          <text:p text:style-name="Numbering_20_1_Content"> Na aba segurança, clicar em exibir certificado. Clicar na aba detalhes, selecionar o certificado webservice.siop.gov.br e clicar em exportar (em formato PEM)</text:p>
        </text:list-item>
        <text:list-item>
          <text:p text:style-name="Numbering_20_1_Content_Last"> Importar o arquivo PEM na lista de certificados confiáveis do cliente do webservice</text:p>
        </text:list-item>
      </text:list>
      <text:p text:style-name="Text_20_body"><text:span text:style-name="Emphasis">Situação 2</text:span>: o certificado do cliente NÃO está instalado no browser e NÃO foi adicionada a exceção de segurança relativa ao novo certificado do servidor:</text:p>
      <text:list text:style-name="Numbering_20_1" text:continue-numbering="false">
        <text:list-item>
          <text:p text:style-name="Numbering_20_1_Content_First"> Acessar a URL webservice.siop.gov.br/services/WSQualitativo?wsdl, por exemplo</text:p>
        </text:list-item>
        <text:list-item>
          <text:p text:style-name="Numbering_20_1_Content"> Neste caso, quando o browser apresentar a tela de “adicionar exceção”, clicar em“exibir” o certificado, clicar na aba detalhes, selecionar o certificado e clicar em exportar (em formato PEM)</text:p>
        </text:list-item>
        <text:list-item>
          <text:p text:style-name="Numbering_20_1_Content_Last"> Importar o arquivo PEM na lista de certificados confiáveis do cliente do webservice</text:p>
        </text:list-item>
      </text:list>
      <text:p text:style-name="Text_20_body"><text:span text:style-name="Emphasis">Situação 3</text:span>: o certificado do cliente NÃO está instalado no browser e JÁ foi adicionada a exceção de segurança relativa ao novo certificado do servidor:</text:p>
      <text:list text:style-name="Numbering_20_1" text:continue-numbering="false">
        <text:list-item>
          <text:p text:style-name="Numbering_20_1_Content_First"> Acessar a URL webservice.siop.gov.br/services/WSQualitativo?wsdl, por exemplo</text:p>
        </text:list-item>
        <text:list-item>
          <text:p text:style-name="Numbering_20_1_Content"> Clicar em Ferramentas &gt; opçoes → Avançado &gt; certificados → certificados</text:p>
        </text:list-item>
        <text:list-item>
          <text:p text:style-name="Numbering_20_1_Content"> Na aba servidores… o certificado webservice.siop.planejamento.gov.br estará sob ICP-Brasil</text:p>
        </text:list-item>
        <text:list-item>
          <text:p text:style-name="Numbering_20_1_Content"> Selecionar o certificado webservice.siop.gov.br e clicar em exportar (exportar no formato PEM)</text:p>
        </text:list-item>
        <text:list-item>
          <text:p text:style-name="Numbering_20_1_Content_Last"> Importar o arquivo PEM na lista de certificados confiáveis do cliente do webservice</text:p>
        </text:list-item>
      </text:list>
      <text:h text:style-name="Heading_20_2" text:outline-level="2"><text:bookmark-start text:name="__RefHeading___credenciais_ws_siop_11"/><text:bookmark-start text:name="credenciais_ws_siop"/>3. Credenciais WS SIOP<text:bookmark-end text:name="__RefHeading___credenciais_ws_siop_11"/><text:bookmark-end text:name="credenciais_ws_siop"/></text:h>
      <text:p text:style-name="Text_20_body">Os acessos WS ao SIOP são controlados por vários mecanismos de segurança. A identificação de um sistema cliente WS é dada por uma credencial. <text:span text:style-name="underline">Cada credencial é dada para um sistema específico</text:span>. </text:p>
      <text:p text:style-name="Text_20_body">Uma credencial do SIOP é um usuário especial do sistema que tem permissões de acesso WS. Uma credencial é composta de um nome de login, normalmente iniciado por “WS” e uma senha. Estas informações serão usadas para autenticar o acesso ao SIOP por meio de WS.</text:p>
      <text:p text:style-name="Text_20_body">Note que as credenciais de WS não permitem o acesso ao ambiente como usuários (pessoas). Não se pode logar manualmente no SIOP usando estas credenciais.</text:p>
      <text:p text:style-name="Text_20_body">O processo de entrega da credencial para o usuário técnico responsável é todo automático e descrito <text:a xlink:type="simple" xlink:href="https://intrasof.sof.intra/siopdoc/doku.php/webservices:manual-wscredencial#operacoes" text:style-name="Internet_20_link" text:visited-style-name="Visited_20_Internet_20_Link">nestas instruções</text:a>. Neste serviço as credenciais podem ser alteradas pelo próprio sistema cliente do SIOP.</text:p>
      <text:p text:style-name="Text_20_body">Como o WS SIOP deve receber a informação da credencial:</text:p>
      <text:list text:style-name="List_20_1" text:continue-numbering="false">
        <text:list-item>
          <text:p text:style-name="List_20_1_Content_First"> O usuário é o login da credencial cadastrada no SIOP (normalmente <text:span text:style-name="Emphasis">WS-nome_do_sistema</text:span> - não é o CPF do responsável!).</text:p>
        </text:list-item>
        <text:list-item>
          <text:p text:style-name="List_20_1_Content_Last"> O valor passado no atributo senha deve ser o hash MD5 da mesma. Não pode ser nulo.</text:p>
        </text:list-item>
      </text:list>
      <text:h text:style-name="Heading_20_3" text:outline-level="3"><text:bookmark-start text:name="__RefHeading___perfis_ws_do_siop_12"/><text:bookmark-start text:name="perfis_ws_do_siop"/>3.1 Perfis WS do SIOP<text:bookmark-end text:name="__RefHeading___perfis_ws_do_siop_12"/><text:bookmark-end text:name="perfis_ws_do_siop"/></text:h>
      <text:p text:style-name="Text_20_body">Para cada acesso será necessário especificar um perfil<text:note text:id="ftn0" text:note-class="footnote"><text:note-citation text:label="1)">1)</text:note-citation><text:note-body><text:p text:style-name="Text_20_body">Para detalhes sobre perfis do SIOP acesse <text:a xlink:type="simple" xlink:href="https://www1.siop.planejamento.gov.br/siopdoc/doku.php/controle_acesso:privilegios" text:style-name="Internet_20_link" text:visited-style-name="Visited_20_Internet_20_Link">Privilégios no SIOP - Perfis e Papéis</text:a></text:p></text:note-body></text:note>.</text:p>
      <text:p text:style-name="Text_20_body">Segue abaixo a tabela de perfis WS do SIOP:</text:p>
      <table:table table:style-name="Table">
        <table:table-column/>
        <table:table-column/>
        <table:table-column/>
        <table:table-row>
          <table:table-cell office:value-type="string" table:style-name="tableheader">
            <text:p text:style-name="Table_20_Heading">  <text:span text:style-name="Strong_20_Emphasis">Código</text:span>  </text:p>
          </table:table-cell>
          <table:table-cell office:value-type="string" table:style-name="tableheader">
            <text:p text:style-name="Table_20_Heading">  <text:span text:style-name="Strong_20_Emphasis">Nome do perfil WS</text:span>  </text:p>
          </table:table-cell>
          <table:table-cell office:value-type="string" table:style-name="tableheader">
            <text:p text:style-name="Table_20_Heading">  <text:span text:style-name="Strong_20_Emphasis"> O perfil será aprovado por </text:span>  </text:p>
          </table:table-cell>
        </table:table-row>
        <table:table-row>
          <table:table-cell office:value-type="string" table:style-name="tablecell">
            <text:p text:style-name="tablealigncenter">  106  </text:p>
          </table:table-cell>
          <table:table-cell office:value-type="string" table:style-name="tablecell">
            <text:p text:style-name="tablealignleft"> WebService - Cadastrar Precatório </text:p>
          </table:table-cell>
          <table:table-cell office:value-type="string" table:style-name="tablecell">
            <text:p text:style-name="tablealigncenter">  SOF  </text:p>
          </table:table-cell>
        </table:table-row>
        <table:table-row>
          <table:table-cell office:value-type="string" table:style-name="tablecell">
            <text:p text:style-name="tablealigncenter">  34  </text:p>
          </table:table-cell>
          <table:table-cell office:value-type="string" table:style-name="tablecell">
            <text:p text:style-name="tablealignleft"> WebService - DEST </text:p>
          </table:table-cell>
          <table:table-cell office:value-type="string" table:style-name="tablecell">
            <text:p text:style-name="tablealigncenter">  SOF  </text:p>
          </table:table-cell>
        </table:table-row>
        <table:table-row>
          <table:table-cell office:value-type="string" table:style-name="tablecell">
            <text:p text:style-name="tablealigncenter">  105  </text:p>
          </table:table-cell>
          <table:table-cell office:value-type="string" table:style-name="tablecell">
            <text:p text:style-name="tablealignleft"> WebService - Gestão PPA </text:p>
          </table:table-cell>
          <table:table-cell office:value-type="string" table:style-name="tablecell">
            <text:p text:style-name="tablealigncenter">  SPI  </text:p>
          </table:table-cell>
        </table:table-row>
        <table:table-row>
          <table:table-cell office:value-type="string" table:style-name="tablecell">
            <text:p text:style-name="tablealigncenter">  111  </text:p>
          </table:table-cell>
          <table:table-cell office:value-type="string" table:style-name="tablecell">
            <text:p text:style-name="tablealignleft"> WebService - Gestão PPA - Preenchedor </text:p>
          </table:table-cell>
          <table:table-cell office:value-type="string" table:style-name="tablecell">
            <text:p text:style-name="tablealigncenter">  SPI  </text:p>
          </table:table-cell>
        </table:table-row>
        <table:table-row>
          <table:table-cell office:value-type="string" table:style-name="tablecell">
            <text:p text:style-name="tablealigncenter">  33  </text:p>
          </table:table-cell>
          <table:table-cell office:value-type="string" table:style-name="tablecell">
            <text:p text:style-name="tablealignleft"> WebService - Órgão Central </text:p>
          </table:table-cell>
          <table:table-cell office:value-type="string" table:style-name="tablecell">
            <text:p text:style-name="tablealigncenter">  SOF  </text:p>
          </table:table-cell>
        </table:table-row>
        <table:table-row>
          <table:table-cell office:value-type="string" table:style-name="tablecell">
            <text:p text:style-name="tablealigncenter">  32  </text:p>
          </table:table-cell>
          <table:table-cell office:value-type="string" table:style-name="tablecell">
            <text:p text:style-name="tablealignleft"> WebService - Orgão Setorial </text:p>
          </table:table-cell>
          <table:table-cell office:value-type="string" table:style-name="tablecell">
            <text:p text:style-name="tablealigncenter">  SOF  </text:p>
          </table:table-cell>
        </table:table-row>
        <table:table-row>
          <table:table-cell office:value-type="string" table:style-name="tablecell">
            <text:p text:style-name="tablealigncenter">  31  </text:p>
          </table:table-cell>
          <table:table-cell office:value-type="string" table:style-name="tablecell">
            <text:p text:style-name="tablealignleft"> WebService - Unidade Orçamentária </text:p>
          </table:table-cell>
          <table:table-cell office:value-type="string" table:style-name="tablecell">
            <text:p text:style-name="tablealigncenter">  SOF  </text:p>
          </table:table-cell>
        </table:table-row>
      </table:table>
      <text:p text:style-name="Text_20_body"><text:span text:style-name="Emphasis">Observação</text:span>: muitos casos de uso de WS do SIOP envolvem envio de dados, como por exemplo propostas para o PLOA ou captação do Acompanhamento Orçamentário. Neste caso o envio para o SIOP somente se dará pelo uso do perfil OS ou superior pois o sistema somente aceitará envios para estes momentos. Para maiores informações veja o manual específico do WS SIOP em questão.</text:p>
      <text:h text:style-name="Heading_20_2" text:outline-level="2"><text:bookmark-start text:name="__RefHeading___ambientes_de_ws_no_siop_13"/><text:bookmark-start text:name="ambientes_de_ws_no_siop"/>4. Ambientes de WS no SIOP<text:bookmark-end text:name="__RefHeading___ambientes_de_ws_no_siop_13"/><text:bookmark-end text:name="ambientes_de_ws_no_siop"/></text:h>
      <text:p text:style-name="Text_20_body">Os WS são baseados em tecnologia aberta WEB como SOAP, XML e WSDL. Os endereços WS para acesso aos ambientes assim como seu propósito estão abaixo:</text:p>
      <table:table table:style-name="Table">
        <table:table-column/>
        <table:table-column/>
        <table:table-column/>
        <table:table-row>
          <table:table-cell office:value-type="string" table:style-name="tablecell">
            <text:p text:style-name="tablealignleft"> <text:span text:style-name="Emphasis">Testes</text:span> </text:p>
          </table:table-cell>
          <table:table-cell office:value-type="string" table:style-name="tablecell">
            <text:p text:style-name="tablealignleft"> <text:a xlink:type="simple" xlink:href="https://testews.siop.gov.br/services/NOME_WS?wsdl" text:style-name="Internet_20_link" text:visited-style-name="Visited_20_Internet_20_Link">https://testews.siop.gov.br/services/NOME_WS?wsdl</text:a> </text:p>
          </table:table-cell>
          <table:table-cell office:value-type="string" table:style-name="tablecell">
            <text:p text:style-name="tablealignleft"> É usado somente o certificado do servidor SIOP </text:p>
          </table:table-cell>
        </table:table-row>
        <table:table-row>
          <table:table-cell office:value-type="string" table:style-name="tablecell">
            <text:p text:style-name="tablealignleft"> <text:span text:style-name="Emphasis">Produção</text:span> </text:p>
          </table:table-cell>
          <table:table-cell office:value-type="string" table:style-name="tablecell">
            <text:p text:style-name="tablealignleft"> <text:a xlink:type="simple" xlink:href="https://webservice.siop.gov.br/services/NOME_WS?wsdl" text:style-name="Internet_20_link" text:visited-style-name="Visited_20_Internet_20_Link">https://webservice.siop.gov.br/services/NOME_WS?wsdl</text:a> </text:p>
          </table:table-cell>
          <table:table-cell office:value-type="string" table:style-name="tablecell">
            <text:p text:style-name="tablealignleft"> Além do certificado do SIOP, exige o certificado do cliente também </text:p>
          </table:table-cell>
        </table:table-row>
      </table:table>
      <text:p text:style-name="Text_20_body">Onde NOME_WS deve ser alterado para o WS em questão.</text:p>
      <text:p text:style-name="Text_20_body">Os ambientes podem ser acessados por interface web também. Podem ser usados para validar ou conferir operações WS:</text:p>
      <table:table table:style-name="Table">
        <table:table-column/>
        <table:table-column/>
        <table:table-column/>
        <table:table-row>
          <table:table-cell office:value-type="string" table:style-name="tablecell">
            <text:p text:style-name="tablealignleft"> <text:span text:style-name="Emphasis">Testes</text:span> </text:p>
          </table:table-cell>
          <table:table-cell office:value-type="string" table:style-name="tablecell">
            <text:p text:style-name="tablealignleft"> <text:a xlink:type="simple" xlink:href="https://testews.siop.gov.br/siop/" text:style-name="Internet_20_link" text:visited-style-name="Visited_20_Internet_20_Link">https://testews.siop.gov.br/siop/</text:a> </text:p>
          </table:table-cell>
          <table:table-cell office:value-type="string" table:style-name="tablecell">
            <text:p text:style-name="tablealignleft"> <text:span text:style-name="Emphasis">Obs</text:span>: a base de dados deste ambiente não é igual à de produção </text:p>
          </table:table-cell>
        </table:table-row>
        <table:table-row>
          <table:table-cell office:value-type="string" table:style-name="tablecell">
            <text:p text:style-name="tablealignleft"> <text:span text:style-name="Emphasis">Produção</text:span> </text:p>
          </table:table-cell>
          <table:table-cell office:value-type="string" table:style-name="tablecell">
            <text:p text:style-name="tablealignleft"> mesmo endereço do SIOP produção </text:p>
          </table:table-cell>
          <table:table-cell office:value-type="string" table:style-name="tablecell">
            <text:p text:style-name="tablealignleft"> Dados de produção do SIOP </text:p>
          </table:table-cell>
        </table:table-row>
      </table:table>
      <text:p text:style-name="Text_20_body"><text:span text:style-name="Strong_20_Emphasis">Obs</text:span>: pode haver diferença nas versões e nos dados de testes e produção em uso pelos ambientes. As atualizações dependem de que serviços estão sendo testados ou avaliados no momento. Informe-se se a funcionalidade sendo testada no ambiente de testes pode ter diferenças para a versão de produção. No caso de consultas (apenas leitura), não há problemas em testar a funcionalidade em produção, porém será necessário o certificado ICP-Brasil válido do cliente.</text:p>
      <text:p text:style-name="Text_20_body">Para iniciar o uso dos WS do SIOP, acesse os <text:span text:style-name="Strong_20_Emphasis"><text:span text:style-name="underline"><text:a xlink:type="simple" xlink:href="https://intrasof.sof.intra/siopdoc/doku.php/start" text:style-name="Internet_20_link" text:visited-style-name="Visited_20_Internet_20_Link">manuais específicos de WS SIOP</text:a></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controle_acesso:orientacoes_ws</dc:title>
  </office:meta>
</office:document-meta>
</file>