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b1b320274999e541eef92520d7ddf4.png"/>
  <manifest:file-entry manifest:media-type="image/png" manifest:full-path="Pictures/06728f3f1b75afb7311f0cda57d00d2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_acesso:privilegios"/><text:bookmark-start text:name="__RefHeading___privilegios_no_siop_-_perfis_e_papeis_1"/><text:bookmark-start text:name="privilegios_no_siop_-_perfis_e_papeis"/>Privilégios no SIOP - Perfis e Papéis<text:bookmark-end text:name="__RefHeading___privilegios_no_siop_-_perfis_e_papeis_1"/><text:bookmark-end text:name="privilegios_no_siop_-_perfis_e_papeis"/></text:h>
      <text:p text:style-name="Text_20_body">O SIOP possui um sistema de controle de acesso que diferencia cada usuários de acordo com privilégios que ele recebe. Estes privilégios são dados pelas seguintes informações associadas ao usuário:</text:p>
      <text:list text:style-name="Numbering_20_1" text:continue-numbering="false">
        <text:list-item>
          <text:p text:style-name="Numbering_20_1_Content_First"> <text:span text:style-name="Emphasis">Perfis</text:span> (e <text:span text:style-name="Emphasis">Papéis</text:span>) - que ele tem vinculado ao seu usuário.</text:p>
        </text:list-item>
        <text:list-item>
          <text:p text:style-name="Numbering_20_1_Content_Last"> <text:span text:style-name="Emphasis">Órgãos Setorias</text:span> e <text:span text:style-name="Emphasis">Unidades Orçamentárias</text:span> que tem vinculado aos seus <text:span text:style-name="Emphasis">Perfis</text:span>.</text:p>
        </text:list-item>
      </text:list>
      <text:p text:style-name="Text_20_body">Estas informações são atribuídas por outros usuários com privilégios de <text:span text:style-name="Emphasis">Cadastrador</text:span>.</text:p>
      <text:p text:style-name="Text_20_body">Se um usuário precisa ser cadastrado ou ter seu cadastro alterado no SIOP, ele deve procurar o Cadastrador Local de seu órgão. Veja aqui a <text:a xlink:type="simple" xlink:href="https://intrasof.sof.intra/siopdoc/doku.php/gestao_de_usuarios_cadastrador_local:lista_cadastradores_locais" text:style-name="Internet_20_link" text:visited-style-name="Visited_20_Internet_20_Link">Lista de cadastradores locais do SIOP</text:a>.</text:p>
      <text:p text:style-name="Text_20_body">Para usuários já cadastrados, uma vez tendo acessado o sistema, é possível verificar quais privilégios possuem. Para saber mais, acesse este trecho do <text:a xlink:type="simple" xlink:href="https://intrasof.sof.intra/siopdoc/doku.php/uso_basico#dados_do_usuario" text:style-name="Internet_20_link" text:visited-style-name="Visited_20_Internet_20_Link">Uso Básico do SIOP - Dados do Usuário</text:a>.</text:p>
      <text:h text:style-name="Heading_20_2" text:outline-level="2"><text:bookmark-start text:name="__RefHeading___perfis_e_papeis_-_limitacoes_em_funcionalidades_2"/><text:bookmark-start text:name="perfis_e_papeis_-_limitacoes_em_funcionalidades"/>1. Perfis e Papéis - Limitações em Funcionalidades<text:bookmark-end text:name="__RefHeading___perfis_e_papeis_-_limitacoes_em_funcionalidades_2"/><text:bookmark-end text:name="perfis_e_papeis_-_limitacoes_em_funcionalidades"/></text:h>
      <text:p text:style-name="Text_20_body">Um conjunto básico de funcionalidades dado a um usuário é um perfil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Perfil</text:span>: é um conjunto de funcionalidades que um usuário tem acesso ao usar uma tela/funcionalidade do SIOP.</text:p>
          </table:table-cell>
        </table:table-row>
      </table:table>
      <text:p text:style-name="Text_20_body">Um mesmo usuário pode ter vários perfis. Exemplos: <text:span text:style-name="Emphasis">Unidade Orçamentária</text:span>, <text:span text:style-name="Emphasis">Órgão Setorial</text:span>, <text:span text:style-name="Emphasis">Acompanhamento Orçamentário OS</text:span>, <text:span text:style-name="Emphasis">SOF</text:span>, etc. Ao escolher um deles o sistema irá permitir somente um determinado conjunto de funcionalidades. Ao escolher outro o sistema irá mudar isso de acordo.</text:p>
      <text:p text:style-name="Text_20_body">Para fazer pequenas distinções entre as funcionalidades de um usuário e outro foram criados os papéis:</text:p>
      <table:table table:style-name="Table">
        <table:table-column/>
        <table:table-row>
          <table:table-cell office:value-type="string" table:style-name="tablecell">
            <text:p text:style-name="tablealignleft"><text:span text:style-name="Strong_20_Emphasis">Papel</text:span>: é um privilégio específico extra que um usuário pode ter.</text:p>
          </table:table-cell>
        </table:table-row>
      </table:table>
      <text:p text:style-name="Text_20_body">Mesmo com perfis definidos, pode ser necessário ajustar os privilégios de determinado usuário para diferencia-lo dos demais. Para isso se usam os chamados papéis. Exemplos: <text:span text:style-name="Emphasis">Divulgador de limites</text:span>, <text:span text:style-name="Emphasis">Cadastrador</text:span>, <text:span text:style-name="Emphasis">Chancelador</text:span> ou <text:span text:style-name="Emphasis">Administrador – Alterações Orçamentárias</text:span>.</text:p>
      <text:h text:style-name="Heading_20_2" text:outline-level="2"><text:bookmark-start text:name="__RefHeading___orgaos_setoriais_e_unidades_orcamentarias_-_limitacoes_sobre_orgaos_3"/><text:bookmark-start text:name="orgaos_setoriais_e_unidades_orcamentarias_-_limitacoes_sobre_orgaos"/>2. Órgãos Setoriais e Unidades Orçamentárias - Limitações sobre órgãos<text:bookmark-end text:name="__RefHeading___orgaos_setoriais_e_unidades_orcamentarias_-_limitacoes_sobre_orgaos_3"/><text:bookmark-end text:name="orgaos_setoriais_e_unidades_orcamentarias_-_limitacoes_sobre_orgaos"/></text:h>
      <text:p text:style-name="Text_20_body">O Sistema de Orçamento Federal se estrutura institucionalmente na forma abaixo:</text:p>
      <text:p text:style-name="Text_20_body"><draw:frame draw:style-name="mediacenter" draw:name="0" text:anchor-type="paragraph" draw:z-index="0" svg:width="15.875cm" svg:height="9.1177113702624cm"><draw:image xlink:href="Pictures/2cb1b320274999e541eef92520d7ddf4.png" xlink:type="simple" xlink:show="embed" xlink:actuate="onLoad"/></draw:frame></text:p>
      <text:p text:style-name="Text_20_body">Esta hierarquia se reflete no SIOP. Como comentado antes, cada perfil possui Órgãos Setoriais ou Unidades Orçamentárias associados. Esta associação é feita pelo Administrador ou Cadastrador (de acordo com as suas limitações de OSs/UOs).</text:p>
      <text:p text:style-name="Text_20_body">Desta forma, uma vez logado com determinado perfil, um usuário do SIOP terá visibilidade somente naqueles órgãos ou unidades associados com o perfil em uso.</text:p>
      <text:p text:style-name="Text_20_body">A imagem abaixo ilustra a vinculação entre estes conceitos hoje no SIOP: <draw:frame draw:style-name="mediacenter" draw:name="1" text:anchor-type="paragraph" draw:z-index="1" svg:width="13.229166666667cm" svg:height="7.381875cm"><draw:image xlink:href="Pictures/06728f3f1b75afb7311f0cda57d00d23.png" xlink:type="simple" xlink:show="embed" xlink:actuate="onLoad"/></draw:frame></text:p>
      <text:h text:style-name="Heading_20_2" text:outline-level="2"><text:bookmark-start text:name="__RefHeading___alguns_perfis_e_papeis_especiais_no_siop_4"/><text:bookmark-start text:name="alguns_perfis_e_papeis_especiais_no_siop"/>3. Alguns Perfis e Papéis Especiais no SIOP<text:bookmark-end text:name="__RefHeading___alguns_perfis_e_papeis_especiais_no_siop_4"/><text:bookmark-end text:name="alguns_perfis_e_papeis_especiais_no_siop"/></text:h>
      <text:p text:style-name="Text_20_body">Nem todos os perfis são passíveis de serem atribuídos pelo Cadastrador Local. Alguns perfis, de uso especial, pode estar sob gestão da SOF ou de Cadastradores específicos.</text:p>
      <text:h text:style-name="Heading_20_3" text:outline-level="3"><text:bookmark-start text:name="__RefHeading___cadastrador_local_5"/><text:bookmark-start text:name="cadastrador_local"/>3.1 Cadastrador Local<text:bookmark-end text:name="__RefHeading___cadastrador_local_5"/><text:bookmark-end text:name="cadastrador_local"/></text:h>
      <text:p text:style-name="Text_20_body">Este papel somente é dado pela SOF e permite o gerenciamento do quadro de usuários do Órgão/Unidade de onde o Cadastrador Local é responsável. É desta forma que se implementam os <text:a xlink:type="simple" xlink:href="https://intrasof.sof.intra/siopdoc/doku.php/glossario_siop#cadastrador_local" text:style-name="Internet_20_link" text:visited-style-name="Visited_20_Internet_20_Link">Cadastradores Locais</text:a>.</text:p>
      <text:p text:style-name="Text_20_body">O Cadastrador Local que só pode conceder perfil e vinculações que ele tenha (ou abaixo), desde que marcado como <text:span text:style-name="Emphasis">delegável</text:span>.</text:p>
      <text:h text:style-name="Heading_20_3" text:outline-level="3"><text:bookmark-start text:name="__RefHeading___perfis_leitor_6"/><text:bookmark-start text:name="perfis_leitor"/>3.2 Perfis "Leitor"<text:bookmark-end text:name="__RefHeading___perfis_leitor_6"/><text:bookmark-end text:name="perfis_leitor"/></text:h>
      <text:p text:style-name="Text_20_body">É um conjunto de perfis utilizados exclusivamente por usuários de Órgãos de Controle e Congresso Nacional na sua atuação específica. Pelo princípio da segregação de funções, não deve ser atribuído em conjunto com os demais perfis do SIOP.</text:p>
      <text:p text:style-name="Text_20_body">Normalmente há cadastradores nos órgãos de Controle (TCU e CGU) e na CD ou SF registrar novos usuários com estes perfis ou alterar dados dos atuais. Veja a <text:a xlink:type="simple" xlink:href="https://intrasof.sof.intra/siopdoc/doku.php/gestao_de_usuarios_cadastrador_local:lista_cadastradores_locais" text:style-name="Internet_20_link" text:visited-style-name="Visited_20_Internet_20_Link">Lista de Cadastradores Locais</text:a>. Procure por Cadastradores do tipo  <text:span text:style-name="Emphasis">Controle</text:span> nestes órgãos. </text:p>
      <text:h text:style-name="Heading_20_3" text:outline-level="3"><text:bookmark-start text:name="__RefHeading___perfis_consulta_os_e_consulta_uo_7"/><text:bookmark-start text:name="perfis_consulta_os_e_consulta_uo"/>3.3 Perfis Consulta OS e Consulta UO<text:bookmark-end text:name="__RefHeading___perfis_consulta_os_e_consulta_uo_7"/><text:bookmark-end text:name="perfis_consulta_os_e_consulta_uo"/></text:h>
      <text:p text:style-name="Text_20_body">Como o próprio nome já diz, os perfis Consulta OS e Consulta UO permitem aos usuários o acesso somente de consulta nos órgãos/unidades vinculados a estes perfis. Em princípio, estes perfis consultam tudo o que os perfis comuns OS ou UO visualizam no SIOP.</text:p>
      <text:h text:style-name="Heading_20_3" text:outline-level="3"><text:bookmark-start text:name="__RefHeading___perfis_para_os_web-services_8"/><text:bookmark-start text:name="perfis_para_os_web-services"/>3.4 Perfis para os WEB-Services<text:bookmark-end text:name="__RefHeading___perfis_para_os_web-services_8"/><text:bookmark-end text:name="perfis_para_os_web-services"/></text:h>
      <text:p text:style-name="Text_20_body">Estes perfis somente são dados pela SOF para usuários especiais que representam sistemas integrados ao SIOP via tecnologia de Web-Services. Para saber mais sobre WS acesse os <text:a xlink:type="simple" xlink:href="https://intrasof.sof.intra/siopdoc/doku.php/controle_acesso:integracoes" text:style-name="Internet_20_link" text:visited-style-name="Visited_20_Internet_20_Link">manuais sobre integrações com o SIOP</text:a>.</text:p>
      <text:h text:style-name="Heading_20_3" text:outline-level="3"><text:bookmark-start text:name="__RefHeading___perfis_usados_no_orcamento_impositivo_no_siop_9"/><text:bookmark-start text:name="perfis_usados_no_orcamento_impositivo_no_siop"/>3.5 Perfis usados no Orçamento Impositivo no SIOP<text:bookmark-end text:name="__RefHeading___perfis_usados_no_orcamento_impositivo_no_siop_9"/><text:bookmark-end text:name="perfis_usados_no_orcamento_impositivo_no_siop"/></text:h>
      <text:p text:style-name="Text_20_body">Estes perfis somente são atribuídos pela Secretaria de Governo que atua como Cadastrador Local especial:</text:p>
      <text:list text:style-name="Numbering_20_1" text:continue-numbering="false">
        <text:list-item>
          <text:p text:style-name="Numbering_20_1_Content_First"> SRI</text:p>
        </text:list-item>
        <text:list-item>
          <text:p text:style-name="Numbering_20_1_Content_Last"> Parlamentar</text:p>
        </text:list-item>
      </text:list>
      <text:p text:style-name="Text_20_body">Se houver dúvidas, procure seu <text:a xlink:type="simple" xlink:href="https://intrasof.sof.intra/siopdoc/doku.php/gestao_de_usuarios_cadastrador_local:lista_cadastradores_locais" text:style-name="Internet_20_link" text:visited-style-name="Visited_20_Internet_20_Link">cadastrador local</text:a> ou abra um chamado no <text:a xlink:type="simple" xlink:href="https://intrasof.sof.intra/siopdoc/doku.php/atendimento:uso_portal" text:style-name="Internet_20_link" text:visited-style-name="Visited_20_Internet_20_Link">atendimento do SIOP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privilegios</dc:title>
  </office:meta>
</office:document-meta>
</file>