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965a4b23c9987ade21389dbb73f63b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est:acesso_as_funcionalidades"/><text:bookmark-start text:name="__RefHeading___acesso_as_funcionalidades_1"/><text:bookmark-start text:name="acesso_as_funcionalidades"/>Acesso às Funcionalidades<text:bookmark-end text:name="__RefHeading___acesso_as_funcionalidades_1"/><text:bookmark-end text:name="acesso_as_funcionalidades"/></text:h>
      <text:p text:style-name="Text_20_body">Quando se acessa o SIOP com perfil <text:span text:style-name="Emphasis">Unidade Orçamentária SEST</text:span> ou <text:span text:style-name="Emphasis">Órgão Setorial SEST</text:span>, serão exibidas as seguintes opções:</text:p>
      <text:p text:style-name="Text_20_body"> “<text:span text:style-name="Strong_20_Emphasis">Estatais</text:span>” com as as opções “<text:span text:style-name="Strong_20_Emphasis">Atualização Receita</text:span>”; “<text:span text:style-name="Strong_20_Emphasis">Atualização Despesa</text:span>”; “<text:span text:style-name="Strong_20_Emphasis">Verificação/Envio</text:span>”; “<text:span text:style-name="Strong_20_Emphasis">Relatórios</text:span>”. No caso de ser o Perfil <text:span text:style-name="Emphasis">Controle de Qualidade - SEST</text:span>, o menu será acrescido de outras duas opções, “<text:span text:style-name="Strong_20_Emphasis">Cópia</text:span>”; “<text:span text:style-name="Strong_20_Emphasis">Edição em Lote de Janela de Trabalho</text:span>” e “<text:span text:style-name="Strong_20_Emphasis">Portaria Bimestral</text:span>”, conforme imagem abaixo:</text:p>
      <text:p text:style-name="Text_20_body"><draw:frame draw:style-name="mediacenter" draw:name="0" text:anchor-type="paragraph" draw:z-index="0" svg:width="15.875cm" svg:height="6.8595679012346cm"><draw:image xlink:href="Pictures/7965a4b23c9987ade21389dbb73f63b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dest:acesso_as_funcionalidades</dc:title>
  </office:meta>
</office:document-meta>
</file>